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e72557735d46bdd13e4ca31518cd1589.png"/>
  <manifest:file-entry manifest:media-type="image/png" manifest:full-path="Pictures/b0118a2a375489c74d6220202f470e28.png"/>
  <manifest:file-entry manifest:media-type="image/gif" manifest:full-path="Pictures/5fa594b27e2c1ef458a922153fb38a44.gif"/>
  <manifest:file-entry manifest:media-type="image/png" manifest:full-path="Pictures/224088fad17b806b24467158e892b2b0.png"/>
  <manifest:file-entry manifest:media-type="image/png" manifest:full-path="Pictures/564a13a2fe1041188a4015017f05c069.png"/>
  <manifest:file-entry manifest:media-type="image/png" manifest:full-path="Pictures/ec8773ed1f651ada31f243a13489701a.png"/>
  <manifest:file-entry manifest:media-type="image/png" manifest:full-path="Pictures/bae55fcea50c61b39c0f637eaa0b1e6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808080" fo:font-style="italic"/>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66"/>
    </style:style>
    <style:style style:name="highlight.27" style:family="text">
      <style:text-properties fo:color="#ff0000"/>
    </style:style>
    <style:style style:name="highlight.28" style:family="text">
      <style:text-properties fo:color="#000066"/>
    </style:style>
    <style:style style:name="highlight.29" style:family="text">
      <style:text-properties fo:color="#ff00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808080" fo:font-style="italic"/>
    </style:style>
    <style:style style:name="highlight.34" style:family="text">
      <style:text-properties fo:color="#009900"/>
    </style:style>
    <style:style style:name="highlight.35" style:family="text">
      <style:text-properties fo:color="#000000" fo:font-weight="bold"/>
    </style:style>
    <style:style style:name="highlight.36" style:family="text">
      <style:text-properties fo:color="#000066"/>
    </style:style>
    <style:style style:name="highlight.37" style:family="text">
      <style:text-properties fo:color="#ff0000"/>
    </style:style>
    <style:style style:name="highlight.38" style:family="text">
      <style:text-properties fo:color="#000066"/>
    </style:style>
    <style:style style:name="highlight.39" style:family="text">
      <style:text-properties fo:color="#ff0000"/>
    </style:style>
    <style:style style:name="highlight.40" style:family="text">
      <style:text-properties fo:color="#000000" fo:font-weight="bold"/>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808080" fo:font-style="italic"/>
    </style:style>
    <style:style style:name="highlight.44" style:family="text">
      <style:text-properties fo:color="#009900"/>
    </style:style>
    <style:style style:name="highlight.45" style:family="text">
      <style:text-properties fo:color="#000000" fo:font-weight="bold"/>
    </style:style>
    <style:style style:name="highlight.46" style:family="text">
      <style:text-properties fo:color="#000066"/>
    </style:style>
    <style:style style:name="highlight.47" style:family="text">
      <style:text-properties fo:color="#ff0000"/>
    </style:style>
    <style:style style:name="highlight.48" style:family="text">
      <style:text-properties fo:color="#000066"/>
    </style:style>
    <style:style style:name="highlight.49" style:family="text">
      <style:text-properties fo:color="#ff0000"/>
    </style:style>
    <style:style style:name="highlight.50" style:family="text">
      <style:text-properties fo:color="#000000" fo:font-weight="bold"/>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808080" fo:font-style="italic"/>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009900"/>
    </style:style>
    <style:style style:name="highlight.64" style:family="text">
      <style:text-properties fo:color="#000000" fo:font-weight="bold"/>
    </style:style>
    <style:style style:name="highlight.65" style:family="text">
      <style:text-properties fo:color="#000066"/>
    </style:style>
    <style:style style:name="highlight.66" style:family="text">
      <style:text-properties fo:color="#ff0000"/>
    </style:style>
    <style:style style:name="highlight.67" style:family="text">
      <style:text-properties fo:color="#000066"/>
    </style:style>
    <style:style style:name="highlight.68" style:family="text">
      <style:text-properties fo:color="#ff0000"/>
    </style:style>
    <style:style style:name="highlight.69" style:family="text">
      <style:text-properties fo:color="#000000" fo:font-weight="bold"/>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808080" fo:font-style="italic"/>
    </style:style>
    <style:style style:name="highlight.73" style:family="text">
      <style:text-properties fo:color="#009900"/>
    </style:style>
    <style:style style:name="highlight.74" style:family="text">
      <style:text-properties fo:color="#000000" fo:font-weight="bold"/>
    </style:style>
    <style:style style:name="highlight.75" style:family="text">
      <style:text-properties fo:color="#000066"/>
    </style:style>
    <style:style style:name="highlight.76" style:family="text">
      <style:text-properties fo:color="#ff0000"/>
    </style:style>
    <style:style style:name="highlight.77" style:family="text">
      <style:text-properties fo:color="#000066"/>
    </style:style>
    <style:style style:name="highlight.78" style:family="text">
      <style:text-properties fo:color="#ff0000"/>
    </style:style>
    <style:style style:name="highlight.79" style:family="text">
      <style:text-properties fo:color="#000000" fo:font-weight="bold"/>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9900"/>
    </style:style>
    <style:style style:name="highlight.83" style:family="text">
      <style:text-properties fo:color="#000000" fo:font-weight="bold"/>
    </style:style>
    <style:style style:name="highlight.84" style:family="text">
      <style:text-properties fo:color="#000066"/>
    </style:style>
    <style:style style:name="highlight.85" style:family="text">
      <style:text-properties fo:color="#ff0000"/>
    </style:style>
    <style:style style:name="highlight.86" style:family="text">
      <style:text-properties fo:color="#000066"/>
    </style:style>
    <style:style style:name="highlight.87" style:family="text">
      <style:text-properties fo:color="#ff0000"/>
    </style:style>
    <style:style style:name="highlight.88" style:family="text">
      <style:text-properties fo:color="#000000" fo:font-weight="bold"/>
    </style:style>
    <style:style style:name="highlight.89" style:family="text">
      <style:text-properties fo:color="#000000" fo:font-weight="bold"/>
    </style:style>
    <style:style style:name="highlight.90" style:family="text">
      <style:text-properties fo:color="#000000" fo:font-weight="bold"/>
    </style:style>
    <style:style style:name="highlight.91" style:family="text">
      <style:text-properties fo:color="#009900"/>
    </style:style>
    <style:style style:name="highlight.92" style:family="text">
      <style:text-properties fo:color="#000000" fo:font-weight="bold"/>
    </style:style>
    <style:style style:name="highlight.93" style:family="text">
      <style:text-properties fo:color="#000066"/>
    </style:style>
    <style:style style:name="highlight.94" style:family="text">
      <style:text-properties fo:color="#ff0000"/>
    </style:style>
    <style:style style:name="highlight.95" style:family="text">
      <style:text-properties fo:color="#000066"/>
    </style:style>
    <style:style style:name="highlight.96" style:family="text">
      <style:text-properties fo:color="#ff0000"/>
    </style:style>
    <style:style style:name="highlight.97" style:family="text">
      <style:text-properties fo:color="#000000" fo:font-weight="bold"/>
    </style:style>
    <style:style style:name="highlight.98" style:family="text">
      <style:text-properties fo:color="#000000" fo:font-weight="bold"/>
    </style:style>
    <style:style style:name="highlight.99" style:family="text">
      <style:text-properties fo:color="#000000" fo:font-weight="bold"/>
    </style:style>
    <style:style style:name="highlight.100" style:family="text">
      <style:text-properties fo:color="#009900"/>
    </style:style>
    <style:style style:name="highlight.101" style:family="text">
      <style:text-properties fo:color="#000000" fo:font-weight="bold"/>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66"/>
    </style:style>
    <style:style style:name="highlight.105" style:family="text">
      <style:text-properties fo:color="#ff0000"/>
    </style:style>
    <style:style style:name="highlight.106" style:family="text">
      <style:text-properties fo:color="#000000" fo:font-weight="bold"/>
    </style:style>
    <style:style style:name="highlight.107" style:family="text">
      <style:text-properties fo:color="#000000" fo:font-weight="bold"/>
    </style:style>
    <style:style style:name="highlight.108" style:family="text">
      <style:text-properties fo:color="#000000" fo:font-weight="bold"/>
    </style:style>
    <style:style style:name="highlight.109" style:family="text">
      <style:text-properties fo:color="#009900"/>
    </style:style>
    <style:style style:name="highlight.110" style:family="text">
      <style:text-properties fo:color="#000000" fo:font-weight="bold"/>
    </style:style>
    <style:style style:name="highlight.111" style:family="text">
      <style:text-properties fo:color="#000066"/>
    </style:style>
    <style:style style:name="highlight.112" style:family="text">
      <style:text-properties fo:color="#ff0000"/>
    </style:style>
    <style:style style:name="highlight.113" style:family="text">
      <style:text-properties fo:color="#000066"/>
    </style:style>
    <style:style style:name="highlight.114" style:family="text">
      <style:text-properties fo:color="#ff0000"/>
    </style:style>
    <style:style style:name="highlight.115" style:family="text">
      <style:text-properties fo:color="#000000" fo:font-weight="bold"/>
    </style:style>
    <style:style style:name="highlight.116" style:family="text">
      <style:text-properties fo:color="#000000" fo:font-weight="bold"/>
    </style:style>
    <style:style style:name="highlight.117" style:family="text">
      <style:text-properties fo:color="#000000" fo:font-weight="bold"/>
    </style:style>
    <style:style style:name="highlight.118" style:family="text">
      <style:text-properties fo:color="#009900"/>
    </style:style>
    <style:style style:name="highlight.119" style:family="text">
      <style:text-properties fo:color="#000000" fo:font-weight="bold"/>
    </style:style>
    <style:style style:name="highlight.120" style:family="text">
      <style:text-properties fo:color="#000066"/>
    </style:style>
    <style:style style:name="highlight.121" style:family="text">
      <style:text-properties fo:color="#ff0000"/>
    </style:style>
    <style:style style:name="highlight.122" style:family="text">
      <style:text-properties fo:color="#000066"/>
    </style:style>
    <style:style style:name="highlight.123" style:family="text">
      <style:text-properties fo:color="#ff0000"/>
    </style:style>
    <style:style style:name="highlight.124" style:family="text">
      <style:text-properties fo:color="#000000" fo:font-weight="bold"/>
    </style:style>
    <style:style style:name="highlight.125" style:family="text">
      <style:text-properties fo:color="#000000" fo:font-weight="bold"/>
    </style:style>
    <style:style style:name="highlight.126" style:family="text">
      <style:text-properties fo:color="#000000" fo:font-weight="bold"/>
    </style:style>
    <style:style style:name="highlight.127" style:family="text">
      <style:text-properties fo:color="#808080" fo:font-style="italic"/>
    </style:style>
    <style:style style:name="highlight.128" style:family="text">
      <style:text-properties fo:color="#009900"/>
    </style:style>
    <style:style style:name="highlight.129" style:family="text">
      <style:text-properties fo:color="#000000" fo:font-weight="bold"/>
    </style:style>
    <style:style style:name="highlight.130" style:family="text">
      <style:text-properties fo:color="#000066"/>
    </style:style>
    <style:style style:name="highlight.131" style:family="text">
      <style:text-properties fo:color="#ff0000"/>
    </style:style>
    <style:style style:name="highlight.132" style:family="text">
      <style:text-properties fo:color="#000066"/>
    </style:style>
    <style:style style:name="highlight.133" style:family="text">
      <style:text-properties fo:color="#ff0000"/>
    </style:style>
    <style:style style:name="highlight.134" style:family="text">
      <style:text-properties fo:color="#000000" fo:font-weight="bold"/>
    </style:style>
    <style:style style:name="highlight.135" style:family="text">
      <style:text-properties fo:color="#009900"/>
    </style:style>
    <style:style style:name="highlight.136" style:family="text">
      <style:text-properties fo:color="#000000" fo:font-weight="bold"/>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66"/>
    </style:style>
    <style:style style:name="highlight.140" style:family="text">
      <style:text-properties fo:color="#ff0000"/>
    </style:style>
    <style:style style:name="highlight.141" style:family="text">
      <style:text-properties fo:color="#000000" fo:font-weight="bold"/>
    </style:style>
    <style:style style:name="highlight.142" style:family="text">
      <style:text-properties fo:color="#808080" fo:font-style="italic"/>
    </style:style>
    <style:style style:name="highlight.143" style:family="text">
      <style:text-properties fo:color="#009900"/>
    </style:style>
    <style:style style:name="highlight.144" style:family="text">
      <style:text-properties fo:color="#000000" fo:font-weight="bold"/>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66"/>
    </style:style>
    <style:style style:name="highlight.148" style:family="text">
      <style:text-properties fo:color="#ff0000"/>
    </style:style>
    <style:style style:name="highlight.149" style:family="text">
      <style:text-properties fo:color="#000000" fo:font-weight="bold"/>
    </style:style>
    <style:style style:name="highlight.150" style:family="text">
      <style:text-properties fo:color="#808080" fo:font-style="italic"/>
    </style:style>
    <style:style style:name="highlight.151" style:family="text">
      <style:text-properties fo:color="#009900"/>
    </style:style>
    <style:style style:name="highlight.152" style:family="text">
      <style:text-properties fo:color="#000000" fo:font-weight="bold"/>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66"/>
    </style:style>
    <style:style style:name="highlight.156" style:family="text">
      <style:text-properties fo:color="#ff0000"/>
    </style:style>
    <style:style style:name="highlight.157" style:family="text">
      <style:text-properties fo:color="#000000" fo:font-weight="bold"/>
    </style:style>
    <style:style style:name="highlight.158" style:family="text">
      <style:text-properties fo:color="#000000" fo:font-weight="bold"/>
    </style:style>
    <style:style style:name="highlight.159" style:family="text">
      <style:text-properties fo:color="#000000" fo:font-weight="bold"/>
    </style:style>
    <style:style style:name="highlight.160" style:family="text">
      <style:text-properties fo:color="#808080" fo:font-style="italic"/>
    </style:style>
    <style:style style:name="highlight.161" style:family="text">
      <style:text-properties fo:color="#009900"/>
    </style:style>
    <style:style style:name="highlight.162" style:family="text">
      <style:text-properties fo:color="#000000" fo:font-weight="bold"/>
    </style:style>
    <style:style style:name="highlight.163" style:family="text">
      <style:text-properties fo:color="#000066"/>
    </style:style>
    <style:style style:name="highlight.164" style:family="text">
      <style:text-properties fo:color="#ff0000"/>
    </style:style>
    <style:style style:name="highlight.165" style:family="text">
      <style:text-properties fo:color="#000066"/>
    </style:style>
    <style:style style:name="highlight.166" style:family="text">
      <style:text-properties fo:color="#ff0000"/>
    </style:style>
    <style:style style:name="highlight.167" style:family="text">
      <style:text-properties fo:color="#000000" fo:font-weight="bold"/>
    </style:style>
    <style:style style:name="highlight.168" style:family="text">
      <style:text-properties fo:color="#000000" fo:font-weight="bold"/>
    </style:style>
    <style:style style:name="highlight.169" style:family="text">
      <style:text-properties fo:color="#000000" fo:font-weight="bold"/>
    </style:style>
    <style:style style:name="highlight.170" style:family="text">
      <style:text-properties fo:color="#009900"/>
    </style:style>
    <style:style style:name="highlight.171" style:family="text">
      <style:text-properties fo:color="#000000" fo:font-weight="bold"/>
    </style:style>
    <style:style style:name="highlight.172" style:family="text">
      <style:text-properties fo:color="#000066"/>
    </style:style>
    <style:style style:name="highlight.173" style:family="text">
      <style:text-properties fo:color="#ff0000"/>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00" fo:font-weight="bold"/>
    </style:style>
    <style:style style:name="highlight.177" style:family="text">
      <style:text-properties fo:color="#000000" fo:font-weight="bold"/>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000000" fo:font-weight="bold"/>
    </style:style>
    <style:style style:name="highlight.188" style:family="text">
      <style:text-properties fo:color="#000000" fo:font-weight="bold"/>
    </style:style>
    <style:style style:name="highlight.189" style:family="text">
      <style:text-properties fo:color="#808080" fo:font-style="italic"/>
    </style:style>
    <style:style style:name="highlight.190" style:family="text">
      <style:text-properties fo:color="#009900"/>
    </style:style>
    <style:style style:name="highlight.191" style:family="text">
      <style:text-properties fo:color="#000000" fo:font-weight="bold"/>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66"/>
    </style:style>
    <style:style style:name="highlight.195" style:family="text">
      <style:text-properties fo:color="#ff0000"/>
    </style:style>
    <style:style style:name="highlight.196" style:family="text">
      <style:text-properties fo:color="#000000" fo:font-weight="bold"/>
    </style:style>
    <style:style style:name="highlight.197" style:family="text">
      <style:text-properties fo:color="#009900"/>
    </style:style>
    <style:style style:name="highlight.198" style:family="text">
      <style:text-properties fo:color="#000000" fo:font-weight="bold"/>
    </style:style>
    <style:style style:name="highlight.199" style:family="text">
      <style:text-properties fo:color="#000000" fo:font-weight="bold"/>
    </style:style>
    <style:style style:name="highlight.200" style:family="text">
      <style:text-properties fo:color="#009900"/>
    </style:style>
    <style:style style:name="highlight.201" style:family="text">
      <style:text-properties fo:color="#000000" fo:font-weight="bold"/>
    </style:style>
    <style:style style:name="highlight.202"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scanner.A1" style:family="table-cell">
      <style:table-cell-properties style:vertical-align="middle" fo:padding="0.1cm" fo:border-left="0.002cm solid #000000" fo:border-right="none" fo:border-top="0.002cm solid #000000" fo:border-bottom="0.002cm solid #000000" fo:background-color=""/>
    </style:style>
    <style:style style:name="pluginnotescanner.B1" style:family="table-cell">
      <style:table-cell-properties style:vertical-align="middle" fo:padding="0.3cm" fo:border-left="none" fo:border-right="0.002cm solid #000000" fo:border-top="0.002cm solid #000000" fo:border-bottom="0.002cm solid #000000" fo:background-color=""/>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cq_fx"/>CQ_FX<text:bookmark-end text:name="cq_fx"/></text:h>
      <text:h text:style-name="Heading_20_1" text:outline-level="1"><text:bookmark-start text:name="introduction"/>INTRODUCTION<text:bookmark-end text:name="introduction"/></text:h>
      <text:p text:style-name="Text_20_body"><text:span text:style-name="Strong_20_Emphasis">CQ_FX</text:span> is a program that was created to test product reliability by displaying the values recorded on a graph.
The main features of the program are as follows:</text:p>
      <text:list text:style-name="List_20_1">
        <text:list-item>
          <text:p text:style-name="Text_20_body"> visual monitoring of lines and workstations;</text:p>
        </text:list-item>
        <text:list-item>
          <text:p text:style-name="Text_20_body"> management of different types of products (washing machines, dishwashers, ovens, hobs, etc.);</text:p>
        </text:list-item>
        <text:list-item>
          <text:p text:style-name="Text_20_body"> product archive management;</text:p>
        </text:list-item>
        <text:list-item>
          <text:p text:style-name="Text_20_body"> completed test archive management;</text:p>
        </text:list-item>
        <text:list-item>
          <text:p text:style-name="Text_20_body"> test cycle customisation;</text:p>
        </text:list-item>
        <text:list-item>
          <text:p text:style-name="Text_20_body"> sampling time may be set as required;</text:p>
        </text:list-item>
        <text:list-item>
          <text:p text:style-name="Text_20_body"> graphical analysis tools (zoom, bars);</text:p>
        </text:list-item>
        <text:list-item>
          <text:p text:style-name="Text_20_body"> export of values in text format;</text:p>
        </text:list-item>
        <text:list-item>
          <text:p text:style-name="Text_20_body"> export of graphs to image files;</text:p>
        </text:list-item>
        <text:list-item>
          <text:p text:style-name="Text_20_body"> graph print function (whole page or zoom);</text:p>
        </text:list-item>
        <text:list-item>
          <text:p text:style-name="Text_20_body"> pause and resume the test;</text:p>
        </text:list-item>
        <text:list-item>
          <text:p text:style-name="Text_20_body"> calculating the minimum, maximum and average values.</text:p>
        </text:list-item>
      </text:list>
      <text:h text:style-name="Heading_20_1" text:outline-level="1"><text:bookmark-start text:name="installation_and_configuration"/>Installation and configuration<text:bookmark-end text:name="installation_and_configuration"/></text:h>
      <text:p text:style-name="Text_20_body">
The installation and configuration of the data acquisition program and all the necessary components are described in this chapter.
For the program to operate correctly, it is recommended that the installation is carried out by qualified technicians, both during the system setup and subsequently if there are any malfunctions.</text:p>
      <text:p text:style-name="Text_20_body">Even though this first installation does not require any special settings, it will be necessary to adopt them later on if the software has to be reinstalled for any reason. If the setup database is accidentally deleted or re-created, the input calibration will be irretrievably lost.
At this stage it would be advisable to contact the MAREL srl support services.</text:p>
      <text:h text:style-name="Heading_20_2" text:outline-level="2"><text:bookmark-start text:name="installing_the_program"/>Installing the program<text:bookmark-end text:name="installing_the_program"/></text:h>
      <text:list text:style-name="Numbering_20_1">
        <text:list-item>
          <text:p text:style-name="Text_20_body"> Insert the installation CD-ROM and wait for the installation program to begin automatically.</text:p>
        </text:list-item>
        <text:list-item>
          <text:p text:style-name="Text_20_body"> Complete the process by confirming the suggested settings.</text:p>
        </text:list-item>
      </text:list>
      <text:p text:style-name="Text_20_body">
If the installation program does not begin automatically, open the Microsoft Windows Explorer program®, open the main folder for the CD-ROM and use the mouse to double-click on the <text:span text:style-name="Strong_20_Emphasis">Setup</text:span> program icon.</text:p>
      <text:h text:style-name="Heading_20_2" text:outline-level="2"><text:bookmark-start text:name="starting_the_program_for_the_first_time"/>Starting the program for the first time<text:bookmark-end text:name="starting_the_program_for_the_first_time"/></text:h>
      <text:p text:style-name="Text_20_body">
Once the program has been installed, the application configuration process must be performed.
Before starting the application for the first time, the serial ports must be configured as described in the “Serial ports” paragraph below.
Next, start the program by double-clicking on the “CQ_FX” icon on the desktop, or by using the mouse to select the following option from the Windows Start menu:</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tart → All programs → Marel → CQ_FX</text:p>
          </table:table-cell>
        </table:table-row>
      </table:table>
      <text:p text:style-name="Text_20_body">Once the application has been started the lines and workstations must be configured manually as described in the paragraph below.</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f the serial port configuration is not correct, error messages will appear when the application is started.</text:p>
          </table:table-cell>
        </table:table-row>
      </table:table>
      <text:h text:style-name="Heading_20_2" text:outline-level="2"><text:bookmark-start text:name="system_configuration"/>System configuration<text:bookmark-end text:name="system_configuration"/></text:h>
      <text:p text:style-name="Text_20_body">
The system configuration is stored in a SETUP.MDB database and XML file. The program configuration functions (for the database setup) are password-protected for safety reasons, in order to prevent accidental modifications that may compromise the operation of the system.</text:p>
      <text:h text:style-name="Heading_20_3" text:outline-level="3"><text:bookmark-start text:name="configuration_of_lines_and_workstations"/>Configuration of lines and workstations<text:bookmark-end text:name="configuration_of_lines_and_workstations"/></text:h>
      <text:p text:style-name="Text_20_body">
Select the option <text:span text:style-name="Emphasis">Tools → Configure</text:span> from the menu and enter the password to display the hardware manager window:</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he window presented by the program is the line configuration window. A line may be added in the following way:</text:p>
      <text:list text:style-name="Numbering_20_1">
        <text:list-item>
          <text:p text:style-name="Text_20_body"> Press the <text:span text:style-name="Strong_20_Emphasis">New</text:span> button.</text:p>
        </text:list-item>
        <text:list-item>
          <text:p text:style-name="Text_20_body"> Enter the number of temperature probes, humidity sensors, pressure sensors and CPU modules.</text:p>
        </text:list-item>
        <text:list-item>
          <text:p text:style-name="Text_20_body"> Enter the new line identification code.</text:p>
        </text:list-item>
        <text:list-item>
          <text:p text:style-name="Text_20_body"> Press the <text:span text:style-name="Strong_20_Emphasis">Update</text:span> button.</text:p>
        </text:list-item>
      </text:list>
      <text:p text:style-name="Text_20_body">
It is also possible to modify an existing line using the following procedure:</text:p>
      <text:list text:style-name="Numbering_20_1">
        <text:list-item>
          <text:p text:style-name="Text_20_body"> Use the mouse to select the line to be modified from the list on the top left-hand side.</text:p>
        </text:list-item>
        <text:list-item>
          <text:p text:style-name="Text_20_body"> Modify the data in the right-hand panel.</text:p>
        </text:list-item>
        <text:list-item>
          <text:p text:style-name="Text_20_body"> Press the <text:span text:style-name="Strong_20_Emphasis">Update</text:span> button.</text:p>
        </text:list-item>
      </text:list>
      <text:p text:style-name="Text_20_body">
To delete a previously- entered line, proceed as follows:</text:p>
      <text:list text:style-name="Numbering_20_1">
        <text:list-item>
          <text:p text:style-name="Text_20_body"> Use the mouse to select the line to be removed from the list on the top left-hand side.</text:p>
        </text:list-item>
        <text:list-item>
          <text:p text:style-name="Text_20_body"> Press the <text:span text:style-name="Strong_20_Emphasis">Delete</text:span> button.</text:p>
        </text:list-item>
      </text:list>
      <text:p text:style-name="Text_20_body">
Once a line has been entered, it is possible to add the workstations it contains by performing the following procedure:</text:p>
      <text:list text:style-name="Numbering_20_1">
        <text:list-item>
          <text:p text:style-name="Text_20_body"> Select, from the list at the top left-hand side, the line into which you wish to enter workstations.</text:p>
        </text:list-item>
        <text:list-item>
          <text:p text:style-name="Text_20_body"> On the lower panel, press the <text:span text:style-name="Strong_20_Emphasis">New</text:span> button.</text:p>
        </text:list-item>
        <text:list-item>
          <text:p text:style-name="Text_20_body"> Enter the number of t thermocouples. k thermocouples, revolution counters and litre-counters present on the workstation.</text:p>
        </text:list-item>
        <text:list-item>
          <text:p text:style-name="Text_20_body"> Enter the type of energy control (EST, DEPT, CVM … or none) on the workstation.</text:p>
        </text:list-item>
        <text:list-item>
          <text:p text:style-name="Text_20_body"> Enter the new workstation identification code.</text:p>
        </text:list-item>
        <text:list-item>
          <text:p text:style-name="Text_20_body"> Press the <text:span text:style-name="Strong_20_Emphasis">Update</text:span> button.</text:p>
        </text:list-item>
      </text:list>
      <text:p text:style-name="Text_20_body">
As is the case for the lines, it is possible to modify and delete workstations using the <text:span text:style-name="Strong_20_Emphasis">Delete</text:span> and <text:span text:style-name="Strong_20_Emphasis">Update</text:span> buttons. It is also possible to create an exact copy of a previously-entered workstation using the <text:span text:style-name="Strong_20_Emphasis">Copy</text:span> button.</text:p>
      <text:h text:style-name="Heading_20_2" text:outline-level="2"><text:bookmark-start text:name="general_settings_stored_in_the_xml_file"/>General settings stored in the XML file<text:bookmark-end text:name="general_settings_stored_in_the_xml_file"/></text:h>
      <text:p text:style-name="Text_20_body">
 The “CQ_FX.exe.config” file, stored in the same folder of the “CQ_FX.exe” executable file, can be edited by Notepad or an other word-processing application.
An example of the contents is showed below:</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appSettings<text:span text:style-name="highlight.13">&gt;</text:span></text:span></text:span><text:line-break/><text:tab/><text:span text:style-name="highlight.14"><text:span text:style-name="highlight.15">&lt;add</text:span> <text:span text:style-name="highlight.16">key</text:span>=<text:span text:style-name="highlight.17">"COLLAUDO"</text:span> <text:span text:style-name="highlight.18">value</text:span>=<text:span text:style-name="highlight.19">"A"</text:span><text:span text:style-name="highlight.20">&gt;</text:span><text:span text:style-name="highlight.21">&lt;/add<text:span text:style-name="highlight.22">&gt;</text:span></text:span></text:span><text:line-break/><text:tab/><text:span text:style-name="highlight.23">&lt;!-- Imposta la lingua del collaudo ("it","en") --&gt;</text:span><text:line-break/><text:tab/><text:span text:style-name="highlight.24"><text:span text:style-name="highlight.25">&lt;add</text:span> <text:span text:style-name="highlight.26">key</text:span>=<text:span text:style-name="highlight.27">"LINGUA"</text:span> <text:span text:style-name="highlight.28">value</text:span>=<text:span text:style-name="highlight.29">"it"</text:span><text:span text:style-name="highlight.30">&gt;</text:span><text:span text:style-name="highlight.31">&lt;/add<text:span text:style-name="highlight.32">&gt;</text:span></text:span></text:span><text:line-break/><text:tab/><text:span text:style-name="highlight.33">&lt;!-- Stringa di connessione al database ("Data Source=#SERVER#;Initial Catalog=#DATABASE#;User ID=sa;Password=#PASSWORD#") --&gt;</text:span><text:line-break/><text:tab/><text:span text:style-name="highlight.34"><text:span text:style-name="highlight.35">&lt;add</text:span> <text:span text:style-name="highlight.36">key</text:span>=<text:span text:style-name="highlight.37">"SQL_SERVER_CONNECTION"</text:span> <text:span text:style-name="highlight.38">value</text:span>=<text:span text:style-name="highlight.39">"Data Source=192.168.0.56\SQLEXPRESS;Initial Catalog=CQ_FX;User ID=sa;Password=marel"</text:span><text:span text:style-name="highlight.40">&gt;</text:span><text:span text:style-name="highlight.41">&lt;/add<text:span text:style-name="highlight.42">&gt;</text:span></text:span></text:span><text:line-break/><text:tab/><text:span text:style-name="highlight.43">&lt;!-- Percorso dell'archvio --&gt;</text:span><text:line-break/><text:tab/><text:span text:style-name="highlight.44"><text:span text:style-name="highlight.45">&lt;add</text:span> <text:span text:style-name="highlight.46">key</text:span>=<text:span text:style-name="highlight.47">"PATH_ARCHIVIO"</text:span> <text:span text:style-name="highlight.48">value</text:span>=<text:span text:style-name="highlight.49">"..\ARCHIVE"</text:span><text:span text:style-name="highlight.50">&gt;</text:span><text:span text:style-name="highlight.51">&lt;/add<text:span text:style-name="highlight.52">&gt;</text:span></text:span></text:span><text:line-break/><text:tab/><text:span text:style-name="highlight.53">&lt;!-- Identificazione sistema --&gt;</text:span><text:line-break/><text:tab/><text:span text:style-name="highlight.54"><text:span text:style-name="highlight.55">&lt;add</text:span> <text:span text:style-name="highlight.56">key</text:span>=<text:span text:style-name="highlight.57">"NOME_SISTEMA"</text:span> <text:span text:style-name="highlight.58">value</text:span>=<text:span text:style-name="highlight.59">"CQP"</text:span><text:span text:style-name="highlight.60">&gt;</text:span><text:span text:style-name="highlight.61">&lt;/add<text:span text:style-name="highlight.62">&gt;</text:span></text:span></text:span><text:line-break/><text:tab/><text:span text:style-name="highlight.63"><text:span text:style-name="highlight.64">&lt;add</text:span> <text:span text:style-name="highlight.65">key</text:span>=<text:span text:style-name="highlight.66">"NOME_CLIENTE"</text:span> <text:span text:style-name="highlight.67">value</text:span>=<text:span text:style-name="highlight.68">"INDESIT Company SpA"</text:span><text:span text:style-name="highlight.69">&gt;</text:span><text:span text:style-name="highlight.70">&lt;/add<text:span text:style-name="highlight.71">&gt;</text:span></text:span></text:span><text:line-break/><text:tab/><text:span text:style-name="highlight.72">&lt;!-- Impostazioni di comunicazione dispositivi seriali--&gt;</text:span><text:line-break/><text:tab/><text:span text:style-name="highlight.73"><text:span text:style-name="highlight.74">&lt;add</text:span> <text:span text:style-name="highlight.75">key</text:span>=<text:span text:style-name="highlight.76">"COM_PM110"</text:span> <text:span text:style-name="highlight.77">value</text:span>=<text:span text:style-name="highlight.78">"0"</text:span><text:span text:style-name="highlight.79">&gt;</text:span><text:span text:style-name="highlight.80">&lt;/add<text:span text:style-name="highlight.81">&gt;</text:span></text:span></text:span><text:line-break/><text:tab/><text:span text:style-name="highlight.82"><text:span text:style-name="highlight.83">&lt;add</text:span> <text:span text:style-name="highlight.84">key</text:span>=<text:span text:style-name="highlight.85">"COM_ADAM5000"</text:span> <text:span text:style-name="highlight.86">value</text:span>=<text:span text:style-name="highlight.87">"0"</text:span><text:span text:style-name="highlight.88">&gt;</text:span><text:span text:style-name="highlight.89">&lt;/add<text:span text:style-name="highlight.90">&gt;</text:span></text:span></text:span><text:line-break/><text:tab/><text:span text:style-name="highlight.91"><text:span text:style-name="highlight.92">&lt;add</text:span> <text:span text:style-name="highlight.93">key</text:span>=<text:span text:style-name="highlight.94">"ADAM_BAUDRATE"</text:span> <text:span text:style-name="highlight.95">value</text:span>=<text:span text:style-name="highlight.96">"19200"</text:span><text:span text:style-name="highlight.97">&gt;</text:span><text:span text:style-name="highlight.98">&lt;/add<text:span text:style-name="highlight.99">&gt;</text:span></text:span></text:span><text:line-break/><text:tab/><text:span text:style-name="highlight.100"><text:span text:style-name="highlight.101">&lt;add</text:span> <text:span text:style-name="highlight.102">key</text:span>=<text:span text:style-name="highlight.103">"ADAM_CHECKSUM"</text:span> <text:span text:style-name="highlight.104">value</text:span>=<text:span text:style-name="highlight.105">"0"</text:span><text:span text:style-name="highlight.106">&gt;</text:span><text:span text:style-name="highlight.107">&lt;/add<text:span text:style-name="highlight.108">&gt;</text:span></text:span></text:span><text:line-break/><text:tab/><text:span text:style-name="highlight.109"><text:span text:style-name="highlight.110">&lt;add</text:span> <text:span text:style-name="highlight.111">key</text:span>=<text:span text:style-name="highlight.112">"COM_C_ENERGETICO"</text:span> <text:span text:style-name="highlight.113">value</text:span>=<text:span text:style-name="highlight.114">"0"</text:span><text:span text:style-name="highlight.115">&gt;</text:span><text:span text:style-name="highlight.116">&lt;/add<text:span text:style-name="highlight.117">&gt;</text:span></text:span></text:span><text:line-break/><text:tab/><text:span text:style-name="highlight.118"><text:span text:style-name="highlight.119">&lt;add</text:span> <text:span text:style-name="highlight.120">key</text:span>=<text:span text:style-name="highlight.121">"N_LINEE_COM_C_ENERGETICO"</text:span> <text:span text:style-name="highlight.122">value</text:span>=<text:span text:style-name="highlight.123">"1"</text:span><text:span text:style-name="highlight.124">&gt;</text:span><text:span text:style-name="highlight.125">&lt;/add<text:span text:style-name="highlight.126">&gt;</text:span></text:span></text:span><text:line-break/><text:tab/><text:span text:style-name="highlight.127">&lt;!--Impostazioni PhoenixContact --&gt;</text:span><text:line-break/><text:tab/><text:span text:style-name="highlight.128"><text:span text:style-name="highlight.129">&lt;add</text:span> <text:span text:style-name="highlight.130">key</text:span>=<text:span text:style-name="highlight.131">"PHOENIXCONTACT_ENABLED"</text:span> <text:span text:style-name="highlight.132">value</text:span>=<text:span text:style-name="highlight.133">"1"</text:span><text:span text:style-name="highlight.134">/&gt;</text:span></text:span><text:line-break/><text:tab/><text:span text:style-name="highlight.135"><text:span text:style-name="highlight.136">&lt;add</text:span> <text:span text:style-name="highlight.137">key</text:span>=<text:span text:style-name="highlight.138">"PHOENIXCONTACT_UPDATE_TIME"</text:span> <text:span text:style-name="highlight.139">value</text:span>=<text:span text:style-name="highlight.140">"200"</text:span><text:span text:style-name="highlight.141">/&gt;</text:span></text:span><text:line-break/><text:tab/><text:span text:style-name="highlight.142">&lt;!-- key="PHOENIXCONTACT_CPU_XX" value="xxx.xxx.xxx.xxx,slot" --&gt;</text:span><text:line-break/><text:tab/><text:span text:style-name="highlight.143"><text:span text:style-name="highlight.144">&lt;add</text:span> <text:span text:style-name="highlight.145">key</text:span>=<text:span text:style-name="highlight.146">"PHOENIXCONTACT_CPU_01"</text:span> <text:span text:style-name="highlight.147">value</text:span>=<text:span text:style-name="highlight.148">"192.168.38.1,20"</text:span><text:span text:style-name="highlight.149">/&gt;</text:span></text:span><text:line-break/><text:tab/><text:span text:style-name="highlight.150">&lt;!-- Intervallo di aggiornamento degli ingressi --&gt;</text:span><text:line-break/><text:tab/><text:span text:style-name="highlight.151"><text:span text:style-name="highlight.152">&lt;add</text:span> <text:span text:style-name="highlight.153">key</text:span>=<text:span text:style-name="highlight.154">"TEMPO_ACQUISIZIONE_MINIMO"</text:span> <text:span text:style-name="highlight.155">value</text:span>=<text:span text:style-name="highlight.156">"1"</text:span><text:span text:style-name="highlight.157">&gt;</text:span><text:span text:style-name="highlight.158">&lt;/add<text:span text:style-name="highlight.159">&gt;</text:span></text:span></text:span><text:line-break/><text:tab/><text:span text:style-name="highlight.160">&lt;!-- Impostazioni di visualizzazione 0,1,2,3--&gt;</text:span><text:line-break/><text:tab/><text:span text:style-name="highlight.161"><text:span text:style-name="highlight.162">&lt;add</text:span> <text:span text:style-name="highlight.163">key</text:span>=<text:span text:style-name="highlight.164">"MODO_VISUALIZZAZIONE_LINEA"</text:span> <text:span text:style-name="highlight.165">value</text:span>=<text:span text:style-name="highlight.166">"3"</text:span><text:span text:style-name="highlight.167">&gt;</text:span><text:span text:style-name="highlight.168">&lt;/add<text:span text:style-name="highlight.169">&gt;</text:span></text:span></text:span><text:line-break/><text:tab/><text:span text:style-name="highlight.170"><text:span text:style-name="highlight.171">&lt;add</text:span> <text:span text:style-name="highlight.172">key</text:span>=<text:span text:style-name="highlight.173">"POSTAZIONI_RIGA"</text:span> <text:span text:style-name="highlight.174">value</text:span>=<text:span text:style-name="highlight.175">"10"</text:span><text:span text:style-name="highlight.176">&gt;</text:span><text:span text:style-name="highlight.177">&lt;/add<text:span text:style-name="highlight.178">&gt;</text:span></text:span></text:span><text:line-break/><text:tab/><text:span text:style-name="highlight.179">&lt;!-- Imposta lo stato di CLVoltageManager ("0","1") --&gt;</text:span><text:line-break/><text:tab/><text:span text:style-name="highlight.180"><text:span text:style-name="highlight.181">&lt;add</text:span> <text:span text:style-name="highlight.182">key</text:span>=<text:span text:style-name="highlight.183">"CLVoltageManager"</text:span> <text:span text:style-name="highlight.184">value</text:span>=<text:span text:style-name="highlight.185">"0"</text:span><text:span text:style-name="highlight.186">&gt;</text:span><text:span text:style-name="highlight.187">&lt;/add<text:span text:style-name="highlight.188">&gt;</text:span></text:span></text:span><text:line-break/><text:tab/><text:span text:style-name="highlight.189">&lt;!-- Indica se sono attive le verifiche ("0","1") --&gt;</text:span><text:line-break/><text:tab/><text:span text:style-name="highlight.190"><text:span text:style-name="highlight.191">&lt;add</text:span> <text:span text:style-name="highlight.192">key</text:span>=<text:span text:style-name="highlight.193">"VERIFICHE"</text:span> <text:span text:style-name="highlight.194">value</text:span>=<text:span text:style-name="highlight.195">"0"</text:span><text:span text:style-name="highlight.196">/&gt;</text:span></text:span><text:line-break/><text:tab/><text:span text:style-name="highlight.197"><text:span text:style-name="highlight.198">&lt;/appSettings<text:span text:style-name="highlight.199">&gt;</text:span></text:span></text:span><text:line-break/><text:span text:style-name="highlight.200"><text:span text:style-name="highlight.201">&lt;/configuration<text:span text:style-name="highlight.202">&gt;</text:span></text:span></text:span></text:p>
      <text:h text:style-name="Heading_20_2" text:outline-level="2"><text:bookmark-start text:name="system_calibration"/>System calibration<text:bookmark-end text:name="system_calibration"/></text:h>
      <text:p text:style-name="Text_20_body">
The calibration - or rating - of the system is compulsory in the following circumstances:</text:p>
      <text:list text:style-name="List_20_1">
        <text:list-item>
          <text:p text:style-name="Text_20_body"> installing the program</text:p>
        </text:list-item>
        <text:list-item>
          <text:p text:style-name="Text_20_body"> replacing the data acquisition devices</text:p>
        </text:list-item>
      </text:list>
      <text:p text:style-name="Text_20_body">It is, however, recommended that the values recorded are checked regularly and, if they are not correct, a new rating devised.</text:p>
      <text:p text:style-name="Text_20_body">With your mouse, click on <text:span text:style-name="Emphasis">Tools → Calibrate</text:span> and enter the password for the following interface to be displayed:</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he rating process consists of the modification of the offset and gain values to be applied to the channel readings. The values may be calculated automatically by the program or entered manually by the operator.</text:p>
      <text:h text:style-name="Heading_20_3" text:outline-level="3"><text:bookmark-start text:name="manually_rating_a_single_channel"/>Manually rating a single channel<text:bookmark-end text:name="manually_rating_a_single_channel"/></text:h>
      <text:list text:style-name="Numbering_20_1">
        <text:list-item>
          <text:p text:style-name="Text_20_body"> Select the line: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type of input: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channel from the lis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In the box to the bottom right-hand side of the screen, enter the correct offset and gain values for the highlighted channel and select the <text:span text:style-name="Strong_20_Emphasis">Update</text:span> button. &lt;<draw:frame draw:style-name="media" draw:name="" text:anchor-type="as-char" draw:z-index="0" svg:width="2.1166666666667cm" svg:height="0.396875cm"><draw:image xlink:href="Pictures/5fa594b27e2c1ef458a922153fb38a44.gif" xlink:type="simple" xlink:show="embed" xlink:actuate="onLoad"/></draw:frame>!&gt;</text:p>
        </text:list-item>
      </text:list>
      <text:h text:style-name="Heading_20_3" text:outline-level="3"><text:bookmark-start text:name="automatic_rating_procedure"/>Automatic rating procedure<text:bookmark-end text:name="automatic_rating_procedure"/></text:h>
      <text:p text:style-name="Text_20_body">
It is necessary to use a calibrator, which is a piece of equipment that, when connected to the inputs of the instrument to be rated, is able to simulate the various values that may be set by the operator.
To obtain satisfactory results, use a piece of equipment that has been certified by a rating centre. Before it is used, it should also be stabilised at the temperature of the room in which the test line is located.</text:p>
      <text:list text:style-name="Numbering_20_1">
        <text:list-item>
          <text:p text:style-name="Text_20_body"> Connect the calibrator output to the inputs, not necessarily all at the same time, as it is possible to specify the channels you wish to rate;</text:p>
        </text:list-item>
        <text:list-item>
          <text:p text:style-name="Text_20_body"> Select the line; <text:span text:style-name="Emphasis"> &lt;<draw:frame draw:style-name="media" draw:name="" text:anchor-type="as-char" draw:z-index="0" svg:width="2.1166666666667cm" svg:height="0.396875cm"><draw:image xlink:href="Pictures/5fa594b27e2c1ef458a922153fb38a44.gif" xlink:type="simple" xlink:show="embed" xlink:actuate="onLoad"/></draw:frame>!&gt;
  - Select the type of input; </text:span>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channels from the list by double-clicking with the mouse, or select the channels by pressing and holding the mouse button then pressing the <text:span text:style-name="Strong_20_Emphasis">Select</text:span> button. The selected channels will be identified with the picture of a monkey-wrench. <text:span text:style-name="Emphasis"> &lt;<draw:frame draw:style-name="media" draw:name="" text:anchor-type="as-char" draw:z-index="0" svg:width="2.1166666666667cm" svg:height="0.396875cm"><draw:image xlink:href="Pictures/5fa594b27e2c1ef458a922153fb38a44.gif" xlink:type="simple" xlink:show="embed" xlink:actuate="onLoad"/></draw:frame>!&gt;
  - Enter the two extreme calibration values; </text:span>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t the sampling time (the default period is 3 seconds). <text:span text:style-name="Emphasis"> &lt;<draw:frame draw:style-name="media" draw:name="" text:anchor-type="as-char" draw:z-index="0" svg:width="2.1166666666667cm" svg:height="0.396875cm"><draw:image xlink:href="Pictures/5fa594b27e2c1ef458a922153fb38a44.gif" xlink:type="simple" xlink:show="embed" xlink:actuate="onLoad"/></draw:frame>!&gt;
  - Simulate the first set value using the calibrator, then press the Start button and press Enter in response to the confirmation message;
  - Wait for the program to display a second message, then simulate the second value with the calibrator and press Enter;
  - When the end of procedure message is displayed, press Enter and press the <text:span text:style-name="Strong_20_Emphasis">Save</text:span> button to store the calibration in the application database. At this point it is possible to repeat the entire process, selecting other channels.
The <text:span text:style-name="Strong_20_Emphasis">Cancel</text:span> button may be pressed at any moment to stop the calibration procedure.

==== Reading the values ====

Once calibration is complete, it is possible to test the recently-used procedure using value readings.

</text:span> &lt;<draw:frame draw:style-name="media" draw:name="" text:anchor-type="as-char" draw:z-index="0" svg:width="2.1166666666667cm" svg:height="0.396875cm"><draw:image xlink:href="Pictures/5fa594b27e2c1ef458a922153fb38a44.gif" xlink:type="simple" xlink:show="embed" xlink:actuate="onLoad"/></draw:frame>!&gt;</text:p>
        </text:list-item>
      </text:list>
      <text:p text:style-name="Text_20_body">
Enter the value set for the calibrator in the appropriate box and press the <text:span text:style-name="Strong_20_Emphasis">Read</text:span> button. A text file will be created automatically in the application directory, with the values read from the selected channels (identified by the picture of a monkey-wrench).</text:p>
      <text:h text:style-name="Heading_20_2" text:outline-level="2"><text:bookmark-start text:name="closing_the_program"/>Closing the program<text:bookmark-end text:name="closing_the_program"/></text:h>
      <text:p text:style-name="Text_20_body">
To close the program, select the <text:span text:style-name="Emphasis">File → Exit</text:span> command from the menu bar or press the following button and reply Yes to the confirmation message that is displayed afterwards.</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est data acquisition is only possible when the program is running!</text:p>
          </table:table-cell>
        </table:table-row>
      </table:table>
      <text:h text:style-name="Heading_20_1" text:outline-level="1"><text:bookmark-start text:name="user_interface"/>User interface<text:bookmark-end text:name="user_interface"/></text:h>
      <text:p text:style-name="Text_20_body">
When the application has been opened, the synoptic table of the system will be displayed, showing all the test lines and workstations.</text:p>
      <text:h text:style-name="Heading_20_2" text:outline-level="2"><text:bookmark-start text:name="main_screen"/>Main screen<text:bookmark-end text:name="main_screen"/></text:h>
      <text:p text:style-name="Text_20_body">
The following image shows the main synoptic table of the application.</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he above window shows the title of the application and contains the three buttons used to resize and close the program window (please refer to the operating system manual for details of how these work); the Menu Bar and the Toolbar are situated immediately underneath these buttons.</text:p>
      <text:p text:style-name="Text_20_body">The central box displays the diagram of the lines and workstations, displaying the set identification codes. The configured workstations are represented by an image, while the test status is indicated by a coloured icon.</text:p>
      <text:p text:style-name="Text_20_body">In the box at the bottom is the Status bar, which details the most recent error detected by the application (if present) on the left-hand side, and displays the system date and time on the right-hand side.</text:p>
      <text:p text:style-name="Text_20_body">The following paragraphs describe each component of the main screen in detail.</text:p>
      <text:h text:style-name="Heading_20_3" text:outline-level="3"><text:bookmark-start text:name="menu_bar"/>Menu bar<text:bookmark-end text:name="menu_bar"/></text:h>
      <text:p text:style-name="Text_20_body">
All the functions of the testing program may be accessed via the Menu bar and can be selected using the mouse or the keyboard (by holding the Alt key and the letter linked to the desired command).</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From time to time the manual will indicate which menu to use for each specific function, through the following diagram:</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Menu option → Submenu option → … </text:p>
          </table:table-cell>
        </table:table-row>
      </table:table>
      <text:h text:style-name="Heading_20_3" text:outline-level="3"><text:bookmark-start text:name="toolbar"/>Toolbar<text:bookmark-end text:name="toolbar"/></text:h>
      <text:p text:style-name="Text_20_body">
The Toolbar contains buttons providing quick access to the functions listed in the menu:</text:p>
      <text:p text:style-name="Text_20_body">&lt;<draw:frame draw:style-name="media" draw:name="" text:anchor-type="as-char" draw:z-index="0" svg:width="2.1166666666667cm" svg:height="0.396875cm"><draw:image xlink:href="Pictures/5fa594b27e2c1ef458a922153fb38a44.gif" xlink:type="simple" xlink:show="embed" xlink:actuate="onLoad"/></draw:frame>!&gt;
</text:p>
      <table:table>
        <table:table-column/>
        <table:table-column/>
        <table:table-row>
          <table:table-cell office:value-type="string" table:style-name="tableheader">
            <text:p text:style-name="Table_20_Heading"> Button </text:p>
          </table:table-cell>
          <table:table-cell office:value-type="string" table:style-name="tableheader">
            <text:p text:style-name="Table_20_Heading"> Description </text:p>
          </table:table-cell>
        </table:table-row>
        <table:table-row>
          <table:table-cell office:value-type="string" table:style-name="tablecell"/>
          <table:table-cell office:value-type="string" table:style-name="tablecell">
            <text:p text:style-name="tablealignleft"> Exit the application </text:p>
          </table:table-cell>
        </table:table-row>
        <table:table-row>
          <table:table-cell office:value-type="string" table:style-name="tablecell"/>
          <table:table-cell office:value-type="string" table:style-name="tablecell">
            <text:p text:style-name="tablealignleft"> View the event log </text:p>
          </table:table-cell>
        </table:table-row>
        <table:table-row>
          <table:table-cell office:value-type="string" table:style-name="tablecell"/>
          <table:table-cell office:value-type="string" table:style-name="tablecell">
            <text:p text:style-name="tablealignleft"> Navigate to previous workstation (test display) </text:p>
          </table:table-cell>
        </table:table-row>
        <table:table-row>
          <table:table-cell office:value-type="string" table:style-name="tablecell"/>
          <table:table-cell office:value-type="string" table:style-name="tablecell">
            <text:p text:style-name="tablealignleft"> Navigate to next workstation (test display) </text:p>
          </table:table-cell>
        </table:table-row>
        <table:table-row>
          <table:table-cell office:value-type="string" table:style-name="tablecell"/>
          <table:table-cell office:value-type="string" table:style-name="tablecell">
            <text:p text:style-name="tablealignleft"> Activate/deactivate grid display (test display) </text:p>
          </table:table-cell>
        </table:table-row>
        <table:table-row>
          <table:table-cell office:value-type="string" table:style-name="tablecell"/>
          <table:table-cell office:value-type="string" table:style-name="tablecell">
            <text:p text:style-name="tablealignleft"> Return to main screen (test display) </text:p>
          </table:table-cell>
        </table:table-row>
        <table:table-row>
          <table:table-cell office:value-type="string" table:style-name="tablecell"/>
          <table:table-cell office:value-type="string" table:style-name="tablecell">
            <text:p text:style-name="tablealignleft"> Open a test from the archive </text:p>
          </table:table-cell>
        </table:table-row>
        <table:table-row>
          <table:table-cell office:value-type="string" table:style-name="tablecell"/>
          <table:table-cell office:value-type="string" table:style-name="tablecell">
            <text:p text:style-name="tablealignleft"> Load a new test </text:p>
          </table:table-cell>
        </table:table-row>
        <table:table-row>
          <table:table-cell office:value-type="string" table:style-name="tablecell"/>
          <table:table-cell office:value-type="string" table:style-name="tablecell">
            <text:p text:style-name="tablealignleft"> Modify test data </text:p>
          </table:table-cell>
        </table:table-row>
        <table:table-row>
          <table:table-cell office:value-type="string" table:style-name="tablecell"/>
          <table:table-cell office:value-type="string" table:style-name="tablecell">
            <text:p text:style-name="tablealignleft"> Delete a test </text:p>
          </table:table-cell>
        </table:table-row>
        <table:table-row>
          <table:table-cell office:value-type="string" table:style-name="tablecell"/>
          <table:table-cell office:value-type="string" table:style-name="tablecell">
            <text:p text:style-name="tablealignleft"> Save a test in the archive </text:p>
          </table:table-cell>
        </table:table-row>
        <table:table-row>
          <table:table-cell office:value-type="string" table:style-name="tablecell"/>
          <table:table-cell office:value-type="string" table:style-name="tablecell">
            <text:p text:style-name="tablealignleft"> Start a test </text:p>
          </table:table-cell>
        </table:table-row>
        <table:table-row>
          <table:table-cell office:value-type="string" table:style-name="tablecell"/>
          <table:table-cell office:value-type="string" table:style-name="tablecell">
            <text:p text:style-name="tablealignleft"> Close a test </text:p>
          </table:table-cell>
        </table:table-row>
        <table:table-row>
          <table:table-cell office:value-type="string" table:style-name="tablecell"/>
          <table:table-cell office:value-type="string" table:style-name="tablecell">
            <text:p text:style-name="tablealignleft"> Pause a test </text:p>
          </table:table-cell>
        </table:table-row>
        <table:table-row>
          <table:table-cell office:value-type="string" table:style-name="tablecell"/>
          <table:table-cell office:value-type="string" table:style-name="tablecell">
            <text:p text:style-name="tablealignleft"> Delete a test </text:p>
          </table:table-cell>
        </table:table-row>
        <table:table-row>
          <table:table-cell office:value-type="string" table:style-name="tablecell"/>
          <table:table-cell office:value-type="string" table:style-name="tablecell">
            <text:p text:style-name="tablealignleft"> Open the test display screen </text:p>
          </table:table-cell>
        </table:table-row>
        <table:table-row>
          <table:table-cell office:value-type="string" table:style-name="tablecell"/>
          <table:table-cell office:value-type="string" table:style-name="tablecell">
            <text:p text:style-name="tablealignleft"> Print the test sheet </text:p>
          </table:table-cell>
        </table:table-row>
        <table:table-row>
          <table:table-cell office:value-type="string" table:style-name="tablecell"/>
          <table:table-cell office:value-type="string" table:style-name="tablecell">
            <text:p text:style-name="tablealignleft"> Print a report of the test verification </text:p>
          </table:table-cell>
        </table:table-row>
        <table:table-row>
          <table:table-cell office:value-type="string" table:style-name="tablecell"/>
          <table:table-cell office:value-type="string" table:style-name="tablecell">
            <text:p text:style-name="tablealignleft"> Copy a workstation </text:p>
          </table:table-cell>
        </table:table-row>
        <table:table-row>
          <table:table-cell office:value-type="string" table:style-name="tablecell"/>
          <table:table-cell office:value-type="string" table:style-name="tablecell">
            <text:p text:style-name="tablealignleft"> Move a workstation </text:p>
          </table:table-cell>
        </table:table-row>
        <table:table-row>
          <table:table-cell office:value-type="string" table:style-name="tablecell"/>
          <table:table-cell office:value-type="string" table:style-name="tablecell">
            <text:p text:style-name="tablealignleft"> View input values for a workstation </text:p>
          </table:table-cell>
        </table:table-row>
      </table:table>
      <text:h text:style-name="Heading_20_3" text:outline-level="3"><text:bookmark-start text:name="status_bar"/>Status Bar<text:bookmark-end text:name="status_bar"/></text:h>
      <text:p text:style-name="Text_20_body">
As previously mentioned, the status bar only displays the most recent error detected in the box on the left-hand side, while the system date and time is displayed in the box on the right-hand side.</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h text:style-name="Heading_20_3" text:outline-level="3"><text:bookmark-start text:name="displaying_lines_and_workstations"/>Displaying lines and workstations<text:bookmark-end text:name="displaying_lines_and_workstations"/></text:h>
      <text:p text:style-name="Text_20_body">
All the configured workstations are represented in the central box of the application and are grouped by range. For each workstation, the following information will be displayed:</text:p>
      <text:list text:style-name="List_20_1">
        <text:list-item>
          <text:p text:style-name="Text_20_body"> the image that represents the type of product being tested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the model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the identification code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the test status, which may be:</text:p>
        </text:list-item>
      </text:list>
      <table:table>
        <table:table-column/>
        <table:table-column/>
        <table:table-row>
          <table:table-cell office:value-type="string" table:style-name="tablecell"/>
          <table:table-cell office:value-type="string" table:style-name="tablecell">
            <text:p text:style-name="tablealignleft"> No cycle detected </text:p>
          </table:table-cell>
        </table:table-row>
        <table:table-row>
          <table:table-cell office:value-type="string" table:style-name="tablecell"/>
          <table:table-cell office:value-type="string" table:style-name="tablecell">
            <text:p text:style-name="tablealignleft"> Cycle started </text:p>
          </table:table-cell>
        </table:table-row>
        <table:table-row>
          <table:table-cell office:value-type="string" table:style-name="tablecell"/>
          <table:table-cell office:value-type="string" table:style-name="tablecell">
            <text:p text:style-name="tablealignleft"> Cycle paused </text:p>
          </table:table-cell>
        </table:table-row>
        <table:table-row>
          <table:table-cell office:value-type="string" table:style-name="tablecell"/>
          <table:table-cell office:value-type="string" table:style-name="tablecell">
            <text:p text:style-name="tablealignleft"> Cycle completed </text:p>
          </table:table-cell>
        </table:table-row>
        <table:table-row>
          <table:table-cell office:value-type="string" table:style-name="tablecell"/>
          <table:table-cell office:value-type="string" table:style-name="tablecell">
            <text:p text:style-name="tablealignleft"> Verify running </text:p>
          </table:table-cell>
        </table:table-row>
        <table:table-row>
          <table:table-cell office:value-type="string" table:style-name="tablecell"/>
          <table:table-cell office:value-type="string" table:style-name="tablecell">
            <text:p text:style-name="tablealignleft"> Positive result </text:p>
          </table:table-cell>
        </table:table-row>
        <table:table-row>
          <table:table-cell office:value-type="string" table:style-name="tablecell"/>
          <table:table-cell office:value-type="string" table:style-name="tablecell">
            <text:p text:style-name="tablealignleft"> Negative result </text:p>
          </table:table-cell>
        </table:table-row>
      </table:table>
      <text:h text:style-name="Heading_20_3" text:outline-level="3"><text:bookmark-start text:name="selecting_a_test_workstation"/>Selecting a test workstation<text:bookmark-end text:name="selecting_a_test_workstation"/></text:h>
      <text:p text:style-name="Text_20_body">
To select a workstation, use the mouse to left-click on the relevant panel. The selected workstation will be marked with a red frame.</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h text:style-name="Heading_20_3" text:outline-level="3"><text:bookmark-start text:name="selecting_multiple_workstations"/>Selecting multiple workstations<text:bookmark-end text:name="selecting_multiple_workstations"/></text:h>
      <text:p text:style-name="Text_20_body">
It is also possible to select a group of workstations that have the same design number. To do so, press and hold the Shift key on the keyboard while selecting the workstations.</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h text:style-name="Heading_20_3" text:outline-level="3"><text:bookmark-start text:name="input_values_of_the_workstation"/>Input values of the workstation<text:bookmark-end text:name="input_values_of_the_workstation"/></text:h>
      <text:p text:style-name="Text_20_body">
The window show first the input values of the selected workstation and after input values of the workstation’s line.</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h text:style-name="Heading_20_2" text:outline-level="2"><text:bookmark-start text:name="events"/>Events<text:bookmark-end text:name="events"/></text:h>
      <text:p text:style-name="Text_20_body">
In the event display window it is possible to view all the errors recorded while the application was running.
To open the window, use one of the following two methods:</text:p>
      <text:list text:style-name="List_20_1">
        <text:list-item>
          <text:p text:style-name="Text_20_body"> select <text:span text:style-name="Emphasis">File → Events</text:span> from the Menu bar on the main screen;</text:p>
        </text:list-item>
        <text:list-item>
          <text:p text:style-name="Text_20_body"> press the following button on the Toolbar for the main screen; \&lt;<draw:frame draw:style-name="media" draw:name="" text:anchor-type="as-char" draw:z-index="0" svg:width="2.1166666666667cm" svg:height="0.396875cm"><draw:image xlink:href="Pictures/5fa594b27e2c1ef458a922153fb38a44.gif" xlink:type="simple" xlink:show="embed" xlink:actuate="onLoad"/></draw:frame>!&gt;</text:p>
        </text:list-item>
      </text:list>
      <text:p text:style-name="Text_20_body">
The event type (which may be an error, warning or information), the date and the time at which it was recorded and the accompanying message are displayed for each logged event.</text:p>
      <text:p text:style-name="Text_20_body">Double-clicking on an event in the list opens a window that provides further details of the selected event.</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o empty the event log, for example after a problem has been solved, select <text:span text:style-name="Strong_20_Emphasis">Empty</text:span> from the window on the main screen and reply Yes to the confirmation message.</text:p>
      <text:h text:style-name="Heading_20_1" text:outline-level="1"><text:bookmark-start text:name="testing"/>Testing<text:bookmark-end text:name="testing"/></text:h>
      <text:p text:style-name="Text_20_body">
To begin the test phase, certain information must be entered relating to the product itself, the relevant specification sheet and the connected inputs or sensors intended to record data. In this section all the available test functions from creation to final save will be analysed.</text:p>
      <text:h text:style-name="Heading_20_2" text:outline-level="2"><text:bookmark-start text:name="starting_a_test_phase"/>Starting a test phase<text:bookmark-end text:name="starting_a_test_phase"/></text:h>
      <text:p text:style-name="Text_20_body">
The “empty” workstations which have no products loaded onto them are represented by a simple rectangle with the relevant number, as shown in the figure below:</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Use the right mouse button to select the workstation you wish to use and select <text:span text:style-name="Emphasis">Workstation → Load</text:span> to open the configuration template:</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he window that appears is divided into three parts: one contains the workstation parameters (Data), one other contains the test specification sheet and other one contains the workstation’s inputs.</text:p>
      <text:h text:style-name="Heading_20_3" text:outline-level="3"><text:bookmark-start text:name="test_data"/>Test Data<text:bookmark-end text:name="test_data"/></text:h>
      <text:p text:style-name="Text_20_body">
The sampling time may be configured in the “Test” window, by choosing one of the following options: 1, 2, 5, 10, 15, 30 or 60 seconds. Then enter the serial number, the design number and any existing notes. Information relating to the product being tested may be entered in the “Register” box. This information may be loaded directly from the archive and then, if necessary, modified manually.</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h text:style-name="Heading_20_3" text:outline-level="3"><text:bookmark-start text:name="workstation_inputs"/>Workstation inputs<text:bookmark-end text:name="workstation_inputs"/></text:h>
      <text:p text:style-name="Text_20_body">The input template displays all inputs currently configured that are used during the data acquisition phases. It is possible to have different types of inputs, according to the type of workstation: voltage, current, power, temperature, litre-counters, rotation counters, etc.</text:p>
      <text:p text:style-name="Text_20_body">The program, as explained below, also provides the possibility of using channels from other workstations when they are not being used in other test phases.</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he window used to set inputs can be opened by pressing the <text:span text:style-name="Strong_20_Emphasis">Modify</text:span> button:</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Use the Load button to open the window, from where it is possible to select an input configuration that is already in existence (please refer to the Archive chapter, Input configuration paragraph).</text:p>
      <text:p text:style-name="Text_20_body">On the other hand, to configure every individual input manually, select it from the list on the left-hand side (it is possible to select line inputs or workstation inputs), then select the description and colour you wish to assign to the input from the list on the right-hand side and press the Update button.
For the revolution counters it’s necessary to specify also the ticks for revolution.</text:p>
      <text:p text:style-name="Text_20_body">If selected input is an analogic input, it’s necessary to specify also offset and gain, manually or automatically with the <text:span text:style-name="Strong_20_Emphasis">Calibrate</text:span> button.
Before pressing the update button it is possible to change the description of the input in the relevant text box.</text:p>
      <text:p text:style-name="Text_20_body">It is possible to navigate between the workstations using the selection functions in the bottom left-hand corner, so that the free inputs from other workstations may be used.</text:p>
      <text:h text:style-name="Heading_20_3" text:outline-level="3"><text:bookmark-start text:name="test_specification_sheet"/>Test specification sheet<text:bookmark-end text:name="test_specification_sheet"/></text:h>
      <text:p text:style-name="Text_20_body">
All the programmes offered by the appliance being tested must be entered on this template, as they may then be assigned to each data acquisition cycle.
A test specification sheet that has been stored in the archive previously may be loaded, a new sheet created or the programmes manually updated.</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o load a specification sheet from among the previously-created sheets stored in the archive, proceed as follows:</text:p>
      <text:p text:style-name="Text_20_body">&lt;<draw:frame draw:style-name="media" draw:name="" text:anchor-type="as-char" draw:z-index="0" svg:width="2.1166666666667cm" svg:height="0.396875cm"><draw:image xlink:href="Pictures/5fa594b27e2c1ef458a922153fb38a44.gif" xlink:type="simple" xlink:show="embed" xlink:actuate="onLoad"/></draw:frame>!&gt;
</text:p>
      <text:list text:style-name="List_20_1">
        <text:list-item>
          <text:p text:style-name="Text_20_body"> Press the <text:span text:style-name="Strong_20_Emphasis">Load</text:span> button;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an existing sheet from the newly-opened window or create a new one. For further information, please refer to the Specification sheet paragraph in the</text:p>
        </text:list-item>
      </text:list>
      <text:p text:style-name="Text_20_body">Archive chapter.</text:p>
      <text:list text:style-name="List_20_1">
        <text:list-item>
          <text:p text:style-name="Text_20_body"> Press the <text:span text:style-name="Strong_20_Emphasis">Select</text:span> button;</text:p>
        </text:list-item>
      </text:list>
      <text:p text:style-name="Text_20_body">
To enter a programme manually, however, proceed as follows:</text:p>
      <text:list text:style-name="List_20_1">
        <text:list-item>
          <text:p text:style-name="Text_20_body"> Press the <text:span text:style-name="Strong_20_Emphasis">Add</text:span> button;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an existing programme from the newly-opened window or create a new one. For further information, please refer to the Programme paragraph in the Archive chapter.</text:p>
        </text:list-item>
        <text:list-item>
          <text:p text:style-name="Text_20_body"> Press the <text:span text:style-name="Strong_20_Emphasis">Select</text:span> button;</text:p>
        </text:list-item>
      </text:list>
      <text:h text:style-name="Heading_20_3" text:outline-level="3"><text:bookmark-start text:name="modifying_test_data"/>Modifying test data<text:bookmark-end text:name="modifying_test_data"/></text:h>
      <text:p text:style-name="Text_20_body">
The data recorded may be modified or new types of programmes added to the test sheet at any moment. Unused programmes may also be removed.</text:p>
      <text:p text:style-name="Text_20_body">A different sampling time may also be selected and the configuration of the used inputs varied for data acquisition phases after modification.</text:p>
      <text:p text:style-name="Text_20_body">Select the workstation using the right mouse button and then select <text:span text:style-name="Emphasis">Workstation → Edit</text:span> from the menu that appears:</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he window that appears is identical to the one used to enter a new workstation. Proceed in the same manner to modify the information about the workstation that you wish to update.</text:p>
      <text:p text:style-name="Text_20_body">To remove a programme from the test specification sheet, select it from the list below and press the <text:span text:style-name="Strong_20_Emphasis">Remove</text:span> button.</text:p>
      <text:p text:style-name="Text_20_body">To modify a programme on the test specification sheet, select it from the list below and press the <text:span text:style-name="Strong_20_Emphasis">Modify</text:span> button.</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In the window that opens, it is possible to modify the name, temperature, duration (in minutes), the notes and the customised fields of the programme.</text:p>
      <text:p text:style-name="Text_20_body">Press the <text:span text:style-name="Strong_20_Emphasis">Confirm</text:span> button to save the modifications.</text:p>
      <text:h text:style-name="Heading_20_2" text:outline-level="2"><text:bookmark-start text:name="test_cycles"/>Test cycles<text:bookmark-end text:name="test_cycles"/></text:h>
      <text:p text:style-name="Text_20_body">
The term “Cycle” is used to identify the data acquisition interval that may be linked to the execution of a particular programme for the product being tested. For the entire duration of the test it is possible to start, pause or conclude several cycles in a sequential manner.</text:p>
      <text:h text:style-name="Heading_20_3" text:outline-level="3"><text:bookmark-start text:name="starting_a_cycle"/>Starting a cycle<text:bookmark-end text:name="starting_a_cycle"/></text:h>
      <text:p text:style-name="Text_20_body">
To start a cycle, and also therefore the acquisition of input values, proceed as follows:</text:p>
      <text:list text:style-name="List_20_1">
        <text:list-item>
          <text:p text:style-name="Text_20_body"> Select the workstation using the right mouse button and then select <text:span text:style-name="Emphasis">Workstation → Cycle → Start</text:span> from the drop-down menu.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Choose the desired programme from the list of available options on the test specification sheet.</text:p>
        </text:list-item>
        <text:list-item>
          <text:p text:style-name="Text_20_body"> Press the <text:span text:style-name="Strong_20_Emphasis">Confirm</text:span> button; \&lt;<draw:frame draw:style-name="media" draw:name="" text:anchor-type="as-char" draw:z-index="0" svg:width="2.1166666666667cm" svg:height="0.396875cm"><draw:image xlink:href="Pictures/5fa594b27e2c1ef458a922153fb38a44.gif" xlink:type="simple" xlink:show="embed" xlink:actuate="onLoad"/></draw:frame>!&gt;</text:p>
        </text:list-item>
      </text:list>
      <text:p text:style-name="Text_20_body">
The test status icon will become green and you will receive confirmation that the test cycle has been started.</text:p>
      <text:h text:style-name="Heading_20_3" text:outline-level="3"><text:bookmark-start text:name="pausing_a_cycle"/>Pausing a cycle<text:bookmark-end text:name="pausing_a_cycle"/></text:h>
      <text:p text:style-name="Text_20_body">
To pause a cycle in such a way that it may then be overwritten by the next or deleted, proceed as follows:
</text:p>
      <text:list text:style-name="List_20_1">
        <text:list-item>
          <text:p text:style-name="Text_20_body"> Select the workstation using the right mouse button and then select <text:span text:style-name="Emphasis">Workstation → Cycle → Pause</text:span> from the menu that appears.</text:p>
        </text:list-item>
      </text:list>
      <text:p text:style-name="Text_20_body">
&lt;<draw:frame draw:style-name="media" draw:name="" text:anchor-type="as-char" draw:z-index="0" svg:width="2.1166666666667cm" svg:height="0.396875cm"><draw:image xlink:href="Pictures/5fa594b27e2c1ef458a922153fb38a44.gif" xlink:type="simple" xlink:show="embed" xlink:actuate="onLoad"/></draw:frame>!&gt;</text:p>
      <text:p text:style-name="Text_20_body">The test status icon will become yellow and you will receive confirmation that the most recent test cycle has been paused.</text:p>
      <text:h text:style-name="Heading_20_3" text:outline-level="3"><text:bookmark-start text:name="closing_a_cycle"/>Closing a cycle<text:bookmark-end text:name="closing_a_cycle"/></text:h>
      <text:p text:style-name="Text_20_body">
In contrast to a paused cycle, a closed cycle is not overwritten by the next, but it may still be deleted.</text:p>
      <text:p text:style-name="Text_20_body">To end a cycle, proceed as follows:</text:p>
      <text:list text:style-name="List_20_1">
        <text:list-item>
          <text:p text:style-name="Text_20_body"> Select the workstation using the right mouse button and then select <text:span text:style-name="Emphasis">Workstation → Cycle → Close</text:span> from the menu that appears.</text:p>
        </text:list-item>
      </text:list>
      <text:p text:style-name="Text_20_body">
&lt;<draw:frame draw:style-name="media" draw:name="" text:anchor-type="as-char" draw:z-index="0" svg:width="2.1166666666667cm" svg:height="0.396875cm"><draw:image xlink:href="Pictures/5fa594b27e2c1ef458a922153fb38a44.gif" xlink:type="simple" xlink:show="embed" xlink:actuate="onLoad"/></draw:frame>!&gt;</text:p>
      <text:p text:style-name="Text_20_body">The test status icon will become red and you will receive confirmation that the test cycle has been ended.</text:p>
      <text:h text:style-name="Heading_20_3" text:outline-level="3"><text:bookmark-start text:name="deleting_a_cycle"/>Deleting a cycle<text:bookmark-end text:name="deleting_a_cycle"/></text:h>
      <text:p text:style-name="Text_20_body">
To delete the most recently paused or concluded cycle, proceed as follows:</text:p>
      <text:list text:style-name="List_20_1">
        <text:list-item>
          <text:p text:style-name="Text_20_body"> Select the workstation using the right mouse button and then select <text:span text:style-name="Emphasis">Workstation → Cycle → Delete</text:span> from the menu that appears.</text:p>
        </text:list-item>
      </text:list>
      <text:p text:style-name="Text_20_body">
&lt;<draw:frame draw:style-name="media" draw:name="" text:anchor-type="as-char" draw:z-index="0" svg:width="2.1166666666667cm" svg:height="0.396875cm"><draw:image xlink:href="Pictures/5fa594b27e2c1ef458a922153fb38a44.gif" xlink:type="simple" xlink:show="embed" xlink:actuate="onLoad"/></draw:frame>!&gt;</text:p>
      <text:h text:style-name="Heading_20_2" text:outline-level="2"><text:bookmark-start text:name="displaying_the_cycles"/>Displaying the cycles<text:bookmark-end text:name="displaying_the_cycles"/></text:h>
      <text:p text:style-name="Text_20_body">
Once a workstation has been selected, it is possible to access the details of the tests or cycles performed. This may be done in three ways:</text:p>
      <text:list text:style-name="List_20_1">
        <text:list-item>
          <text:p text:style-name="Text_20_body"> By clicking on the workstation using the right mouse button and then selecting <text:span text:style-name="Emphasis">Workstation → View</text:span> from the drop-down menu;</text:p>
        </text:list-item>
        <text:list-item>
          <text:p text:style-name="Text_20_body"> By pressing the F4 key on the keyboard;</text:p>
        </text:list-item>
        <text:list-item>
          <text:p text:style-name="Text_20_body"> By pressing the following button on the Toolbar:</text:p>
        </text:list-item>
      </text:list>
      <text:p text:style-name="Text_20_body">
&lt;<draw:frame draw:style-name="media" draw:name="" text:anchor-type="as-char" draw:z-index="0" svg:width="2.1166666666667cm" svg:height="0.396875cm"><draw:image xlink:href="Pictures/5fa594b27e2c1ef458a922153fb38a44.gif" xlink:type="simple" xlink:show="embed" xlink:actuate="onLoad"/></draw:frame>!&gt;</text:p>
      <text:p text:style-name="Text_20_body">A new window will open, from which all the data relating to the tests performed on the selected workstation may be accessed: the graph showing recorded values, the calculated values (minimum, maximum, averages).</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he newly-opened window shows:</text:p>
      <text:list text:style-name="List_20_1">
        <text:list-item>
          <text:p text:style-name="Text_20_body"> the Toolbar at the top;</text:p>
        </text:list-item>
        <text:list-item>
          <text:p text:style-name="Text_20_body"> the list of cycles, the list of probes and the data relating to the selected test on the left-hand side;</text:p>
        </text:list-item>
        <text:list-item>
          <text:p text:style-name="Text_20_body"> the graph relating to the selected test on the right-hand side.</text:p>
        </text:list-item>
      </text:list>
      <text:h text:style-name="Heading_20_3" text:outline-level="3"><text:bookmark-start text:name="list_of_cycles"/>List of cycles<text:bookmark-end text:name="list_of_cycles"/></text:h>
      <text:p text:style-name="Text_20_body">
The list details all the tests carried out on the selected workstation, indicating the progressive number, the date and time the test started and the name of the programme used on the product being tested.</text:p>
      <text:h text:style-name="Heading_20_3" text:outline-level="3"><text:bookmark-start text:name="list_of_probes"/>List of probes<text:bookmark-end text:name="list_of_probes"/></text:h>
      <text:p text:style-name="Text_20_body">
Displays the list of all the probes used in the test using the first two columns to indicate the colour of each probe on the graph and the description that accompanies it.</text:p>
      <text:p text:style-name="Text_20_body">The values relating to the probes for the most recent recording are displayed in the next column. The heading indicates the time period during which the conclusive readings were taken. If the bar function is activated (please refer to the relevant paragraph below), this column will be divided into two separate columns indicating the relative probe values at points determined by the position of the bars.</text:p>
      <text:p text:style-name="Text_20_body">The final columns display the minimum and maximum values recorded, in addition to the integral mean and arithmetic mean values, for each probe.</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o display or hide a probe in the graph setup, simply use the mouse to click on the relevant tick on the left of the screen.</text:p>
      <text:h text:style-name="Heading_20_3" text:outline-level="3"><text:bookmark-start text:name="test_result"/>Test result<text:bookmark-end text:name="test_result"/></text:h>
      <text:p text:style-name="Text_20_body">
Displays certain data relating to the selected test: the total duration, consumption in kWh and water consumption in litres. Obviously, this data may not be displayed if the power and litre-counter probes were not being used during the cycle.</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h text:style-name="Heading_20_3" text:outline-level="3"><text:bookmark-start text:name="graph"/>Graph<text:bookmark-end text:name="graph"/></text:h>
      <text:p text:style-name="Text_20_body">
Displays the values recorded by the input probes, in graph form. The box at the top of the screen displays the number of the line and the workstation, in addition to the model being tested.</text:p>
      <text:h text:style-name="Heading_20_3" text:outline-level="3"><text:bookmark-start text:name="toolbar1"/>Toolbar<text:bookmark-end text:name="toolbar1"/></text:h>
      <text:p text:style-name="Text_20_body">
The Toolbar contains buttons providing quick access to the graph functions:</text:p>
      <text:p text:style-name="Text_20_body">&lt;<draw:frame draw:style-name="media" draw:name="" text:anchor-type="as-char" draw:z-index="0" svg:width="2.1166666666667cm" svg:height="0.396875cm"><draw:image xlink:href="Pictures/5fa594b27e2c1ef458a922153fb38a44.gif" xlink:type="simple" xlink:show="embed" xlink:actuate="onLoad"/></draw:frame>!&gt;
</text:p>
      <table:table>
        <table:table-column/>
        <table:table-column/>
        <table:table-row>
          <table:table-cell office:value-type="string" table:style-name="tableheader">
            <text:p text:style-name="Table_20_Heading"> Toolbar button </text:p>
          </table:table-cell>
          <table:table-cell office:value-type="string" table:style-name="tableheader">
            <text:p text:style-name="Table_20_Heading"> Action </text:p>
          </table:table-cell>
        </table:table-row>
        <table:table-row>
          <table:table-cell office:value-type="string" table:style-name="tablecell"/>
          <table:table-cell office:value-type="string" table:style-name="tablecell">
            <text:p text:style-name="tablealignleft"> Print graph </text:p>
          </table:table-cell>
        </table:table-row>
        <table:table-row>
          <table:table-cell office:value-type="string" table:style-name="tablecell"/>
          <table:table-cell office:value-type="string" table:style-name="tablecell">
            <text:p text:style-name="tablealignleft"> Export data in a text file </text:p>
          </table:table-cell>
        </table:table-row>
        <table:table-row>
          <table:table-cell office:value-type="string" table:style-name="tablecell"/>
          <table:table-cell office:value-type="string" table:style-name="tablecell">
            <text:p text:style-name="tablealignleft"> Save graph in an image file (jpeg or bitmap) </text:p>
          </table:table-cell>
        </table:table-row>
        <table:table-row>
          <table:table-cell office:value-type="string" table:style-name="tablecell"/>
          <table:table-cell office:value-type="string" table:style-name="tablecell">
            <text:p text:style-name="tablealignleft"> Zoom tool </text:p>
          </table:table-cell>
        </table:table-row>
        <table:table-row>
          <table:table-cell office:value-type="string" table:style-name="tablecell"/>
          <table:table-cell office:value-type="string" table:style-name="tablecell">
            <text:p text:style-name="tablealignleft"> Bar entering tool </text:p>
          </table:table-cell>
        </table:table-row>
        <table:table-row>
          <table:table-cell office:value-type="string" table:style-name="tablecell"/>
          <table:table-cell office:value-type="string" table:style-name="tablecell">
            <text:p text:style-name="tablealignleft"> Shows the graph on the default display </text:p>
          </table:table-cell>
        </table:table-row>
        <table:table-row>
          <table:table-cell office:value-type="string" table:style-name="tablecell"/>
          <table:table-cell office:value-type="string" table:style-name="tablecell">
            <text:p text:style-name="tablealignleft"> Delete inserted bars </text:p>
          </table:table-cell>
        </table:table-row>
        <table:table-row>
          <table:table-cell office:value-type="string" table:style-name="tablecell"/>
          <table:table-cell office:value-type="string" table:style-name="tablecell">
            <text:p text:style-name="tablealignleft"> Show bars values </text:p>
          </table:table-cell>
        </table:table-row>
        <table:table-row>
          <table:table-cell office:value-type="string" table:style-name="tablecell"/>
          <table:table-cell office:value-type="string" table:style-name="tablecell">
            <text:p text:style-name="tablealignleft"> Cycle separation function </text:p>
          </table:table-cell>
        </table:table-row>
        <table:table-row>
          <table:table-cell office:value-type="string" table:style-name="tablecell"/>
          <table:table-cell office:value-type="string" table:style-name="tablecell">
            <text:p text:style-name="tablealignleft"> Select previous cycle </text:p>
          </table:table-cell>
        </table:table-row>
        <table:table-row>
          <table:table-cell office:value-type="string" table:style-name="tablecell"/>
          <table:table-cell office:value-type="string" table:style-name="tablecell">
            <text:p text:style-name="tablealignleft"> Select next cycle </text:p>
          </table:table-cell>
        </table:table-row>
        <table:table-row>
          <table:table-cell office:value-type="string" table:style-name="tablecell"/>
          <table:table-cell office:value-type="string" table:style-name="tablecell">
            <text:p text:style-name="tablealignleft"> Enables modification of the graph settings </text:p>
          </table:table-cell>
        </table:table-row>
        <table:table-row>
          <table:table-cell office:value-type="string" table:style-name="tablecell"/>
          <table:table-cell office:value-type="string" table:style-name="tablecell">
            <text:p text:style-name="tablealignleft"> Enables modification of cycle data </text:p>
          </table:table-cell>
        </table:table-row>
        <table:table-row>
          <table:table-cell office:value-type="string" table:style-name="tablecell"/>
          <table:table-cell office:value-type="string" table:style-name="tablecell">
            <text:p text:style-name="tablealignleft"> Enables modification of the cycle notes </text:p>
          </table:table-cell>
        </table:table-row>
        <table:table-row>
          <table:table-cell office:value-type="string" table:style-name="tablecell"/>
          <table:table-cell office:value-type="string" table:style-name="tablecell">
            <text:p text:style-name="tablealignleft"> If verifies function is enabled, assign positive result to current cycle </text:p>
          </table:table-cell>
        </table:table-row>
        <table:table-row>
          <table:table-cell office:value-type="string" table:style-name="tablecell"/>
          <table:table-cell office:value-type="string" table:style-name="tablecell">
            <text:p text:style-name="tablealignleft"> If verifies function is enabled, assign negative result to current cycle </text:p>
          </table:table-cell>
        </table:table-row>
      </table:table>
      <text:h text:style-name="Heading_20_3" text:outline-level="3"><text:bookmark-start text:name="zoom_tool"/>Zoom tool<text:bookmark-end text:name="zoom_tool"/></text:h>
      <text:p text:style-name="Text_20_body">
Use the following button to enable the zoom function:</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o enlarge a part of the graph, left-click on the first point, then move the cursor diagonally towards the second point, making sure the mouse button is kept pressed. When the cursor reaches the second point, release the button.</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h text:style-name="Heading_20_3" text:outline-level="3"><text:bookmark-start text:name="bar_entering_tool"/>Bar entering tool<text:bookmark-end text:name="bar_entering_tool"/></text:h>
      <text:p text:style-name="Text_20_body">
Use the following button to enable the bar entering function:</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It is possible to position two bars on the graph: the first with the left mouse button and the second with the right mouse button. The third column in the list of probes is divided into two parts that display the values recorded by each probe at the position of each bar. The column header displays the time period during which readings were taken, i.e. the time period within which the bars are positioned.
In the test result, the duration and the total cycle consumption will be replaced by the calculated duration and consumption values for the period between the two bars.</text:p>
      <text:p text:style-name="Text_20_body">It’s possibile to create a values list that it can be viewed and printed, pressing the SHIFT key during the insertion of the bars.</text:p>
      <text:h text:style-name="Heading_20_3" text:outline-level="3"><text:bookmark-start text:name="default_display_tool"/>Default display tool<text:bookmark-end text:name="default_display_tool"/></text:h>
      <text:p text:style-name="Text_20_body">
Using this button: <text:line-break/>&lt;<draw:frame draw:style-name="media" draw:name="" text:anchor-type="as-char" draw:z-index="0" svg:width="2.1166666666667cm" svg:height="0.396875cm"><draw:image xlink:href="Pictures/5fa594b27e2c1ef458a922153fb38a44.gif" xlink:type="simple" xlink:show="embed" xlink:actuate="onLoad"/></draw:frame>!&gt;</text:p>
      <text:p text:style-name="Text_20_body">it is possible to restore the graph to the initial default view. This function is useful if the zoom tool or the bar tool has been used and you wish to return to the original graph. The right mouse button may also be used to perform this function.</text:p>
      <text:h text:style-name="Heading_20_3" text:outline-level="3"><text:bookmark-start text:name="view_bars_tool"/>View bars tool<text:bookmark-end text:name="view_bars_tool"/></text:h>
      <text:p text:style-name="Text_20_body">
Using this button:</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it is possible to view the values reads according to the inserted bars:</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h text:style-name="Heading_20_3" text:outline-level="3"><text:bookmark-start text:name="bars_deleting_tools"/>Bars deleting tools<text:bookmark-end text:name="bars_deleting_tools"/></text:h>
      <text:p text:style-name="Text_20_body">
Press this button to delete all the inserted bars:</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h text:style-name="Heading_20_3" text:outline-level="3"><text:bookmark-start text:name="cycle_separation_tool"/>Cycle separation tool<text:bookmark-end text:name="cycle_separation_tool"/></text:h>
      <text:p text:style-name="Text_20_body">
The cycle separation function can be activated using the following button:</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his function enables the most recent cycle to be separated, according to the position of the first bar entered using the bar tool. The data acquisition part after the bar will be removed and entered in a new cycle. The same function may be used again to divide the most recently-created cycle once more.</text:p>
      <text:h text:style-name="Heading_20_3" text:outline-level="3"><text:bookmark-start text:name="cycle_selection_tools"/>Cycle selection tools<text:bookmark-end text:name="cycle_selection_tools"/></text:h>
      <text:p text:style-name="Text_20_body">
Using this buttons:</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it’s possible to select rispectively the next and the previous cycle. They are wery useful viewing more then one places at the same time.</text:p>
      <text:h text:style-name="Heading_20_3" text:outline-level="3"><text:bookmark-start text:name="graph_settings_tool"/>Graph settings tool<text:bookmark-end text:name="graph_settings_tool"/></text:h>
      <text:p text:style-name="Text_20_body">
This button:</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opens the window that may be used to change the graph display settings.</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
In order, it is possible to set: the minimum and maximum values displayed, the grid dimensions, the length of the displayed page (in hours) and the vertical division of the grid. Finally, it is also possible to modify the scale of the display for each type of input. Select the type of input from the list, modify the value in the relevant field and press the <text:span text:style-name="Strong_20_Emphasis">Update</text:span> button to confirm.</text:p>
      <text:h text:style-name="Heading_20_3" text:outline-level="3"><text:bookmark-start text:name="cycle_data_tool"/>Cycle data tool<text:bookmark-end text:name="cycle_data_tool"/></text:h>
      <text:p text:style-name="Text_20_body">
To access the cycle data panel, use the following button:</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In the window that appears, it is possible to modify the name, temperature, the notes and the customised fields of the programme. It is not possible to modify the cycle duration set previously.</text:p>
      <text:h text:style-name="Heading_20_3" text:outline-level="3"><text:bookmark-start text:name="cycle_notes_tool"/>Cycle notes tool<text:bookmark-end text:name="cycle_notes_tool"/></text:h>
      <text:p text:style-name="Text_20_body">
Use the following button to access the cycle notes window:</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Press the <text:span text:style-name="Strong_20_Emphasis">Confirm</text:span> button to apply the modifications and the <text:span text:style-name="Strong_20_Emphasis">Cancel</text:span> button to cancel them.</text:p>
      <text:h text:style-name="Heading_20_3" text:outline-level="3"><text:bookmark-start text:name="grid_display"/>Grid display<text:bookmark-end text:name="grid_display"/></text:h>
      <text:p text:style-name="Text_20_body">
The function enabling several workstations to be displayed at the same time may be enabled/disabled using the grid button on the Toolbar. If multiple workstations have been selected previously, all the workstations with the same design number will be displayed, otherwise all the workstations that are part of the selected line will be displayed. In the grid display, the list of cycles, probes and the result itself refer to the workstation marked out with a green tick.
It is possible to navigate to another workstation using the two <text:span text:style-name="Strong_20_Emphasis">Back</text:span> and <text:span text:style-name="Strong_20_Emphasis">Next</text:span> buttons on the main Toolbar.</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We are then able to observe how the test display screen appears:</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h text:style-name="Heading_20_3" text:outline-level="3"><text:bookmark-start text:name="deleting_a_test"/>Deleting a test<text:bookmark-end text:name="deleting_a_test"/></text:h>
      <text:p text:style-name="Text_20_body">
If you wish to free up the workstation and you do not wish to store the test in the archive, the test must be deleted.
To delete the graph relating to a particular workstation, proceed as follows:</text:p>
      <text:list text:style-name="List_20_1">
        <text:list-item>
          <text:p text:style-name="Text_20_body"> Select the workstation using the right mouse button and then select <text:span text:style-name="Emphasis">Workstation → Delete</text:span> from the menu that appears.</text:p>
        </text:list-item>
      </text:list>
      <text:p text:style-name="Text_20_body">
&lt;<draw:frame draw:style-name="media" draw:name="" text:anchor-type="as-char" draw:z-index="0" svg:width="2.1166666666667cm" svg:height="0.396875cm"><draw:image xlink:href="Pictures/5fa594b27e2c1ef458a922153fb38a44.gif" xlink:type="simple" xlink:show="embed" xlink:actuate="onLoad"/></draw:frame>!&gt;
</text:p>
      <text:list text:style-name="List_20_1">
        <text:list-item>
          <text:p text:style-name="Text_20_body"> Answer <text:span text:style-name="Strong_20_Emphasis">Yes</text:span> to the confirmation message.</text:p>
        </text:list-item>
      </text:list>
      <text:h text:style-name="Heading_20_3" text:outline-level="3"><text:bookmark-start text:name="saving_a_test"/>Saving a test<text:bookmark-end text:name="saving_a_test"/></text:h>
      <text:p text:style-name="Text_20_body">
Storing a test means that all the completed cycles, including the recorded data, are also saved in the archive. A saved test may then be reopened from the archive; the operator will be able to utilise the same analysis and printing tools that are normally used for active workstations. Obviously, given the large amount of data, this process may take a few seconds.
To save the test relating to a particular workstation, proceed as follows:</text:p>
      <text:list text:style-name="List_20_1">
        <text:list-item>
          <text:p text:style-name="Text_20_body"> Select the workstation using the right mouse button and then select <text:span text:style-name="Emphasis">Workstation → Save</text:span> from the menu that appears;</text:p>
        </text:list-item>
      </text:list>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list text:style-name="List_20_1">
        <text:list-item>
          <text:p text:style-name="Text_20_body"> Answer <text:span text:style-name="Strong_20_Emphasis">Yes</text:span> to the confirmation message;</text:p>
        </text:list-item>
      </text:list>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list text:style-name="List_20_1">
        <text:list-item>
          <text:p text:style-name="Text_20_body"> Wait for the sequence to be completed and then press the <text:span text:style-name="Strong_20_Emphasis">Ok</text:span> button in the window that is displayed.</text:p>
        </text:list-item>
      </text:list>
      <text:h text:style-name="Heading_20_3" text:outline-level="3"><text:bookmark-start text:name="moving_a_test"/>Moving a test<text:bookmark-end text:name="moving_a_test"/></text:h>
      <text:p text:style-name="Text_20_body">
It is possible to move a test from one line to another, or even to another location along the same line. Proceed as follows:</text:p>
      <text:list text:style-name="List_20_1">
        <text:list-item>
          <text:p text:style-name="Text_20_body"> Select the workstation using the right mouse button and then select <text:span text:style-name="Emphasis">Workstation → Move</text:span> from the menu that appears;</text:p>
        </text:list-item>
      </text:list>
      <text:p text:style-name="Text_20_body">
&lt;<draw:frame draw:style-name="media" draw:name="" text:anchor-type="as-char" draw:z-index="0" svg:width="2.1166666666667cm" svg:height="0.396875cm"><draw:image xlink:href="Pictures/5fa594b27e2c1ef458a922153fb38a44.gif" xlink:type="simple" xlink:show="embed" xlink:actuate="onLoad"/></draw:frame>!&gt;
</text:p>
      <text:list text:style-name="List_20_1">
        <text:list-item>
          <text:p text:style-name="Text_20_body"> Select a free space (green square) using the left mouse button;</text:p>
        </text:list-item>
        <text:list-item>
          <text:p text:style-name="Text_20_body"> Answer <text:span text:style-name="Strong_20_Emphasis">Yes</text:span> to the confirmation message.</text:p>
        </text:list-item>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When a test is moved, the input configuration is not moved with it, but the configuration for the new workstation space will be used instead.</text:p>
          </table:table-cell>
        </table:table-row>
      </table:table>
      <text:h text:style-name="Heading_20_1" text:outline-level="1"><text:bookmark-start text:name="archive"/>Archive<text:bookmark-end text:name="archive"/></text:h>
      <text:p text:style-name="Text_20_body">
All the completed and stored tests may be accessed via the archive. This chapter explains how to search for a test using the relevant interface.
There are also two interfaces for the management of two types of element in the Collaudo Quattro application:</text:p>
      <text:list text:style-name="List_20_1">
        <text:list-item>
          <text:p text:style-name="Text_20_body"> registered information (product type, product field and products);</text:p>
        </text:list-item>
        <text:list-item>
          <text:p text:style-name="Text_20_body"> test information (functions, programmes, specification sheets, input and configuration definitions).</text:p>
        </text:list-item>
      </text:list>
      <text:h text:style-name="Heading_20_2" text:outline-level="2"><text:bookmark-start text:name="archived_test_search"/>Archived test search<text:bookmark-end text:name="archived_test_search"/></text:h>
      <text:p text:style-name="Text_20_body">
A previously-stored test may be opened from the archive as follows:</text:p>
      <text:list text:style-name="List_20_1">
        <text:list-item>
          <text:p text:style-name="Text_20_body"> To open the archive, select <text:span text:style-name="Emphasis">Archive → Tests</text:span> from the Menu bar or use the following button on the Toolbar: \&lt;<draw:frame draw:style-name="media" draw:name="" text:anchor-type="as-char" draw:z-index="0" svg:width="2.1166666666667cm" svg:height="0.396875cm"><draw:image xlink:href="Pictures/5fa594b27e2c1ef458a922153fb38a44.gif" xlink:type="simple" xlink:show="embed" xlink:actuate="onLoad"/></draw:frame>!&gt;</text:p>
        </text:list-item>
        <text:list-item/>
      </text:list>
      <text:p text:style-name="Text_20_body">It is possible to search for tests that are stored in the archive using the window that appears.</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he panel on the right makes it possible to search for a test using the following criteria:</text:p>
      <text:p text:style-name="Text_20_body">&lt;<draw:frame draw:style-name="media" draw:name="" text:anchor-type="as-char" draw:z-index="0" svg:width="2.1166666666667cm" svg:height="0.396875cm"><draw:image xlink:href="Pictures/5fa594b27e2c1ef458a922153fb38a44.gif" xlink:type="simple" xlink:show="embed" xlink:actuate="onLoad"/></draw:frame>!&gt;
</text:p>
      <text:list text:style-name="List_20_1">
        <text:list-item>
          <text:p text:style-name="Text_20_body"> Test number</text:p>
        </text:list-item>
        <text:list-item>
          <text:p text:style-name="Text_20_body"> Product type</text:p>
        </text:list-item>
        <text:list-item>
          <text:p text:style-name="Text_20_body"> Product fields</text:p>
        </text:list-item>
        <text:list-item>
          <text:p text:style-name="Text_20_body"> Test date (interval)</text:p>
        </text:list-item>
        <text:list-item>
          <text:p text:style-name="Text_20_body"> Test notes</text:p>
        </text:list-item>
        <text:list-item>
          <text:p text:style-name="Text_20_body"> Product code</text:p>
        </text:list-item>
        <text:list-item>
          <text:p text:style-name="Text_20_body"> Product model</text:p>
        </text:list-item>
        <text:list-item>
          <text:p text:style-name="Text_20_body"> Product notes</text:p>
        </text:list-item>
        <text:list-item>
          <text:p text:style-name="Text_20_body"> Product serial number</text:p>
        </text:list-item>
        <text:list-item>
          <text:p text:style-name="Text_20_body"> Design number</text:p>
        </text:list-item>
      </text:list>
      <text:p text:style-name="Text_20_body">
If you press <text:span text:style-name="Strong_20_Emphasis">Find</text:span> after entering one or more search criteria (or even none, if you wish to display all the tests stored in the archive), all the tests that satisfy the entered parameters will be shown on the list.</text:p>
      <text:list text:style-name="List_20_1">
        <text:list-item>
          <text:p text:style-name="Text_20_body"> Press the <text:span text:style-name="Strong_20_Emphasis">Load</text:span> button to open the selected test.</text:p>
        </text:list-item>
        <text:list-item>
          <text:p text:style-name="Text_20_body"> Press the <text:span text:style-name="Strong_20_Emphasis">Delete</text:span> button to delete the selected test from the archive permanently.</text:p>
        </text:list-item>
      </text:list>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Warning: once a test is deleted, it may not be recovered.</text:p>
          </table:table-cell>
        </table:table-row>
      </table:table>
      <text:p text:style-name="Text_20_body">Once the test has been opened, the display screen showing all the completed cycles and the relevant graphs will also be opened.</text:p>
      <text:h text:style-name="Heading_20_2" text:outline-level="2"><text:bookmark-start text:name="product_types"/>Product types<text:bookmark-end text:name="product_types"/></text:h>
      <text:p text:style-name="Text_20_body">
In the archive listing product types, the types of product that may be tested are displayed (as shown in the example: washing machine, dishwasher, oven, hob, etc….).</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o add a new type of product, proceed as follows:</text:p>
      <text:list text:style-name="List_20_1">
        <text:list-item>
          <text:p text:style-name="Text_20_body"> Press the New button.</text:p>
        </text:list-item>
        <text:list-item>
          <text:p text:style-name="Text_20_body"> Enter the description of the product type on the relevant label.</text:p>
        </text:list-item>
        <text:list-item>
          <text:p text:style-name="Text_20_body"> Use the following button to load the image that will be assigned to the product type (the file must be a .gif 48×48 pixel image).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text:p>
        </text:list-item>
      </text:list>
      <text:p text:style-name="Text_20_body">
To modify an existing product type, proceed as follows:</text:p>
      <text:list text:style-name="List_20_1">
        <text:list-item>
          <text:p text:style-name="Text_20_body"> Select the type of product to be updated from the list.</text:p>
        </text:list-item>
        <text:list-item>
          <text:p text:style-name="Text_20_body"> Modify the description of the product type on the relevant label.</text:p>
        </text:list-item>
        <text:list-item>
          <text:p text:style-name="Text_20_body"> Use the following button to load the new image that will be assigned to the product type (the file must be a .gif 48×48 pixel image).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text:p>
        </text:list-item>
      </text:list>
      <text:p text:style-name="Text_20_body">
To delete an existing product type, proceed as follows:</text:p>
      <text:list text:style-name="List_20_1">
        <text:list-item>
          <text:p text:style-name="Text_20_body"> Select the type of product to be removed from the list.</text:p>
        </text:list-item>
        <text:list-item>
          <text:p text:style-name="Text_20_body"> Press the <text:span text:style-name="Strong_20_Emphasis">Delete</text:span> button.</text:p>
        </text:list-item>
      </text:list>
      <text:h text:style-name="Heading_20_2" text:outline-level="2"><text:bookmark-start text:name="product_fields"/>Product fields<text:bookmark-end text:name="product_fields"/></text:h>
      <text:p text:style-name="Text_20_body">
In the window displaying the archive of product fields, it is possible to arrange the fields which may be customised according to the different types of product.</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o add a new customised field for a specific product type, proceed as follows:</text:p>
      <text:list text:style-name="List_20_1">
        <text:list-item>
          <text:p text:style-name="Text_20_body"> Select the product type to which you wish to add a new field at the top of the screen.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New</text:span> button.</text:p>
        </text:list-item>
        <text:list-item>
          <text:p text:style-name="Text_20_body"> Enter the field name on the relevant label.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text:p>
        </text:list-item>
      </text:list>
      <text:p text:style-name="Text_20_body">
To modify an existing customised field for a specific product type, proceed as follows:</text:p>
      <text:list text:style-name="List_20_1">
        <text:list-item>
          <text:p text:style-name="Text_20_body"> Select the product type for which you wish to modify an existing field at the top of the screen.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type of customised field to be modified from the list.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Modify the field name on the relevant label.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text:p>
        </text:list-item>
      </text:list>
      <text:p text:style-name="Text_20_body">
To delete an existing customised field for a specific product type, proceed as follows:</text:p>
      <text:list text:style-name="List_20_1">
        <text:list-item>
          <text:p text:style-name="Text_20_body"> Select the product type for which you wish to delete an existing field at the top of the screen.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type of customised field to be removed from the list.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Delete</text:span> button.</text:p>
        </text:list-item>
      </text:list>
      <text:h text:style-name="Heading_20_2" text:outline-level="2"><text:bookmark-start text:name="products"/>Products<text:bookmark-end text:name="products"/></text:h>
      <text:p text:style-name="Text_20_body">
All the models are listed in the product archive and grouped according to type. There are fixed fields that are common to all product types and others that may be customised in the description.</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o add a new model to the product archive, proceed as follows:</text:p>
      <text:list text:style-name="List_20_1">
        <text:list-item>
          <text:p text:style-name="Text_20_body"> Select the product type at the top of the screen.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New</text:span> button.</text:p>
        </text:list-item>
        <text:list-item>
          <text:p text:style-name="Text_20_body"> Enter the commercial code, the model name and the notes relating to the product you wish to add.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text:p>
        </text:list-item>
      </text:list>
      <text:p text:style-name="Text_20_body">
To modify an existing model in the product archive, proceed as follows:</text:p>
      <text:list text:style-name="List_20_1">
        <text:list-item>
          <text:p text:style-name="Text_20_body"> Select the product type at the top of the screen.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model to be updated from the list.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Modify the commercial code, the model name and the notes relating to the product you wish to update.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text:p>
        </text:list-item>
      </text:list>
      <text:p text:style-name="Text_20_body">
To delete an existing model from the product archive, proceed as follows:</text:p>
      <text:list text:style-name="List_20_1">
        <text:list-item>
          <text:p text:style-name="Text_20_body"> Select the product type at the top of the screen.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model to be updated from the list.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Delete</text:span> button.</text:p>
        </text:list-item>
      </text:list>
      <text:h text:style-name="Heading_20_3" text:outline-level="3"><text:bookmark-start text:name="customised_fields"/>Customised fields<text:bookmark-end text:name="customised_fields"/></text:h>
      <text:p text:style-name="Text_20_body">
Customised fields may be assigned to every model listed in the product archive.</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Proceed as follows:</text:p>
      <text:list text:style-name="List_20_1">
        <text:list-item>
          <text:p text:style-name="Text_20_body"> Select the product type at the top of the screen.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model whose customised fields you wish to update from the list on the lef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customised field you wish to assign.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Modify the field value on the relevant label.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Ok</text:span> button.</text:p>
        </text:list-item>
      </text:list>
      <text:h text:style-name="Heading_20_2" text:outline-level="2"><text:bookmark-start text:name="programme_functions"/>Programme functions<text:bookmark-end text:name="programme_functions"/></text:h>
      <text:p text:style-name="Text_20_body">
The types of programme function in the function archive can be defined.</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o enter a new function, proceed as follows:</text:p>
      <text:list text:style-name="List_20_1">
        <text:list-item>
          <text:p text:style-name="Text_20_body"> Select the type of product.</text:p>
        </text:list-item>
        <text:list-item>
          <text:p text:style-name="Text_20_body"> Press the <text:span text:style-name="Strong_20_Emphasis">New</text:span> button.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Enter the function name on the relevant label.</text:p>
        </text:list-item>
        <text:list-item>
          <text:p text:style-name="Text_20_body"> Press the <text:span text:style-name="Strong_20_Emphasis">Update</text:span> button.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
      <text:p text:style-name="Text_20_body">
To modify an existing function,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function to be updated from the lis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Modify the function name on the relevant label.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text:p>
        </text:list-item>
      </text:list>
      <text:p text:style-name="Text_20_body">
To delete an existing function,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function to be removed from the lis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Delete</text:span> button.</text:p>
        </text:list-item>
      </text:list>
      <text:h text:style-name="Heading_20_2" text:outline-level="2"><text:bookmark-start text:name="programmes"/>Programmes<text:bookmark-end text:name="programmes"/></text:h>
      <text:p text:style-name="Text_20_body">
By programme, we mean the function to be activated for the product being tested. Every programme has a name, a temperature, a duration, a notes field and a series of other fields that may be customised by the operator, where it is possible to define the functions.</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o enter a new programme,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New</text:span> button.</text:p>
        </text:list-item>
        <text:list-item>
          <text:p text:style-name="Text_20_body"> Enter the name of the programme, the temperature, the duration (in minutes) and the notes in the relevant fields. If ‘0’ is entered in the duration field, the cycle will not have a maximum duration.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text:p>
        </text:list-item>
      </text:list>
      <text:p text:style-name="Text_20_body">
To modify an existing programme,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programme name to be modified from the lis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Modify the name of the programme, the temperature, the duration (in minutes) and the notes in the relevant fields.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text:p>
        </text:list-item>
      </text:list>
      <text:p text:style-name="Text_20_body">
To remove an existing programme,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programme name to be removed from the lis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Delete</text:span> button.</text:p>
        </text:list-item>
      </text:list>
      <text:h text:style-name="Heading_20_3" text:outline-level="3"><text:bookmark-start text:name="programme_functions1"/>Programme functions<text:bookmark-end text:name="programme_functions1"/></text:h>
      <text:p text:style-name="Text_20_body">
In the programme archive it is also possible to assign the functions of each programme.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programme name to be modified from the lis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function name to be assigned from the lis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Assign the value to the function in the relevant field.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Ok</text:span> button.</text:p>
        </text:list-item>
      </text:list>
      <text:h text:style-name="Heading_20_3" text:outline-level="3"><text:bookmark-start text:name="verifies"/>Verifies<text:bookmark-end text:name="verifies"/></text:h>
      <text:p text:style-name="Text_20_body">
If verifies function is enabled, in the programme windows is present a panel to set up its.</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o add a verify to selected programme, press the <text:span text:style-name="Strong_20_Emphasis">Add</text:span> button. In the new window set up the verify parameters. Edit the type of the verify (point or interval in the range), the probe’s label, the trigger of temperature (°C), waiting time in minutes, duration time in minutes, the verify setpoint and its range. Press <text:span text:style-name="Strong_20_Emphasis">Confirm</text:span> button to complete operation.</text:p>
      <text:p text:style-name="Text_20_body">&lt;<draw:frame draw:style-name="media" draw:name="" text:anchor-type="as-char" draw:z-index="0" svg:width="2.1166666666667cm" svg:height="0.396875cm"><draw:image xlink:href="Pictures/5fa594b27e2c1ef458a922153fb38a44.gif" xlink:type="simple" xlink:show="embed" xlink:actuate="onLoad"/></draw:frame>!&gt;
</text:p>
      <text:list text:style-name="List_20_1">
        <text:list-item>
          <text:p text:style-name="Text_20_body"> To edit a verify, press the Modify button and edit parameters.</text:p>
        </text:list-item>
        <text:list-item>
          <text:p text:style-name="Text_20_body"> To deete a verify, press the Delete button and answer Yes in the next question.</text:p>
        </text:list-item>
      </text:list>
      <text:h text:style-name="Heading_20_2" text:outline-level="2"><text:bookmark-start text:name="specification_sheets"/>Specification sheets<text:bookmark-end text:name="specification_sheets"/></text:h>
      <text:p text:style-name="Text_20_body">
A test specification sheet has a list of programmes that may - or must - be carried out for the product being tested. The operator is able to use various functions to add and remove these programmes. Each test specification sheet must be assigned a suitable name, in order to simplify the search process during the test setup stage.</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o add a new test specification sheet,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New</text:span> button.</text:p>
        </text:list-item>
        <text:list-item>
          <text:p text:style-name="Text_20_body"> Enter the name of the sheet in the relevant field.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text:p>
        </text:list-item>
      </text:list>
      <text:p text:style-name="Text_20_body">
To modify the name of an existing test specification sheet,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specification sheet name to be modified from the lis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Modify the name of the sheet in the relevant field.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text:p>
        </text:list-item>
      </text:list>
      <text:p text:style-name="Text_20_body">
To delete an existing test specification sheet,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specification sheet to be removed from the lis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Delete</text:span> button.</text:p>
        </text:list-item>
        <text:list-item>
          <text:p text:style-name="Text_20_body"> Answer <text:span text:style-name="Strong_20_Emphasis">Yes</text:span> to the confirmation message.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
      <text:h text:style-name="Heading_20_3" text:outline-level="3"><text:bookmark-start text:name="adding_and_removing_programmes"/>Adding and removing programmes<text:bookmark-end text:name="adding_and_removing_programmes"/></text:h>
      <text:p text:style-name="Text_20_body">
The panel at the bottom of the archive window can be used to add and remove programmes on the selected specification sheet. </text:p>
      <text:p text:style-name="Text_20_body">To add a programme to a test specification sheet, proceed as follows:</text:p>
      <text:list text:style-name="List_20_1">
        <text:list-item>
          <text:p text:style-name="Text_20_body"> Select the type of product.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specification sheet to which you wish to add a new programme from the list at the top.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programme name to be added from the list at the bottom of the screen, on the right-hand side.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Add</text:span> button.</text:p>
        </text:list-item>
      </text:list>
      <text:p text:style-name="Text_20_body">
To delete a programme from a test specification sheet, proceed as follows:</text:p>
      <text:list text:style-name="List_20_1">
        <text:list-item>
          <text:p text:style-name="Text_20_body"> Select the type of product.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specification sheet from which you wish to remove a programme from the list at the top.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programme name to be removed from the list at the bottom of the screen, on the left-hand side.  \&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Remove</text:span> button.</text:p>
        </text:list-item>
      </text:list>
      <text:h text:style-name="Heading_20_2" text:outline-level="2"><text:bookmark-start text:name="input_definition"/>Input definition<text:bookmark-end text:name="input_definition"/></text:h>
      <text:p text:style-name="Text_20_body">
In this archive, the workstation input definitions are configured according to product type.</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o enter a new input,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New</text:span> button. </text:p>
        </text:list-item>
        <text:list-item>
          <text:p text:style-name="Text_20_body"> Select the type of input, enter the description of the new input and define the colour that will be used to show the curve of values on the graph.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 </text:p>
        </text:list-item>
      </text:list>
      <text:p text:style-name="Text_20_body">
To modify an existing input in the archive,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input to be updated from the lis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Modify the type of input, the description and the colour of the curve in the relevant fields.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text:p>
        </text:list-item>
      </text:list>
      <text:p text:style-name="Text_20_body">
To delete an existing input in the archive,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input to be removed from the lis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Delete</text:span> button.</text:p>
        </text:list-item>
      </text:list>
      <text:h text:style-name="Heading_20_2" text:outline-level="2"><text:bookmark-start text:name="input_configuration"/>Input configuration<text:bookmark-end text:name="input_configuration"/></text:h>
      <text:p text:style-name="Text_20_body">
It is possible to use the input configuration archive to define input groupings so that they may then be used in testing.</text:p>
      <text:p text:style-name="Text_20_body">&lt;<draw:frame draw:style-name="media" draw:name="" text:anchor-type="as-char" draw:z-index="0" svg:width="2.1166666666667cm" svg:height="0.396875cm"><draw:image xlink:href="Pictures/5fa594b27e2c1ef458a922153fb38a44.gif" xlink:type="simple" xlink:show="embed" xlink:actuate="onLoad"/></draw:frame>!&gt;</text:p>
      <text:p text:style-name="Text_20_body">To create a new configuration,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New</text:span> button.</text:p>
        </text:list-item>
        <text:list-item>
          <text:p text:style-name="Text_20_body"> Enter the configuration name in the relevant field.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text:p>
        </text:list-item>
      </text:list>
      <text:p text:style-name="Text_20_body">
To modify the name of an existing configuration in the archive,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configuration whose name you wish to modify from the list at the top.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Modify the configuration name on the relevant label.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Update</text:span> button.</text:p>
        </text:list-item>
      </text:list>
      <text:p text:style-name="Text_20_body">
To delete an existing configuration from the archive, proceed as follows:</text:p>
      <text:list text:style-name="List_20_1">
        <text:list-item>
          <text:p text:style-name="Text_20_body"> Select the type of product.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Select the configuration you wish to delete from the list at the top.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item>
          <text:p text:style-name="Text_20_body"> Press the <text:span text:style-name="Strong_20_Emphasis">Delete</text:span> button.</text:p>
        </text:list-item>
      </text:list>
      <text:h text:style-name="Heading_20_3" text:outline-level="3"><text:bookmark-start text:name="adding_and_removing_inputs"/>Adding and removing inputs<text:bookmark-end text:name="adding_and_removing_inputs"/></text:h>
      <text:list text:style-name="List_20_1">
        <text:list-item>
          <text:p text:style-name="Text_20_body"> To add an input to a configuration, select it from the list on the right-hand side of the screen (this displays all the inputs available for the type of product selected) and press the <text:span text:style-name="Strong_20_Emphasis">Add</text:span> button.</text:p>
        </text:list-item>
        <text:list-item>
          <text:p text:style-name="Text_20_body"> To remove an input from a configuration, select it from the list on the left-hand sideof the screen (this displays all the inputs used in the selected configuration) and press the <text:span text:style-name="Strong_20_Emphasis">Remove</text:span> button.</text:p>
        </text:list-item>
        <text:list-item>
          <text:p text:style-name="Text_20_body"> The input definition screen can be accessed by pressing the <text:span text:style-name="Strong_20_Emphasis">Open</text:span> button (see previous paragraph).</text:p>
        </text:list-item>
      </text:list>
      <text:h text:style-name="Heading_20_1" text:outline-level="1"><text:bookmark-start text:name="printing"/>Printing<text:bookmark-end text:name="printing"/></text:h>
      <text:p text:style-name="Text_20_body">
The application enables two types of printing from the main screen and another type from the test display window.</text:p>
      <text:p text:style-name="Text_20_body">The specification sheet or the report relating to a particular test may be printed from the main screen.</text:p>
      <text:p text:style-name="Text_20_body">The report relating to a cycle can be printed from the test display window.</text:p>
      <text:h text:style-name="Heading_20_2" text:outline-level="2"><text:bookmark-start text:name="print_test_specification_sheet"/>Print test specification sheet<text:bookmark-end text:name="print_test_specification_sheet"/></text:h>
      <text:p text:style-name="Text_20_body">
It is possible to print the test specification sheet from the main screen using one of the following methods:</text:p>
      <text:list text:style-name="List_20_1">
        <text:list-item>
          <text:p text:style-name="Text_20_body"> Select the workstation using the right mouse button and then select <text:span text:style-name="Emphasis">Workstation → Print Specification</text:span> from the menu that appears;</text:p>
        </text:list-item>
        <text:list-item>
          <text:p text:style-name="Text_20_body"> Select the workstation using the left mouse button and press the following button on the Toolbar; \&lt;<draw:frame draw:style-name="media" draw:name="" text:anchor-type="as-char" draw:z-index="0" svg:width="2.1166666666667cm" svg:height="0.396875cm"><draw:image xlink:href="Pictures/5fa594b27e2c1ef458a922153fb38a44.gif" xlink:type="simple" xlink:show="embed" xlink:actuate="onLoad"/></draw:frame>!&gt;</text:p>
        </text:list-item>
      </text:list>
      <text:p text:style-name="Text_20_body">
The printout contains a record of data recorded by the workstation and the details of all the programmes listed on the test specification sheet.</text:p>
      <text:h text:style-name="Heading_20_2" text:outline-level="2"><text:bookmark-start text:name="print_test_reports"/>Print test Reports<text:bookmark-end text:name="print_test_reports"/></text:h>
      <text:p text:style-name="Text_20_body">
It is possible to print the test report from the main screen using one of the following methods:</text:p>
      <text:list text:style-name="List_20_1">
        <text:list-item>
          <text:p text:style-name="Text_20_body"> Select the workstation using the right mouse button and then select <text:span text:style-name="Emphasis">Workstation → Print Report</text:span> from the menu that appears;</text:p>
        </text:list-item>
        <text:list-item>
          <text:p text:style-name="Text_20_body"> Select the workstation using the left mouse button and press the following button on the Toolbar; <text:line-break/>&lt;<draw:frame draw:style-name="media" draw:name="" text:anchor-type="as-char" draw:z-index="0" svg:width="2.1166666666667cm" svg:height="0.396875cm"><draw:image xlink:href="Pictures/5fa594b27e2c1ef458a922153fb38a44.gif" xlink:type="simple" xlink:show="embed" xlink:actuate="onLoad"/></draw:frame>!&gt;</text:p>
        </text:list-item>
      </text:list>
      <text:p text:style-name="Text_20_body">
The printout contains a record of data recorded by the workstation and the details of all the cycles completed during the test currently being performed on the workstation.</text:p>
      <text:h text:style-name="Heading_20_2" text:outline-level="2"><text:bookmark-start text:name="print_cycle_report"/>Print cycle report<text:bookmark-end text:name="print_cycle_report"/></text:h>
      <text:p text:style-name="Text_20_body">
It is possible to print the report relating to a cycle from the test display screen using the
following method:</text:p>
      <text:list text:style-name="List_20_1">
        <text:list-item>
          <text:p text:style-name="Text_20_body"> Select the cycle whose graph you wish to print from the list;</text:p>
        </text:list-item>
        <text:list-item>
          <text:p text:style-name="Text_20_body"> Press the following button on the Toolbar for the test display screen; \&lt;<draw:frame draw:style-name="media" draw:name="" text:anchor-type="as-char" draw:z-index="0" svg:width="2.1166666666667cm" svg:height="0.396875cm"><draw:image xlink:href="Pictures/5fa594b27e2c1ef458a922153fb38a44.gif" xlink:type="simple" xlink:show="embed" xlink:actuate="onLoad"/></draw:frame>!&gt;</text:p>
        </text:list-item>
      </text:list>
      <text:p text:style-name="Text_20_body">
The printout contains data recorded by the workstation, all the details of the active cycle (programme, graph showing the curve of values, workstation inputs) and the result of the test.</text:p>
      <text:h text:style-name="Heading_20_1" text:outline-level="1"><text:bookmark-start text:name="scanner"/>Scanner<text:bookmark-end text:name="scanner"/></text:h>
      <text:p text:style-name="Text_20_body">
CQ_FX supports the connection of a Datalogic Dragon barcode scanner for the fast management of tests.</text:p>
      <text:p text:style-name="Text_20_body"><draw:frame draw:style-name="mediacenter" draw:name="" text:anchor-type="paragraph" draw:z-index="0" svg:width="5.23875cm" svg:height="5.23875cm"><draw:image xlink:href="Pictures/564a13a2fe1041188a4015017f05c069.png" xlink:type="simple" xlink:show="embed" xlink:actuate="onLoad"/></draw:frame></text:p>
      <text:p text:style-name="Text_20_body">To set up the device, edit with notepad, or another text editor, the “Scanner.dat” file in the CQ_FX directory.</text:p>
      <text:p text:style-name="Source_20_Code">COM1<text:line-break/>28<text:line-break/>1<text:line-break/>11<text:line-break/>12<text:line-break/>9<text:line-break/></text:p>
      <text:p text:style-name="Text_20_body">First row set the serial port used by scanner, in COMn template, where “n” is the number of the serial port. To disable the scanner, leave blank the first row.
Second row set the barcode lenght, third row set the start character for the model code, forth row set the model code lenght, fifth row set the start character for the serial number and the sixth row set its lenght.
</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Restart application to apply changes.</text:p>
          </table:table-cell>
        </table:table-row>
      </table:table>
      <text:h text:style-name="Heading_20_2" text:outline-level="2"><text:bookmark-start text:name="start_a_test"/>Start a test<text:bookmark-end text:name="start_a_test"/></text:h>
      <text:p text:style-name="Text_20_body">\&lt;<draw:frame draw:style-name="media" draw:name="" text:anchor-type="as-char" draw:z-index="0" svg:width="2.1166666666667cm" svg:height="0.396875cm"><draw:image xlink:href="Pictures/5fa594b27e2c1ef458a922153fb38a44.gif" xlink:type="simple" xlink:show="embed" xlink:actuate="onLoad"/></draw:frame>!&gt; SCHERMATE TERMINALE</text:p>
      <text:p text:style-name="Text_20_body">First, read the workstation barcode with the scanner. If workstation is empty, on the scanner screen will appear the following message (if workstations isn’t empty, the next screen shows the state of the last cycle; read the next paragraph to manage active test):</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3     VUOTA<text:line-break/>
<text:line-break/>
<text:line-break/>
 &gt;BARCODE&lt;
</text:p>
          </table:table-cell>
        </table:table-row>
      </table:table>
      <text:p text:style-name="Text_20_body">Now, scanner is waiting the reading of the model barcode in the current workstation. If the model code isn’t present in products archive, the scanner shows the following error screen:</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CODICE NON<text:line-break/>
TROVATO
</text:p>
          </table:table-cell>
        </table:table-row>
      </table:table>
      <text:p text:style-name="Text_20_body">Then add the model code in the archive and repeat the procedure. If the model code is in the archive, following screen ask on which product type we will start the thest (if the model code match with more product types). Select with the move buttons and confirm.</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2<text:line-break/>
 &gt;TIPO PRODOTTO&lt;<text:line-break/>
1/1:Forno
</text:p>
          </table:table-cell>
        </table:table-row>
      </table:table>
      <text:p text:style-name="Text_20_body">Press the confirm button to proceed to card selection.</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2<text:line-break/>
 &gt; S C H E D A &lt;<text:line-break/>
1/1:SchedaProva
</text:p>
          </table:table-cell>
        </table:table-row>
      </table:table>
      <text:p text:style-name="Text_20_body">Select the desired with the move buttons and press again the confirm button to procede to the next step. If this is present, read the production line barcode. Press finally te confirm button to update the workstation.</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2<text:line-break/>
 &gt; LINEA PROD.<text:line-break/>
</text:p>
          </table:table-cell>
        </table:table-row>
      </table:table>
      <text:p text:style-name="Text_20_body">Now, to start the test read againt the workstation barcode. On the next screen, select the cycle programme with the move buttons and press the confirm button to start it.</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2    PRIMO<text:line-break/>
<text:line-break/>
1/1 ProgTest
</text:p>
          </table:table-cell>
        </table:table-row>
      </table:table>
      <text:h text:style-name="Heading_20_2" text:outline-level="2"><text:bookmark-start text:name="break_or_close_a_test"/>Break or close a test<text:bookmark-end text:name="break_or_close_a_test"/></text:h>
      <text:p text:style-name="Text_20_body">\&lt;<draw:frame draw:style-name="media" draw:name="" text:anchor-type="as-char" draw:z-index="0" svg:width="2.1166666666667cm" svg:height="0.396875cm"><draw:image xlink:href="Pictures/5fa594b27e2c1ef458a922153fb38a44.gif" xlink:type="simple" xlink:show="embed" xlink:actuate="onLoad"/></draw:frame>!&gt; SCHERMATE TERMINALE</text:p>
      <text:p text:style-name="Text_20_body">To break or close a cycle read the barcode of the workstation. Scanner will be shot the following screen:</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1     ATTIVO<text:line-break/>
ProgTest<text:line-break/>
<text:line-break/>
&lt;STOP&gt;  &lt;CHIUDI&gt;
</text:p>
          </table:table-cell>
        </table:table-row>
      </table:table>
      <text:p text:style-name="Text_20_body">Press the stop button to break the cycle or press the close button to close the cycle. Press
the confirm button to apply.</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1     ATTIVO<text:line-break/>
<text:line-break/>
INTERROMPI PROVA<text:line-break/>
&lt;CONFERMA&gt;<text:line-break/>
</text:p>
          </table:table-cell>
        </table:table-row>
      </table:table>
      <text:p text:style-name="Text_20_body">An interrupted cycle can be restarted simply, reading the workstation barcode and pressing the confirm button.</text:p>
      <table:table table:name="" table:style-name="pluginnote">
        <table:table-column table:style-name="pluginnote.A"/>
        <table:table-column table:style-name="pluginnote.B"/>
        <table:table-row>
          <table:table-cell table:style-name="pluginnotescanner.A1" office:value-type="string">
            <text:p text:style-name="Table_20_Contents"><draw:frame draw:style-name="media" draw:name="" text:anchor-type="as-char" draw:z-index="0" svg:width="1.27cm" svg:height="1.27cm"><draw:image xlink:href="Pictures/bae55fcea50c61b39c0f637eaa0b1e6d.png" xlink:type="simple" xlink:show="embed" xlink:actuate="onLoad"/></draw:frame></text:p>
          </table:table-cell>
          <table:table-cell table:style-name="pluginnotescanner.B1" office:value-type="string">
            <text:p text:style-name="Text_20_body">
L1/01     INTER.<text:line-break/>
3:ProgTest<text:line-break/>
1/1<text:line-break/>
ProgTest
</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808080" fo:font-style="italic"/>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66"/>
    </style:style>
    <style:style style:name="highlight.27" style:family="text">
      <style:text-properties fo:color="#ff0000"/>
    </style:style>
    <style:style style:name="highlight.28" style:family="text">
      <style:text-properties fo:color="#000066"/>
    </style:style>
    <style:style style:name="highlight.29" style:family="text">
      <style:text-properties fo:color="#ff0000"/>
    </style:style>
    <style:style style:name="highlight.30" style:family="text">
      <style:text-properties fo:color="#000000" fo:font-weight="bold"/>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808080" fo:font-style="italic"/>
    </style:style>
    <style:style style:name="highlight.34" style:family="text">
      <style:text-properties fo:color="#009900"/>
    </style:style>
    <style:style style:name="highlight.35" style:family="text">
      <style:text-properties fo:color="#000000" fo:font-weight="bold"/>
    </style:style>
    <style:style style:name="highlight.36" style:family="text">
      <style:text-properties fo:color="#000066"/>
    </style:style>
    <style:style style:name="highlight.37" style:family="text">
      <style:text-properties fo:color="#ff0000"/>
    </style:style>
    <style:style style:name="highlight.38" style:family="text">
      <style:text-properties fo:color="#000066"/>
    </style:style>
    <style:style style:name="highlight.39" style:family="text">
      <style:text-properties fo:color="#ff0000"/>
    </style:style>
    <style:style style:name="highlight.40" style:family="text">
      <style:text-properties fo:color="#000000" fo:font-weight="bold"/>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808080" fo:font-style="italic"/>
    </style:style>
    <style:style style:name="highlight.44" style:family="text">
      <style:text-properties fo:color="#009900"/>
    </style:style>
    <style:style style:name="highlight.45" style:family="text">
      <style:text-properties fo:color="#000000" fo:font-weight="bold"/>
    </style:style>
    <style:style style:name="highlight.46" style:family="text">
      <style:text-properties fo:color="#000066"/>
    </style:style>
    <style:style style:name="highlight.47" style:family="text">
      <style:text-properties fo:color="#ff0000"/>
    </style:style>
    <style:style style:name="highlight.48" style:family="text">
      <style:text-properties fo:color="#000066"/>
    </style:style>
    <style:style style:name="highlight.49" style:family="text">
      <style:text-properties fo:color="#ff0000"/>
    </style:style>
    <style:style style:name="highlight.50" style:family="text">
      <style:text-properties fo:color="#000000" fo:font-weight="bold"/>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808080" fo:font-style="italic"/>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009900"/>
    </style:style>
    <style:style style:name="highlight.64" style:family="text">
      <style:text-properties fo:color="#000000" fo:font-weight="bold"/>
    </style:style>
    <style:style style:name="highlight.65" style:family="text">
      <style:text-properties fo:color="#000066"/>
    </style:style>
    <style:style style:name="highlight.66" style:family="text">
      <style:text-properties fo:color="#ff0000"/>
    </style:style>
    <style:style style:name="highlight.67" style:family="text">
      <style:text-properties fo:color="#000066"/>
    </style:style>
    <style:style style:name="highlight.68" style:family="text">
      <style:text-properties fo:color="#ff0000"/>
    </style:style>
    <style:style style:name="highlight.69" style:family="text">
      <style:text-properties fo:color="#000000" fo:font-weight="bold"/>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808080" fo:font-style="italic"/>
    </style:style>
    <style:style style:name="highlight.73" style:family="text">
      <style:text-properties fo:color="#009900"/>
    </style:style>
    <style:style style:name="highlight.74" style:family="text">
      <style:text-properties fo:color="#000000" fo:font-weight="bold"/>
    </style:style>
    <style:style style:name="highlight.75" style:family="text">
      <style:text-properties fo:color="#000066"/>
    </style:style>
    <style:style style:name="highlight.76" style:family="text">
      <style:text-properties fo:color="#ff0000"/>
    </style:style>
    <style:style style:name="highlight.77" style:family="text">
      <style:text-properties fo:color="#000066"/>
    </style:style>
    <style:style style:name="highlight.78" style:family="text">
      <style:text-properties fo:color="#ff0000"/>
    </style:style>
    <style:style style:name="highlight.79" style:family="text">
      <style:text-properties fo:color="#000000" fo:font-weight="bold"/>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9900"/>
    </style:style>
    <style:style style:name="highlight.83" style:family="text">
      <style:text-properties fo:color="#000000" fo:font-weight="bold"/>
    </style:style>
    <style:style style:name="highlight.84" style:family="text">
      <style:text-properties fo:color="#000066"/>
    </style:style>
    <style:style style:name="highlight.85" style:family="text">
      <style:text-properties fo:color="#ff0000"/>
    </style:style>
    <style:style style:name="highlight.86" style:family="text">
      <style:text-properties fo:color="#000066"/>
    </style:style>
    <style:style style:name="highlight.87" style:family="text">
      <style:text-properties fo:color="#ff0000"/>
    </style:style>
    <style:style style:name="highlight.88" style:family="text">
      <style:text-properties fo:color="#000000" fo:font-weight="bold"/>
    </style:style>
    <style:style style:name="highlight.89" style:family="text">
      <style:text-properties fo:color="#000000" fo:font-weight="bold"/>
    </style:style>
    <style:style style:name="highlight.90" style:family="text">
      <style:text-properties fo:color="#000000" fo:font-weight="bold"/>
    </style:style>
    <style:style style:name="highlight.91" style:family="text">
      <style:text-properties fo:color="#009900"/>
    </style:style>
    <style:style style:name="highlight.92" style:family="text">
      <style:text-properties fo:color="#000000" fo:font-weight="bold"/>
    </style:style>
    <style:style style:name="highlight.93" style:family="text">
      <style:text-properties fo:color="#000066"/>
    </style:style>
    <style:style style:name="highlight.94" style:family="text">
      <style:text-properties fo:color="#ff0000"/>
    </style:style>
    <style:style style:name="highlight.95" style:family="text">
      <style:text-properties fo:color="#000066"/>
    </style:style>
    <style:style style:name="highlight.96" style:family="text">
      <style:text-properties fo:color="#ff0000"/>
    </style:style>
    <style:style style:name="highlight.97" style:family="text">
      <style:text-properties fo:color="#000000" fo:font-weight="bold"/>
    </style:style>
    <style:style style:name="highlight.98" style:family="text">
      <style:text-properties fo:color="#000000" fo:font-weight="bold"/>
    </style:style>
    <style:style style:name="highlight.99" style:family="text">
      <style:text-properties fo:color="#000000" fo:font-weight="bold"/>
    </style:style>
    <style:style style:name="highlight.100" style:family="text">
      <style:text-properties fo:color="#009900"/>
    </style:style>
    <style:style style:name="highlight.101" style:family="text">
      <style:text-properties fo:color="#000000" fo:font-weight="bold"/>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66"/>
    </style:style>
    <style:style style:name="highlight.105" style:family="text">
      <style:text-properties fo:color="#ff0000"/>
    </style:style>
    <style:style style:name="highlight.106" style:family="text">
      <style:text-properties fo:color="#000000" fo:font-weight="bold"/>
    </style:style>
    <style:style style:name="highlight.107" style:family="text">
      <style:text-properties fo:color="#000000" fo:font-weight="bold"/>
    </style:style>
    <style:style style:name="highlight.108" style:family="text">
      <style:text-properties fo:color="#000000" fo:font-weight="bold"/>
    </style:style>
    <style:style style:name="highlight.109" style:family="text">
      <style:text-properties fo:color="#009900"/>
    </style:style>
    <style:style style:name="highlight.110" style:family="text">
      <style:text-properties fo:color="#000000" fo:font-weight="bold"/>
    </style:style>
    <style:style style:name="highlight.111" style:family="text">
      <style:text-properties fo:color="#000066"/>
    </style:style>
    <style:style style:name="highlight.112" style:family="text">
      <style:text-properties fo:color="#ff0000"/>
    </style:style>
    <style:style style:name="highlight.113" style:family="text">
      <style:text-properties fo:color="#000066"/>
    </style:style>
    <style:style style:name="highlight.114" style:family="text">
      <style:text-properties fo:color="#ff0000"/>
    </style:style>
    <style:style style:name="highlight.115" style:family="text">
      <style:text-properties fo:color="#000000" fo:font-weight="bold"/>
    </style:style>
    <style:style style:name="highlight.116" style:family="text">
      <style:text-properties fo:color="#000000" fo:font-weight="bold"/>
    </style:style>
    <style:style style:name="highlight.117" style:family="text">
      <style:text-properties fo:color="#000000" fo:font-weight="bold"/>
    </style:style>
    <style:style style:name="highlight.118" style:family="text">
      <style:text-properties fo:color="#009900"/>
    </style:style>
    <style:style style:name="highlight.119" style:family="text">
      <style:text-properties fo:color="#000000" fo:font-weight="bold"/>
    </style:style>
    <style:style style:name="highlight.120" style:family="text">
      <style:text-properties fo:color="#000066"/>
    </style:style>
    <style:style style:name="highlight.121" style:family="text">
      <style:text-properties fo:color="#ff0000"/>
    </style:style>
    <style:style style:name="highlight.122" style:family="text">
      <style:text-properties fo:color="#000066"/>
    </style:style>
    <style:style style:name="highlight.123" style:family="text">
      <style:text-properties fo:color="#ff0000"/>
    </style:style>
    <style:style style:name="highlight.124" style:family="text">
      <style:text-properties fo:color="#000000" fo:font-weight="bold"/>
    </style:style>
    <style:style style:name="highlight.125" style:family="text">
      <style:text-properties fo:color="#000000" fo:font-weight="bold"/>
    </style:style>
    <style:style style:name="highlight.126" style:family="text">
      <style:text-properties fo:color="#000000" fo:font-weight="bold"/>
    </style:style>
    <style:style style:name="highlight.127" style:family="text">
      <style:text-properties fo:color="#808080" fo:font-style="italic"/>
    </style:style>
    <style:style style:name="highlight.128" style:family="text">
      <style:text-properties fo:color="#009900"/>
    </style:style>
    <style:style style:name="highlight.129" style:family="text">
      <style:text-properties fo:color="#000000" fo:font-weight="bold"/>
    </style:style>
    <style:style style:name="highlight.130" style:family="text">
      <style:text-properties fo:color="#000066"/>
    </style:style>
    <style:style style:name="highlight.131" style:family="text">
      <style:text-properties fo:color="#ff0000"/>
    </style:style>
    <style:style style:name="highlight.132" style:family="text">
      <style:text-properties fo:color="#000066"/>
    </style:style>
    <style:style style:name="highlight.133" style:family="text">
      <style:text-properties fo:color="#ff0000"/>
    </style:style>
    <style:style style:name="highlight.134" style:family="text">
      <style:text-properties fo:color="#000000" fo:font-weight="bold"/>
    </style:style>
    <style:style style:name="highlight.135" style:family="text">
      <style:text-properties fo:color="#009900"/>
    </style:style>
    <style:style style:name="highlight.136" style:family="text">
      <style:text-properties fo:color="#000000" fo:font-weight="bold"/>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66"/>
    </style:style>
    <style:style style:name="highlight.140" style:family="text">
      <style:text-properties fo:color="#ff0000"/>
    </style:style>
    <style:style style:name="highlight.141" style:family="text">
      <style:text-properties fo:color="#000000" fo:font-weight="bold"/>
    </style:style>
    <style:style style:name="highlight.142" style:family="text">
      <style:text-properties fo:color="#808080" fo:font-style="italic"/>
    </style:style>
    <style:style style:name="highlight.143" style:family="text">
      <style:text-properties fo:color="#009900"/>
    </style:style>
    <style:style style:name="highlight.144" style:family="text">
      <style:text-properties fo:color="#000000" fo:font-weight="bold"/>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66"/>
    </style:style>
    <style:style style:name="highlight.148" style:family="text">
      <style:text-properties fo:color="#ff0000"/>
    </style:style>
    <style:style style:name="highlight.149" style:family="text">
      <style:text-properties fo:color="#000000" fo:font-weight="bold"/>
    </style:style>
    <style:style style:name="highlight.150" style:family="text">
      <style:text-properties fo:color="#808080" fo:font-style="italic"/>
    </style:style>
    <style:style style:name="highlight.151" style:family="text">
      <style:text-properties fo:color="#009900"/>
    </style:style>
    <style:style style:name="highlight.152" style:family="text">
      <style:text-properties fo:color="#000000" fo:font-weight="bold"/>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66"/>
    </style:style>
    <style:style style:name="highlight.156" style:family="text">
      <style:text-properties fo:color="#ff0000"/>
    </style:style>
    <style:style style:name="highlight.157" style:family="text">
      <style:text-properties fo:color="#000000" fo:font-weight="bold"/>
    </style:style>
    <style:style style:name="highlight.158" style:family="text">
      <style:text-properties fo:color="#000000" fo:font-weight="bold"/>
    </style:style>
    <style:style style:name="highlight.159" style:family="text">
      <style:text-properties fo:color="#000000" fo:font-weight="bold"/>
    </style:style>
    <style:style style:name="highlight.160" style:family="text">
      <style:text-properties fo:color="#808080" fo:font-style="italic"/>
    </style:style>
    <style:style style:name="highlight.161" style:family="text">
      <style:text-properties fo:color="#009900"/>
    </style:style>
    <style:style style:name="highlight.162" style:family="text">
      <style:text-properties fo:color="#000000" fo:font-weight="bold"/>
    </style:style>
    <style:style style:name="highlight.163" style:family="text">
      <style:text-properties fo:color="#000066"/>
    </style:style>
    <style:style style:name="highlight.164" style:family="text">
      <style:text-properties fo:color="#ff0000"/>
    </style:style>
    <style:style style:name="highlight.165" style:family="text">
      <style:text-properties fo:color="#000066"/>
    </style:style>
    <style:style style:name="highlight.166" style:family="text">
      <style:text-properties fo:color="#ff0000"/>
    </style:style>
    <style:style style:name="highlight.167" style:family="text">
      <style:text-properties fo:color="#000000" fo:font-weight="bold"/>
    </style:style>
    <style:style style:name="highlight.168" style:family="text">
      <style:text-properties fo:color="#000000" fo:font-weight="bold"/>
    </style:style>
    <style:style style:name="highlight.169" style:family="text">
      <style:text-properties fo:color="#000000" fo:font-weight="bold"/>
    </style:style>
    <style:style style:name="highlight.170" style:family="text">
      <style:text-properties fo:color="#009900"/>
    </style:style>
    <style:style style:name="highlight.171" style:family="text">
      <style:text-properties fo:color="#000000" fo:font-weight="bold"/>
    </style:style>
    <style:style style:name="highlight.172" style:family="text">
      <style:text-properties fo:color="#000066"/>
    </style:style>
    <style:style style:name="highlight.173" style:family="text">
      <style:text-properties fo:color="#ff0000"/>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00" fo:font-weight="bold"/>
    </style:style>
    <style:style style:name="highlight.177" style:family="text">
      <style:text-properties fo:color="#000000" fo:font-weight="bold"/>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000000" fo:font-weight="bold"/>
    </style:style>
    <style:style style:name="highlight.188" style:family="text">
      <style:text-properties fo:color="#000000" fo:font-weight="bold"/>
    </style:style>
    <style:style style:name="highlight.189" style:family="text">
      <style:text-properties fo:color="#808080" fo:font-style="italic"/>
    </style:style>
    <style:style style:name="highlight.190" style:family="text">
      <style:text-properties fo:color="#009900"/>
    </style:style>
    <style:style style:name="highlight.191" style:family="text">
      <style:text-properties fo:color="#000000" fo:font-weight="bold"/>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66"/>
    </style:style>
    <style:style style:name="highlight.195" style:family="text">
      <style:text-properties fo:color="#ff0000"/>
    </style:style>
    <style:style style:name="highlight.196" style:family="text">
      <style:text-properties fo:color="#000000" fo:font-weight="bold"/>
    </style:style>
    <style:style style:name="highlight.197" style:family="text">
      <style:text-properties fo:color="#009900"/>
    </style:style>
    <style:style style:name="highlight.198" style:family="text">
      <style:text-properties fo:color="#000000" fo:font-weight="bold"/>
    </style:style>
    <style:style style:name="highlight.199" style:family="text">
      <style:text-properties fo:color="#000000" fo:font-weight="bold"/>
    </style:style>
    <style:style style:name="highlight.200" style:family="text">
      <style:text-properties fo:color="#009900"/>
    </style:style>
    <style:style style:name="highlight.201" style:family="text">
      <style:text-properties fo:color="#000000" fo:font-weight="bold"/>
    </style:style>
    <style:style style:name="highlight.202"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scanner.A1" style:family="table-cell">
      <style:table-cell-properties style:vertical-align="middle" fo:padding="0.1cm" fo:border-left="0.002cm solid #000000" fo:border-right="none" fo:border-top="0.002cm solid #000000" fo:border-bottom="0.002cm solid #000000" fo:background-color=""/>
    </style:style>
    <style:style style:name="pluginnotescanner.B1" style:family="table-cell">
      <style:table-cell-properties style:vertical-align="middle" fo:padding="0.3cm" fo:border-left="none" fo:border-right="0.002cm solid #000000" fo:border-top="0.002cm solid #000000" fo:border-bottom="0.002cm solid #000000" fo:background-color=""/>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