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224088fad17b806b24467158e892b2b0.png"/>
  <manifest:file-entry manifest:media-type="image/png" manifest:full-path="Pictures/a26ef8f950fc2354024c61fb081c7f81.png"/>
  <manifest:file-entry manifest:media-type="image/png" manifest:full-path="Pictures/2eb1084186000e5976ee187d61b9a468.png"/>
  <manifest:file-entry manifest:media-type="image/png" manifest:full-path="Pictures/8830c0a33c8faeea02b738ccd41c4c2c.png"/>
  <manifest:file-entry manifest:media-type="image/png" manifest:full-path="Pictures/f78051346feb090ce46706b26885d826.png"/>
  <manifest:file-entry manifest:media-type="image/png" manifest:full-path="Pictures/98c32c6d48dc7cd1f93174faa3bc4acc.png"/>
  <manifest:file-entry manifest:media-type="image/png" manifest:full-path="Pictures/9fceed378710323c3670f0b5b0860d41.png"/>
  <manifest:file-entry manifest:media-type="image/png" manifest:full-path="Pictures/34532fe368bf26acdc34585a0aee985f.png"/>
  <manifest:file-entry manifest:media-type="image/png" manifest:full-path="Pictures/1bfb999aabeeb9edc04f80cf7572cf73.png"/>
  <manifest:file-entry manifest:media-type="image/png" manifest:full-path="Pictures/2fba1571c6397aa20edcfd811678b1c4.png"/>
  <manifest:file-entry manifest:media-type="image/png" manifest:full-path="Pictures/6897f73a9ddf1988e0408c916d779761.png"/>
  <manifest:file-entry manifest:media-type="image/png" manifest:full-path="Pictures/072b2d726a529e0a8a24232709540ebc.png"/>
  <manifest:file-entry manifest:media-type="image/png" manifest:full-path="Pictures/a3c1a58471c6dc0b1920e3ca0297a6b1.png"/>
  <manifest:file-entry manifest:media-type="image/png" manifest:full-path="Pictures/ef91216e40c1d6e1350181e4eafa1cf3.png"/>
  <manifest:file-entry manifest:media-type="image/png" manifest:full-path="Pictures/b6cf09e1ec5a889837af616c488589a0.png"/>
  <manifest:file-entry manifest:media-type="image/png" manifest:full-path="Pictures/16cc666d9dd3c4b941946d3289ecf09f.png"/>
  <manifest:file-entry manifest:media-type="image/png" manifest:full-path="Pictures/7fe73098f409005ab8331fe269f3aff1.png"/>
  <manifest:file-entry manifest:media-type="image/png" manifest:full-path="Pictures/a169cb7186bb865cb76bef822dc870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0000" fo:font-weight="bold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9900"/>
    </style:style>
    <style:style style:name="highlight.24" style:family="text">
      <style:text-properties fo:color="#000000" fo:font-weight="bold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66"/>
    </style:style>
    <style:style style:name="highlight.28" style:family="text">
      <style:text-properties fo:color="#ff00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00" fo:font-weight="bold"/>
    </style:style>
    <style:style style:name="highlight.31" style:family="text">
      <style:text-properties fo:color="#000000" fo:font-weight="bold"/>
    </style:style>
    <style:style style:name="highlight.32" style:family="text">
      <style:text-properties fo:color="#009900"/>
    </style:style>
    <style:style style:name="highlight.33" style:family="text">
      <style:text-properties fo:color="#000000" fo:font-weight="bold"/>
    </style:style>
    <style:style style:name="highlight.34" style:family="text">
      <style:text-properties fo:color="#000066"/>
    </style:style>
    <style:style style:name="highlight.35" style:family="text">
      <style:text-properties fo:color="#ff0000"/>
    </style:style>
    <style:style style:name="highlight.36" style:family="text">
      <style:text-properties fo:color="#000066"/>
    </style:style>
    <style:style style:name="highlight.37" style:family="text">
      <style:text-properties fo:color="#ff0000"/>
    </style:style>
    <style:style style:name="highlight.38" style:family="text">
      <style:text-properties fo:color="#000000" fo:font-weight="bold"/>
    </style:style>
    <style:style style:name="highlight.39" style:family="text">
      <style:text-properties fo:color="#000000" fo:font-weight="bold"/>
    </style:style>
    <style:style style:name="highlight.40" style:family="text">
      <style:text-properties fo:color="#000000" fo:font-weight="bold"/>
    </style:style>
    <style:style style:name="highlight.41" style:family="text">
      <style:text-properties fo:color="#009900"/>
    </style:style>
    <style:style style:name="highlight.42" style:family="text">
      <style:text-properties fo:color="#000000" fo:font-weight="bold"/>
    </style:style>
    <style:style style:name="highlight.43" style:family="text">
      <style:text-properties fo:color="#000066"/>
    </style:style>
    <style:style style:name="highlight.44" style:family="text">
      <style:text-properties fo:color="#ff0000"/>
    </style:style>
    <style:style style:name="highlight.45" style:family="text">
      <style:text-properties fo:color="#000066"/>
    </style:style>
    <style:style style:name="highlight.46" style:family="text">
      <style:text-properties fo:color="#ff0000"/>
    </style:style>
    <style:style style:name="highlight.47" style:family="text">
      <style:text-properties fo:color="#000000" fo:font-weight="bold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0000" fo:font-weight="bold"/>
    </style:style>
    <style:style style:name="highlight.50" style:family="text">
      <style:text-properties fo:color="#009900"/>
    </style:style>
    <style:style style:name="highlight.51" style:family="text">
      <style:text-properties fo:color="#000000" fo:font-weight="bold"/>
    </style:style>
    <style:style style:name="highlight.52" style:family="text">
      <style:text-properties fo:color="#000066"/>
    </style:style>
    <style:style style:name="highlight.53" style:family="text">
      <style:text-properties fo:color="#ff0000"/>
    </style:style>
    <style:style style:name="highlight.54" style:family="text">
      <style:text-properties fo:color="#000066"/>
    </style:style>
    <style:style style:name="highlight.55" style:family="text">
      <style:text-properties fo:color="#ff0000"/>
    </style:style>
    <style:style style:name="highlight.56" style:family="text">
      <style:text-properties fo:color="#000000" fo:font-weight="bold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00" fo:font-weight="bold"/>
    </style:style>
    <style:style style:name="highlight.59" style:family="text">
      <style:text-properties fo:color="#009900"/>
    </style:style>
    <style:style style:name="highlight.60" style:family="text">
      <style:text-properties fo:color="#000000" fo:font-weight="bold"/>
    </style:style>
    <style:style style:name="highlight.61" style:family="text">
      <style:text-properties fo:color="#000066"/>
    </style:style>
    <style:style style:name="highlight.62" style:family="text">
      <style:text-properties fo:color="#ff0000"/>
    </style:style>
    <style:style style:name="highlight.63" style:family="text">
      <style:text-properties fo:color="#000066"/>
    </style:style>
    <style:style style:name="highlight.64" style:family="text">
      <style:text-properties fo:color="#ff0000"/>
    </style:style>
    <style:style style:name="highlight.65" style:family="text">
      <style:text-properties fo:color="#000000" fo:font-weight="bold"/>
    </style:style>
    <style:style style:name="highlight.66" style:family="text">
      <style:text-properties fo:color="#000000" fo:font-weight="bold"/>
    </style:style>
    <style:style style:name="highlight.67" style:family="text">
      <style:text-properties fo:color="#000000" fo:font-weight="bold"/>
    </style:style>
    <style:style style:name="highlight.68" style:family="text">
      <style:text-properties fo:color="#009900"/>
    </style:style>
    <style:style style:name="highlight.69" style:family="text">
      <style:text-properties fo:color="#000000" fo:font-weight="bold"/>
    </style:style>
    <style:style style:name="highlight.70" style:family="text">
      <style:text-properties fo:color="#000066"/>
    </style:style>
    <style:style style:name="highlight.71" style:family="text">
      <style:text-properties fo:color="#ff0000"/>
    </style:style>
    <style:style style:name="highlight.72" style:family="text">
      <style:text-properties fo:color="#000066"/>
    </style:style>
    <style:style style:name="highlight.73" style:family="text">
      <style:text-properties fo:color="#ff0000"/>
    </style:style>
    <style:style style:name="highlight.74" style:family="text">
      <style:text-properties fo:color="#000000" fo:font-weight="bold"/>
    </style:style>
    <style:style style:name="highlight.75" style:family="text">
      <style:text-properties fo:color="#000000" fo:font-weight="bold"/>
    </style:style>
    <style:style style:name="highlight.76" style:family="text">
      <style:text-properties fo:color="#000000" fo:font-weight="bold"/>
    </style:style>
    <style:style style:name="highlight.77" style:family="text">
      <style:text-properties fo:color="#009900"/>
    </style:style>
    <style:style style:name="highlight.78" style:family="text">
      <style:text-properties fo:color="#000000" fo:font-weight="bold"/>
    </style:style>
    <style:style style:name="highlight.79" style:family="text">
      <style:text-properties fo:color="#000000" fo:font-weight="bold"/>
    </style:style>
    <style:style style:name="highlight.80" style:family="text">
      <style:text-properties fo:color="#009900"/>
    </style:style>
    <style:style style:name="highlight.81" style:family="text">
      <style:text-properties fo:color="#000000" fo:font-weight="bold"/>
    </style:style>
    <style:style style:name="highlight.82" style:family="text">
      <style:text-properties fo:color="#000000" fo:font-weight="bol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introduzione"/>Introduzione<text:bookmark-end text:name="introduzione"/></text:h>
      <text:p text:style-name="Text_20_body">
<text:span text:style-name="Strong_20_Emphasis">DW_EndLineTest</text:span> è un'applicazione di collaudo di fine linea per lavastoviglie con timer DW DEA 601.</text:p>
      <text:h text:style-name="Heading_20_1" text:outline-level="1"><text:bookmark-start text:name="installazione"/>Installazione<text:bookmark-end text:name="installazione"/></text:h>
      <text:p text:style-name="Text_20_body">
Prima di installare DW_EndLineTest occorre installare il componente aggiuntivo SNMP (Simple Network Management Protocol) di Windows (da Pannello di Controllo, Installazione applicazioni, Componenti di Windows, Strumenti di gestione e controllo).</text:p>
      <text:p text:style-name="Text_20_body">In seguito lanciare l'eseguibile <text:span text:style-name="Emphasis">Setup_DW_EndLineTest.exe</text:span> ed installare tutti i componenti necessari per il corretto funzionamento dell'applicazione.</text:p>
      <text:h text:style-name="Heading_20_1" text:outline-level="1"><text:bookmark-start text:name="configurazione"/>Configurazione<text:bookmark-end text:name="configurazione"/></text:h>
      <text:p text:style-name="Text_20_body">
Innanzitutto è necessario configurare l'indirizzo IP del Phoenix della postazione. Da Esegui, lanciare <text:span text:style-name="Emphasis">regedit</text:span> ed in seguito ricercare la chiave <text:span text:style-name="Source_20_Text">HKEY_LOCAL_MACHINE\SOFTWARE\Phoenix Contact\IBSETH\Parameters</text:span> e modificare i seguenti valori:</text:p>
      <text:p text:style-name="Text_20_body">InUse = Yes</text:p>
      <text:p text:style-name="Text_20_body">IPAddress = Indirizzo IP del Phoenix (esempio: 192.168.0.1)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Questa procedura non assegna fisicamente l'IP al Phoenix ma indica solamente al computer l'indirizzo del dispositivo collegato alla postazione).</text:p>
          </table:table-cell>
        </table:table-row>
      </table:table>
      <text:p text:style-name="Text_20_body">Per modificare la configurazione di DW_EndLineTest aprire con un editor di testo il file <text:span text:style-name="Emphasis">DW_EndLineTest.exe.config</text:span> presente nella directory <text:span text:style-name="Emphasis">Bin</text:span>.</text:p>
      <text:p text:style-name="Source_20_Code">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2"/><text:span text:style-name="highlight.11"><text:span text:style-name="highlight.12">&lt;appSettings<text:span text:style-name="highlight.13">&gt;</text:span></text:span></text:span><text:line-break/><text:s text:c="4"/><text:span text:style-name="highlight.14"><text:span text:style-name="highlight.15">&lt;add</text:span> <text:span text:style-name="highlight.16">key</text:span>=<text:span text:style-name="highlight.17">"LINGUA"</text:span> <text:span text:style-name="highlight.18">value</text:span>=<text:span text:style-name="highlight.19">"it"</text:span><text:span text:style-name="highlight.20">&gt;</text:span><text:span text:style-name="highlight.21">&lt;/add<text:span text:style-name="highlight.22">&gt;</text:span></text:span></text:span><text:line-break/><text:s text:c="4"/>....<text:line-break/><text:s text:c="4"/><text:span text:style-name="highlight.23"><text:span text:style-name="highlight.24">&lt;add</text:span> <text:span text:style-name="highlight.25">key</text:span>=<text:span text:style-name="highlight.26">"PLC_IP"</text:span> <text:span text:style-name="highlight.27">value</text:span>=<text:span text:style-name="highlight.28">"127.0.0.1"</text:span><text:span text:style-name="highlight.29">&gt;</text:span><text:span text:style-name="highlight.30">&lt;/add<text:span text:style-name="highlight.31">&gt;</text:span></text:span></text:span><text:line-break/><text:s text:c="4"/><text:span text:style-name="highlight.32"><text:span text:style-name="highlight.33">&lt;add</text:span> <text:span text:style-name="highlight.34">key</text:span>=<text:span text:style-name="highlight.35">"PLC_PORT"</text:span> <text:span text:style-name="highlight.36">value</text:span>=<text:span text:style-name="highlight.37">"5000"</text:span><text:span text:style-name="highlight.38">&gt;</text:span><text:span text:style-name="highlight.39">&lt;/add<text:span text:style-name="highlight.40">&gt;</text:span></text:span></text:span><text:line-break/><text:s text:c="4"/><text:span text:style-name="highlight.41"><text:span text:style-name="highlight.42">&lt;add</text:span> <text:span text:style-name="highlight.43">key</text:span>=<text:span text:style-name="highlight.44">"CVM_PORT_NUMBER"</text:span> <text:span text:style-name="highlight.45">value</text:span>=<text:span text:style-name="highlight.46">"2"</text:span><text:span text:style-name="highlight.47">&gt;</text:span><text:span text:style-name="highlight.48">&lt;/add<text:span text:style-name="highlight.49">&gt;</text:span></text:span></text:span><text:line-break/><text:s text:c="4"/>....<text:line-break/><text:s text:c="4"/><text:span text:style-name="highlight.50"><text:span text:style-name="highlight.51">&lt;add</text:span> <text:span text:style-name="highlight.52">key</text:span>=<text:span text:style-name="highlight.53">"DW_PORT_NUMBER"</text:span> <text:span text:style-name="highlight.54">value</text:span>=<text:span text:style-name="highlight.55">"1"</text:span><text:span text:style-name="highlight.56">&gt;</text:span><text:span text:style-name="highlight.57">&lt;/add<text:span text:style-name="highlight.58">&gt;</text:span></text:span></text:span><text:line-break/><text:s text:c="4"/>....<text:line-break/><text:s text:c="4"/><text:span text:style-name="highlight.59"><text:span text:style-name="highlight.60">&lt;add</text:span> <text:span text:style-name="highlight.61">key</text:span>=<text:span text:style-name="highlight.62">"DRAGON_PORT_NUMBER"</text:span> <text:span text:style-name="highlight.63">value</text:span>=<text:span text:style-name="highlight.64">"3"</text:span><text:span text:style-name="highlight.65">&gt;</text:span><text:span text:style-name="highlight.66">&lt;/add<text:span text:style-name="highlight.67">&gt;</text:span></text:span></text:span><text:line-break/><text:s text:c="4"/><text:span text:style-name="highlight.68"><text:span text:style-name="highlight.69">&lt;add</text:span> <text:span text:style-name="highlight.70">key</text:span>=<text:span text:style-name="highlight.71">"LVS_DURATA_SCARICO"</text:span> <text:span text:style-name="highlight.72">value</text:span>=<text:span text:style-name="highlight.73">"15"</text:span><text:span text:style-name="highlight.74">&gt;</text:span><text:span text:style-name="highlight.75">&lt;/add<text:span text:style-name="highlight.76">&gt;</text:span></text:span></text:span><text:line-break/><text:s text:c="2"/><text:span text:style-name="highlight.77"><text:span text:style-name="highlight.78">&lt;/appSettings<text:span text:style-name="highlight.79">&gt;</text:span></text:span></text:span><text:line-break/><text:span text:style-name="highlight.80"><text:span text:style-name="highlight.81">&lt;/configuration<text:span text:style-name="highlight.82">&gt;</text:span></text:span></text:span></text:p>
      <text:h text:style-name="Heading_20_4" text:outline-level="4"><text:bookmark-start text:name="lingua"/>LINGUA<text:bookmark-end text:name="lingua"/></text:h>
      <text:p text:style-name="Text_20_body">
Lingua dell'applicazione. Valori disponibili: <text:span text:style-name="Emphasis">it</text:span> per italiano, <text:span text:style-name="Emphasis">pl</text:span> per polacco.</text:p>
      <text:h text:style-name="Heading_20_4" text:outline-level="4"><text:bookmark-start text:name="plc_ip"/>PLC_IP<text:bookmark-end text:name="plc_ip"/></text:h>
      <text:p text:style-name="Text_20_body">
Indirizzo ip del computer in uso su cui ricevere le comunicazioni da PLC Cassioli.</text:p>
      <text:h text:style-name="Heading_20_4" text:outline-level="4"><text:bookmark-start text:name="plc_port"/>PLC_PORT<text:bookmark-end text:name="plc_port"/></text:h>
      <text:p text:style-name="Text_20_body">
Porta TCP di comunicazione tra il PC ed il PLC Cassioli, di default 5000 + il numero della postazione.</text:p>
      <text:h text:style-name="Heading_20_4" text:outline-level="4"><text:bookmark-start text:name="cvm_port_number"/>CVM_PORT_NUMBER<text:bookmark-end text:name="cvm_port_number"/></text:h>
      <text:p text:style-name="Text_20_body">
Numero della porta seriale alla quale è collegato il dispositivo CVM per la lettura delle grandezze elettriche. Default: 1.</text:p>
      <text:h text:style-name="Heading_20_4" text:outline-level="4"><text:bookmark-start text:name="dw_port_number"/>DW_PORT_NUMBER<text:bookmark-end text:name="dw_port_number"/></text:h>
      <text:p text:style-name="Text_20_body">
Numero della porta seriale alla quale è collegato il bridge per la comunicazione LVS. Default: 2.</text:p>
      <text:h text:style-name="Heading_20_4" text:outline-level="4"><text:bookmark-start text:name="dragon_port_number"/>DRAGON_PORT_NUMBER<text:bookmark-end text:name="dragon_port_number"/></text:h>
      <text:p text:style-name="Text_20_body">
Numero della porta seriale alla quale è collegato lo scanner barcode Dragon. Default: 3.</text:p>
      <text:h text:style-name="Heading_20_4" text:outline-level="4"><text:bookmark-start text:name="lvs_durata_scarico"/>LVS_DURATA_SCARICO<text:bookmark-end text:name="lvs_durata_scarico"/></text:h>
      <text:p text:style-name="Text_20_body">
Durata in secondi della fase di scarico dell'acqua della LVS in caso di collaudo negativo.</text:p>
      <text:h text:style-name="Heading_20_1" text:outline-level="1"><text:bookmark-start text:name="schermata_principale"/>Schermata principale<text:bookmark-end text:name="schermata_principale"/></text:h>
      <text:p text:style-name="Text_20_body">
La schermata principale dell'applicazione è suddivisa in una barra degli strumenti in alto, un pannello laterale a sinistra e un pannello centrale.</text:p>
      <text:p text:style-name="Text_20_body"><draw:frame draw:style-name="media" draw:name="Schermata principale in polacco Legend" text:anchor-type="as-char" draw:z-index="0" svg:width="13.229166666667cm"><draw:text-box><text:p text:style-name="legendcenter"><draw:frame draw:style-name="media" draw:name="Schermata principale in polacco" text:anchor-type="as-char" draw:z-index="0" svg:width="13.229166666667cm" svg:height="9.525cm"><draw:image xlink:href="Pictures/a26ef8f950fc2354024c61fb081c7f81.png" xlink:type="simple" xlink:show="embed" xlink:actuate="onLoad"/></draw:frame>Schermata principale in polacco</text:p></draw:text-box></draw:frame></text:p>
      <text:h text:style-name="Heading_20_2" text:outline-level="2"><text:bookmark-start text:name="barra_degli_strumenti"/>Barra degli strumenti<text:bookmark-end text:name="barra_degli_strumenti"/></text:h>
      <text:p text:style-name="Text_20_body">
La barra degli strumenti contiene i pulsanti per accedere alle funzioni primarie del programma, come il login ed il logout dell'operatore o l'accesso agli strumenti avanzati.
</text:p>
      <table:table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ulsante </text:p>
          </table:table-cell>
          <table:table-cell office:value-type="string" table:style-name="tableheader">
            <text:p text:style-name="Table_20_Heading">Italiano</text:p>
          </table:table-cell>
          <table:table-cell office:value-type="string" table:style-name="tableheader">
            <text:p text:style-name="Table_20_Heading">Polacco</text:p>
          </table:table-cell>
          <table:table-cell office:value-type="string" table:style-name="tableheader">
            <text:p text:style-name="Table_20_Heading">Fun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2eb1084186000e5976ee187d61b9a468.png" xlink:type="simple" xlink:show="embed" xlink:actuate="onLoad"/></draw:frame></text:p>
          </table:table-cell>
          <table:table-cell office:value-type="string" table:style-name="tablecell">
            <text:p text:style-name="tablealignleft">Esci</text:p>
          </table:table-cell>
          <table:table-cell office:value-type="string" table:style-name="tablecell">
            <text:p text:style-name="tablealignleft">Wyjscie</text:p>
          </table:table-cell>
          <table:table-cell office:value-type="string" table:style-name="tablecell">
            <text:p text:style-name="tablealignleft">Chiude o riavvia l'applica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8830c0a33c8faeea02b738ccd41c4c2c.png" xlink:type="simple" xlink:show="embed" xlink:actuate="onLoad"/></draw:frame></text:p>
          </table:table-cell>
          <table:table-cell office:value-type="string" table:style-name="tablecell">
            <text:p text:style-name="tablealignleft">Login</text:p>
          </table:table-cell>
          <table:table-cell office:value-type="string" table:style-name="tablecell">
            <text:p text:style-name="tablealignleft">Zaloguj</text:p>
          </table:table-cell>
          <table:table-cell office:value-type="string" table:style-name="tablecell">
            <text:p text:style-name="tablealignleft">Permette all'operatore di identificarsi nel sistema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f78051346feb090ce46706b26885d826.png" xlink:type="simple" xlink:show="embed" xlink:actuate="onLoad"/></draw:frame></text:p>
          </table:table-cell>
          <table:table-cell office:value-type="string" table:style-name="tablecell">
            <text:p text:style-name="tablealignleft">Logout</text:p>
          </table:table-cell>
          <table:table-cell office:value-type="string" table:style-name="tablecell">
            <text:p text:style-name="tablealignleft">Wyloguj</text:p>
          </table:table-cell>
          <table:table-cell office:value-type="string" table:style-name="tablecell">
            <text:p text:style-name="tablealignleft">Permette all'operatore di terminare la sua sess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98c32c6d48dc7cd1f93174faa3bc4acc.png" xlink:type="simple" xlink:show="embed" xlink:actuate="onLoad"/></draw:frame></text:p>
          </table:table-cell>
          <table:table-cell office:value-type="string" table:style-name="tablecell">
            <text:p text:style-name="tablealignleft">Pausa</text:p>
          </table:table-cell>
          <table:table-cell office:value-type="string" table:style-name="tablecell">
            <text:p text:style-name="tablealignleft">Pauza</text:p>
          </table:table-cell>
          <table:table-cell office:value-type="string" table:style-name="tablecell">
            <text:p text:style-name="tablealignleft">Se attivata imposta al sistema di escludere i timeout delle domande all'operator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9fceed378710323c3670f0b5b0860d41.png" xlink:type="simple" xlink:show="embed" xlink:actuate="onLoad"/></draw:frame></text:p>
          </table:table-cell>
          <table:table-cell office:value-type="string" table:style-name="tablecell">
            <text:p text:style-name="tablealignleft">Avvio manuale</text:p>
          </table:table-cell>
          <table:table-cell office:value-type="string" table:style-name="tablecell">
            <text:p text:style-name="tablealignleft">Kod manualnie</text:p>
          </table:table-cell>
          <table:table-cell office:value-type="string" table:style-name="tablecell">
            <text:p text:style-name="tablealignleft">In caso di malfunzionamento dello scanner permette di inserire manualmente il barcode della LVS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34532fe368bf26acdc34585a0aee985f.png" xlink:type="simple" xlink:show="embed" xlink:actuate="onLoad"/></draw:frame></text:p>
          </table:table-cell>
          <table:table-cell office:value-type="string" table:style-name="tablecell">
            <text:p text:style-name="tablealignleft">Avanzate</text:p>
          </table:table-cell>
          <table:table-cell office:value-type="string" table:style-name="tablecell">
            <text:p text:style-name="tablealignleft">Zaawansowane</text:p>
          </table:table-cell>
          <table:table-cell office:value-type="string" table:style-name="tablecell">
            <text:p text:style-name="tablealignleft">Tramite codice permette di accedere alle funzioni avanzate dell'applica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1bfb999aabeeb9edc04f80cf7572cf73.png" xlink:type="simple" xlink:show="embed" xlink:actuate="onLoad"/></draw:frame></text:p>
          </table:table-cell>
          <table:table-cell office:value-type="string" table:style-name="tablecell">
            <text:p text:style-name="tablealignleft">Escl. prove elettr.</text:p>
          </table:table-cell>
          <table:table-cell office:value-type="string" table:style-name="tablecell">
            <text:p text:style-name="tablealignleft">Wylacz proby el.</text:p>
          </table:table-cell>
          <table:table-cell office:value-type="string" table:style-name="tablecell">
            <text:p text:style-name="tablealignleft">Esclude temporaneamente le prove elettriche del Banco Martorana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2fba1571c6397aa20edcfd811678b1c4.png" xlink:type="simple" xlink:show="embed" xlink:actuate="onLoad"/></draw:frame></text:p>
          </table:table-cell>
          <table:table-cell office:value-type="string" table:style-name="tablecell">
            <text:p text:style-name="tablealignleft">Processi</text:p>
          </table:table-cell>
          <table:table-cell office:value-type="string" table:style-name="tablecell">
            <text:p text:style-name="tablealignleft">Procesy</text:p>
          </table:table-cell>
          <table:table-cell office:value-type="string" table:style-name="tablecell">
            <text:p text:style-name="tablealignleft">Apre l'editor dei processi di collaud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6897f73a9ddf1988e0408c916d779761.png" xlink:type="simple" xlink:show="embed" xlink:actuate="onLoad"/></draw:frame></text:p>
          </table:table-cell>
          <table:table-cell office:value-type="string" table:style-name="tablecell">
            <text:p text:style-name="tablealignleft">Modelli</text:p>
          </table:table-cell>
          <table:table-cell office:value-type="string" table:style-name="tablecell">
            <text:p text:style-name="tablealignleft">Modele</text:p>
          </table:table-cell>
          <table:table-cell office:value-type="string" table:style-name="tablecell">
            <text:p text:style-name="tablealignleft">Apre l'editor dei modelli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072b2d726a529e0a8a24232709540ebc.png" xlink:type="simple" xlink:show="embed" xlink:actuate="onLoad"/></draw:frame></text:p>
          </table:table-cell>
          <table:table-cell office:value-type="string" table:style-name="tablecell">
            <text:p text:style-name="tablealignleft">Test</text:p>
          </table:table-cell>
          <table:table-cell office:value-type="string" table:style-name="tablecell">
            <text:p text:style-name="tablealignleft">Test</text:p>
          </table:table-cell>
          <table:table-cell office:value-type="string" table:style-name="tablecell">
            <text:p text:style-name="tablealignleft">Apre lo strumento di test del sistema di collaud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a3c1a58471c6dc0b1920e3ca0297a6b1.png" xlink:type="simple" xlink:show="embed" xlink:actuate="onLoad"/></draw:frame></text:p>
          </table:table-cell>
          <table:table-cell office:value-type="string" table:style-name="tablecell">
            <text:p text:style-name="tablealignleft">Info</text:p>
          </table:table-cell>
          <table:table-cell office:value-type="string" table:style-name="tablecell">
            <text:p text:style-name="tablealignleft">Info</text:p>
          </table:table-cell>
          <table:table-cell office:value-type="string" table:style-name="tablecell">
            <text:p text:style-name="tablealignleft">Visualizza informazioni sul sistema</text:p>
          </table:table-cell>
        </table:table-row>
      </table:table>
      <text:h text:style-name="Heading_20_2" text:outline-level="2"><text:bookmark-start text:name="pannello_laterale"/>Pannello laterale<text:bookmark-end text:name="pannello_laterale"/></text:h>
      <text:p text:style-name="Text_20_body">
Il pannello laterale mostra il nome dell'operatore (se presente), lo stato della postazione (VUOTA, PRESENZA PRODOTTO, PROVE ELETTRICHE, COLLAUDO, FINE COLLAUDO o EMERGENZA), e le informazioni della LVS presente (serial number, modello, descrizione e nome del processo eseguito).</text:p>
      <text:p text:style-name="Text_20_body">Al centro, un riquadro visualizza l'ora attuale e l'ultimo messaggio comunicato dal sistema.</text:p>
      <text:p text:style-name="Text_20_body">Più in basso viene visualizzato lo stato della comunicazione con il server database, il PLC Cassioli, il Phoenix Contact, il CVM e lo scanner.
</text:p>
      <table:table>
        <table:table-column/>
        <table:table-column/>
        <table:table-row>
          <table:table-cell office:value-type="string" table:style-name="tableheader">
            <text:p text:style-name="Table_20_Heading"> Led </text:p>
          </table:table-cell>
          <table:table-cell office:value-type="string" table:style-name="tableheader">
            <text:p text:style-name="Table_20_Heading"> Stato 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ef91216e40c1d6e1350181e4eafa1cf3.png" xlink:type="simple" xlink:show="embed" xlink:actuate="onLoad"/></draw:frame></text:p>
          </table:table-cell>
          <table:table-cell office:value-type="string" table:style-name="tablecell">
            <text:p text:style-name="tablealignleft">Ok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b6cf09e1ec5a889837af616c488589a0.png" xlink:type="simple" xlink:show="embed" xlink:actuate="onLoad"/></draw:frame></text:p>
          </table:table-cell>
          <table:table-cell office:value-type="string" table:style-name="tablecell">
            <text:p text:style-name="tablealignleft">Errore di comunica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16cc666d9dd3c4b941946d3289ecf09f.png" xlink:type="simple" xlink:show="embed" xlink:actuate="onLoad"/></draw:frame></text:p>
          </table:table-cell>
          <table:table-cell office:value-type="string" table:style-name="tablecell">
            <text:p text:style-name="tablealignleft">Dispositivo disabilitato nella configurazione</text:p>
          </table:table-cell>
        </table:table-row>
      </table:table>
      <text:h text:style-name="Heading_20_2" text:outline-level="2"><text:bookmark-start text:name="pannello_di_collaudo"/>Pannello di collaudo<text:bookmark-end text:name="pannello_di_collaudo"/></text:h>
      <text:p text:style-name="Text_20_body">
In questo pannello, suddiviso in due riquadri, vengono visualizzate le informazioni del collaudo in corso. Nella parte superiore viene mostrato il nome del comando attivo ed il suo timeout, se presente, e le sue verifiche con il valore rilevato per ciascuna.</text:p>
      <text:p text:style-name="Text_20_body">Nella parte inferiore, quando presenti, vengono visualizzate le domande poste all'operatore.</text:p>
      <text:h text:style-name="Heading_20_1" text:outline-level="1"><text:bookmark-start text:name="avanzate"/>Avanzate<text:bookmark-end text:name="avanzate"/></text:h>
      <text:p text:style-name="Text_20_body">
Per entrare nelle funzioni avanzate è necessario digitare il codice ”<text:span text:style-name="Source_20_Text">123</text:span>”.</text:p>
      <text:h text:style-name="Heading_20_2" text:outline-level="2"><text:bookmark-start text:name="processi"/>Processi<text:bookmark-end text:name="processi"/></text:h>
      <text:p text:style-name="Text_20_body">
<draw:frame draw:style-name="media" draw:name="" text:anchor-type="as-char" draw:z-index="0" svg:width="15.875cm" svg:height="8.3872916666667cm"><draw:image xlink:href="Pictures/7fe73098f409005ab8331fe269f3aff1.png" xlink:type="simple" xlink:show="embed" xlink:actuate="onLoad"/></draw:frame></text:p>
      <text:p text:style-name="Text_20_body">Tramite questa finestra è possibile creare e gestire i processi di collaudo. Nella lista di sinistra vengono elencati i processi presenti. Per crearne uno nuovo, fare clic con il tasto destro e scegliere <text:span text:style-name="Strong_20_Emphasis">Nuovo</text:span>.</text:p>
      <text:p text:style-name="Text_20_body">Per rinominare un processo, fare clic con il tasto destro su di esso e scegliere <text:span text:style-name="Strong_20_Emphasis">Rinomina</text:span>. Per eliminare un processo, fare clic con il tasto destro su di esso e scegliere <text:span text:style-name="Strong_20_Emphasis">Elimina</text:span>. Per creare la copia di un processo, fare clic su di esso con il tasto destro e scegliere <text:span text:style-name="Strong_20_Emphasis">Copia</text:span>.</text:p>
      <text:p text:style-name="Text_20_body">Per esportare un processo, scegliere <text:span text:style-name="Strong_20_Emphasis">Esporta</text:span>. Per importare un processo da un altro stabilimento, scegliere <text:span text:style-name="Strong_20_Emphasis">Importa</text:span>.</text:p>
      <text:h text:style-name="Heading_20_3" text:outline-level="3"><text:bookmark-start text:name="comandi"/>Comandi<text:bookmark-end text:name="comandi"/></text:h>
      <text:p text:style-name="Text_20_body">
Una volta selezionato un processo è possibile modificare il suo contenuto tramite i due pannelli centrali, che corrispondono ai due gruppi di comandi che verranno eseguiti contemporaneamente. Per aggiungere un comando, trascinarlo tenendo premuto il mouse nel gruppo in cui si intende inserirlo.</text:p>
      <text:p text:style-name="Text_20_body">Per ogni comando è necessario indicare il tipo di test:
</text:p>
      <text:list text:style-name="List_20_1">
        <text:list-item>
          <text:p text:style-name="Text_20_body"> <text:span text:style-name="Strong_20_Emphasis">OR</text:span>: Per l'esito positivo dell'esecuzione del comando è sufficiente che una verifica dia esito positivo.</text:p>
        </text:list-item>
        <text:list-item>
          <text:p text:style-name="Text_20_body"> <text:span text:style-name="Strong_20_Emphasis">AND</text:span>: Per l'esito positivo dell'esecuzione del comando è necessario che tutte le sue verifiche diano esito positivo.</text:p>
        </text:list-item>
      </text:list>
      <text:p text:style-name="Text_20_body">
La durata (timeout) di esecuzione del comando è espressa in millisecondi.</text:p>
      <text:h text:style-name="Heading_20_4" text:outline-level="4"><text:bookmark-start text:name="sistema_attesa"/>Sistema_Attesa<text:bookmark-end text:name="sistema_attesa"/></text:h>
      <text:p text:style-name="Text_20_body">
Questo comando attende un numero prestabilito di millisecondi prima di effettuare le verifiche.</text:p>
      <text:h text:style-name="Heading_20_4" text:outline-level="4"><text:bookmark-start text:name="sistema_nullo"/>Sistema_Nullo<text:bookmark-end text:name="sistema_nullo"/></text:h>
      <text:p text:style-name="Text_20_body">
Questo comando esegue direttamente le sue verifiche.</text:p>
      <text:h text:style-name="Heading_20_4" text:outline-level="4"><text:bookmark-start text:name="sistema_elettrovalvola_aria"/>Sistema_Elettrovalvola_Aria<text:bookmark-end text:name="sistema_elettrovalvola_aria"/></text:h>
      <text:p text:style-name="Text_20_body">
Questo comando viene utilizzato per aprire e chiudere l'elettrovalvola dell'aria.</text:p>
      <text:h text:style-name="Heading_20_4" text:outline-level="4"><text:bookmark-start text:name="sistema_elettrovalvola_acqua"/>Sistema_Elettrovalvola_Acqua<text:bookmark-end text:name="sistema_elettrovalvola_acqua"/></text:h>
      <text:p text:style-name="Text_20_body">
Questo comando viene utilizzato per aprire e chiudere l'elettrovalvola dell'acqua.</text:p>
      <text:p text:style-name="Text_20_body">==</text:p>
      <text:p text:style-name="Text_20_body">Per la descrizione dei comandi del prodotto, fare riferimento alla documentazione fornita da EDT.</text:p>
      <text:h text:style-name="Heading_20_3" text:outline-level="3"><text:bookmark-start text:name="verifiche"/>Verifiche<text:bookmark-end text:name="verifiche"/></text:h>
      <text:p text:style-name="Text_20_body">
Le verifiche hanno una serie di parametri fissi e alcuni parametri variabili in base al tipo di verifica.
</text:p>
      <text:list text:style-name="List_20_1">
        <text:list-item>
          <text:p text:style-name="Text_20_body"> <text:span text:style-name="Strong_20_Emphasis">Messaggio riparatore</text:span>: Questo messaggio verrà riportato alla stazione di riparazione e segnalerà il difetto nel caso la verifica non abbia avuto esito positivo.</text:p>
        </text:list-item>
        <text:list-item>
          <text:p text:style-name="Text_20_body"> <text:span text:style-name="Strong_20_Emphasis">Log</text:span>: Se questa opzione è abilitata, il risultato della verifica verrà salvato a fine collaudo anche se la verifica ha avuto esito positivo.</text:p>
        </text:list-item>
        <text:list-item>
          <text:p text:style-name="Text_20_body"> <text:span text:style-name="Strong_20_Emphasis">Tipo test</text:span>:</text:p>
          <text:list text:style-name="List_20_1">
            <text:list-item>
              <text:p text:style-name="Text_20_body"> <text:span text:style-name="Emphasis">Nessuno</text:span>: Non viene effettuato alcun test sul risultato della verifica.</text:p>
            </text:list-item>
            <text:list-item>
              <text:p text:style-name="Text_20_body"> <text:span text:style-name="Emphasis">Errore senza interruzione</text:span>: Se il test ha esito negativo, il collaudo continuerà comunque ma avrà esito negativo.</text:p>
            </text:list-item>
            <text:list-item>
              <text:p text:style-name="Text_20_body"> <text:span text:style-name="Emphasis">Errore con interruzione</text:span>: Se il test ha esito negativo, il collaudo si interromperà immediatamente con esito negativo.</text:p>
            </text:list-item>
          </text:list>
        </text:list-item>
        <text:list-item>
          <text:p text:style-name="Text_20_body"> <text:span text:style-name="Strong_20_Emphasis">Variabile</text:span>: Il nome della variabile su cui salvare il risultato della verifica nel caso si intenda utilizzare il valore in una verifica successiva (come ad esempio il calcolo della portata).</text:p>
        </text:list-item>
      </text:list>
      <text:h text:style-name="Heading_20_4" text:outline-level="4"><text:bookmark-start text:name="prodotto_conversione_contalitri"/>Prodotto_Conversione_Contalitri<text:bookmark-end text:name="prodotto_conversione_contalitri"/></text:h>
      <text:p text:style-name="Text_20_body">
Questa funzione converte l'input contalitri della LVS da decilitri a litri per poter essere utilizzato con la lettura contalitri del sistema Marel.</text:p>
      <text:h text:style-name="Heading_20_4" text:outline-level="4"><text:bookmark-start text:name="prodotto_conversione_temperatura"/>Prodotto_Conversione_Temperatura<text:bookmark-end text:name="prodotto_conversione_temperatura"/></text:h>
      <text:p text:style-name="Text_20_body">
Questa funzione converte l'input temperatura della LVS da AD a gradi °C per poter essere utilizzato con le sonde di temperatura del sistema Marel.</text:p>
      <text:h text:style-name="Heading_20_4" text:outline-level="4"><text:bookmark-start text:name="sistema_tensione"/>Sistema_Tensione<text:bookmark-end text:name="sistema_tensione"/></text:h>
      <text:p text:style-name="Text_20_body">
Questa funzione restituisce la tensione in V letta dal CVM.</text:p>
      <text:h text:style-name="Heading_20_4" text:outline-level="4"><text:bookmark-start text:name="sistema_corrente"/>Sistema_Corrente<text:bookmark-end text:name="sistema_corrente"/></text:h>
      <text:p text:style-name="Text_20_body">
Questa funzione restituisce la corrente in A letta dal CVM.</text:p>
      <text:h text:style-name="Heading_20_4" text:outline-level="4"><text:bookmark-start text:name="sistema_potenza"/>Sistema_Potenza<text:bookmark-end text:name="sistema_potenza"/></text:h>
      <text:p text:style-name="Text_20_body">
Questa funzione restituisce la potenza in W letta dal CVM.</text:p>
      <text:h text:style-name="Heading_20_4" text:outline-level="4"><text:bookmark-start text:name="sistema_sfasamento"/>Sistema_Sfasamento<text:bookmark-end text:name="sistema_sfasamento"/></text:h>
      <text:p text:style-name="Text_20_body">
Questa funzione restituisce lo sfasamento letto dal CVM.</text:p>
      <text:h text:style-name="Heading_20_4" text:outline-level="4"><text:bookmark-start text:name="sistema_resistenza"/>Sistema_Resistenza<text:bookmark-end text:name="sistema_resistenza"/></text:h>
      <text:p text:style-name="Text_20_body">
Questa funzione restituisce la resistenza in Ohm calcolata dal CVM.</text:p>
      <text:h text:style-name="Heading_20_4" text:outline-level="4"><text:bookmark-start text:name="sistema_contalitri"/>Sistema_Contalitri<text:bookmark-end text:name="sistema_contalitri"/></text:h>
      <text:p text:style-name="Text_20_body">
Questa funzione restituisce il valore della turbina contalitri del sistema.</text:p>
      <text:h text:style-name="Heading_20_4" text:outline-level="4"><text:bookmark-start text:name="sistema_portata"/>Sistema_Portata<text:bookmark-end text:name="sistema_portata"/></text:h>
      <text:p text:style-name="Text_20_body">
Questa funzione calcola la portata (litri/minuto) tra due letture del sistema contalitri.</text:p>
      <text:h text:style-name="Heading_20_4" text:outline-level="4"><text:bookmark-start text:name="sistema_temperatura_acqua"/>Sistema_Temperatura_Acqua<text:bookmark-end text:name="sistema_temperatura_acqua"/></text:h>
      <text:p text:style-name="Text_20_body">
Questa funzione restituisce il valore in gradi °C della sonda di temperatura dello scarico acqua.</text:p>
      <text:h text:style-name="Heading_20_4" text:outline-level="4"><text:bookmark-start text:name="sistema_temperatura_ambiente"/>Sistema_Temperatura_Ambiente<text:bookmark-end text:name="sistema_temperatura_ambiente"/></text:h>
      <text:p text:style-name="Text_20_body">
Questa funzione restituisce il valore in gradi °C della sonda di temperatura ambiente.</text:p>
      <text:h text:style-name="Heading_20_4" text:outline-level="4"><text:bookmark-start text:name="funzione_somma"/>Funzione_Somma<text:bookmark-end text:name="funzione_somma"/></text:h>
      <text:p text:style-name="Text_20_body">
Questa verifica somma i valori di due variabili e controlla il risultato.</text:p>
      <text:h text:style-name="Heading_20_4" text:outline-level="4"><text:bookmark-start text:name="funzione_sottrazione"/>Funzione_Sottrazione<text:bookmark-end text:name="funzione_sottrazione"/></text:h>
      <text:p text:style-name="Text_20_body">
Questa verifica sottrae il valore di una variabile al valore di un'altra variabile e controlla il risultato.</text:p>
      <text:h text:style-name="Heading_20_4" text:outline-level="4"><text:bookmark-start text:name="funzione_moltiplicazione"/>Funzione_Moltiplicazione<text:bookmark-end text:name="funzione_moltiplicazione"/></text:h>
      <text:p text:style-name="Text_20_body">
Questa funzione moltiplica i valori di due variabili e controlla il risultato.</text:p>
      <text:h text:style-name="Heading_20_4" text:outline-level="4"><text:bookmark-start text:name="funzione_divisione"/>Funzione_Divisione<text:bookmark-end text:name="funzione_divisione"/></text:h>
      <text:p text:style-name="Text_20_body">
Questa verifica divide il valore di una variabile con il valore di un'altra variabile e controlla il risultato.</text:p>
      <text:h text:style-name="Heading_20_4" text:outline-level="4"><text:bookmark-start text:name="funzione_maggiore"/>Funzione_Maggiore<text:bookmark-end text:name="funzione_maggiore"/></text:h>
      <text:p text:style-name="Text_20_body">
Questa verifica ha esito positivo se il valore di una variabile è maggiore di un altro.</text:p>
      <text:h text:style-name="Heading_20_4" text:outline-level="4"><text:bookmark-start text:name="funzione_minore"/>Funzione_Minore<text:bookmark-end text:name="funzione_minore"/></text:h>
      <text:p text:style-name="Text_20_body">
Questa verifica ha esito positivo se il valore di una variabile è minore di un altro.</text:p>
      <text:h text:style-name="Heading_20_4" text:outline-level="4"><text:bookmark-start text:name="funzione_tra"/>Funzione_Tra<text:bookmark-end text:name="funzione_tra"/></text:h>
      <text:p text:style-name="Text_20_body">
Questa verifica ha esito positivo se il valore di una variabile è compreso tra due valori impostati.</text:p>
      <text:h text:style-name="Heading_20_4" text:outline-level="4"><text:bookmark-start text:name="operatore_tasto"/>Operatore_Tasto<text:bookmark-end text:name="operatore_tasto"/></text:h>
      <text:p text:style-name="Text_20_body">
Questa verifica mostra una domanda all'operatore con la possibilità di due risposte, una per l'esito positivo, una per l'esito negativo.</text:p>
      <text:h text:style-name="Heading_20_4" text:outline-level="4"><text:bookmark-start text:name="operatore_messaggio"/>Operatore_Messaggio<text:bookmark-end text:name="operatore_messaggio"/></text:h>
      <text:p text:style-name="Text_20_body">
Questa verifica mostra un messaggio all'operatore.</text:p>
      <text:h text:style-name="Heading_20_4" text:outline-level="4"><text:bookmark-start text:name="operatore_difetto_visivo"/>Operatore_Difetto_Visivo<text:bookmark-end text:name="operatore_difetto_visivo"/></text:h>
      <text:p text:style-name="Text_20_body">
Funziona come Operatore_Tasto, ma se l'operatore risponde negativamente viene visualizzata la finestra di scelta dei difetti visivi.</text:p>
      <text:h text:style-name="Heading_20_2" text:outline-level="2"><text:bookmark-start text:name="test"/>Test<text:bookmark-end text:name="test"/></text:h>
      <text:p text:style-name="Text_20_body">
<draw:frame draw:style-name="media" draw:name="Strumento di test Legend" text:anchor-type="as-char" draw:z-index="0" svg:width="10.583333333333cm"><draw:text-box><text:p text:style-name="legendcenter"><draw:frame draw:style-name="media" draw:name="Strumento di test" text:anchor-type="as-char" draw:z-index="0" svg:width="10.583333333333cm" svg:height="7.9375cm"><draw:image xlink:href="Pictures/a169cb7186bb865cb76bef822dc870f6.png" xlink:type="simple" xlink:show="embed" xlink:actuate="onLoad"/></draw:frame>Strumento di test</text:p></draw:text-box></draw:frame></text:p>
      <text:p text:style-name="Text_20_body">Il potente strumento di test permette di effettuare alcune operazioni per il debug del sistema o per controllare un prodotto. Nella lista a sinistra vengono mostrati in tempo reale i valori letti da CVM e Phoenix. In basso a sinistra abbiamo una pulsantiera che consente di modificare lo stato dei relè del dispositivo Phoenix:
</text:p>
      <text:list text:style-name="List_20_1">
        <text:list-item>
          <text:p text:style-name="Text_20_body"> Reset contalitri</text:p>
        </text:list-item>
        <text:list-item>
          <text:p text:style-name="Text_20_body"> Reset prove elettriche</text:p>
        </text:list-item>
        <text:list-item>
          <text:p text:style-name="Text_20_body"> Teleruttore</text:p>
        </text:list-item>
        <text:list-item>
          <text:p text:style-name="Text_20_body"> Disabilitazione baia</text:p>
        </text:list-item>
        <text:list-item>
          <text:p text:style-name="Text_20_body"> Elettrovalvola acqua</text:p>
        </text:list-item>
        <text:list-item>
          <text:p text:style-name="Text_20_body"> Elettrovalvola aria</text:p>
        </text:list-item>
      </text:list>
      <text:p text:style-name="Text_20_body">
Nel pannello di destra è possibile aprire e chiudere la comunicazione con il timer DW DEA 601. Si ha inoltre accesso a tutti i comandi e le verifiche che è possibile utilizzare singolarmente. E' importante leggere il barcode della macchina prima di aprire la comunicazione per poter caricare il file di setting corretto. Se il barcode non è stato letto e si apre la comunicazione, viene aperta la finestra di scelta del modello.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0000" fo:font-weight="bold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9900"/>
    </style:style>
    <style:style style:name="highlight.24" style:family="text">
      <style:text-properties fo:color="#000000" fo:font-weight="bold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66"/>
    </style:style>
    <style:style style:name="highlight.28" style:family="text">
      <style:text-properties fo:color="#ff00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00" fo:font-weight="bold"/>
    </style:style>
    <style:style style:name="highlight.31" style:family="text">
      <style:text-properties fo:color="#000000" fo:font-weight="bold"/>
    </style:style>
    <style:style style:name="highlight.32" style:family="text">
      <style:text-properties fo:color="#009900"/>
    </style:style>
    <style:style style:name="highlight.33" style:family="text">
      <style:text-properties fo:color="#000000" fo:font-weight="bold"/>
    </style:style>
    <style:style style:name="highlight.34" style:family="text">
      <style:text-properties fo:color="#000066"/>
    </style:style>
    <style:style style:name="highlight.35" style:family="text">
      <style:text-properties fo:color="#ff0000"/>
    </style:style>
    <style:style style:name="highlight.36" style:family="text">
      <style:text-properties fo:color="#000066"/>
    </style:style>
    <style:style style:name="highlight.37" style:family="text">
      <style:text-properties fo:color="#ff0000"/>
    </style:style>
    <style:style style:name="highlight.38" style:family="text">
      <style:text-properties fo:color="#000000" fo:font-weight="bold"/>
    </style:style>
    <style:style style:name="highlight.39" style:family="text">
      <style:text-properties fo:color="#000000" fo:font-weight="bold"/>
    </style:style>
    <style:style style:name="highlight.40" style:family="text">
      <style:text-properties fo:color="#000000" fo:font-weight="bold"/>
    </style:style>
    <style:style style:name="highlight.41" style:family="text">
      <style:text-properties fo:color="#009900"/>
    </style:style>
    <style:style style:name="highlight.42" style:family="text">
      <style:text-properties fo:color="#000000" fo:font-weight="bold"/>
    </style:style>
    <style:style style:name="highlight.43" style:family="text">
      <style:text-properties fo:color="#000066"/>
    </style:style>
    <style:style style:name="highlight.44" style:family="text">
      <style:text-properties fo:color="#ff0000"/>
    </style:style>
    <style:style style:name="highlight.45" style:family="text">
      <style:text-properties fo:color="#000066"/>
    </style:style>
    <style:style style:name="highlight.46" style:family="text">
      <style:text-properties fo:color="#ff0000"/>
    </style:style>
    <style:style style:name="highlight.47" style:family="text">
      <style:text-properties fo:color="#000000" fo:font-weight="bold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0000" fo:font-weight="bold"/>
    </style:style>
    <style:style style:name="highlight.50" style:family="text">
      <style:text-properties fo:color="#009900"/>
    </style:style>
    <style:style style:name="highlight.51" style:family="text">
      <style:text-properties fo:color="#000000" fo:font-weight="bold"/>
    </style:style>
    <style:style style:name="highlight.52" style:family="text">
      <style:text-properties fo:color="#000066"/>
    </style:style>
    <style:style style:name="highlight.53" style:family="text">
      <style:text-properties fo:color="#ff0000"/>
    </style:style>
    <style:style style:name="highlight.54" style:family="text">
      <style:text-properties fo:color="#000066"/>
    </style:style>
    <style:style style:name="highlight.55" style:family="text">
      <style:text-properties fo:color="#ff0000"/>
    </style:style>
    <style:style style:name="highlight.56" style:family="text">
      <style:text-properties fo:color="#000000" fo:font-weight="bold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00" fo:font-weight="bold"/>
    </style:style>
    <style:style style:name="highlight.59" style:family="text">
      <style:text-properties fo:color="#009900"/>
    </style:style>
    <style:style style:name="highlight.60" style:family="text">
      <style:text-properties fo:color="#000000" fo:font-weight="bold"/>
    </style:style>
    <style:style style:name="highlight.61" style:family="text">
      <style:text-properties fo:color="#000066"/>
    </style:style>
    <style:style style:name="highlight.62" style:family="text">
      <style:text-properties fo:color="#ff0000"/>
    </style:style>
    <style:style style:name="highlight.63" style:family="text">
      <style:text-properties fo:color="#000066"/>
    </style:style>
    <style:style style:name="highlight.64" style:family="text">
      <style:text-properties fo:color="#ff0000"/>
    </style:style>
    <style:style style:name="highlight.65" style:family="text">
      <style:text-properties fo:color="#000000" fo:font-weight="bold"/>
    </style:style>
    <style:style style:name="highlight.66" style:family="text">
      <style:text-properties fo:color="#000000" fo:font-weight="bold"/>
    </style:style>
    <style:style style:name="highlight.67" style:family="text">
      <style:text-properties fo:color="#000000" fo:font-weight="bold"/>
    </style:style>
    <style:style style:name="highlight.68" style:family="text">
      <style:text-properties fo:color="#009900"/>
    </style:style>
    <style:style style:name="highlight.69" style:family="text">
      <style:text-properties fo:color="#000000" fo:font-weight="bold"/>
    </style:style>
    <style:style style:name="highlight.70" style:family="text">
      <style:text-properties fo:color="#000066"/>
    </style:style>
    <style:style style:name="highlight.71" style:family="text">
      <style:text-properties fo:color="#ff0000"/>
    </style:style>
    <style:style style:name="highlight.72" style:family="text">
      <style:text-properties fo:color="#000066"/>
    </style:style>
    <style:style style:name="highlight.73" style:family="text">
      <style:text-properties fo:color="#ff0000"/>
    </style:style>
    <style:style style:name="highlight.74" style:family="text">
      <style:text-properties fo:color="#000000" fo:font-weight="bold"/>
    </style:style>
    <style:style style:name="highlight.75" style:family="text">
      <style:text-properties fo:color="#000000" fo:font-weight="bold"/>
    </style:style>
    <style:style style:name="highlight.76" style:family="text">
      <style:text-properties fo:color="#000000" fo:font-weight="bold"/>
    </style:style>
    <style:style style:name="highlight.77" style:family="text">
      <style:text-properties fo:color="#009900"/>
    </style:style>
    <style:style style:name="highlight.78" style:family="text">
      <style:text-properties fo:color="#000000" fo:font-weight="bold"/>
    </style:style>
    <style:style style:name="highlight.79" style:family="text">
      <style:text-properties fo:color="#000000" fo:font-weight="bold"/>
    </style:style>
    <style:style style:name="highlight.80" style:family="text">
      <style:text-properties fo:color="#009900"/>
    </style:style>
    <style:style style:name="highlight.81" style:family="text">
      <style:text-properties fo:color="#000000" fo:font-weight="bold"/>
    </style:style>
    <style:style style:name="highlight.82" style:family="text">
      <style:text-properties fo:color="#000000" fo:font-weight="bold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