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e72557735d46bdd13e4ca31518cd1589.png"/>
  <manifest:file-entry manifest:media-type="image/png" manifest:full-path="Pictures/b0118a2a375489c74d6220202f470e28.png"/>
  <manifest:file-entry manifest:media-type="image/png" manifest:full-path="Pictures/224088fad17b806b24467158e892b2b0.png"/>
  <manifest:file-entry manifest:media-type="image/jpeg" manifest:full-path="Pictures/01cf7dbe6a5c41f2ad873030bc873c96.jpg"/>
  <manifest:file-entry manifest:media-type="image/png" manifest:full-path="Pictures/98ba1aad8a2e072cb0ad968c521ee6de.png"/>
  <manifest:file-entry manifest:media-type="image/png" manifest:full-path="Pictures/93a16939dec94f52387c0a4d7d59fe2d.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5d3fd1c2dd8f845a17d348b868f30407.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851c895dd75412f39850d1b652f5829a.png"/>
  <manifest:file-entry manifest:media-type="image/png" manifest:full-path="Pictures/9785394aa05588b5161302f23ea10465.png"/>
  <manifest:file-entry manifest:media-type="image/png" manifest:full-path="Pictures/5e316e86c4cd30c49c208ce222fbb2ce.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ce8e434df5a59ec59fe1029bc3faeb6c.png"/>
  <manifest:file-entry manifest:media-type="image/jpeg" manifest:full-path="Pictures/0b3621498d61a22badafd9f11963a52a.jpg"/>
  <manifest:file-entry manifest:media-type="image/png" manifest:full-path="Pictures/2aba444e8f9b9dd81f84b33d05133c39.png"/>
  <manifest:file-entry manifest:media-type="image/png" manifest:full-path="Pictures/ae49fc0c5af1522af5327da9a274ac74.png"/>
  <manifest:file-entry manifest:media-type="image/png" manifest:full-path="Pictures/715b0dc788ccffc0d0dc454093d484fc.png"/>
  <manifest:file-entry manifest:media-type="image/png" manifest:full-path="Pictures/8ffbc6256c7455480110c728ba009a47.png"/>
  <manifest:file-entry manifest:media-type="image/png" manifest:full-path="Pictures/ab3b1c34ae6599eb9fb032d65125e2ee.png"/>
  <manifest:file-entry manifest:media-type="image/png" manifest:full-path="Pictures/cd3adc346947afeaea85578619f4bb53.png"/>
  <manifest:file-entry manifest:media-type="image/png" manifest:full-path="Pictures/90a7f03a75fc55e1fdaf9af5e874d5a3.pn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9dbd1876ae44490d124249b0ad1f1257.png"/>
  <manifest:file-entry manifest:media-type="image/png" manifest:full-path="Pictures/7847de7444e67cb8c8778363c45e6bb0.png"/>
  <manifest:file-entry manifest:media-type="image/png" manifest:full-path="Pictures/9b4f2a1b3f18c0af2e62e5a17c166f0e.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png" manifest:full-path="Pictures/5a5d9f934b733dc5aa0e5dfc9ee83c8e.png"/>
  <manifest:file-entry manifest:media-type="image/png" manifest:full-path="Pictures/c52539b67042f3539bd97ce8256bb33d.png"/>
  <manifest:file-entry manifest:media-type="image/png" manifest:full-path="Pictures/b83313f78a7b170e4c49134f94c07b28.png"/>
  <manifest:file-entry manifest:media-type="image/png" manifest:full-path="Pictures/b48f068c971e86ec18d38ec7969f3d3c.png"/>
  <manifest:file-entry manifest:media-type="image/png" manifest:full-path="Pictures/6d370633a3e0b50bac2908a9fcaf5001.png"/>
  <manifest:file-entry manifest:media-type="image/png" manifest:full-path="Pictures/796fa7cb8cd0f6ea20aaf481eaffb4a0.png"/>
  <manifest:file-entry manifest:media-type="image/png" manifest:full-path="Pictures/e1fc4713f939043cb83a0985cf7e5fdc.png"/>
  <manifest:file-entry manifest:media-type="image/png" manifest:full-path="Pictures/5b1555c9b17b182b180ab17546089aa0.pn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png" manifest:full-path="Pictures/0189e0083fdba0ff637d721f82eb7ab6.png"/>
  <manifest:file-entry manifest:media-type="image/png" manifest:full-path="Pictures/ec8773ed1f651ada31f243a13489701a.png"/>
  <manifest:file-entry manifest:media-type="image/png" manifest:full-path="Pictures/4ac64f957d7444211391813c6fea3837.png"/>
  <manifest:file-entry manifest:media-type="image/png" manifest:full-path="Pictures/9cf1dbb7b9cd23a7c8fc8016568974b2.png"/>
  <manifest:file-entry manifest:media-type="image/png" manifest:full-path="Pictures/443387b95cb34a5a019c3b0142399c43.png"/>
  <manifest:file-entry manifest:media-type="image/png" manifest:full-path="Pictures/8c063991b6f46565005217019e5080b7.png"/>
  <manifest:file-entry manifest:media-type="image/png" manifest:full-path="Pictures/4465c5de573326b3711bf38d22b6be66.png"/>
  <manifest:file-entry manifest:media-type="image/png" manifest:full-path="Pictures/b71f599a50cd7f02e7d4bb8e21617de7.png"/>
  <manifest:file-entry manifest:media-type="image/png" manifest:full-path="Pictures/f11ebe78916d9cf66464c13e7b07d411.png"/>
  <manifest:file-entry manifest:media-type="image/png" manifest:full-path="Pictures/3f66847b4c760f3f93bb714efc6174dd.png"/>
  <manifest:file-entry manifest:media-type="image/png" manifest:full-path="Pictures/0570448ca19df6cfdca65aae530a1b7a.png"/>
  <manifest:file-entry manifest:media-type="image/png" manifest:full-path="Pictures/71314acc5e633c1790cb858378b72e96.png"/>
  <manifest:file-entry manifest:media-type="image/jpeg" manifest:full-path="Pictures/8eb88030525fffb4557a7bae88e83733.jpg"/>
  <manifest:file-entry manifest:media-type="image/jpeg" manifest:full-path="Pictures/e126f6a826a144bb31f55442d537489f.jpg"/>
  <manifest:file-entry manifest:media-type="image/jpeg" manifest:full-path="Pictures/4b788df5bc19160b5974bb589b927b19.jpg"/>
  <manifest:file-entry manifest:media-type="image/jpeg" manifest:full-path="Pictures/b7f2001f260a821a02e52a80be673bca.jpg"/>
  <manifest:file-entry manifest:media-type="image/png" manifest:full-path="Pictures/3c7d1991af69b28079a7d994fa80f006.png"/>
  <manifest:file-entry manifest:media-type="image/png" manifest:full-path="Pictures/b2f00a1ae8b6585cfe0a09dcb760ce74.png"/>
  <manifest:file-entry manifest:media-type="image/png" manifest:full-path="Pictures/1a7bbed96209a8a05ee073dfb462b2b0.png"/>
  <manifest:file-entry manifest:media-type="image/png" manifest:full-path="Pictures/a027f1a48b54f57587795043c9e11e02.png"/>
  <manifest:file-entry manifest:media-type="image/png" manifest:full-path="Pictures/d33087ba90ff88c8b4a93c03f0908798.png"/>
  <manifest:file-entry manifest:media-type="image/png" manifest:full-path="Pictures/ee476719e8db68387fa52bd72230c83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uvod"/>Úvod<text:bookmark-end text:name="uvod"/></text:h>
      <text:p text:style-name="Text_20_body">
V tomto návodu jsou uvedeny postupy pro správné použití softwaru GasTapsTestSystem, který je soucástí výbavy systému pro kolaudaci ventilu.</text:p>
      <text:h text:style-name="Heading_20_2" text:outline-level="2"><text:bookmark-start text:name="system_kolaudace_ventilu"/>Systém kolaudace ventilu<text:bookmark-end text:name="system_kolaudace_ventilu"/></text:h>
      <text:p text:style-name="Text_20_body">
Tento systém byl navržen a vyvinut pro získávání hodnot krouticího momentu, tlaku (*) a teploty ventilu behem otácení v obou smerech: proti smeru i ve smeru hodinových rucicek.
Ve fázi kolaudace je kreslena krivka zaznamenaného krouticího momentu a jsou signalizovány komponenty se špickovou hodnotou prekracující maximální nastavenou mezní hodnotu.
Pro každé uložení je systém vybaven ctyrmi digitálními vstupy pro ctení stejného poctu kontaktu behem fází pohybu.</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Na tomto kolaudacním stole není možné císt aplikovaný tlak. </text:p>
          </table:table-cell>
        </table:table-row>
      </table:table>
      <text:h text:style-name="Heading_20_2" text:outline-level="2"><text:bookmark-start text:name="instalace_e_konfigurace"/>Instalace e konfigurace<text:bookmark-end text:name="instalace_e_konfigurace"/></text:h>
      <text:p text:style-name="Text_20_body">
V této kapitole jsou popsány postupy pro instalaci a konfiguraci programu pro získávání hodnot a všech komponentu a potrebných ovladacu.</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ystém dodaný finálnímu zákazníkovi je již funkcní a proto tento postup není treba provádet.</text:p>
          </table:table-cell>
        </table:table-row>
      </table:table>
      <text:p text:style-name="Text_20_body">Informace uvedené v tomto odstavci slouží výhradne pro prípadnou výmenu PC nebo v prípade nové instalace operacního systému Windows XP/Windows 7.</text:p>
      <text:h text:style-name="Heading_20_1" text:outline-level="1"><text:bookmark-start text:name="uvod1"/>Úvod<text:bookmark-end text:name="uvod1"/></text:h>
      <text:p text:style-name="Text_20_body">
V tomto návodu jsou uvedené postupy pro správné použití softwaru <text:span text:style-name="Strong_20_Emphasis">GasTapsTestSystem</text:span>, který je soucástí výbavy systému pro kolaudaci ventilu.</text:p>
      <text:h text:style-name="Heading_20_2" text:outline-level="2"><text:bookmark-start text:name="system_kolaudace_ventilu1"/>Systém kolaudace ventilu<text:bookmark-end text:name="system_kolaudace_ventilu1"/></text:h>
      <text:p text:style-name="Text_20_body">
Tento systém byl navržen a vyvinut pro získávání hodnot krouticího momentu, tlaku (*) a teploty ventilu behem otácení v obou smerech: proti smeru i ve smeru hodinových rucicek.</text:p>
      <text:p text:style-name="Text_20_body">Ve fázi kolaudace je kreslena krivka zaznamenaného krouticího momentu a jsou signalizovány komponenty se špickovou hodnotou prekracující maximální nastavenou mezní hodnotu.</text:p>
      <text:p text:style-name="Text_20_body">Pro každé uložení je systém vybaven ctyrmi digitálními vstupy pro ctení stejného poctu kontaktu behem fází pohybu.</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 Na tomto kolaudacním stole není možné císt aplikovaný tlak. 
</text:p>
          </table:table-cell>
        </table:table-row>
      </table:table>
      <text:h text:style-name="Heading_20_2" text:outline-level="2"><text:bookmark-start text:name="instalace_e_konfigurace1"/>Instalace e konfigurace<text:bookmark-end text:name="instalace_e_konfigurace1"/></text:h>
      <text:p text:style-name="Text_20_body">
V této kapitole jsou popsány postupy pro instalaci a konfiguraci programu pro získávání hodnot a všech komponentu a potrebných ovladacu.</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ystém dodaný finálnímu zákazníkovi je již funkcní a proto tento postup není treba provádet.</text:p>
          </table:table-cell>
        </table:table-row>
      </table:table>
      <text:p text:style-name="Text_20_body">Informace uvedené v tomto odstavci slouží výhradne pro prípadnou výmenu PC nebo v prípade nové instalace operacního systému Windows XP/Windows 7.</text:p>
      <text:h text:style-name="Heading_20_3" text:outline-level="3"><text:bookmark-start text:name="instalace_karty_pro_ziskavani_hodnot_advantech"/>Instalace karty pro získávání hodnot ADVANTECH<text:bookmark-end text:name="instalace_karty_pro_ziskavani_hodnot_advantech"/></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ed vložením karty ADVANTECH PCI 1716 do PC je treba provést instalaci ovladacu od firmy Advantech.</text:p>
          </table:table-cell>
        </table:table-row>
      </table:table>
      <text:p text:style-name="Text_20_body">Ovladace budou nainstalovány automaticky prostrednictvím programu pro nastavení, popsaného v následujícím odstavci.
Po nainstalování ovladacu je možné vypnout pocítac a vložit výše uvedenou kartu. Pri restartování provedte nastavení analogových kanálu prostrednictvím programu <text:span text:style-name="Strong_20_Emphasis">Advantech Device Manager</text:span> a uvedte režim <text:span text:style-name="Strong_20_Emphasis">“single-ended”</text:span> nebo <text:span text:style-name="Strong_20_Emphasis">“differential”</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V tomto systému se vstupy nacházejí v režimu <text:span text:style-name="Strong_20_Emphasis">differential</text:span>.</text:p>
          </table:table-cell>
        </table:table-row>
      </table:table>
      <text:h text:style-name="Heading_20_3" text:outline-level="3"><text:bookmark-start text:name="instalace_aplikace"/>Instalace aplikace<text:bookmark-end text:name="instalace_aplikace"/></text:h>
      <text:p text:style-name="Text_20_body">
Postup pri instalaci programu je následující:
</text:p>
      <text:list text:style-name="Numbering_20_1">
        <text:list-item>
          <text:p text:style-name="Text_20_body"> Vložte instalacní CD-ROM, dodané se systémem, do príslušné mechaniky pocítace.</text:p>
        </text:list-item>
        <text:list-item>
          <text:p text:style-name="Text_20_body"> Spustte program nastavení <text:span text:style-name="Strong_20_Emphasis">Setup GasTapsTestSystem x.xx</text:span>.</text:p>
        </text:list-item>
        <text:list-item>
          <text:p text:style-name="Text_20_body"> Ponechte prednastavené hodnoty a vyckejte na ukoncení postupu instalace.</text:p>
        </text:list-item>
      </text:list>
      <text:p text:style-name="Text_20_body">
Nastavení programu (sériový port pripojení k peci, záhlaví zákazníka apod.) jsou uvedeny v konfiguracním souboru, popsaném v následujícím odstavci.</text:p>
      <text:h text:style-name="Heading_20_3" text:outline-level="3"><text:bookmark-start text:name="konfigurace_aplikace"/>Konfigurace aplikace<text:bookmark-end text:name="konfigurace_aplikace"/></text:h>
      <text:p text:style-name="Text_20_body">
Behem instalace je automaticky vytvoren konfiguracní soubor <text:span text:style-name="Strong_20_Emphasis"><text:span text:style-name="Emphasis">GasTapsTastSystem.exe.config</text:span></text:span> se správnými nastaveními. Když je však navzdory tomu potrebné provést nekteré zmeny (název zákazníka, porty sériové komunikace apod.) je možné otevrít soubor kterýmkoli textovým editorem, jako napríklad <text:span text:style-name="Strong_20_Emphasis">Poznámkový blok</text:span> operacního systému Windows.</text:p>
      <text:p text:style-name="Text_20_body">Obsah souboru je následující:</text:p>
      <text:p text:style-name="Text_20_body">&lt;?xml version=“1.0” encoding=“utf-8” ?&gt;
&lt;configuration&gt;</text:p>
      <text:p text:style-name="Preformatted_20_Text">&lt;appSettings&gt;<text:line-break/><text:tab/>&lt;!--lingua utilizzata nell'applicazione:it,es--&gt;<text:line-break/><text:tab/>&lt;add key="LINGUA" value="es"&gt;&lt;/add&gt;<text:line-break/><text:tab/>&lt;!--seriale di comunicazione con il forno (""=non collegato)--&gt;<text:line-break/><text:tab/>&lt;add key="COMM_FORNO" value="1"&gt;&lt;/add&gt;<text:line-break/><text:tab/>&lt;!--seriale di comunicazione con le PM110 (""=non collegate)--&gt;<text:line-break/><text:tab/>&lt;add key="COMM_PM110" value="3"&gt;&lt;/add&gt;<text:line-break/><text:tab/>&lt;!--ID della scheda advantech. Vedere advantech DeviceManager (-1=disabilitata)--&gt;<text:line-break/><text:tab/>&lt;add key="BOARD_ADVANTECH" value="0"&gt;&lt;/add&gt;<text:line-break/><text:tab/>&lt;add key="ADVANTECH_AI_DIFFERENZIALI" value="1"&gt;&lt;/add&gt;<text:line-break/><text:tab/>&lt;!--seriale di comunicazione con il modulo ADAM 4018 se previsto (""=non collegato)--&gt;<text:line-break/><text:tab/>&lt;add key="COMM_ADAM_4018" value=""&gt;&lt;/add&gt;<text:line-break/><text:tab/>&lt;!--movimantazione assiale--&gt;<text:line-break/><text:tab/>&lt;add key="MOVIMENTAZIONE_ASSIALE" value="1"&gt;&lt;/add&gt;<text:line-break/><text:tab/>&lt;!--1=abilita la lettura degli ingressi--&gt;<text:line-break/><text:tab/>&lt;add key="INGRESSI_ABILITATI" value="1"&gt;&lt;/add&gt;<text:line-break/><text:tab/>&lt;!--generalità del cliente e nome sistema--&gt;<text:line-break/><text:tab/>&lt;add key="CLIENTE" value="COPRECI"&gt;&lt;/add&gt;<text:line-break/><text:tab/>&lt;add key="SISTEMA" value="GAS TAPS TEST SYSTEM"&gt;&lt;/add&gt;<text:line-break/><text:tab/>&lt;!--1=abilita la lettura della pressione (ulteriore ingresso Analogico per ogni rubinetto)--&gt;<text:line-break/><text:tab/>&lt;add key="PRESSIONE_ABILITATA" value="0"&gt;&lt;/add&gt;<text:line-break/><text:tab/>&lt;!--posizione prima postazione("DX" o "SX")--&gt;<text:line-break/><text:tab/>&lt;add key="POSIZIONE_PRIMA_POSTAZIONE" value="DX"&gt;&lt;/add&gt;<text:line-break/><text:tab/>&lt;!--presenza braccetto apertura porta--&gt;<text:line-break/><text:tab/>&lt;add key="APERTURA_FORNO" value="1"/&gt;<text:line-break/><text:tab/>&lt;!--secondi impiegati nella movimentazione della porta--&gt;<text:line-break/><text:tab/>&lt;add key="TEMPO_APERTURA_FORNO" value="12"/&gt;<text:line-break/>&lt;/appSettings&gt;</text:p>
      <text:p text:style-name="Text_20_body">&lt;/configuration&gt;</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Venujte velkou pozornost zabránení zmeny formátu uvedeného souboru, protože náhodné vložení nekterých speciálních znaku nebo mezer by mohlo ohrozit spuštení kolaudacní aplikace i cinnost samotného stroje.</text:p>
          </table:table-cell>
        </table:table-row>
      </table:table>
      <text:h text:style-name="Heading_20_2" text:outline-level="2"><text:bookmark-start text:name="spusteni_programu"/>Spuštení programu<text:bookmark-end text:name="spusteni_programu"/></text:h>
      <text:p text:style-name="Text_20_body">
Pro spuštení aplikace zvolte príkaz <text:span text:style-name="Emphasis"><text:span text:style-name="Strong_20_Emphasis">Start » Programy » MAREL » GasTapsTestSystem</text:span></text:span> nebo provedte dvojklik na ikonu <text:span text:style-name="Strong_20_Emphasis">GasTapsTestSystem</text:span>, která se nachází na ploše.</text:p>
      <text:p text:style-name="Text_20_body"><draw:frame draw:style-name="mediacenter" draw:name=" Ikona &quot;GasTapsTestSystem&quot; na ploše Legend" text:anchor-type="paragraph" draw:z-index="0" svg:width="3.095625cm"><draw:text-box><text:p text:style-name="legendcenter"><draw:frame draw:style-name="mediacenter" draw:name=" Ikona &quot;GasTapsTestSystem&quot; na ploše" text:anchor-type="paragraph" draw:z-index="0" svg:width="3.095625cm" svg:height="2.5929166666667cm"><draw:image xlink:href="Pictures/01cf7dbe6a5c41f2ad873030bc873c96.jpg" xlink:type="simple" xlink:show="embed" xlink:actuate="onLoad"/></draw:frame> Ikona "GasTapsTestSystem" na ploše</text:p></draw:text-box></draw:frame></text:p>
      <text:h text:style-name="Heading_20_2" text:outline-level="2"><text:bookmark-start text:name="zavreni_programu"/>Zavrení programu<text:bookmark-end text:name="zavreni_programu"/></text:h>
      <text:p text:style-name="Text_20_body">
Zvolte položku <text:span text:style-name="Emphasis"><text:span text:style-name="Strong_20_Emphasis">Soubor » Ukoncit</text:span></text:span> z panelu menu nebo <text:span text:style-name="Strong_20_Emphasis"> ALT+F4</text:span> nebo jednoduše stisknete níže uvedené tlacítko na panelu nástroju:</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kliknete na tlacítko <text:span text:style-name="Strong_20_Emphasis">Ano</text:span> nebo stisknete <text:span text:style-name="Strong_20_Emphasis">ENTER</text:span> pri následném zobrazení hlášení vyžadujícího potvrzení.</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Není možné ukoncit program behem aktivní kolaudace. 
V prípade, když probíhá pohyb dverí, program vycká na jeho dokoncení.</text:p>
          </table:table-cell>
        </table:table-row>
      </table:table>
      <text:h text:style-name="Heading_20_1" text:outline-level="1"><text:bookmark-start text:name="uzivatelske_rozhrani"/>Uživatelské rozhraní<text:bookmark-end text:name="uzivatelske_rozhrani"/></text:h>
      <text:p text:style-name="Text_20_body">
Hlavní stránkou aplikace je následující stránka:</text:p>
      <text:p text:style-name="Text_20_body"><draw:frame draw:style-name="mediacenter" draw:name="Hlavní stránka Legend" text:anchor-type="paragraph" draw:z-index="0" svg:width="11.90625cm"><draw:text-box><text:p text:style-name="legendcenter"><draw:frame draw:style-name="mediacenter" draw:name="Hlavní stránka" text:anchor-type="paragraph" draw:z-index="0" svg:width="11.90625cm" svg:height="9.3133333333333cm"><draw:image xlink:href="Pictures/93a16939dec94f52387c0a4d7d59fe2d.png" xlink:type="simple" xlink:show="embed" xlink:actuate="onLoad"/></draw:frame>Hlavní stránka</text:p></draw:text-box></draw:frame></text:p>
      <text:p text:style-name="Text_20_body">Pruh v horní cásti zobrazuje název aplikace a obsahuje tri tlacítka pro zmenu velikosti zobrazeného okna a pro zavrení programu (vycházejte z návodu k operacnímu systému nainstalovanému v pocítaci). </text:p>
      <text:p text:style-name="Text_20_body">Bezprostredne pod ním se nachází Panel menu a Panel nástroju. </text:p>
      <text:p text:style-name="Text_20_body">V levé spodní cásti mužete videt Seznam stanovišt a kolaudací a Panel pece.</text:p>
      <text:p text:style-name="Text_20_body">Ve strední cásti aplikace mohou být na základe prvku zvoleného prvku v seznamu stanovišt zobrazeny Panel stanovišt nebo l'Grafická plocha.</text:p>
      <text:p text:style-name="Text_20_body">V stavovém rádku, který se nachází ve spodní cásti okna je zobrazeno aktuální datum a cas, a doba cyklu. </text:p>
      <text:h text:style-name="Heading_20_2" text:outline-level="2"><text:bookmark-start text:name="panel_menu"/>Panel menu<text:bookmark-end text:name="panel_menu"/></text:h>
      <text:p text:style-name="Text_20_body">
Z panelu menu je možný prístup ke všem funkcím kolaudacního programu. Tyto funkce lze zvolit myší nebo klávesnicí, stisknutím tlacítka <text:span text:style-name="Strong_20_Emphasis">Alt</text:span> a následným stisknutím podtrženého písmene zvoleného príkazu. Ty nejpoužívanejší lze aktivovat také prostrednictvím funkcního tlacítka nebo kombinace tlacítek, jak je zobrazeno v menu vedle samotné funkce.</text:p>
      <text:p text:style-name="Text_20_body">V následující tabulce je uveden prehled všech príkazu menu:</text:p>
      <table:table>
        <table:table-column/>
        <table:table-column/>
        <table:table-column/>
        <table:table-row>
          <table:table-cell office:value-type="string" table:style-name="tableheader">
            <text:p text:style-name="Table_20_Heading"> Príkazy menu </text:p>
          </table:table-cell>
          <table:table-cell office:value-type="string" table:style-name="tableheader">
            <text:p text:style-name="Table_20_Heading"> Popis </text:p>
          </table:table-cell>
          <table:table-cell office:value-type="string" table:style-name="tableheader">
            <text:p text:style-name="Table_20_Heading"> Zkrácený príkaz </text:p>
          </table:table-cell>
        </table:table-row>
        <table:table-row>
          <table:table-cell office:value-type="string" table:style-name="tablecell">
            <text:p text:style-name="tablealignleft"> <text:span text:style-name="Strong_20_Emphasis">Soubor</text:span>  </text:p>
          </table:table-cell>
          <table:table-cell office:value-type="string" table:style-name="tablecell"/>
          <table:table-cell office:value-type="string" table:style-name="tablecell"/>
        </table:table-row>
        <table:table-row>
          <table:table-cell office:value-type="string" table:style-name="tablecell">
            <text:p text:style-name="tablealignleft"> –&gt; Události </text:p>
          </table:table-cell>
          <table:table-cell office:value-type="string" table:style-name="tablecell">
            <text:p text:style-name="tablealignleft"> Slouží k zobrazení zaznamenaných událostí </text:p>
          </table:table-cell>
          <table:table-cell office:value-type="string" table:style-name="tablecell">
            <text:p text:style-name="tablealignleft"> CTRL + L </text:p>
          </table:table-cell>
        </table:table-row>
        <table:table-row>
          <table:table-cell office:value-type="string" table:style-name="tablecell">
            <text:p text:style-name="tablealignleft"> –&gt; Pokrocilé nástroje </text:p>
          </table:table-cell>
          <table:table-cell office:value-type="string" table:style-name="tablecell">
            <text:p text:style-name="tablealignleft"> Slouží k zobrazení pokrocilých funkcí pro kalibraci a nastavení </text:p>
          </table:table-cell>
          <table:table-cell office:value-type="string" table:style-name="tablecell"/>
        </table:table-row>
        <table:table-row>
          <table:table-cell office:value-type="string" table:style-name="tablecell">
            <text:p text:style-name="tablealignleft"> –&gt; Ukoncit </text:p>
          </table:table-cell>
          <table:table-cell office:value-type="string" table:style-name="tablecell">
            <text:p text:style-name="tablealignleft"> Slouží k ukoncení aplikace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text:span> </text:p>
          </table:table-cell>
          <table:table-cell office:value-type="string" table:style-name="tablecell"/>
          <table:table-cell office:value-type="string" table:style-name="tablecell"/>
        </table:table-row>
        <table:table-row>
          <table:table-cell office:value-type="string" table:style-name="tablecell">
            <text:p text:style-name="tablealignleft"> –&gt; Komponenty </text:p>
          </table:table-cell>
          <table:table-cell office:value-type="string" table:style-name="tablecell">
            <text:p text:style-name="tablealignleft"> Slouží k zobrazení archivu komponentu </text:p>
          </table:table-cell>
          <table:table-cell office:value-type="string" table:style-name="tablecell">
            <text:p text:style-name="tablealignleft"> F2 </text:p>
          </table:table-cell>
        </table:table-row>
        <table:table-row>
          <table:table-cell office:value-type="string" table:style-name="tablecell">
            <text:p text:style-name="tablealignleft"> –&gt; Pokrocilé programy </text:p>
          </table:table-cell>
          <table:table-cell office:value-type="string" table:style-name="tablecell">
            <text:p text:style-name="tablealignleft"> Slouží k zobrazení archivu pokrocilých programu </text:p>
          </table:table-cell>
          <table:table-cell office:value-type="string" table:style-name="tablecell">
            <text:p text:style-name="tablealignleft"> F3 </text:p>
          </table:table-cell>
        </table:table-row>
        <table:table-row>
          <table:table-cell office:value-type="string" table:style-name="tablecell">
            <text:p text:style-name="tablealignleft"> –&gt; Standardní programy </text:p>
          </table:table-cell>
          <table:table-cell office:value-type="string" table:style-name="tablecell">
            <text:p text:style-name="tablealignleft"> Slouží k zobrazení archivu standardních programu </text:p>
          </table:table-cell>
          <table:table-cell office:value-type="string" table:style-name="tablecell">
            <text:p text:style-name="tablealignleft"> F4 </text:p>
          </table:table-cell>
        </table:table-row>
        <table:table-row>
          <table:table-cell office:value-type="string" table:style-name="tablecell">
            <text:p text:style-name="tablealignleft"> –&gt; Kolaudace </text:p>
          </table:table-cell>
          <table:table-cell office:value-type="string" table:style-name="tablecell">
            <text:p text:style-name="tablealignleft"> Slouží k zobrazení archivu kolaudací </text:p>
          </table:table-cell>
          <table:table-cell office:value-type="string" table:style-name="tablecell">
            <text:p text:style-name="tablealignleft"> F9 </text:p>
          </table:table-cell>
        </table:table-row>
        <table:table-row>
          <table:table-cell office:value-type="string" table:style-name="tablecell">
            <text:p text:style-name="tablealignleft"> –&gt; Externí kolaudace</text:p>
          </table:table-cell>
          <table:table-cell office:value-type="string" table:style-name="tablecell">
            <text:p text:style-name="tablealignleft"> Slouží k zobrazení seznamu kolaudací, uložených na jiné ceste nebo jednotce </text:p>
          </table:table-cell>
          <table:table-cell office:value-type="string" table:style-name="tablecell">
            <text:p text:style-name="tablealignleft"> ALT + F9 </text:p>
          </table:table-cell>
        </table:table-row>
        <table:table-row>
          <table:table-cell office:value-type="string" table:style-name="tablecell">
            <text:p text:style-name="tablealignleft"> –&gt; Zavrít </text:p>
          </table:table-cell>
          <table:table-cell office:value-type="string" table:style-name="tablecell">
            <text:p text:style-name="tablealignleft"> Slouží k zavrení kolaudace otevrené z archivu </text:p>
          </table:table-cell>
          <table:table-cell office:value-type="string" table:style-name="tablecell">
            <text:p text:style-name="tablealignleft"> CTRL + C </text:p>
          </table:table-cell>
        </table:table-row>
        <table:table-row>
          <table:table-cell office:value-type="string" table:style-name="tablecell">
            <text:p text:style-name="tablealignleft"> –&gt; Zálohování </text:p>
          </table:table-cell>
          <table:table-cell office:value-type="string" table:style-name="tablecell">
            <text:p text:style-name="tablealignleft"> Slouží ke spuštení nástroje pro zálohování kolaudací </text:p>
          </table:table-cell>
          <table:table-cell office:value-type="string" table:style-name="tablecell"/>
        </table:table-row>
        <table:table-row>
          <table:table-cell office:value-type="string" table:style-name="tablecell">
            <text:p text:style-name="tablealignleft"> <text:span text:style-name="Strong_20_Emphasis">Kolaudace</text:span> </text:p>
          </table:table-cell>
          <table:table-cell office:value-type="string" table:style-name="tablecell"/>
          <table:table-cell office:value-type="string" table:style-name="tablecell"/>
        </table:table-row>
        <table:table-row>
          <table:table-cell office:value-type="string" table:style-name="tablecell">
            <text:p text:style-name="tablealignleft"> –&gt; Nová </text:p>
          </table:table-cell>
          <table:table-cell office:value-type="string" table:style-name="tablecell">
            <text:p text:style-name="tablealignleft"> Slouží k vytvorení nové kolaudace </text:p>
          </table:table-cell>
          <table:table-cell office:value-type="string" table:style-name="tablecell">
            <text:p text:style-name="tablealignleft"> CTRL + N </text:p>
          </table:table-cell>
        </table:table-row>
        <table:table-row>
          <table:table-cell office:value-type="string" table:style-name="tablecell">
            <text:p text:style-name="tablealignleft"> –&gt; Zopakovat </text:p>
          </table:table-cell>
          <table:table-cell office:value-type="string" table:style-name="tablecell">
            <text:p text:style-name="tablealignleft"> Slouží ke spuštení nové kolaudace se stejnými nastaveními jako poslední spuštená kolaudace </text:p>
          </table:table-cell>
          <table:table-cell office:value-type="string" table:style-name="tablecell">
            <text:p text:style-name="tablealignleft"> CTRL + R </text:p>
          </table:table-cell>
        </table:table-row>
        <table:table-row>
          <table:table-cell office:value-type="string" table:style-name="tablecell">
            <text:p text:style-name="tablealignleft"> –&gt; Zmenit </text:p>
          </table:table-cell>
          <table:table-cell office:value-type="string" table:style-name="tablecell">
            <text:p text:style-name="tablealignleft"> Slouží ke zmene parametru kolaudace </text:p>
          </table:table-cell>
          <table:table-cell office:value-type="string" table:style-name="tablecell">
            <text:p text:style-name="tablealignleft"> CTRL + M </text:p>
          </table:table-cell>
        </table:table-row>
        <table:table-row>
          <table:table-cell office:value-type="string" table:style-name="tablecell">
            <text:p text:style-name="tablealignleft"> –&gt; Spustit </text:p>
          </table:table-cell>
          <table:table-cell office:value-type="string" table:style-name="tablecell">
            <text:p text:style-name="tablealignleft"> Slouží ke spuštení/obnovení kolaudace </text:p>
          </table:table-cell>
          <table:table-cell office:value-type="string" table:style-name="tablecell">
            <text:p text:style-name="tablealignleft"> F5 </text:p>
          </table:table-cell>
        </table:table-row>
        <table:table-row>
          <table:table-cell office:value-type="string" table:style-name="tablecell">
            <text:p text:style-name="tablealignleft"> –&gt; Pozastavit </text:p>
          </table:table-cell>
          <table:table-cell office:value-type="string" table:style-name="tablecell">
            <text:p text:style-name="tablealignleft"> Slouží k pozastavení kolaudace </text:p>
          </table:table-cell>
          <table:table-cell office:value-type="string" table:style-name="tablecell">
            <text:p text:style-name="tablealignleft"> F6 </text:p>
          </table:table-cell>
        </table:table-row>
        <table:table-row>
          <table:table-cell office:value-type="string" table:style-name="tablecell">
            <text:p text:style-name="tablealignleft"> –&gt; Pozastavit a odjistit </text:p>
          </table:table-cell>
          <table:table-cell office:value-type="string" table:style-name="tablecell">
            <text:p text:style-name="tablealignleft"> Slouží k pozastavení kolaudace a k odjištení motoru </text:p>
          </table:table-cell>
          <table:table-cell office:value-type="string" table:style-name="tablecell"/>
        </table:table-row>
        <table:table-row>
          <table:table-cell office:value-type="string" table:style-name="tablecell">
            <text:p text:style-name="tablealignleft"> –&gt; Odstranit </text:p>
          </table:table-cell>
          <table:table-cell office:value-type="string" table:style-name="tablecell">
            <text:p text:style-name="tablealignleft"> Slouží k odstranení príkazu </text:p>
          </table:table-cell>
          <table:table-cell office:value-type="string" table:style-name="tablecell"/>
        </table:table-row>
        <table:table-row>
          <table:table-cell office:value-type="string" table:style-name="tablecell">
            <text:p text:style-name="tablealignleft"> –&gt; Uložit </text:p>
          </table:table-cell>
          <table:table-cell office:value-type="string" table:style-name="tablecell">
            <text:p text:style-name="tablealignleft"> Slouží k uložení kolaudace do archivu </text:p>
          </table:table-cell>
          <table:table-cell office:value-type="string" table:style-name="tablecell"/>
        </table:table-row>
        <table:table-row>
          <table:table-cell office:value-type="string" table:style-name="tablecell">
            <text:p text:style-name="tablealignleft"> –&gt; Podrobnosti </text:p>
          </table:table-cell>
          <table:table-cell office:value-type="string" table:style-name="tablecell">
            <text:p text:style-name="tablealignleft"> Slouží k zobrazení podrobností programu zvoleného stanovište </text:p>
          </table:table-cell>
          <table:table-cell office:value-type="string" table:style-name="tablecell">
            <text:p text:style-name="tablealignleft"> CTRL + D </text:p>
          </table:table-cell>
        </table:table-row>
        <table:table-row>
          <table:table-cell office:value-type="string" table:style-name="tablecell">
            <text:p text:style-name="tablealignleft"> –&gt; Maximální hodnoty </text:p>
          </table:table-cell>
          <table:table-cell office:value-type="string" table:style-name="tablecell">
            <text:p text:style-name="tablealignleft"> Slouží k zobrazení okna pro analýzu maximálních hodnot </text:p>
          </table:table-cell>
          <table:table-cell office:value-type="string" table:style-name="tablecell">
            <text:p text:style-name="tablealignleft"> CTRL + V </text:p>
          </table:table-cell>
        </table:table-row>
        <table:table-row>
          <table:table-cell office:value-type="string" table:style-name="tablecell">
            <text:p text:style-name="tablealignleft"> –&gt; Výsledek </text:p>
          </table:table-cell>
          <table:table-cell office:value-type="string" table:style-name="tablecell">
            <text:p text:style-name="tablealignleft"> Slouží k zobrazení okna pro zadání/zmenu prípadného výsledku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Stanovište</text:span> </text:p>
          </table:table-cell>
          <table:table-cell office:value-type="string" table:style-name="tablecell"/>
          <table:table-cell office:value-type="string" table:style-name="tablecell"/>
        </table:table-row>
        <table:table-row>
          <table:table-cell office:value-type="string" table:style-name="tablecell">
            <text:p text:style-name="tablealignleft"> –&gt; Kalibrovat </text:p>
          </table:table-cell>
          <table:table-cell office:value-type="string" table:style-name="tablecell">
            <text:p text:style-name="tablealignleft"> Slouží k zobrazení okna pro kalibraci krouticího momentu stanovište </text:p>
          </table:table-cell>
          <table:table-cell office:value-type="string" table:style-name="tablecell"/>
        </table:table-row>
        <table:table-row>
          <table:table-cell office:value-type="string" table:style-name="tablecell">
            <text:p text:style-name="tablealignleft"> –&gt; Uložit a pokracovat </text:p>
          </table:table-cell>
          <table:table-cell office:value-type="string" table:style-name="tablecell">
            <text:p text:style-name="tablealignleft"> Slouží k uložení parametru stanovište a k pokracování kolaudace se zbývajícími </text:p>
          </table:table-cell>
          <table:table-cell office:value-type="string" table:style-name="tablecell"/>
        </table:table-row>
        <table:table-row>
          <table:table-cell office:value-type="string" table:style-name="tablecell">
            <text:p text:style-name="tablealignleft"> –&gt; Vyloucit a pokracovat </text:p>
          </table:table-cell>
          <table:table-cell office:value-type="string" table:style-name="tablecell">
            <text:p text:style-name="tablealignleft"> Slouží k odstranení parametru stanovište a k pokracování kolaudace se zbývajícími </text:p>
          </table:table-cell>
          <table:table-cell office:value-type="string" table:style-name="tablecell"/>
        </table:table-row>
        <table:table-row>
          <table:table-cell office:value-type="string" table:style-name="tablecell">
            <text:p text:style-name="tablealignleft"> <text:span text:style-name="Strong_20_Emphasis">Nástroje</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ovat komponenty </text:p>
          </table:table-cell>
          <table:table-cell office:value-type="string" table:style-name="tablecell">
            <text:p text:style-name="tablealignleft"> Slouží k otevrení panelu pro manuální správu stanovišt </text:p>
          </table:table-cell>
          <table:table-cell office:value-type="string" table:style-name="tablecell">
            <text:p text:style-name="tablealignleft"> F8 </text:p>
          </table:table-cell>
        </table:table-row>
        <table:table-row>
          <table:table-cell office:value-type="string" table:style-name="tablecell">
            <text:p text:style-name="tablealignleft"> –&gt; Kalibrace pece </text:p>
          </table:table-cell>
          <table:table-cell office:value-type="string" table:style-name="tablecell">
            <text:p text:style-name="tablealignleft"> (pokrocilé) Slouží k otevrení panelu pro kalibraci termoclánku pro zaznamenávání teplot </text:p>
          </table:table-cell>
          <table:table-cell office:value-type="string" table:style-name="tablecell"/>
        </table:table-row>
        <table:table-row>
          <table:table-cell office:value-type="string" table:style-name="tablecell">
            <text:p text:style-name="tablealignleft"> –&gt; Nastavení a diagnostika </text:p>
          </table:table-cell>
          <table:table-cell office:value-type="string" table:style-name="tablecell">
            <text:p text:style-name="tablealignleft"> (pokrocilé) Slouží k otevrení panelu pro nastavení a diagnostiku analogových vstupu </text:p>
          </table:table-cell>
          <table:table-cell office:value-type="string" table:style-name="tablecell"/>
        </table:table-row>
        <table:table-row>
          <table:table-cell office:value-type="string" table:style-name="tablecell">
            <text:p text:style-name="tablealignleft"> –&gt; Heslo </text:p>
          </table:table-cell>
          <table:table-cell office:value-type="string" table:style-name="tablecell">
            <text:p text:style-name="tablealignleft"> Slouží k aktivaci/zrušení funkce správce, chránené heslem </text:p>
          </table:table-cell>
          <table:table-cell office:value-type="string" table:style-name="tablecell"/>
        </table:table-row>
        <table:table-row>
          <table:table-cell office:value-type="string" table:style-name="tablecell">
            <text:p text:style-name="tablealignleft"> <text:span text:style-name="Strong_20_Emphasis">Nastavení</text:span> </text:p>
          </table:table-cell>
          <table:table-cell office:value-type="string" table:style-name="tablecell"/>
          <table:table-cell office:value-type="string" table:style-name="tablecell"/>
        </table:table-row>
        <table:table-row>
          <table:table-cell office:value-type="string" table:style-name="tablecell">
            <text:p text:style-name="tablealignleft"> –&gt; Graf </text:p>
          </table:table-cell>
          <table:table-cell office:value-type="string" table:style-name="tablecell">
            <text:p text:style-name="tablealignleft"> Slouží k zobrazení/zmene nastavení grafu </text:p>
          </table:table-cell>
          <table:table-cell office:value-type="string" table:style-name="tablecell">
            <text:p text:style-name="tablealignleft"> F10 </text:p>
          </table:table-cell>
        </table:table-row>
        <table:table-row>
          <table:table-cell office:value-type="string" table:style-name="tablecell">
            <text:p text:style-name="tablealignleft"> –&gt; Možnosti </text:p>
          </table:table-cell>
          <table:table-cell office:value-type="string" table:style-name="tablecell">
            <text:p text:style-name="tablealignleft"> Slouží k otevrení panelu s nastaveními programu </text:p>
          </table:table-cell>
          <table:table-cell office:value-type="string" table:style-name="tablecell">
            <text:p text:style-name="tablealignleft"> F11 </text:p>
          </table:table-cell>
        </table:table-row>
      </table:table>
      <text:h text:style-name="Heading_20_2" text:outline-level="2"><text:bookmark-start text:name="panel_nastroju"/>Panel nástroju<text:bookmark-end text:name="panel_nastroju"/></text:h>
      <text:p text:style-name="Text_20_body">
Na panelu nástroju se nacházejí tlacítka pro rychlý prístup k nekterým menu:
</text:p>
      <table:table>
        <table:table-column/>
        <table:table-column/>
        <table:table-column/>
        <table:table-column/>
        <table:table-column/>
        <table:table-row>
          <table:table-cell office:value-type="string" table:style-name="tableheader">
            <text:p text:style-name="Table_20_Heading"> Tlacítko </text:p>
          </table:table-cell>
          <table:table-cell office:value-type="string" table:style-name="tableheader">
            <text:p text:style-name="Table_20_Heading"> Tlacítko Panelu nástroju </text:p>
          </table:table-cell>
          <table:table-cell office:value-type="string" table:style-name="tableheader">
            <text:p text:style-name="Table_20_Heading"> Príkaz menu </text:p>
          </table:table-cell>
          <table:table-cell office:value-type="string" table:style-nam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Slouží k ukoncení aplikace </text:p>
          </table:table-cell>
          <table:table-cell office:value-type="string" table:style-name="tablecell">
            <text:p text:style-name="tablealignleft"> Soubor–&gt;Ukoncit </text:p>
          </table:table-cell>
          <table:table-cell office:value-type="string" table:style-name="tablecell"/>
          <table:table-cell office:value-type="string" table:style-name="tablecell"/>
        </table:table-row>
        <table:table-row>
          <table:table-cell office:value-type="string" table:style-name="tablecell">
            <text:p text:style-name="tablealignleft"> {{icone:icone32:unlocked32np.png</text:p>
          </table:table-cell>
          <table:table-cell office:value-type="string" table:style-name="tablecell">
            <text:p text:style-name="tablealignleft">} {{icone:icone32:locked32np.png</text:p>
          </table:table-cell>
          <table:table-cell office:value-type="string" table:style-name="tablecell">
            <text:p text:style-name="tablealignleft">}</text:p>
          </table:table-cell>
          <table:table-cell office:value-type="string" table:style-name="tablecell">
            <text:p text:style-name="tablealignleft"> Slouží k aktivaci (zrušení funkcí chránených heslem </text:p>
          </table:table-cell>
          <table:table-cell office:value-type="string" table:style-name="tablecell">
            <text:p text:style-name="tablealignleft"> Nástroje–&gt;Heslo</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Slouží k zobrazení archivu komponentu </text:p>
          </table:table-cell>
          <table:table-cell office:value-type="string" table:style-name="tablecell">
            <text:p text:style-name="tablealignleft"> Archiv–&gt;Komponenty </text:p>
          </table:table-cell>
          <table:table-cell office:value-type="string" table:style-nam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Slouží k zobrazení archivu pokrocilých programu </text:p>
          </table:table-cell>
          <table:table-cell office:value-type="string" table:style-name="tablecell">
            <text:p text:style-name="tablealignleft"> Archiv→Pokrocilé programy </text:p>
          </table:table-cell>
          <table:table-cell office:value-type="string" table:style-nam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3fd1c2dd8f845a17d348b868f30407.png" xlink:type="simple" xlink:show="embed" xlink:actuate="onLoad"/></draw:frame> </text:p>
          </table:table-cell>
          <table:table-cell office:value-type="string" table:style-name="tablecell">
            <text:p text:style-name="tablealignleft"> Slouží k zobrazení archivu standardních programu </text:p>
          </table:table-cell>
          <table:table-cell office:value-type="string" table:style-name="tablecell">
            <text:p text:style-name="tablealignleft"> Archiv→Standardní programy </text:p>
          </table:table-cell>
          <table:table-cell office:value-type="string" table:style-nam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Slouží k zobrazení archivu kolaudací </text:p>
          </table:table-cell>
          <table:table-cell office:value-type="string" table:style-name="tablecell">
            <text:p text:style-name="tablealignleft"> Archivu–&gt;Kolaudace </text:p>
          </table:table-cell>
          <table:table-cell office:value-type="string" table:style-nam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Slouží k zavrení kolaudace otevrené z archivu </text:p>
          </table:table-cell>
          <table:table-cell office:value-type="string" table:style-name="tablecell">
            <text:p text:style-name="tablealignleft"> Archiv–&gt;Zavrít </text:p>
          </table:table-cell>
          <table:table-cell office:value-type="string" table:style-nam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Slouží k vytvorení nové kolaudace </text:p>
          </table:table-cell>
          <table:table-cell office:value-type="string" table:style-name="tablecell">
            <text:p text:style-name="tablealignleft"> Kolaudace–&gt;Nová </text:p>
          </table:table-cell>
          <table:table-cell office:value-type="string" table:style-nam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Slouží ke spuštení nové kolaudace se stejnými nastaveními jako poslední spuštená kolaudace </text:p>
          </table:table-cell>
          <table:table-cell office:value-type="string" table:style-name="tablecell">
            <text:p text:style-name="tablealignleft"> Kolaudace–&gt;Zopakovat </text:p>
          </table:table-cell>
          <table:table-cell office:value-type="string" table:style-name="tablecell"/>
          <table:table-cell office:value-type="string" table:style-name="tablecell"/>
        </table:table-row>
        <table:table-row>
          <table:table-cell office:value-type="string" table:style-name="tablecell">
            <text:p text:style-name="tablealignleft"> {{icone:icone32:edit32np.png</text:p>
          </table:table-cell>
          <table:table-cell office:value-type="string" table:style-name="tablecell">
            <text:p text:style-name="tablealignleft">} </text:p>
          </table:table-cell>
          <table:table-cell office:value-type="string" table:style-name="tablecell">
            <text:p text:style-name="tablealignleft"> Slouží ke zmene parametru kolaudace </text:p>
          </table:table-cell>
          <table:table-cell office:value-type="string" table:style-name="tablecell">
            <text:p text:style-name="tablealignleft"> Kolaudace–&gt;Zmenit </text:p>
          </tabl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Slouží je spuštení/obnovení kolaudace </text:p>
          </table:table-cell>
          <table:table-cell office:value-type="string" table:style-name="tablecell">
            <text:p text:style-name="tablealignleft"> Kolaudace–&gt;Spustit </text:p>
          </table:table-cell>
          <table:table-cell office:value-type="string" table:style-name="tablecell"/>
          <table:table-cell office:value-type="string" table:style-name="tablecell"/>
        </table:table-row>
        <table:table-row>
          <table:table-cell office:value-type="string" table:style-name="tablecell">
            <text:p text:style-name="tablealignleft"> {{icone:icone32:pause32np.png</text:p>
          </table:table-cell>
          <table:table-cell office:value-type="string" table:style-name="tablecell">
            <text:p text:style-name="tablealignleft">} </text:p>
          </table:table-cell>
          <table:table-cell office:value-type="string" table:style-name="tablecell">
            <text:p text:style-name="tablealignleft"> Slouží k pozastavení kolaudace </text:p>
          </table:table-cell>
          <table:table-cell office:value-type="string" table:style-name="tablecell">
            <text:p text:style-name="tablealignleft"> Kolaudace–&gt;Pozastavit </text:p>
          </tabl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Slouží k pozastavení kolaudace a odjištení motoru </text:p>
          </table:table-cell>
          <table:table-cell office:value-type="string" table:style-name="tablecell">
            <text:p text:style-name="tablealignleft"> Kolaudace–&gt;Pozastavit a odjisti</text:p>
          </table:table-cell>
          <table:table-cell office:value-type="string" table:style-nam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Slouží k odstranení kolaudace </text:p>
          </table:table-cell>
          <table:table-cell office:value-type="string" table:style-name="tablecell">
            <text:p text:style-name="tablealignleft"> Kolaudace–&gt;Odstranit </text:p>
          </table:table-cell>
          <table:table-cell office:value-type="string" table:style-nam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louží k uložení kolaudace do archivu </text:p>
          </table:table-cell>
          <table:table-cell office:value-type="string" table:style-name="tablecell">
            <text:p text:style-name="tablealignleft"> Kolaudace–&gt;Uložit </text:p>
          </table:table-cell>
          <table:table-cell office:value-type="string" table:style-nam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Slouží k zobrazení podrobností programu zvoleného stanovište </text:p>
          </table:table-cell>
          <table:table-cell office:value-type="string" table:style-name="tablecell">
            <text:p text:style-name="tablealignleft"> Kolaudace–&gt;Podrobnosti </text:p>
          </table:table-cell>
          <table:table-cell office:value-type="string" table:style-nam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Slouží k otevrení panelu pro nastavení programu </text:p>
          </table:table-cell>
          <table:table-cell office:value-type="string" table:style-name="tablecell">
            <text:p text:style-name="tablealignleft"> Nastavení–&gt;Možnosti </text:p>
          </table:table-cell>
          <table:table-cell office:value-type="string" table:style-nam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Slouží k otevrení panelu pro manuální správu stanovišt </text:p>
          </table:table-cell>
          <table:table-cell office:value-type="string" table:style-name="tablecell">
            <text:p text:style-name="tablealignleft"> Nástroje–&gt;Nainstalovat komponenty </text:p>
          </table:table-cell>
          <table:table-cell office:value-type="string" table:style-nam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Slouží ke zmene nastavení grafu </text:p>
          </table:table-cell>
          <table:table-cell office:value-type="string" table:style-name="tablecell">
            <text:p text:style-name="tablealignleft"> Nastavení–&gt;Graf </text:p>
          </table:table-cell>
          <table:table-cell office:value-type="string" table:style-nam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Slouží k zobrazení registru událostí </text:p>
          </table:table-cell>
          <table:table-cell office:value-type="string" table:style-name="tablecell">
            <text:p text:style-name="tablealignleft"> Soubor–&gt;Události</text:p>
          </table:table-cell>
          <table:table-cell office:value-type="string" table:style-name="tablecell"/>
          <table:table-cell office:value-type="string" table:style-name="tablecell"/>
        </table:table-row>
      </table:table>
      <text:h text:style-name="Heading_20_2" text:outline-level="2"><text:bookmark-start text:name="seznam_stanovist_a_kolaudaci"/>Seznam stanovišt a kolaudací<text:bookmark-end text:name="seznam_stanovist_a_kolaudaci"/></text:h>
      <text:p text:style-name="Text_20_body">
V seznamu ve forme stromu je zobrazena pec a príslušná stanovište pro zkoušení komponentu. Po volbe pece program zobrazí Panel stanovišt, a opacne, pri volbe stanovište dojde k zobrazení príslušných dat se seznamem získaných krivek a grafu prípadne zvoleného získávání Grafická plocha. </text:p>
      <text:p text:style-name="Text_20_body"><draw:frame draw:style-name="mediacenter" draw:name="Seznam stanovišt a kolaudací Legend" text:anchor-type="paragraph" draw:z-index="0" svg:width="2.69875cm"><draw:text-box><text:p text:style-name="legendcenter"><draw:frame draw:style-name="mediacenter" draw:name="Seznam stanovišt a kolaudací" text:anchor-type="paragraph" draw:z-index="0" svg:width="2.69875cm" svg:height="6.0060416666667cm"><draw:image xlink:href="Pictures/0b3621498d61a22badafd9f11963a52a.jpg" xlink:type="simple" xlink:show="embed" xlink:actuate="onLoad"/></draw:frame>Seznam stanovišt a kolaudací</text:p></draw:text-box></draw:frame></text:p>
      <text:p text:style-name="Text_20_body">Prípadné další kolaudace otevrené z archivu budou pridány na konec rady a budou znázorneny odlišným obrázkem:</text:p>
      <text:p text:style-name="Text_20_body">{{ icone:icone32:exportfromdatabase32np.png |}</text:p>
      <text:h text:style-name="Heading_20_2" text:outline-level="2"><text:bookmark-start text:name="panel_pece"/>Panel pece<text:bookmark-end text:name="panel_pece"/></text:h>
      <text:p text:style-name="Text_20_body">
Informace týkající se cinnosti pece jsou seskupené v níže uvedeném panelu:</text:p>
      <text:p text:style-name="Text_20_body">
<draw:frame draw:style-name="mediacenter" draw:name="Panel pece Legend" text:anchor-type="paragraph" draw:z-index="0" svg:width="5.3445833333333cm"><draw:text-box><text:p text:style-name="legendcenter"><draw:frame draw:style-name="mediacenter" draw:name="Panel pece" text:anchor-type="paragraph" draw:z-index="0" svg:width="5.3445833333333cm" svg:height="5.1329166666667cm"><draw:image xlink:href="Pictures/2aba444e8f9b9dd81f84b33d05133c39.png" xlink:type="simple" xlink:show="embed" xlink:actuate="onLoad"/></draw:frame>Panel pece</text:p></draw:text-box></draw:frame></text:p>
      <text:h text:style-name="Heading_20_5" text:outline-level="5"><text:bookmark-start text:name="prectena_teplota_c"/>Prectená teplota (°C)<text:bookmark-end text:name="prectena_teplota_c"/></text:h>
      <text:p text:style-name="Text_20_body">Slouží k zobrazení vnitrní teploty zaznamenané snímacem teploty pece.</text:p>
      <text:h text:style-name="Heading_20_5" text:outline-level="5"><text:bookmark-start text:name="nastavena_teplota_c"/>Nastavená teplota (°C)<text:bookmark-end text:name="nastavena_teplota_c"/></text:h>
      <text:p text:style-name="Text_20_body">Manuálne nastavená mezní hodnota teploty. Je aktivovaná pouze v prípade, když je zvolen Manuální rídicí režim.</text:p>
      <text:h text:style-name="Heading_20_5" text:outline-level="5"><text:bookmark-start text:name="stav"/>Stav<text:bookmark-end text:name="stav"/></text:h>
      <text:p text:style-name="Text_20_body">Informuje o provozním režimu a o stavu sériové komunikace, a je provázen príslušnou ikonou.:</text:p>
      <text:list text:style-name="List_20_1">
        <text:list-item>
          <text:p text:style-name="Text_20_body"> ONLINE–AUT.;</text:p>
        </text:list-item>
        <text:list-item>
          <text:p text:style-name="Text_20_body"> ONLINE–MAN.;</text:p>
        </text:list-item>
        <text:list-item>
          <text:p text:style-name="Text_20_body"> CHYBA.  </text:p>
        </text:list-item>
      </text:list>
      <text:p text:style-name="Text_20_body">Pri zobrazení stavu chyby v níže uvedeném rámecku bude zobrazen také popis vysvetlující zjištený problém.</text:p>
      <text:p text:style-name="Text_20_body">Kvuli seznámení se s funkcemi tlacítek si prectete odstavec Možnosti pece.</text:p>
      <text:h text:style-name="Heading_20_2" text:outline-level="2"><text:bookmark-start text:name="panel_stanovist"/>Panel stanovišt<text:bookmark-end text:name="panel_stanovist"/></text:h>
      <text:p text:style-name="Text_20_body">Panel stanovišt poskytuje celkový prehled o stavu systému a soucasne zobrazuje všechny kolaudacní ostruvky.</text:p>
      <text:p text:style-name="Text_20_body"> <draw:frame draw:style-name="mediacenter" draw:name="Panel stanovišt Legend" text:anchor-type="paragraph" draw:z-index="0" svg:width="10.583333333333cm"><draw:text-box><text:p text:style-name="legendcenter"><draw:frame draw:style-name="mediacenter" draw:name="Panel stanovišt" text:anchor-type="paragraph" draw:z-index="0" svg:width="10.583333333333cm" svg:height="8.6254166666667cm"><draw:image xlink:href="Pictures/ae49fc0c5af1522af5327da9a274ac74.png" xlink:type="simple" xlink:show="embed" xlink:actuate="onLoad"/></draw:frame>Panel stanovišt</text:p></draw:text-box></draw:frame></text:p>
      <text:p text:style-name="Text_20_body">V horní cásti je pro všechny stanovište zobrazené císlo zkoušky, datum/cas spuštení, popis a kolaudacní program. Bezprostredne pod každým stanovištem jsou uvedeny následující informace:
</text:p>
      <text:list text:style-name="List_20_1">
        <text:list-item>
          <text:p text:style-name="Text_20_body"> Vlevo nahore je zobrazeno císlo stanovište, zatímco napravo je zobrazena barevná kontrolka a štítek, které informují o stavu zpusobem shrnutým v níže uvedené tabulce:</text:p>
        </text:list-item>
      </text:list>
      <table:table>
        <table:table-column/>
        <table:table-column/>
        <table:table-column/>
        <table:table-row>
          <table:table-cell office:value-type="string" table:style-name="tableheader" table:number-columns-spanned="3">
            <text:p text:style-name="Table_20_Heading"> Seznam stavu stanoviš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15b0dc788ccffc0d0dc454093d484fc.png" xlink:type="simple" xlink:show="embed" xlink:actuate="onLoad"/></draw:frame> </text:p>
          </table:table-cell>
          <table:table-cell office:value-type="string" table:style-name="tablecell">
            <text:p text:style-name="tablealignleft"> EMPTY (PRÁZDNÉ) </text:p>
          </table:table-cell>
          <table:table-cell office:value-type="string" table:style-name="tablecell">
            <text:p text:style-name="tablealignleft"> Na stanovišti neprobíhá kolaudac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ffbc6256c7455480110c728ba009a47.png" xlink:type="simple" xlink:show="embed" xlink:actuate="onLoad"/></draw:frame> </text:p>
          </table:table-cell>
          <table:table-cell office:value-type="string" table:style-name="tablecell">
            <text:p text:style-name="tablealignleft"> OFF (VYP.) </text:p>
          </table:table-cell>
          <table:table-cell office:value-type="string" table:style-name="tablecell">
            <text:p text:style-name="tablealignleft"> Stanovište s kolaudací, která není aktivní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b3b1c34ae6599eb9fb032d65125e2ee.png" xlink:type="simple" xlink:show="embed" xlink:actuate="onLoad"/></draw:frame> </text:p>
          </table:table-cell>
          <table:table-cell office:value-type="string" table:style-name="tablecell">
            <text:p text:style-name="tablealignleft"> ON (ZAP.) </text:p>
          </table:table-cell>
          <table:table-cell office:value-type="string" table:style-name="tablecell">
            <text:p text:style-name="tablealignleft"> Stanovište s aktivní kolaudací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d3adc346947afeaea85578619f4bb53.png" xlink:type="simple" xlink:show="embed" xlink:actuate="onLoad"/></draw:frame> </text:p>
          </table:table-cell>
          <table:table-cell office:value-type="string" table:style-name="tablecell">
            <text:p text:style-name="tablealignleft"> ERR (CHYBA) </text:p>
          </table:table-cell>
          <table:table-cell office:value-type="string" table:style-name="tablecell">
            <text:p text:style-name="tablealignleft"> Chyba komunikace hardwaru se stanovištem </text:p>
          </table:table-cell>
        </table:table-row>
      </table:table>
      <text:list text:style-name="List_20_1">
        <text:list-item>
          <text:p text:style-name="Text_20_body"> Bezprostredne pod nimi je zobrazen <text:span text:style-name="Strong_20_Emphasis">dodavatel/typ</text:span>, <text:span text:style-name="Strong_20_Emphasis">model</text:span> , <text:span text:style-name="Strong_20_Emphasis">vzorek/kód</text:span> a <text:span text:style-name="Strong_20_Emphasis">výr. dávka/stroj</text:span>, vztaženy na komponent. Na základe druhu spušteného programu jsou dále uvádeny níže uvedené podrobnosti o kolaudaci: </text:p>
          <text:list text:style-name="Numbering_20_1">
            <text:list-item>
              <text:p text:style-name="Text_20_body"> Standardní program: aktuální krok, celkový krok, aktuální cyklus, celkový pocet cyklu a absolutní pocitadlo spušteného cyklu;</text:p>
            </text:list-item>
            <text:list-item>
              <text:p text:style-name="Text_20_body"> Pokrocilý program: aktuální blok, celkový pocet bloku, aktuální príkaz, celkový pocet príkazu a název spušteného príkazu;</text:p>
            </text:list-item>
          </text:list>
        </text:list-item>
      </text:list>
      <text:list text:style-name="List_20_1">
        <text:list-item>
          <text:p text:style-name="Text_20_body"> Na záver je ješte níže zobrazen graf a prostrednictvím šipky smerem doprava nebo doleva je oznacen smer posledního provedeného otácení. Bezprostredne pod teplotou zaznamenávání a tlakem pusobícím na komponent (*). Napravo se nachází ikona cervené nebo zelené barvy s nápisem „OK“, „KO“, poukazující na prítomnost nebo neprítomnost chyb v zaznamenávání krouticího momentu (jak je uvedeno ve dvou polích, která se nacházejí pod uvedeným oznacením).</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V tomto systému se nepocítá s ctením tlaku.</text:p>
          </table:table-cell>
        </table:table-row>
      </table:table>
      <text:h text:style-name="Heading_20_2" text:outline-level="2"><text:bookmark-start text:name="graficka_plocha"/>Grafická plocha<text:bookmark-end text:name="graficka_plocha"/></text:h>
      <text:p text:style-name="Text_20_body">
Volbou jednoho stanovište v seznamu kolaudací, program zobrazí seznam zaznamenaných krivek a príslušný graf se získanými nebo získávanými hodnotami:</text:p>
      <text:p text:style-name="Text_20_body"><draw:frame draw:style-name="mediacenter" draw:name="Grafická plocha Legend" text:anchor-type="paragraph" draw:z-index="0" svg:width="15.875cm"><draw:text-box><text:p text:style-name="legendcenter"><draw:frame draw:style-name="mediacenter" draw:name="Grafická plocha" text:anchor-type="paragraph" draw:z-index="0" svg:width="15.875cm" svg:height="12.276666666667cm"><draw:image xlink:href="Pictures/90a7f03a75fc55e1fdaf9af5e874d5a3.png" xlink:type="simple" xlink:show="embed" xlink:actuate="onLoad"/></draw:frame>Grafická plocha</text:p></draw:text-box></draw:frame></text:p>
      <text:p text:style-name="Text_20_body">V horním panelu jsou uvedeny následující tlacítka:</text:p>
      <table:table>
        <table:table-column/>
        <table:table-column/>
        <table:table-row>
          <table:table-cell office:value-type="string" table:style-name="tableheader" table:number-columns-spanned="2">
            <text:p text:style-name="Table_20_Heading"> Nástroje grafické plochy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Slouží k soucasnému zobrazení všech získaných krivek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Slouží k soucasnému zobrazení všech krivek, zaznamenaných proti smeru hodinových rucicek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Slouží k soucasnému zobrazení krivek, zaznamenaných ve smeru hodinových rucicek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Slouží k zobrazování krivek s nejvyššími špickovými hodnotami, získanými behem otácení. Pocet zvolených krivek je nastavitelný v možnostech programu.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louží k volbe krivek chybou. Pridržením tlacítek SHIFT + CTRL ve stisknutém stavu se aktivuje funkce odstranení chybne zaznamenaných krivek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dbd1876ae44490d124249b0ad1f1257.png" xlink:type="simple" xlink:show="embed" xlink:actuate="onLoad"/></draw:frame> </text:p>
          </table:table-cell>
          <table:table-cell office:value-type="string" table:style-name="tablecell">
            <text:p text:style-name="tablealignleft"> Slouží ke zrušení volby krivek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7847de7444e67cb8c8778363c45e6bb0.png" xlink:type="simple" xlink:show="embed" xlink:actuate="onLoad"/></draw:frame> </text:p>
          </table:table-cell>
          <table:table-cell office:value-type="string" table:style-name="tablecell">
            <text:p text:style-name="tablealignleft"> Slouží k vyloucení zvolených krivek z tisku záznamu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b4f2a1b3f18c0af2e62e5a17c166f0e.png" xlink:type="simple" xlink:show="embed" xlink:actuate="onLoad"/></draw:frame> </text:p>
          </table:table-cell>
          <table:table-cell office:value-type="string" table:style-name="tablecell">
            <text:p text:style-name="tablealignleft"> Slouží k odstranení vyloucení predtím zvolených krivek „Vyloucené“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Slouží k tisku záznamu zvolených krivek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Slouží k exportování hodnot zvolených krivek v textovém formátu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louží k uložení grafu zobrazeného na obrázku ve formátu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Slouží k odstranení bodu vložených do grafu </text:p>
          </table:table-cell>
        </table:table-row>
      </table:table>
      <text:p text:style-name="Text_20_body">
V seznamu jsou pro každou zaznamenanou krivku uvedené následující informace:</text:p>
      <text:list text:style-name="List_20_1">
        <text:list-item>
          <text:p text:style-name="Text_20_body"> císlo kroku nebo kombinace blok/príkaz v prípade pokrocilého programování;</text:p>
        </text:list-item>
        <text:list-item>
          <text:p text:style-name="Text_20_body"> císlo cyklu vztahujícího se na krok nebo na blok;</text:p>
        </text:list-item>
        <text:list-item>
          <text:p text:style-name="Text_20_body"> datum a cas zaznamenání;</text:p>
        </text:list-item>
        <text:list-item>
          <text:p text:style-name="Text_20_body"> smer: VS oznacuje otácení ve smeru hodinových rucicek a PS oznacuje otácení proti smeru hodinových rucicek;</text:p>
        </text:list-item>
        <text:list-item>
          <text:p text:style-name="Text_20_body"> teplota zaznamenaná na konci otácení (*);</text:p>
        </text:list-item>
        <text:list-item>
          <text:p text:style-name="Text_20_body"> tlak zaznamenaný na konci otácení;</text:p>
        </text:list-item>
        <text:list-item>
          <text:p text:style-name="Text_20_body"> zahájení otácení (vyjádrené prostrednictvím úhlové polohy);</text:p>
        </text:list-item>
        <text:list-item>
          <text:p text:style-name="Text_20_body"> dosažená úhlová poloha;</text:p>
        </text:list-item>
        <text:list-item>
          <text:p text:style-name="Text_20_body"> rychlost otácení (vyjádrená ve stupních za sekundu);</text:p>
        </text:list-item>
        <text:list-item>
          <text:p text:style-name="Text_20_body"> druh krivky, který muže být „Aut.“ pro krivky uložené do pameti podle nastavení programu kolaudace, nebo prázdná pro ostatní krivky uložené kvuli zápornému výsledku;</text:p>
        </text:list-item>
        <text:list-item>
          <text:p text:style-name="Text_20_body"> maximální hodnota krouticího momentu (Nm);</text:p>
        </text:list-item>
        <text:list-item>
          <text:p text:style-name="Text_20_body"> výsledek krivky;</text:p>
        </text:list-item>
        <text:list-item>
          <text:p text:style-name="Text_20_body"> výsledek vstupu 1, axiálního pohybu, zaznamenaný na konci otácení;</text:p>
        </text:list-item>
        <text:list-item>
          <text:p text:style-name="Text_20_body"> pocet zaznamenaných kontaktu (pro vstupy 2,3,4) behem fáze otácení. Ty, které se vyznacují prítomností chyby, jsou ohraniceny symboly <text:span text:style-name="Strong_20_Emphasis">&lt; &gt;</text:span>.</text:p>
        </text:list-item>
      </text:list>
      <text:p text:style-name="Text_20_body">
Krivky se záporným výsledkem, dosaženým kvuli prekrocení jmenovité hodnoty pri zaznamenávání krouticího momentu nebo kvuli problémum v kontaktech, budou zobrazené cervene. Krivky <text:span text:style-name="Strong_20_Emphasis">Vyloucené</text:span> príslušným tlacítkem jsou zvýraznené šedým pozadím.</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V tomto systému nedochází k zaznamenávání tlaku.</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Teplota bude ctená rídícím zarízením pece.</text:p>
          </table:table-cell>
        </table:table-row>
      </table:table>
      <text:p text:style-name="Text_20_body">V rámecku ve spodní cásti jsou uvedené krivky týkající se probírané kolaudace. Stupnice krouticího momentu vyjádrená v newtonech nebo v kilogramech je usporádaná svisle, zatímco stupnice stupnu je nakreslena vodorovne. 
Stisknutím levého tlacítka myši na grafické ploše dojde v daném míste k vložení bodu, který znázornuje zaznamenanou hodnotu krouticího momentu (v závorkách je uvedena úhlová poloha vyjádrena ve stupních).
Když podržíte stisknuté pravé tlacítko myši, bude možné rychle prozkoumat hodnoty krouticího momentu zobrazené vedle svislého panelu, kresleného nepretržite v míste myši.  </text:p>
      <text:p text:style-name="Text_20_body"><draw:frame draw:style-name="mediacenter" draw:name=" Príklad tisku grafu Legend" text:anchor-type="paragraph" draw:z-index="0" svg:width="13.229166666667cm"><draw:text-box><text:p text:style-name="legendcenter"><draw:frame draw:style-name="mediacenter" draw:name=" Príklad tisku grafu" text:anchor-type="paragraph" draw:z-index="0" svg:width="13.229166666667cm" svg:height="9.36625cm"><draw:image xlink:href="Pictures/5a5d9f934b733dc5aa0e5dfc9ee83c8e.png" xlink:type="simple" xlink:show="embed" xlink:actuate="onLoad"/></draw:frame> Príklad tisku grafu</text:p></draw:text-box></draw:frame></text:p>
      <text:p text:style-name="Text_20_body">Volbou jediné krivky program zobrazí dva svislé panely a bude obsahovat také zkoušenou cást pro zaznamenávání chyb krouticího momentu.  Polohy panelu se vztahují na stupne tolerance nastavené v možnostech programu v okamžiku spuštení kolaudace.</text:p>
      <text:p text:style-name="Text_20_body"><draw:frame draw:style-name="mediacenter" draw:name=" Príklad zobrazení krivky Legend" text:anchor-type="paragraph" draw:z-index="0" svg:width="13.229166666667cm"><draw:text-box><text:p text:style-name="legendcenter"><draw:frame draw:style-name="mediacenter" draw:name=" Príklad zobrazení krivky" text:anchor-type="paragraph" draw:z-index="0" svg:width="13.229166666667cm" svg:height="4.8154166666667cm"><draw:image xlink:href="Pictures/c52539b67042f3539bd97ce8256bb33d.png" xlink:type="simple" xlink:show="embed" xlink:actuate="onLoad"/></draw:frame> Príklad zobrazení krivky</text:p></draw:text-box></draw:frame></text:p>
      <text:h text:style-name="Heading_20_1" text:outline-level="1"><text:bookmark-start text:name="kolaudace"/>Kolaudace<text:bookmark-end text:name="kolaudace"/></text:h>
      <text:p text:style-name="Text_20_body">
V této cásti uvidíme podrobne všechny úkony, které lze provést behem fází kolaudace: spuštení, pozastavení, obnovení, zmenu, odstranení a uložení do pameti. </text:p>
      <text:h text:style-name="Heading_20_2" text:outline-level="2"><text:bookmark-start text:name="nova"/>Nová<text:bookmark-end text:name="nova"/></text:h>
      <text:p text:style-name="Text_20_body">Pro zahájení fáze pohybu a získávání hodnot krouticího momentu je treba vytvorit kolaudaci.
Zvolte z menu <text:span text:style-name="Emphasis"><text:span text:style-name="Strong_20_Emphasis">Kolaudace » Nová</text:span></text:span>, stisknete tlacítka <text:span text:style-name="Strong_20_Emphasis">CTRL+N</text:span>; nebo jednoduše stisknete níže uvedené tlacítko v panelu nástroju:</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Program zobrazí rozhraní pro zadání dat týkajících se zkoušky, kterou je treba provést:</text:p>
      <text:p text:style-name="Text_20_body"><draw:frame draw:style-name="mediacenter" draw:name="Okno pro spuštení nové kolaudace Legend" text:anchor-type="paragraph" draw:z-index="0" svg:width="10.583333333333cm"><draw:text-box><text:p text:style-name="legendcenter"><draw:frame draw:style-name="mediacenter" draw:name="Okno pro spuštení nové kolaudace" text:anchor-type="paragraph" draw:z-index="0" svg:width="10.583333333333cm" svg:height="14.975416666667cm"><draw:image xlink:href="Pictures/b83313f78a7b170e4c49134f94c07b28.png" xlink:type="simple" xlink:show="embed" xlink:actuate="onLoad"/></draw:frame>Okno pro spuštení nové kolaudace</text:p></draw:text-box></draw:frame></text:p>
      <text:p text:style-name="Text_20_body">
Predevším je treba zvolit stanovište, na kterých bude probíhat kolaudace, a poté stisknout tlacítkem myši na ikony ventilu v horním rámecku kvuli jejich aktivaci nebo zrušení. 
Když je to potrebné, i když to nevyžaduje kolaudace, zadejte kód použité plochy.
Následne bude treba pro každý zkoušený komponent zadat níže uvedené informace: Model, Popis, Dodavatel/Typ, Otácení doleva (stupne), Otácení doprava, Maximální krouticí moment (Nm), Tlak (N), Tolerance tlaku (N), Axiální kontakty, Kontakty otácení, Vzorek/Kód, Výr. dávka/Stroj a prípadné další poznámky.
Poté zvolte všechna stanovište uvedená v seznamu dvojklikem myší ve sloupci <text:span text:style-name="Strong_20_Emphasis">Všechny</text:span> a stisknutím tlacítka <text:span text:style-name="Strong_20_Emphasis">Nacítat</text:span> za úcelem prístupu do archivu ventilu.</text:p>
      <text:p text:style-name="Text_20_body"><draw:frame draw:style-name="mediacenter" draw:name="Archiv komponentu Legend" text:anchor-type="paragraph" draw:z-index="0" svg:width="10.583333333333cm"><draw:text-box><text:p text:style-name="legendcenter"><draw:frame draw:style-name="mediacenter" draw:name="Archiv komponentu" text:anchor-type="paragraph" draw:z-index="0" svg:width="10.583333333333cm" svg:height="7.9375cm"><draw:image xlink:href="Pictures/b48f068c971e86ec18d38ec7969f3d3c.png" xlink:type="simple" xlink:show="embed" xlink:actuate="onLoad"/></draw:frame>Archiv komponentu</text:p></draw:text-box></draw:frame></text:p>
      <text:p text:style-name="Text_20_body">Zaevidujte komponent v seznamu a stisknete tlacítko <text:span text:style-name="Strong_20_Emphasis">Zvolit</text:span> kvuli návratu na panel pro spuštení kolaudace.
Následne je možné manuálne zmenit nacítané informace také pro jediný komponent jednoduše prostrednictvím volby komponentu v seznamu. </text:p>
      <text:p text:style-name="Text_20_body">Na záver kvuli volbe programu kolaudace (jediný pro všechny komponenty), kliknete v panelu Standardních nebo Pokrocilých programu a stisknete tlacítko <text:span text:style-name="Strong_20_Emphasis">Nacítat</text:span> kvuli prístupu do okna pro volbu.</text:p>
      <text:p text:style-name="Text_20_body">Zaevidujte jej v seznamu tech, které se nacházejí v archivu nebo stisknete tlacítko <text:span text:style-name="Strong_20_Emphasis">Zvolit</text:span>.  Podrobnejší informace o správe standardních a pokrocilých programu najdete v príslušném odstavci v kapitole Archiv. </text:p>
      <text:p text:style-name="Text_20_body">Dokoncete uvedený postup tlacítkem <text:span text:style-name="Strong_20_Emphasis">Potvrdit</text:span> nebo stisknete tlacítko <text:span text:style-name="Strong_20_Emphasis">Zrušit</text:span> kvuli zrušení spuštení.</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Zmena nekterých polí, které se týkají otácení, tlaku a vstupu je dovolena pouze po autentifikaci zadáním hesla.</text:p>
          </table:table-cell>
        </table:table-row>
      </table:table>
      <text:h text:style-name="Heading_20_2" text:outline-level="2"><text:bookmark-start text:name="zopakovat"/>Zopakovat<text:bookmark-end text:name="zopakovat"/></text:h>
      <text:p text:style-name="Text_20_body">Po ukoncení jedné kolaudace je možné spustit novou se stejnými parametry a stejným programem jako predchozí. 
Zvolte v menu <text:span text:style-name="Emphasis"><text:span text:style-name="Strong_20_Emphasis">Kolaudace » Zopakovat</text:span></text:span> nebo stisknete tlacítka <text:span text:style-name="Strong_20_Emphasis">CTRL+R</text:span>, nebo jednoduše stisknete níže uvedené tlacítko v panelu nástroju:</text:p>
      <text:p text:style-name="Text_20_body">{{ icone:icone32:newtextdocument32np.png |}</text:p>
      <text:p text:style-name="Text_20_body">Jako v prípade zmeny (viz následující odstavec), program zobrazí okno pro zadání nebo zmenu všech parametru, které nemají vliv na cinnost kolaudace.</text:p>
      <text:h text:style-name="Heading_20_2" text:outline-level="2"><text:bookmark-start text:name="zmena"/>Zmena<text:bookmark-end text:name="zmena"/></text:h>
      <text:p text:style-name="Text_20_body">
Také behem kolaudace je možné zmenit cást predtím zadaných, ciste popisných dat, které neovlivnují prubeh samotné zkoušky. Zvolte v menu <text:span text:style-name="Emphasis"><text:span text:style-name="Strong_20_Emphasis">Kolaudace » Zmenit</text:span></text:span> nebo stisknete tlacítka <text:span text:style-name="Strong_20_Emphasis">CTRL+M</text:span>, nebo jednoduše stisknete níže uvedené tlacítko v panelu nástroju:</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Ze zobrazeného okna je možné korigovat identifikacní údaje stanovište: model, popis, dodavatel/typ, vzorek/kód, výr. dávka/stroj a poznámky. 
Není možné menit: maximální krouticí moment, pocet axiálních kontaktu a kontaktu otácení, úhlovou polohu otácení (doleva a doprava), jmenovitou hodnotu tlaku a príslušnou toleranci, a probíhající program kolaudace.
Když kolaudace ješte nebyla spuštena, je také možné z ní odstranit jedno nebo více stanovišt.  Je treba stisknout myší odpovídající ikonu v rámecku nahore a odpovedet <text:span text:style-name="Strong_20_Emphasis">Ano</text:span> na následující hlášení vyžadující potvrzení.  Dojde k odstranení stanovište z kolaudace a dané stanovište zustane prázdné.</text:p>
      <text:h text:style-name="Heading_20_2" text:outline-level="2"><text:bookmark-start text:name="spusteni"/>Spuštení<text:bookmark-end text:name="spusteni"/></text:h>
      <text:p text:style-name="Text_20_body">Po vytvorení nové kolaudace bude potrebné ji spustit.
Zvolte v menu <text:span text:style-name="Emphasis"><text:span text:style-name="Strong_20_Emphasis">Kolaudace » Spustit</text:span></text:span> nebo stisknete tlacítko <text:span text:style-name="Strong_20_Emphasis">F5</text:span>, nebo jednoduše stisknete níže uvedené tlacítko v panelu nástroju:</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Po zahájení kolaudace bude program v reálném case ukazovat graf zaznamenaného krouticího momentu i hodnoty teploty a tlaku (*) zaznamenané na komponentu.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V tomto systému se nepocítá se zaznamenáváním tlaku</text:p>
          </table:table-cell>
        </table:table-row>
      </table:table>
      <text:p text:style-name="Text_20_body">Stejnou funkci lze použít také pro obnovení predtím prerušené kolaudace.</text:p>
      <text:h text:style-name="Heading_20_2" text:outline-level="2"><text:bookmark-start text:name="preruseni"/>Prerušení<text:bookmark-end text:name="preruseni"/></text:h>
      <text:p text:style-name="Text_20_body">Prerušení kolaudace pozastavení získávání dat, které muže být následne obnoveno. Pro pozastavení kolaudace je treba zvolit v menu <text:span text:style-name="Emphasis"><text:span text:style-name="Strong_20_Emphasis">Kolaudace » Pozastavit</text:span></text:span> nebo stisknout tlacítko <text:span text:style-name="Strong_20_Emphasis">F6</text:span>, nebo jednoduše stisknout níže uvedené tlacítko v panelu nástroju:</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Poté zvolte <text:span text:style-name="Strong_20_Emphasis">Ano</text:span> v následujícím hlášení vyžadujícím potvrzení. Vyckejte, až program dokoncí fázi pohybu za úcelem premístení komponentu do pocátecní nulové polohy.</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Behem spuštení pokrocilého programu se proces zastaví po provedení posledního cyklického príkazu bloku</text:p>
          </table:table-cell>
        </table:table-row>
      </table:table>
      <text:h text:style-name="Heading_20_2" text:outline-level="2"><text:bookmark-start text:name="preruseni_s_odjistenim_motoru"/>Prerušení s odjištením motoru<text:bookmark-end text:name="preruseni_s_odjistenim_motoru"/></text:h>
      <text:p text:style-name="Text_20_body">Jako v prípade funkce <text:span text:style-name="Strong_20_Emphasis">Prerušení</text:span>, také tato zastaví kolaudaci a odjistí motory po jejich premístení do pocátecní polohy.
Pro pozastavení kolaudace zvolte v menu <text:span text:style-name="Emphasis"><text:span text:style-name="Strong_20_Emphasis">Kolaudace » Pozastavit</text:span></text:span> nebo stisknete níže uvedené tlacítko v panelu nástroju:</text:p>
      <text:p text:style-name="Text_20_body"><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Poté zvolte <text:span text:style-name="Strong_20_Emphasis">Ano</text:span> v následujícím hlášení vyžadujícím potvrzení. Vyckejte, až program dokoncí fázi pohybu za úcelem premístení komponentu do pocátecní nulové polohy.</text:p>
      <text:h text:style-name="Heading_20_2" text:outline-level="2"><text:bookmark-start text:name="odstraneni"/>Odstranení<text:bookmark-end text:name="odstraneni"/></text:h>
      <text:p text:style-name="Text_20_body">
Odstranení kolaudace spocívá v definitivním vymazání všech získaných dat. Pro provedení tohoto úkonu je treba zvolit v menu <text:span text:style-name="Emphasis"><text:span text:style-name="Strong_20_Emphasis">Kolaudace » Odstranit</text:span></text:span> nebo jednoduše stisknout níže uvedené tlacítko v panelu nástroju:</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Poté stisknete <text:span text:style-name="Strong_20_Emphasis">Ano</text:span> v následujícím hlášení vyžadujícím potvrzení.</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Odstranená kolaudace nemuže být obnovena a proto venujte použití tohoto príkazu velkou pozornost.</text:p>
          </table:table-cell>
        </table:table-row>
      </table:table>
      <text:h text:style-name="Heading_20_2" text:outline-level="2"><text:bookmark-start text:name="ulozeni_do_pameti"/>Uložení do pameti<text:bookmark-end text:name="ulozeni_do_pameti"/></text:h>
      <text:p text:style-name="Text_20_body">
Tato funkce umožnuje uložit do archivu dokoncenou nebo prerušenou kolaudaci.  Predevším doporucujeme dokoncit kompletní zadávání dat týkajících se zkoušky a príslušného výsledku kolaudace, aby jej po uložení do archivu bylo možné snadno vyhledat prostrednictvím vyhledávacích nástroju.
Zvolte v menu položku <text:span text:style-name="Emphasis"><text:span text:style-name="Strong_20_Emphasis">Kolaudace » Uložit</text:span></text:span> nebo jednoduše stisknete níže uvedené tlacítko v panelu nástroju:</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Zvolte <text:span text:style-name="Strong_20_Emphasis">Ano</text:span> v následujícím hlášení vyžadujícím potvrzení.</text:p>
      <text:h text:style-name="Heading_20_2" text:outline-level="2"><text:bookmark-start text:name="podrobnosti"/>Podrobnosti<text:bookmark-end text:name="podrobnosti"/></text:h>
      <text:p text:style-name="Text_20_body">
Je možné kdykoli zobrazit podrobnosti o programu spuštené kolaudace. 
Predevším je treba zvolit jedno ze stanovišt v seznamu vpravo a poté zvolit z menu <text:span text:style-name="Emphasis"><text:span text:style-name="Strong_20_Emphasis">Kolaudace » Podrobnosti</text:span></text:span>, nebo stisknout kombinaci tlacítek <text:span text:style-name="Strong_20_Emphasis">CTRL+D</text:span>, nebo stisknout níže uvedené tlacítko v Panelu nástroju:</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V okne, které se zobrazí, je uveden souhrnný prehled všech parametru kolaudace a v prípade standardního programu i všechny kroky spušteného programu, zatímco v prípade pokrocilého programu jsou v uvedeném okne uvedeny informace o blocích a príkazech kolaudace.</text:p>
      <text:p text:style-name="Text_20_body">Pro návrat na hlavní stránku stisknete tlacítko <text:span text:style-name="Strong_20_Emphasis">Ukoncit</text:span>.</text:p>
      <text:h text:style-name="Heading_20_3" text:outline-level="3"><text:bookmark-start text:name="podrobnosti_o_standardnim_programu"/>Podrobnosti o standardním programu<text:bookmark-end text:name="podrobnosti_o_standardnim_programu"/></text:h>
      <text:p text:style-name="Text_20_body">
<draw:frame draw:style-name="mediacenter" draw:name="Podrobnosti standardního zkušebního programu Legend" text:anchor-type="paragraph" draw:z-index="0" svg:width="10.583333333333cm"><draw:text-box><text:p text:style-name="legendcenter"><draw:frame draw:style-name="mediacenter" draw:name="Podrobnosti standardního zkušebního programu" text:anchor-type="paragraph" draw:z-index="0" svg:width="10.583333333333cm" svg:height="6.8527083333333cm"><draw:image xlink:href="Pictures/e1fc4713f939043cb83a0985cf7e5fdc.png" xlink:type="simple" xlink:show="embed" xlink:actuate="onLoad"/></draw:frame>Podrobnosti standardního zkušebního programu</text:p></draw:text-box></draw:frame></text:p>
      <text:p text:style-name="Text_20_body">Pro každý krok programu se zobrazí:</text:p>
      <text:list text:style-name="List_20_1">
        <text:list-item>
          <text:p text:style-name="Text_20_body"> <text:span text:style-name="Strong_20_Emphasis">C.:</text:span> Poradové císlo;</text:p>
        </text:list-item>
        <text:list-item>
          <text:p text:style-name="Text_20_body"> <text:span text:style-name="Strong_20_Emphasis">Celk. pocet c.:</text:span> Celkový pocet cyklu; </text:p>
        </text:list-item>
        <text:list-item>
          <text:p text:style-name="Text_20_body"> <text:span text:style-name="Strong_20_Emphasis">Zah. ot.:</text:span> Úhlová poloha zahájení otácení;</text:p>
        </text:list-item>
        <text:list-item>
          <text:p text:style-name="Text_20_body"> <text:span text:style-name="Strong_20_Emphasis">Uk. ot.:</text:span> Úhlová poloha ukoncení otácení;</text:p>
        </text:list-item>
        <text:list-item>
          <text:p text:style-name="Text_20_body"> <text:span text:style-name="Strong_20_Emphasis">Stupne/s:</text:span> Rychlost otácení;</text:p>
        </text:list-item>
        <text:list-item>
          <text:p text:style-name="Text_20_body"> <text:span text:style-name="Strong_20_Emphasis">C. axiál. pohybu:</text:span> Pocet cyklu, po kterých bude proveden axiální pohyb;</text:p>
        </text:list-item>
        <text:list-item>
          <text:p text:style-name="Text_20_body"> <text:span text:style-name="Strong_20_Emphasis">C. zazn. krout. m.:</text:span> Pocet cyklu, po kterých bude provedeno zaznamenání krouticího momentu;</text:p>
        </text:list-item>
        <text:list-item>
          <text:p text:style-name="Text_20_body"> <text:span text:style-name="Strong_20_Emphasis">T. (°C):</text:span> Cílová teplota pece; </text:p>
        </text:list-item>
        <text:list-item>
          <text:p text:style-name="Text_20_body"> <text:span text:style-name="Strong_20_Emphasis">C. uvolnení:</text:span> Pocet cyklu, po kterých bude provedeno uvolnení;</text:p>
        </text:list-item>
        <text:list-item>
          <text:p text:style-name="Text_20_body"> <text:span text:style-name="Strong_20_Emphasis">Cekání:</text:span> Cekací doba na konci otácení pred provedením návratu;</text:p>
        </text:list-item>
        <text:list-item>
          <text:p text:style-name="Text_20_body"> <text:span text:style-name="Strong_20_Emphasis">Smer:</text:span> Pocátecní smer otácení; </text:p>
        </text:list-item>
        <text:list-item>
          <text:p text:style-name="Text_20_body"> <text:span text:style-name="Strong_20_Emphasis">Ax. kontakty:</text:span> Pripojené axiální kontakty;</text:p>
        </text:list-item>
        <text:list-item>
          <text:p text:style-name="Text_20_body"> <text:span text:style-name="Strong_20_Emphasis">Kontakty ot.:</text:span> Pripojené kontakty otácení.</text:p>
        </text:list-item>
      </text:list>
      <text:h text:style-name="Heading_20_3" text:outline-level="3"><text:bookmark-start text:name="podrobnosti_o_pokrocilem_programu"/>Podrobnosti o pokrocilém programu<text:bookmark-end text:name="podrobnosti_o_pokrocilem_programu"/></text:h>
      <text:p text:style-name="Text_20_body">
<draw:frame draw:style-name="mediacenter" draw:name="Podrobnosti pokrocilého zkušebního programu Legend" text:anchor-type="paragraph" draw:z-index="0" svg:width="10.583333333333cm"><draw:text-box><text:p text:style-name="legendcenter"><draw:frame draw:style-name="mediacenter" draw:name="Podrobnosti pokrocilého zkušebního programu" text:anchor-type="paragraph" draw:z-index="0" svg:width="10.583333333333cm" svg:height="6.8527083333333cm"><draw:image xlink:href="Pictures/5b1555c9b17b182b180ab17546089aa0.png" xlink:type="simple" xlink:show="embed" xlink:actuate="onLoad"/></draw:frame>Podrobnosti pokrocilého zkušebního programu</text:p></draw:text-box></draw:frame></text:p>
      <text:p text:style-name="Text_20_body">Toto okno zobrazuje seznam bloku s príslušnými príkazy, které charakterizují aktuální program. Pro každý blok vedle poradového císla (v hranatých závorkách) a názvu, je uveden také pocet provedených cyklu i celkový pocet cyklu. O málo níže je uveden seznam všech príkazu v rozšírené verzi s príslušnými parametry uvedenými v hranatých závorkách. Ikony nalevo od každého jednoho prvku informují o aktuálním stavu programu:
</text:p>
      <table:table>
        <table:table-column/>
        <table:table-column/>
        <table:table-row>
          <table:table-cell office:value-type="string" table:style-name="tableheader">
            <text:p text:style-name="Table_20_Heading">Ikona</text:p>
          </table:table-cell>
          <table:table-cell office:value-type="string" table:style-name="tableheader">
            <text:p text:style-name="Table_20_Heading">Popis</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provedený blok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spuštený blok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neprovedený blok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provedený cyklický príkaz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spuštený cyklický príkaz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neprovedený cyklický príkaz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provedený príkaz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spuštený príkaz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neprovedený príkaz </text:p>
          </table:table-cell>
        </table:table-row>
      </table:table>
      <text:h text:style-name="Heading_20_2" text:outline-level="2"><text:bookmark-start text:name="maximalni_hodnoty"/>Maximální hodnoty<text:bookmark-end text:name="maximalni_hodnoty"/></text:h>
      <text:p text:style-name="Text_20_body">
Tato funkce umožnuje analyzovat pro každé stanovište maximální hodnoty krivek krouticího momentu získané behem kolaudace.
Zvolte z menu <text:span text:style-name="Emphasis"><text:span text:style-name="Strong_20_Emphasis">Kolaudace » Maximální hodnoty</text:span></text:span>, nebo stisknete kombinaci tlacítek <text:span text:style-name="Strong_20_Emphasis">CTRL + V</text:span> kvuli zobrazení níže uvedeného okna:</text:p>
      <text:p text:style-name="Text_20_body"><draw:frame draw:style-name="mediacenter" draw:name="Okno s maximálními hodnotami Legend" text:anchor-type="paragraph" draw:z-index="0" svg:width="10.583333333333cm"><draw:text-box><text:p text:style-name="legendcenter"><draw:frame draw:style-name="mediacenter" draw:name="Okno s maximálními hodnotami" text:anchor-type="paragraph" draw:z-index="0" svg:width="10.583333333333cm" svg:height="8.810625cm"><draw:image xlink:href="Pictures/0189e0083fdba0ff637d721f82eb7ab6.png" xlink:type="simple" xlink:show="embed" xlink:actuate="onLoad"/></draw:frame>Okno s maximálními hodnotami</text:p></draw:text-box></draw:frame></text:p>
      <text:p text:style-name="Text_20_body">Jedno nebo více stanovišt, které mají být analyzovány, lze zvolit v seznamu viditelném v levé horní cásti samotného okna. 
Bezprostredne pod ní je treba aktivovat pole <text:span text:style-name="Strong_20_Emphasis">Ve smeru hod. rucicek</text:span>/<text:span text:style-name="Strong_20_Emphasis">Proti smeru hod. rucicek</text:span> pro zobrazení príslušných krivek.</text:p>
      <text:p text:style-name="Text_20_body">V uvedeném okne jsou zobrazeny tri grafy, konkrétne pocínaje shora:
</text:p>
      <text:list text:style-name="List_20_1">
        <text:list-item>
          <text:p text:style-name="Text_20_body"> <text:span text:style-name="Strong_20_Emphasis">graf krivek maximálních hodnot</text:span>;</text:p>
        </text:list-item>
        <text:list-item>
          <text:p text:style-name="Text_20_body"> <text:span text:style-name="Strong_20_Emphasis">graf chyb v kontaktech</text:span>;</text:p>
        </text:list-item>
        <text:list-item>
          <text:p text:style-name="Text_20_body"> <text:span text:style-name="Strong_20_Emphasis">graf teploty zaznamenané v peci</text:span>.</text:p>
        </text:list-item>
      </text:list>
      <text:p text:style-name="Text_20_body">Krivky zobrazené v prvním jsou ovlivneny níže uvedenými možnostmi:
</text:p>
      <text:list text:style-name="List_20_1">
        <text:list-item>
          <text:p text:style-name="Text_20_body"> <text:span text:style-name="Strong_20_Emphasis">Všechny</text:span>: graf maximálních hodnot všech získaných krivek, vcetne tech získaných také podle chyby;</text:p>
        </text:list-item>
        <text:list-item>
          <text:p text:style-name="Text_20_body"> <text:span text:style-name="Strong_20_Emphasis">Pouze získávání</text:span>: graf maximálních hodnot pouze krivek získaných v automatickém režimu.</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Krivky, které byly predtím oznacené jako Vyloucené, nebudou zohledneny pro výpocet maximálních hodnot</text:p>
          </table:table-cell>
        </table:table-row>
      </table:table>
      <text:p text:style-name="Text_20_body">Podrobnejší analýza muže být dále provedena zmenou možností týkajících se stupnu, které umožnují zahrnout do výpoctu pouze nekteré krivky nebo jejich cásti:
</text:p>
      <text:list text:style-name="List_20_1">
        <text:list-item>
          <text:p text:style-name="Text_20_body"> <text:span text:style-name="Strong_20_Emphasis">Úhlová poloha zahájení</text:span>: hodnota zahájení získávání;</text:p>
        </text:list-item>
        <text:list-item>
          <text:p text:style-name="Text_20_body"> <text:span text:style-name="Strong_20_Emphasis">Úhlová poloha ukoncení</text:span>: hodnota ukoncení získávání;</text:p>
        </text:list-item>
      </text:list>
      <text:p text:style-name="Text_20_body">
V rámci prednastavení software vypocítává maximální hodnoty s ohledem na stupne tolerance nastavené v kolaudaci, ale odškrtnutím polícka možnosti <text:span text:style-name="Strong_20_Emphasis">Použít stupne nezohl. kolaudace</text:span> je možné urcit odlišné tolerance v níže uvedených polích:
</text:p>
      <text:list text:style-name="List_20_1">
        <text:list-item>
          <text:p text:style-name="Text_20_body"> <text:span text:style-name="Strong_20_Emphasis">Nezohl. pocátecní úsek</text:span>: nezohlednený úhlový úsek na zacátku každé krivky, kvuli vyloucení špickových hodnot zpusobených zahájením otácení;</text:p>
        </text:list-item>
        <text:list-item>
          <text:p text:style-name="Text_20_body"> <text:span text:style-name="Strong_20_Emphasis">Nezohl. koncový úsek</text:span>: nezohlednený úhlový úsek na konci každé krivky, kvuli vyloucení špickových hodnot týkajících se prípadných koncových spínacu.</text:p>
        </text:list-item>
      </text:list>
      <text:p text:style-name="Text_20_body">
Pri každé zmene jedné z techto hodnot je treba zvolit príkaz <text:span text:style-name="Strong_20_Emphasis">Aktualizovat</text:span> za úcelem opetovného provedení výpoctu. K ostatním tlacítkum, která se nacházejí v uvedeném okne, patrí:
</text:p>
      <text:list text:style-name="List_20_1">
        <text:list-item>
          <text:p text:style-name="Text_20_body"> <text:span text:style-name="Strong_20_Emphasis">Uložit</text:span>:  slouží k uložení grafu maximálních hodnot ve formátu JPEG;</text:p>
        </text:list-item>
        <text:list-item>
          <text:p text:style-name="Text_20_body"> <text:span text:style-name="Strong_20_Emphasis">Exportovat</text:span>:  slouží k exportování textového souboru maximálních zaznamenaných hodnot;</text:p>
        </text:list-item>
        <text:list-item>
          <text:p text:style-name="Text_20_body"> <text:span text:style-name="Strong_20_Emphasis">Tisk</text:span>: slouží k zobrazení náhledu tisku grafu;</text:p>
        </text:list-item>
        <text:list-item>
          <text:p text:style-name="Text_20_body"> <text:span text:style-name="Strong_20_Emphasis">Ukoncit</text:span>: slouží k zavrení zobrazeného okna.</text:p>
        </text:list-item>
      </text:list>
      <text:h text:style-name="Heading_20_3" text:outline-level="3"><text:bookmark-start text:name="zmena_stupnice_cyklu"/>Zmena stupnice cyklu<text:bookmark-end text:name="zmena_stupnice_cyklu"/></text:h>
      <text:p text:style-name="Text_20_body">Na ose X grafu hodnot krouticího momentu je uveden pocet cyklu, který lze zmenit níže uvedeným zpusobem:</text:p>
      <text:list text:style-name="List_20_1">
        <text:list-item>
          <text:p text:style-name="Text_20_body"> kliknete na graf pravým tlacítkem myši;</text:p>
        </text:list-item>
        <text:list-item>
          <text:p text:style-name="Text_20_body"> v roletovém menu zvolte <text:span text:style-name="Strong_20_Emphasis">zvolit stupnici</text:span> a poté <text:span text:style-name="Strong_20_Emphasis">bloky/kroky</text:span> kvuli zobrazení rozdelení na základe bloku programu nebo císlo od <text:span text:style-name="Strong_20_Emphasis">1</text:span> do <text:span text:style-name="Strong_20_Emphasis">10</text:span>, které predstavuje delitel maximálního poctu cyklu, se kterým pocítá program:</text:p>
        </text:list-item>
      </text:list>
      <text:p text:style-name="Text_20_body">
<draw:frame draw:style-name="mediacenter" draw:name="Volba stupnice cyklu na ose X grafu maximálních hodnot Legend" text:anchor-type="paragraph" draw:z-index="0" svg:width="6.35cm"><draw:text-box><text:p text:style-name="legendcenter"><draw:frame draw:style-name="mediacenter" draw:name="Volba stupnice cyklu na ose X grafu maximálních hodnot" text:anchor-type="paragraph" draw:z-index="0" svg:width="6.35cm" svg:height="5.6091666666667cm"><draw:image xlink:href="Pictures/4ac64f957d7444211391813c6fea3837.png" xlink:type="simple" xlink:show="embed" xlink:actuate="onLoad"/></draw:frame>Volba stupnice cyklu na ose X grafu maximálních hodnot</text:p></draw:text-box></draw:frame></text:p>
      <text:p text:style-name="Text_20_body">Pro automatické nastavení maximální hodnoty osy X na pocet skutecne provedených cyklu kliknete na položku menu <text:span text:style-name="Strong_20_Emphasis">zvolit stupnici</text:span> a poté <text:span text:style-name="Strong_20_Emphasis">aut. stupnice osy X</text:span></text:p>
      <text:h text:style-name="Heading_20_2" text:outline-level="2"><text:bookmark-start text:name="vysledek"/>Výsledek<text:bookmark-end text:name="vysledek"/></text:h>
      <text:p text:style-name="Text_20_body">Prostrednictvím této funkce je možné zobrazit okno se souhrnným prehledem dat kolaudace a priradit výsledek celé zkoušce i jednotlivému stanovišti. Prirazené výsledky budou uloženy, a bude je možné zahrnout do funkcí vyhledávání kolaudací. </text:p>
      <text:p text:style-name="Text_20_body">Zvolte z menu <text:span text:style-name="Emphasis"><text:span text:style-name="Strong_20_Emphasis">Kolaudace » Výsledek</text:span></text:span>, nebo stisknete kombinaci tlacítek <text:span text:style-name="Strong_20_Emphasis">CTRL + E</text:span> kvuli zobrazení níže uvedeného okna:</text:p>
      <text:p text:style-name="Text_20_body"><draw:frame draw:style-name="mediacenter" draw:name="Okno &quot;Výsledky kolaudace&quot; Legend" text:anchor-type="paragraph" draw:z-index="0" svg:width="15.875cm"><draw:text-box><text:p text:style-name="legendcenter"><draw:frame draw:style-name="mediacenter" draw:name="Okno &quot;Výsledky kolaudace&quot;" text:anchor-type="paragraph" draw:z-index="0" svg:width="15.875cm" svg:height="7.9639583333333cm"><draw:image xlink:href="Pictures/9cf1dbb7b9cd23a7c8fc8016568974b2.png" xlink:type="simple" xlink:show="embed" xlink:actuate="onLoad"/></draw:frame>Okno "Výsledky kolaudace"</text:p></draw:text-box></draw:frame></text:p>
      <text:p text:style-name="Text_20_body">Pro každé stanovište jsou v seznamu uvedeny následující informace:
</text:p>
      <text:list text:style-name="List_20_1">
        <text:list-item>
          <text:p text:style-name="Text_20_body"> Provedené cykly: celkový pocet provedených cyklu (muže být i menší, než urcený celkový pocet cyklu, když bylo dané stanovište prerušeno;</text:p>
        </text:list-item>
        <text:list-item>
          <text:p text:style-name="Text_20_body"> Špick. hodn. PS (Nm): maximální hodnota krouticího momentu pri pohybu proti smeru hodinových rucicek;</text:p>
        </text:list-item>
        <text:list-item>
          <text:p text:style-name="Text_20_body"> Špick. hodn. VS (Nm): maximální hodnota krouticího momentu pri pohybu ve smeru hodinových rucicek;</text:p>
        </text:list-item>
        <text:list-item>
          <text:p text:style-name="Text_20_body"> Chyby krouticího momentu: pocet otácení, pri kterých bylo zaznamenáno prekrocení urceného krouticího momentu;</text:p>
        </text:list-item>
        <text:list-item>
          <text:p text:style-name="Text_20_body"> Chyba kontaktu: pocet otácení, pri kterých byl zaznamenán problém v kontaktech;</text:p>
        </text:list-item>
        <text:list-item>
          <text:p text:style-name="Text_20_body"> Výsledek: výsledek prirazený operátorem.</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ále jsou uvedeny ostatní identifikacní informace komponentu.</text:p>
          </table:table-cell>
        </table:table-row>
      </table:table>
      <text:p text:style-name="Text_20_body">Pro prirazení stejného výsledku soucasne všem komponentum stisknete tlacítko <text:span text:style-name="Strong_20_Emphasis">Zvolit vše</text:span> a poté vyplnte pole <text:span text:style-name="Strong_20_Emphasis">Výsledek komponentu</text:span> a stisknete tlacítko <text:span text:style-name="Strong_20_Emphasis">Aktualizovat</text:span>. Tlacítkem <text:span text:style-name="Strong_20_Emphasis">Obrátit volbu</text:span> lze pohodlne zvolit všechny komponenty krome toho, který je práve zvolený.</text:p>
      <text:p text:style-name="Text_20_body">Pro exportování všech zobrazených informací zvolte tlacítko <text:span text:style-name="Strong_20_Emphasis">Exportovat</text:span> a zadejte název souboru, který má být vytvoren. Data budou exportována v textovém formátu, oddelená znakem tabulace.</text:p>
      <text:p text:style-name="Text_20_body">Použijte tlacítko <text:span text:style-name="Strong_20_Emphasis">Tisk záznamu o kolaudaci</text:span> pro tisk podrobného záznamu o kolaudaci v souladu s popisem uvedeným v následujícím odstavci.</text:p>
      <text:p text:style-name="Text_20_body">Stisknete tlacítko <text:span text:style-name="Strong_20_Emphasis">Potvrdit</text:span> pro uložení prípadných prirazených výsledku, nebo zavrete zobrazené okno bez provedení zmen tlacítkem <text:span text:style-name="Strong_20_Emphasis">Ukoncit</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ení možné zmenit výsledky kolaudací otevrených z archivu</text:p>
          </table:table-cell>
        </table:table-row>
      </table:table>
      <text:h text:style-name="Heading_20_3" text:outline-level="3"><text:bookmark-start text:name="tisk_zaznamu_o_kolaudaci"/>Tisk záznamu o kolaudaci<text:bookmark-end text:name="tisk_zaznamu_o_kolaudaci"/></text:h>
      <text:p text:style-name="Text_20_body">
Z panelu výsledku kolaudace, stisknete tlacítko <text:span text:style-name="Strong_20_Emphasis">Tisk záznamu o kolaudaci</text:span>, je možný prístup na následující okno pro volbu možností tisku:</text:p>
      <text:p text:style-name="Text_20_body"><draw:frame draw:style-name="mediacenter" draw:name="Okno &quot;Možnosti tisku záznamu o kolaudaci&quot; Legend" text:anchor-type="paragraph" draw:z-index="0" svg:width="15.901458333333cm"><draw:text-box><text:p text:style-name="legendcenter"><draw:frame draw:style-name="mediacenter" draw:name="Okno &quot;Možnosti tisku záznamu o kolaudaci&quot;" text:anchor-type="paragraph" draw:z-index="0" svg:width="15.901458333333cm" svg:height="9.525cm"><draw:image xlink:href="Pictures/443387b95cb34a5a019c3b0142399c43.png" xlink:type="simple" xlink:show="embed" xlink:actuate="onLoad"/></draw:frame>Okno "Možnosti tisku záznamu o kolaudaci"</text:p></draw:text-box></draw:frame></text:p>
      <text:p text:style-name="Text_20_body">Pro tisk kompletního záznamu o kolaudaci jednoduše stisknete tlacítko <text:span text:style-name="Strong_20_Emphasis">Potvrdit</text:span>; když si prejete vynechat jedno nebo více stanovišt, odškrtnete príslušné polícko ze seznamu. </text:p>
      <text:p text:style-name="Text_20_body">K dostupným možnostem patrí:</text:p>
      <text:list text:style-name="List_20_1">
        <text:list-item>
          <text:p text:style-name="Text_20_body"> <text:span text:style-name="Strong_20_Emphasis">Graf maximálních hodnot</text:span>: slouží k aktivaci/zrušení tisku strany s grafem maximálních hodnot všech stanovišt;</text:p>
        </text:list-item>
        <text:list-item>
          <text:p text:style-name="Text_20_body"> <text:span text:style-name="Strong_20_Emphasis">Graf maximálních hodnot pro jednotlivé stanovište</text:span>: slouží k aktivaci/zrušení tisku stran s grafem maximálních hodnot pro každé jedno stanovište;</text:p>
        </text:list-item>
        <text:list-item>
          <text:p text:style-name="Text_20_body"> <text:span text:style-name="Strong_20_Emphasis">Graf získaných hodnot krouticího momentu</text:span>: slouží k aktivaci/zrušení tisku stran s grafy získaných krivek pro každé jedno stanovište;</text:p>
        </text:list-item>
        <text:list-item>
          <text:p text:style-name="Text_20_body"> <text:span text:style-name="Strong_20_Emphasis">Výpis programu kolaudace</text:span>: slouží k aktivaci/zrušení tisku výpisu programu kolaudace (pouze pro pokrocilé programy).</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Krivky, které byly predem oznacené jako <text:span text:style-name="Strong_20_Emphasis">Vyloucené</text:span> nebudou ve vytištených prehledech uvedeny. Nebudou zohledneny ani pro výpocet maximálních hodnot.</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Ohledne ostatních možností týkajících se tisku maximálních hodnot, si prectete príslušnou kapitolu <text:span text:style-name="Strong_20_Emphasis">Maximální hodnoty</text:span>.</text:p>
          </table:table-cell>
        </table:table-row>
      </table:table>
      <text:h text:style-name="Heading_20_2" text:outline-level="2"><text:bookmark-start text:name="vylouceni_stanoviste"/>Vyloucení stanovište<text:bookmark-end text:name="vylouceni_stanoviste"/></text:h>
      <text:p text:style-name="Text_20_body">
Behem provedení kolaudace je možné vyloucit stanovište odstranením všech získaných dat za úcelem pokracování pouze se zbývajícími daty. Zvolte z menu <text:span text:style-name="Emphasis"><text:span text:style-name="Strong_20_Emphasis">Stanovište » Vyloucit a pokracovat</text:span> </text:span> a poté odpovezte Ano na zobrazené hlášení, vyžadující potvrzení.</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Data vylouceného stanovište nelze již více obnovit.</text:p>
          </table:table-cell>
        </table:table-row>
      </table:table>
      <text:h text:style-name="Heading_20_2" text:outline-level="2"><text:bookmark-start text:name="ulozeni_stanoviste"/>Uložení stanovište<text:bookmark-end text:name="ulozeni_stanoviste"/></text:h>
      <text:p text:style-name="Text_20_body">
Je možné použít tuto funkci v prípade, když je treba uložit do archivu data jednoho stanovište kvuli pokracování kolaudace už jenom se zbývajícími stanovišti. Zvolte z menu <text:span text:style-name="Emphasis"><text:span text:style-name="Strong_20_Emphasis">Stanovište » Uložit a pokracovat</text:span> </text:span>.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Uložené stanovište již nemuže být zahrnuto do kolaudace.</text:p>
          </table:table-cell>
        </table:table-row>
      </table:table>
      <text:h text:style-name="Heading_20_2" text:outline-level="2"><text:bookmark-start text:name="obnoveni_kolaudace_stanoviste"/>Obnovení kolaudace stanovište<text:bookmark-end text:name="obnoveni_kolaudace_stanoviste"/></text:h>
      <text:p text:style-name="Text_20_body">
Když byla zvolena možnost „Vyloucit a pokracovat“ v prípade dosažení maximálního poctu chyb, kolaudace stanovište bude prerušena, zatímco bude rádne pokracovat pro zbývající stanovište. Operátor muže po zvýšení maximálního poctu chyb manuálne znovu zadat stanovište do kolaudace, považuje-li to za vhodné.
Pro obnovení kolaudace stanovište po jeho volbe kliknete v menu <text:span text:style-name="Emphasis"><text:span text:style-name="Strong_20_Emphasis">Stanovište » Obnovit kolaudaci</text:span> </text:span> a odpovezte Ano na zobrazené hlášení vyžadující potvrzení.</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Samozrejme po ukoncení kolaudace byl daný komponent podroben menšímu poctu cyklu, než bylo urceno.</text:p>
          </table:table-cell>
        </table:table-row>
      </table:table>
      <text:h text:style-name="Heading_20_1" text:outline-level="1"><text:bookmark-start text:name="archiv_kolaudaci"/>Archiv kolaudací<text:bookmark-end text:name="archiv_kolaudaci"/></text:h>
      <text:p text:style-name="Text_20_body">
V této kapitole jsou popsané postupy pro vyhledávání a otevírání kolaudací archivovaných na místní úrovni nebo na externí jednotce (sít, USB klíc). </text:p>
      <text:h text:style-name="Heading_20_2" text:outline-level="2"><text:bookmark-start text:name="otevreni_mistni_kolaudace"/>Otevrení místní kolaudace<text:bookmark-end text:name="otevreni_mistni_kolaudace"/></text:h>
      <text:p text:style-name="Text_20_body">
Tato funkce umožnuje nacítat a zobrazit kolaudace, které byly predtím uložené do místního archivu. Zvolte v menu <text:span text:style-name="Emphasis"><text:span text:style-name="Strong_20_Emphasis">Archiv » Kolaudace</text:span></text:span>, nebo stisknete tlacítko <text:span text:style-name="Strong_20_Emphasis">F9</text:span>, nebo stisknete níže uvedené tlacítko v panelu nástroju:</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Poté se zobrazí níže uvedené okno:</text:p>
      <text:p text:style-name="Text_20_body"><draw:frame draw:style-name="mediacenter" draw:name="Okno &quot;Archiv kolaudací&quot; Legend" text:anchor-type="paragraph" draw:z-index="0" svg:width="10.583333333333cm"><draw:text-box><text:p text:style-name="legendcenter"><draw:frame draw:style-name="mediacenter" draw:name="Okno &quot;Archiv kolaudací&quot;" text:anchor-type="paragraph" draw:z-index="0" svg:width="10.583333333333cm" svg:height="8.2814583333333cm"><draw:image xlink:href="Pictures/8c063991b6f46565005217019e5080b7.png" xlink:type="simple" xlink:show="embed" xlink:actuate="onLoad"/></draw:frame>Okno "Archiv kolaudací"</text:p></draw:text-box></draw:frame></text:p>
      <text:p text:style-name="Text_20_body">Stisknutím tlacítka <text:span text:style-name="Strong_20_Emphasis">Vyhledat</text:span> dojde k zobrazení všech archivovaných zkoušek. Dále je možné provést vyhledávání zadáním cásti požadovaných informací do níže uvedených polí:
</text:p>
      <text:list text:style-name="List_20_1">
        <text:list-item>
          <text:p text:style-name="Text_20_body"> <text:span text:style-name="Strong_20_Emphasis">Císlo</text:span> : císlo kolaudace prirazené automaticky v archivu;</text:p>
        </text:list-item>
        <text:list-item>
          <text:p text:style-name="Text_20_body"> <text:span text:style-name="Strong_20_Emphasis">Datum od .. do ..</text:span> : datum zahájení kolaudace;</text:p>
        </text:list-item>
        <text:list-item>
          <text:p text:style-name="Text_20_body"> <text:span text:style-name="Strong_20_Emphasis">Model</text:span>; </text:p>
        </text:list-item>
        <text:list-item>
          <text:p text:style-name="Text_20_body"> <text:span text:style-name="Strong_20_Emphasis">Popis</text:span>; </text:p>
        </text:list-item>
        <text:list-item>
          <text:p text:style-name="Text_20_body"> <text:span text:style-name="Strong_20_Emphasis">Dodavatel/Typ</text:span>;</text:p>
        </text:list-item>
        <text:list-item>
          <text:p text:style-name="Text_20_body"> <text:span text:style-name="Strong_20_Emphasis">Vzorek/Kód</text:span>: </text:p>
        </text:list-item>
        <text:list-item>
          <text:p text:style-name="Text_20_body"> <text:span text:style-name="Strong_20_Emphasis">Výr. dávka/Stroj</text:span>;</text:p>
        </text:list-item>
        <text:list-item>
          <text:p text:style-name="Text_20_body"> <text:span text:style-name="Strong_20_Emphasis">Poznámky</text:span>;</text:p>
        </text:list-item>
        <text:list-item>
          <text:p text:style-name="Text_20_body"> <text:span text:style-name="Strong_20_Emphasis">Výsledek vzorku</text:span>: výsledek komponentu prirazený operátorem;</text:p>
        </text:list-item>
        <text:list-item>
          <text:p text:style-name="Text_20_body"> <text:span text:style-name="Strong_20_Emphasis">Plocha</text:span>: kód/popis kolaudacní plochy (je-i zadaná).</text:p>
        </text:list-item>
      </text:list>
      <text:p text:style-name="Text_20_body">
Po zobrazení kolaudací zvolte tu, která vás zajímá a stisknete tlacítko <text:span text:style-name="Strong_20_Emphasis">Nacítat</text:span>. Zvolená kolaudace bude nacítaná do seznamu kolaudací.</text:p>
      <text:p text:style-name="Text_20_body">Pro definitivní odstranení kolaudace z archivu stisknete tlacítko <text:span text:style-name="Strong_20_Emphasis">Odstranit</text:span> a odpovezte <text:span text:style-name="Strong_20_Emphasis">Ano</text:span> na zobrazené hlášení vyžadující potvrzení. Funkce odstranení je k dispozici pouze po zadání ochranného hesla (Prectete si odstavec Heslo v kapitole Nástroje).</text:p>
      <text:p text:style-name="Text_20_body">Je možné exportovat textový soubor se seznamem provedených kolaudací stisknutím tlacítka <text:span text:style-name="Strong_20_Emphasis">Exportovat seznam</text:span>.</text:p>
      <text:p text:style-name="Text_20_body">Pro ukoncení zobrazování tohoto okna bez nacítání kolaudace stisknete tlacítko <text:span text:style-name="Strong_20_Emphasis">Ukoncit</text:span>.</text:p>
      <text:h text:style-name="Heading_20_2" text:outline-level="2"><text:bookmark-start text:name="otevreni_externi_kolaudace"/>Otevrení externí kolaudace<text:bookmark-end text:name="otevreni_externi_kolaudace"/></text:h>
      <text:p text:style-name="Text_20_body">
Tato funkce umožnuje nacítat a zobrazit kolaudace uložené v pameti na jiných sítových jednotkách nebo na externích jednotkách. Zvolte z menu Archiv » Externí kolaudace nebo stisknete tlacítko <text:span text:style-name="Strong_20_Emphasis">CTRL + F9</text:span> a poté zvolte cestu k archivu:</text:p>
      <text:p text:style-name="Text_20_body"><draw:frame draw:style-name="mediacenter" draw:name="Volba cesty externích kolaudací Legend" text:anchor-type="paragraph" draw:z-index="0" svg:width="7.9375cm"><draw:text-box><text:p text:style-name="legendcenter"><draw:frame draw:style-name="mediacenter" draw:name="Volba cesty externích kolaudací" text:anchor-type="paragraph" draw:z-index="0" svg:width="7.9375cm" svg:height="7.6729166666667cm"><draw:image xlink:href="Pictures/4465c5de573326b3711bf38d22b6be66.png" xlink:type="simple" xlink:show="embed" xlink:actuate="onLoad"/></draw:frame>Volba cesty externích kolaudací</text:p></draw:text-box></draw:frame></text:p>
      <text:p text:style-name="Text_20_body">Když je zvolená cesta platná, bude zobrazeno stejné okno pro vyhledávání a volbu jako v prípade místne archivovaných kolaudací. Prectete si predchozí odstavec ohledne podrobnejších informací. </text:p>
      <text:h text:style-name="Heading_20_2" text:outline-level="2"><text:bookmark-start text:name="zavreni_mistni_kolaudace"/>Zavrení místní kolaudace<text:bookmark-end text:name="zavreni_mistni_kolaudace"/></text:h>
      <text:p text:style-name="Text_20_body">
Tato funkce umožnuje zavrít kolaudaci otevrenou z archivu a oznacenou níže uvedenou ikonou:</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Na zavrení kolaudace je treba zaevidovat kolaudaci, která má být zavrena, a zvolit z menu <text:span text:style-name="Emphasis"><text:span text:style-name="Strong_20_Emphasis">Archiv » Zavrít</text:span></text:span>, nebo stisknout kombinaci tlacítek <text:span text:style-name="Strong_20_Emphasis">CTRL + C</text:span> nebo stisknout níže uvedené tlacítko na panelu nástroju:</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zalohovani_archivu"/>Zálohování archivu<text:bookmark-end text:name="zalohovani_archivu"/></text:h>
      <text:p text:style-name="Text_20_body">
Pomocí této funkce je možné vytvorit kopii všech dat systému: kalibrace, modely, programy a kolaudace na sítovou jednotku nebo na externí pametovou jednotku.
Zvolte z menu <text:span text:style-name="Emphasis"><text:span text:style-name="Strong_20_Emphasis">Archiv » Zálohování</text:span></text:span> za úcelem prístupu na následující panel:</text:p>
      <text:p text:style-name="Text_20_body"><draw:frame draw:style-name="mediacenter" draw:name="Nástroje zálohování Legend" text:anchor-type="paragraph" draw:z-index="0" svg:width="3.96875cm"><draw:text-box><text:p text:style-name="legendcenter"><draw:frame draw:style-name="mediacenter" draw:name="Nástroje zálohování" text:anchor-type="paragraph" draw:z-index="0" svg:width="3.96875cm" svg:height="6.7733333333333cm"><draw:image xlink:href="Pictures/f11ebe78916d9cf66464c13e7b07d411.png" xlink:type="simple" xlink:show="embed" xlink:actuate="onLoad"/></draw:frame>Nástroje zálohování</text:p></draw:text-box></draw:frame></text:p>
      <text:p text:style-name="Text_20_body">Pri otevrení bude automaticky zobrazena poslední použitá cesta a poté bude treba pouze stisknout tlacítko <text:span text:style-name="Strong_20_Emphasis">Spustit</text:span> a vyckat na dokoncení kopírování. Existují dva druhy zálohování:
</text:p>
      <text:list text:style-name="List_20_1">
        <text:list-item>
          <text:p text:style-name="Text_20_body"> <text:span text:style-name="Strong_20_Emphasis">Inkrementální zálohování</text:span>: kopírování všech souboru, které se nenacházejí na míste urcení;</text:p>
        </text:list-item>
        <text:list-item>
          <text:p text:style-name="Text_20_body"> <text:span text:style-name="Strong_20_Emphasis">Kompletní zálohování</text:span>: kopírování všech souboru na místo urcení a prepsání prípadných souboru, které jsou tam již prítomny (se stejným názvem a tudíž související se softwarem GasTapsTestSystem).</text:p>
        </text:list-item>
      </text:list>
      <text:p text:style-name="Text_20_body">Pomocí tlacítka <text:span text:style-name="Strong_20_Emphasis">Zmenit</text:span> lze zadat odlišnou cestu.</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V kopírované databázi se nacházejí také parametry kalibrace stanovišt.</text:p>
          </table:table-cell>
        </table:table-row>
      </table:table>
      <text:h text:style-name="Heading_20_1" text:outline-level="1"><text:bookmark-start text:name="archiv_komponentu_a_programu"/>Archiv komponentu a programu<text:bookmark-end text:name="archiv_komponentu_a_programu"/></text:h>
      <text:p text:style-name="Text_20_body">Odstavce uvedené v této kapitole popisují rozhraní a funkce pro správu archivu komponentu, standardních programu a pokrocilých programu. Zatímco neexistují mimorádná omezení pro zobrazování, pro správu archivu je treba zadat heslo, v souladu s popisem uvedeným v odstavci Heslo kapitoly Nástroje.</text:p>
      <text:h text:style-name="Heading_20_2" text:outline-level="2"><text:bookmark-start text:name="komponenty"/>Komponenty<text:bookmark-end text:name="komponenty"/></text:h>
      <text:p text:style-name="Text_20_body">
Pro prístup ke správe archivu komponentu zvolte z menu <text:span text:style-name="Emphasis"><text:span text:style-name="Strong_20_Emphasis">Archiv » Komponenty</text:span></text:span> nebo stisknete tlacítko <text:span text:style-name="Strong_20_Emphasis">F2</text:span> nebo stisknete níže uvedené tlacítko na panelu nástroju:</text:p>
      <text:p text:style-name="Text_20_body"><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Poté se zobrazí níže uvedené okno:</text:p>
      <text:p text:style-name="Text_20_body"><draw:frame draw:style-name="mediacenter" draw:name="Okno &quot;Správa komponentu&quot; Legend" text:anchor-type="paragraph" draw:z-index="0" svg:width="10.583333333333cm"><draw:text-box><text:p text:style-name="legendcenter"><draw:frame draw:style-name="mediacenter" draw:name="Okno &quot;Správa komponentu&quot;" text:anchor-type="paragraph" draw:z-index="0" svg:width="10.583333333333cm" svg:height="7.9375cm"><draw:image xlink:href="Pictures/b48f068c971e86ec18d38ec7969f3d3c.png" xlink:type="simple" xlink:show="embed" xlink:actuate="onLoad"/></draw:frame>Okno "Správa komponentu"</text:p></draw:text-box></draw:frame></text:p>
      <text:p text:style-name="Text_20_body">Pro pridání komponentu je treba:</text:p>
      <text:list text:style-name="List_20_1">
        <text:list-item>
          <text:p text:style-name="Text_20_body"> Stisknout myší tlacítko <text:span text:style-name="Strong_20_Emphasis">Nový</text:span>;</text:p>
        </text:list-item>
        <text:list-item>
          <text:p text:style-name="Text_20_body"> zadat jednotlivé informace do príslušných polí;</text:p>
        </text:list-item>
        <text:list-item>
          <text:p text:style-name="Text_20_body"> stisknout tlacítko <text:span text:style-name="Strong_20_Emphasis">Aktualizovat</text:span> za úcelem uložení dat.</text:p>
        </text:list-item>
      </text:list>
      <text:p text:style-name="Text_20_body">
Pro zmenu komponentu je treba:</text:p>
      <text:list text:style-name="List_20_1">
        <text:list-item>
          <text:p text:style-name="Text_20_body"> Zvolit v seznamu komponent, který má být zmenen;</text:p>
        </text:list-item>
        <text:list-item>
          <text:p text:style-name="Text_20_body"> zmenit zobrazené informace;</text:p>
        </text:list-item>
        <text:list-item>
          <text:p text:style-name="Text_20_body"> stisknout tlacítko <text:span text:style-name="Strong_20_Emphasis">Aktualizovat</text:span> za úcelem uložení dat.</text:p>
        </text:list-item>
      </text:list>
      <text:p text:style-name="Text_20_body">
Pro odstranení komponentu je treba:</text:p>
      <text:list text:style-name="List_20_1">
        <text:list-item>
          <text:p text:style-name="Text_20_body"> Zvolit v seznamu komponent, který má být odstranen;</text:p>
        </text:list-item>
        <text:list-item>
          <text:p text:style-name="Text_20_body"> Stisknout tlacítko <text:span text:style-name="Strong_20_Emphasis">Odstranit</text:span> a zvolit <text:span text:style-name="Strong_20_Emphasis">Ano</text:span> pri zobrazení hlášení vyžadujícího potvrzení.</text:p>
        </text:list-item>
      </text:list>
      <text:p text:style-name="Text_20_body">
Pro ukoncení zobrazování uvedeného okna stisknete tlacítko <text:span text:style-name="Strong_20_Emphasis">Ukoncit</text:span>.</text:p>
      <text:p text:style-name="Text_20_body">
Databáze komponentu je tvorena z následujících informací:</text:p>
      <text:p text:style-name="Text_20_body"><text:span text:style-name="Strong_20_Emphasis">Model</text:span>: Identifikacní kód komponentu.</text:p>
      <text:p text:style-name="Text_20_body"><text:span text:style-name="Strong_20_Emphasis">Popis</text:span>: Jedná se o popis výrobku, který je prirazený kódu.</text:p>
      <text:p text:style-name="Text_20_body"><text:span text:style-name="Strong_20_Emphasis">Dodavatel/Typ</text:span>: Prípadný výrobce komponentu nebo jeho typu.</text:p>
      <text:p text:style-name="Text_20_body"><text:span text:style-name="Strong_20_Emphasis">Otácení doleva</text:span>: Urcuje úhlovou polohu maximálního otácení komponentu proti smeru hodinových rucicek v rozsahu od 0° do 360°. </text:p>
      <text:p text:style-name="Text_20_body"><text:span text:style-name="Strong_20_Emphasis">Otácení doprava</text:span>: Urcuje úhlovou polohu maximálního otácení komponentu ve smeru hodinových rucicek v rozsahu od 0° do 360°.</text:p>
      <text:p text:style-name="Text_20_body"><text:span text:style-name="Strong_20_Emphasis">Maximální krouticí moment</text:span>: Jedná se o maximálního prijatelnou hodnotu krouticího momentu, po které bude komponent považován za poškozený. Uvedená hodnota je vyjádrena v Nm (newtony/metr).</text:p>
      <text:p text:style-name="Text_20_body"><text:span text:style-name="Strong_20_Emphasis">Axiální kontakty</text:span>: Pocet kontaktu, které mohou menit stav behem axiálního pohybu (stlacení/uvolnení). V systému je možné zkoušet maximálne jeden kontakt axiálního pohybu.</text:p>
      <text:p text:style-name="Text_20_body"><text:span text:style-name="Strong_20_Emphasis">Kontakty otácení</text:span>: Pocet kontaktu, které mohou menit stav víckrát behem fáze otácení doleva nebo doprava. V systému je možné zkoušet maximálne tri kontakty tohoto druhu.</text:p>
      <text:p text:style-name="Text_20_body"><text:span text:style-name="Strong_20_Emphasis">Tlak</text:span>: Zobrazuje jmenovitý tlak, který muže pusobit na komponent.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V tomto systému se nepocítá se zaznamenáváním tlaku.</text:p>
          </table:table-cell>
        </table:table-row>
      </table:table>
      <text:p text:style-name="Text_20_body"><text:span text:style-name="Strong_20_Emphasis">Tolerance tlaku</text:span>: Urcuje, v jakém rozmezí muže být namerený tlak považován za správný.</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V tomto systému se nepocítá se zaznamenáváním tlaku.</text:p>
          </table:table-cell>
        </table:table-row>
      </table:table>
      <text:h text:style-name="Heading_20_2" text:outline-level="2"><text:bookmark-start text:name="programy"/>Programy<text:bookmark-end text:name="programy"/></text:h>
      <text:p text:style-name="Text_20_body">Software GasTapsTestSystem pocítá se dvema druhy programu pro provedení kolaudace: <text:span text:style-name="Strong_20_Emphasis">standardní programy</text:span> a <text:span text:style-name="Strong_20_Emphasis">pokrocilé programy</text:span>.
Standardní programy mohou být použity pro realizaci cyklu s jediným otácením smerem k otevrení a s následujícím návratem do pocátecní polohy, zatímco pokrocilé programy umožnují provedení více otácení do ruzných poloh v rámci stejného cyklu.</text:p>
      <text:h text:style-name="Heading_20_3" text:outline-level="3"><text:bookmark-start text:name="standardni_programy"/>Standardní programy<text:bookmark-end text:name="standardni_programy"/></text:h>
      <text:p text:style-name="Text_20_body">Pro prístup ke správe archivu standardních programu zvolte z menu <text:span text:style-name="Emphasis">A<text:span text:style-name="Strong_20_Emphasis">rchiv » Standardní programy</text:span></text:span> nebo stisknete tlacítko <text:span text:style-name="Strong_20_Emphasis">F3</text:span> nebo stisknete níže uvedené tlacítko na panelu nástroju:</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Poté se zobrazí níže uvedené okno:</text:p>
      <text:p text:style-name="Text_20_body"><draw:frame draw:style-name="mediacenter" draw:name="Okno pro správu standardních programu Legend" text:anchor-type="paragraph" draw:z-index="0" svg:width="13.229166666667cm"><draw:text-box><text:p text:style-name="legendcenter"><draw:frame draw:style-name="mediacenter" draw:name="Okno pro správu standardních programu" text:anchor-type="paragraph" draw:z-index="0" svg:width="13.229166666667cm" svg:height="9.5514583333333cm"><draw:image xlink:href="Pictures/3f66847b4c760f3f93bb714efc6174dd.png" xlink:type="simple" xlink:show="embed" xlink:actuate="onLoad"/></draw:frame>Okno pro správu standardních programu</text:p></draw:text-box></draw:frame></text:p>
      <text:p text:style-name="Text_20_body">Zobrazená stránka je rozdelena na dve cásti: panel v horní cásti se používá pro pridání, zmenu a odstranení programu; panel ve spodní cásti se používá pro pridání, zmenu a odstranení kroku zvoleného programu.</text:p>
      <text:p text:style-name="Text_20_body">Pro pridání programu je treba:</text:p>
      <text:list text:style-name="List_20_1">
        <text:list-item>
          <text:p text:style-name="Text_20_body"> Stisknout tlacítko <text:span text:style-name="Strong_20_Emphasis">Nový</text:span>;</text:p>
        </text:list-item>
        <text:list-item>
          <text:p text:style-name="Text_20_body"> zadat název nového programu do pole Název programu;</text:p>
        </text:list-item>
        <text:list-item>
          <text:p text:style-name="Text_20_body"> stisknout tlacítko <text:span text:style-name="Strong_20_Emphasis">Aktualizovat</text:span> za úcelem uložení dat;</text:p>
        </text:list-item>
        <text:list-item>
          <text:p text:style-name="Text_20_body"> pokracovat zpusobem popsaným v následujícím odstavci pro zadání kroku.</text:p>
        </text:list-item>
      </text:list>
      <text:p text:style-name="Text_20_body">
Pro zmenu programu je treba:</text:p>
      <text:list text:style-name="List_20_1">
        <text:list-item>
          <text:p text:style-name="Text_20_body"> Zvolit v seznamu program, který má být zmenený;</text:p>
        </text:list-item>
        <text:list-item>
          <text:p text:style-name="Text_20_body"> zadat nový název do pole Název programu;</text:p>
        </text:list-item>
        <text:list-item>
          <text:p text:style-name="Text_20_body"> zvolit tlacítko <text:span text:style-name="Strong_20_Emphasis">Aktualizovat</text:span> za úcelem uložení dat.</text:p>
        </text:list-item>
      </text:list>
      <text:p text:style-name="Text_20_body">
Pro odstranení programu je treba:</text:p>
      <text:list text:style-name="List_20_1">
        <text:list-item>
          <text:p text:style-name="Text_20_body"> Zvolit v seznamu program, který má být odstranený;</text:p>
        </text:list-item>
        <text:list-item>
          <text:p text:style-name="Text_20_body"> stisknout tlacítko <text:span text:style-name="Strong_20_Emphasis">Odstranit</text:span> a zvolit <text:span text:style-name="Strong_20_Emphasis">Ano</text:span> pri zobrazení hlášení vyžadujícího potvrzení;</text:p>
        </text:list-item>
      </text:list>
      <text:h text:style-name="Heading_20_4" text:outline-level="4"><text:bookmark-start text:name="krok"/>Krok<text:bookmark-end text:name="krok"/></text:h>
      <text:p text:style-name="Text_20_body">Pro každý program je treba zadat nejméne jeden krok, tj. fázi, který bude zopakován jistý pocet krát pred prechodem na následující.</text:p>
      <text:p text:style-name="Text_20_body">Pro pridání kroku je treba:</text:p>
      <text:list text:style-name="List_20_1">
        <text:list-item>
          <text:p text:style-name="Text_20_body"> Stisknout myší tlacítko <text:span text:style-name="Strong_20_Emphasis">Nový</text:span>;</text:p>
        </text:list-item>
        <text:list-item>
          <text:p text:style-name="Text_20_body"> zadat požadované parametry do prítomných textových polí;</text:p>
        </text:list-item>
        <text:list-item>
          <text:p text:style-name="Text_20_body"> zvolit tlacítko <text:span text:style-name="Strong_20_Emphasis">Aktualizovat</text:span> za úcelem uložení dat.</text:p>
        </text:list-item>
      </text:list>
      <text:p text:style-name="Text_20_body">
Pro zmenu kroku je treba:</text:p>
      <text:list text:style-name="List_20_1">
        <text:list-item>
          <text:p text:style-name="Text_20_body"> Zvolit v seznamu krok, který má být zmenen;</text:p>
        </text:list-item>
        <text:list-item>
          <text:p text:style-name="Text_20_body"> zmenit informace zobrazené v príslušných textových polích;</text:p>
        </text:list-item>
        <text:list-item>
          <text:p text:style-name="Text_20_body"> stisknout tlacítko <text:span text:style-name="Strong_20_Emphasis">Aktualizovat</text:span> za úcelem uložení dat.</text:p>
        </text:list-item>
      </text:list>
      <text:p text:style-name="Text_20_body">
Pro odstranení kroku je treba:</text:p>
      <text:list text:style-name="List_20_1">
        <text:list-item>
          <text:p text:style-name="Text_20_body"> Zvolit v seznamu krok, který má být odstranen;</text:p>
        </text:list-item>
        <text:list-item>
          <text:p text:style-name="Text_20_body"> stisknout tlacítko <text:span text:style-name="Strong_20_Emphasis">Odstranit</text:span> a zvolit <text:span text:style-name="Strong_20_Emphasis">Ano</text:span> pri zobrazení hlášení vyžadujícího potvrzení;</text:p>
        </text:list-item>
      </text:list>
      <text:p text:style-name="Text_20_body">
Je také možné vytvorit kopii již existujícího kroku; za tímto úcelem je treba:</text:p>
      <text:list text:style-name="List_20_1">
        <text:list-item>
          <text:p text:style-name="Text_20_body"> Zvolit v seznamu krok, který má být kopírovaný;</text:p>
        </text:list-item>
        <text:list-item>
          <text:p text:style-name="Text_20_body"> stisknout myší tlacítko <text:span text:style-name="Strong_20_Emphasis">Kopírovat</text:span>.</text:p>
        </text:list-item>
      </text:list>
      <text:p text:style-name="Text_20_body">
Pro ukoncení zobrazování otevreného archivu stisknete myší tlacítko <text:span text:style-name="Strong_20_Emphasis">Ukoncit</text:span>.</text:p>
      <text:p text:style-name="Text_20_body">
Pro každý krok je treba zadat níže uvedené parametry:</text:p>
      <text:h text:style-name="Heading_20_5" text:outline-level="5"><text:bookmark-start text:name="pocet_cyklu"/>Pocet cyklu<text:bookmark-end text:name="pocet_cyklu"/></text:h>
      <text:p text:style-name="Text_20_body">Uvádí pocet cyklu, které je treba provést. Každý cyklus je tvoren jedním otácením proti smeru hodinových rucicek a jedním otácením ve smeru hodinových rucicek, nebo opacne, v závislosti na pocátecním smeru otácení. </text:p>
      <text:h text:style-name="Heading_20_5" text:outline-level="5"><text:bookmark-start text:name="zahajeni_otaceni"/>Zahájení otácení<text:bookmark-end text:name="zahajeni_otaceni"/></text:h>
      <text:p text:style-name="Text_20_body">Predstavuje úhlovou polohu zahájení otácení. Je-li odlišná od nuly, pri uvedení do cinnosti nebo pri každém zahájení kolaudace, bude proveden pohyb ventilu až po dosažení nastavené hodnoty.</text:p>
      <text:h text:style-name="Heading_20_5" text:outline-level="5"><text:bookmark-start text:name="ukonceni_otaceni"/>Ukoncení otácení<text:bookmark-end text:name="ukonceni_otaceni"/></text:h>
      <text:p text:style-name="Text_20_body">Predstavuje úhlovou polohu, ve které se má pohyb zastavit. Pri zadání hodnoty „0“ bude provedeno otácení až po doraz; k zastavení dojde po prekrocení maximálního krouticího momentu s hodnotou približne 0,6 Nm. Když program pocítá nejméne s jedním krokem pohybu po doraz, maximální otácení komponentu bude automaticky aktualizováno. Na zacátku kroku behem zaznamenávání bude komponent otácen ve smeru nebo proti smeru hodinových rucicek sníženou rychlostí.   </text:p>
      <text:h text:style-name="Heading_20_5" text:outline-level="5"><text:bookmark-start text:name="stupnu_za_sekundu"/>Stupnu za sekundu<text:bookmark-end text:name="stupnu_za_sekundu"/></text:h>
      <text:p text:style-name="Text_20_body">Urcuje rychlost otácení.</text:p>
      <text:h text:style-name="Heading_20_5" text:outline-level="5"><text:bookmark-start text:name="cykly_zaznamenavani_krouticiho_momentu"/>Cykly zaznamenávání krouticího momentu<text:bookmark-end text:name="cykly_zaznamenavani_krouticiho_momentu"/></text:h>
      <text:p text:style-name="Text_20_body">Urcuje, po kolika cyklech bude proveden pohyb rychlostí zaznamenávání (nastavitelnou v možnostech programu v souladu s popisem uvedeným v odstavci Možnosti kapitoly <text:span text:style-name="Strong_20_Emphasis">Nastavení</text:span>) behem které budou uloženy do pameti hodnoty krouticího momentu.</text:p>
      <text:h text:style-name="Heading_20_5" text:outline-level="5"><text:bookmark-start text:name="pocet_cyklu_axialniho_pohybu"/>Pocet cyklu axiálního pohybu<text:bookmark-end text:name="pocet_cyklu_axialniho_pohybu"/></text:h>
      <text:p text:style-name="Text_20_body">Urcuje, po kolika cyklech má být proveden axiální pohyb za úcelem uvolnení a aplikace tlaku na ventil.</text:p>
      <text:h text:style-name="Heading_20_5" text:outline-level="5"><text:bookmark-start text:name="t._pece_c"/>T. pece (°C)<text:bookmark-end text:name="t._pece_c"/></text:h>
      <text:p text:style-name="Text_20_body">Cílová teplota pece po celou dobu trvání kroku.  Chování pece ve fázích zmeny teploty lze zmenit prostrednictvím možností programu (Prectete si odstavec Možnosti v kapitole Nastavení).</text:p>
      <text:h text:style-name="Heading_20_5" text:outline-level="5"><text:bookmark-start text:name="teplota_pece_c"/>Teplota pece (°C)<text:bookmark-end text:name="teplota_pece_c"/></text:h>
      <text:p text:style-name="Text_20_body">Urcuje teplotu pece, která má být nastavena po celou dobu trvání kroku; je vyjádrena ve stupních Celsia a muže se menit od 20 do 200.</text:p>
      <text:h text:style-name="Heading_20_5" text:outline-level="5"><text:bookmark-start text:name="pocet_cyklu_pro_uvolneni"/>Pocet cyklu pro uvolnení<text:bookmark-end text:name="pocet_cyklu_pro_uvolneni"/></text:h>
      <text:p text:style-name="Text_20_body">Urcuje, po kolika cyklech má být ventil uvolnen a následne pritlacen po ukoncení otácení v poloze „Otevren“.</text:p>
      <text:h text:style-name="Heading_20_5" text:outline-level="5"><text:bookmark-start text:name="cekani_na_ukonceni_otaceni"/>Cekání na ukoncení otácení<text:bookmark-end text:name="cekani_na_ukonceni_otaceni"/></text:h>
      <text:p text:style-name="Text_20_body">Urcuje dobu cekání v sekundách pred zahájením zpetného pohybu.</text:p>
      <text:h text:style-name="Heading_20_5" text:outline-level="5"><text:bookmark-start text:name="smer"/>Smer<text:bookmark-end text:name="smer"/></text:h>
      <text:p text:style-name="Text_20_body">Urcuje smer otácení pred pohybem: Ve smeru hodinových rucicek nebo Proti smeru hodinových rucicek. Pokaždé, kdy je treba odzkoušet ventil se stredovou polohou 0, a tudíž ventil, který pocítá s otácením ve smeru i proti smeru hodinových rucicek, pred zahájením kolaudace zrušte možnost vyhledání pocátecní polohy v souladu s popisem uvedeným v odstavci Možnosti v kapitole Nastavení.</text:p>
      <text:h text:style-name="Heading_20_5" text:outline-level="5"><text:bookmark-start text:name="axialni_kontakty"/>Axiální kontakty<text:bookmark-end text:name="axialni_kontakty"/></text:h>
      <text:p text:style-name="Text_20_body">Nastavte tuto hodnotu na <text:span text:style-name="Strong_20_Emphasis">„1“</text:span> za úcelem provedené zkoušky axiálního kontaktu behem aplikace tlaku a uvolnení, nebo na <text:span text:style-name="Strong_20_Emphasis">„0“</text:span> kvuli neprovedení žádné zkoušky.
Když je tento parametr aktivován, výsledek bude kladný v prípade, že budou zaznamenány dva stavy behem aplikace tlaku a uvolnení.</text:p>
      <text:h text:style-name="Heading_20_5" text:outline-level="5"><text:bookmark-start text:name="kontakty_otaceni"/>Kontakty otácení<text:bookmark-end text:name="kontakty_otaceni"/></text:h>
      <text:p text:style-name="Text_20_body">Behem otácení je možné odzkoušet až do 3 kontaktu. nastavením hodnoty odlišné od 0 bude mít otácení kladný výsledek, když pro každý uvedený kontakt systém zaznamená zmenu stavu pri pohybu otevrení i pri návratu do pocátecní polohy.</text:p>
      <text:h text:style-name="Heading_20_3" text:outline-level="3"><text:bookmark-start text:name="pokrocile_programy"/>Pokrocilé programy<text:bookmark-end text:name="pokrocile_programy"/></text:h>
      <text:p text:style-name="Text_20_body">Pro prístup ke správe archivu pokrocilých programu zvolte z menu <text:span text:style-name="Emphasis"><text:span text:style-name="Strong_20_Emphasis">Archiv » Pokrocilé programy</text:span></text:span> nebo stisknete tlacítko <text:span text:style-name="Strong_20_Emphasis">F4</text:span> nebo stisknete níže uvedené tlacítko na panelu nástroju:</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Poté se zobrazí níže uvedené okno:</text:p>
      <text:p text:style-name="Text_20_body"><draw:frame draw:style-name="mediacenter" draw:name="Okno pro správu pokrocilých programu Legend" text:anchor-type="paragraph" draw:z-index="0" svg:width="10.583333333333cm"><draw:text-box><text:p text:style-name="legendcenter"><draw:frame draw:style-name="mediacenter" draw:name="Okno pro správu pokrocilých programu" text:anchor-type="paragraph" draw:z-index="0" svg:width="10.583333333333cm" svg:height="8.2814583333333cm"><draw:image xlink:href="Pictures/0570448ca19df6cfdca65aae530a1b7a.png" xlink:type="simple" xlink:show="embed" xlink:actuate="onLoad"/></draw:frame>Okno pro správu pokrocilých programu</text:p></draw:text-box></draw:frame></text:p>
      <text:p text:style-name="Text_20_body">Na rozdíl od standardních programu se pokrocilé programy rozdelují na bloky. Každý blok je opakován urcený pocet cyklu a muže obsahovat jeden nebo více príkazu, které lze zvolit z dostupných príkazu.</text:p>
      <text:p text:style-name="Text_20_body">Okno pro správu je rozdeleno na tri panely: vlevo se nachází okno se seznamem programu, ve stredu se nachází okno se seznamem bloku a príkazu, které patrí do zvoleného programu, a vpravo se nachází okno se seznamem použitelných príkazu.</text:p>
      <text:h text:style-name="Heading_20_4" text:outline-level="4"><text:bookmark-start text:name="programy1"/>Programy<text:bookmark-end text:name="programy1"/></text:h>
      <text:p text:style-name="Text_20_body">
Pro vytvorení nového pokrocilého programu je treba:</text:p>
      <text:list text:style-name="List_20_1">
        <text:list-item>
          <text:p text:style-name="Text_20_body"> Kliknout pravým tlacítkem myši na seznam programu a zvolit <text:span text:style-name="Strong_20_Emphasis">Nový</text:span> ze zobrazeného menu;</text:p>
        </text:list-item>
        <text:list-item>
          <text:p text:style-name="Text_20_body"> zadat název programu a stisknout <text:span text:style-name="Strong_20_Emphasis">Ok</text:span>.</text:p>
        </text:list-item>
      </text:list>
      <text:p text:style-name="Text_20_body">Pro prejmenování pokrocilého programu je treba:</text:p>
      <text:list text:style-name="List_20_1">
        <text:list-item>
          <text:p text:style-name="Text_20_body"> Kliknout pravým tlacítkem myši na program, který má být prejmenován a zvolit <text:span text:style-name="Strong_20_Emphasis">Prejmenovat</text:span> ze zobrazeného menu.</text:p>
        </text:list-item>
      </text:list>
      <text:p text:style-name="Text_20_body">Pro vytvorení kopie existujícího programuje treba:</text:p>
      <text:list text:style-name="List_20_1">
        <text:list-item>
          <text:p text:style-name="Text_20_body"> Kliknout pravým tlacítkem myši na program, který má být prejmenován a zvolit <text:span text:style-name="Strong_20_Emphasis">Prejmenovat</text:span> ze zobrazeného menu;</text:p>
        </text:list-item>
        <text:list-item>
          <text:p text:style-name="Text_20_body"> na konci seznamu se zobrazí presná kopie zvoleného programu, se stejným názvem.</text:p>
        </text:list-item>
      </text:list>
      <text:p text:style-name="Text_20_body">Pro odstranení pokrocilého programu je treba:</text:p>
      <text:list text:style-name="List_20_1">
        <text:list-item>
          <text:p text:style-name="Text_20_body"> Kliknout pravým tlacítkem myši na program, který má být odstranen a zvolit <text:span text:style-name="Strong_20_Emphasis">Odstranit</text:span> ze zobrazeného menu;</text:p>
        </text:list-item>
        <text:list-item>
          <text:p text:style-name="Text_20_body"> odpovedet <text:span text:style-name="Strong_20_Emphasis">Ano</text:span> v následujícím hlášení vyžadujícím potvrzení.</text:p>
        </text:list-item>
      </text:list>
      <text:p text:style-name="Text_20_body">
Pro importování nového pokrocilého programu ve formátu XML je treba:</text:p>
      <text:list text:style-name="List_20_1">
        <text:list-item>
          <text:p text:style-name="Text_20_body"> Kliknout pravým tlacítkem myši na seznam programu a zvolit <text:span text:style-name="Strong_20_Emphasis">Importovat XML</text:span> ze zobrazeného menu;</text:p>
        </text:list-item>
        <text:list-item>
          <text:p text:style-name="Text_20_body"> zadat název souboru a stisknout <text:span text:style-name="Strong_20_Emphasis">Ok</text:span>.</text:p>
        </text:list-item>
      </text:list>
      <text:p text:style-name="Text_20_body">
Pro exportování pokrocilého programu ve formátu XML je treba:</text:p>
      <text:list text:style-name="List_20_1">
        <text:list-item>
          <text:p text:style-name="Text_20_body"> Kliknout pravým tlacítkem myši na program, který má být exportován a zvolit <text:span text:style-name="Strong_20_Emphasis">Exportovat XML</text:span> ze zobrazeného menu;</text:p>
        </text:list-item>
        <text:list-item>
          <text:p text:style-name="Text_20_body"> zadat název souboru a stisknout <text:span text:style-name="Strong_20_Emphasis">Ok</text:span>.</text:p>
        </text:list-item>
      </text:list>
      <text:p text:style-name="Text_20_body">
Pro tisk výpisu programu je treba:</text:p>
      <text:list text:style-name="List_20_1">
        <text:list-item>
          <text:p text:style-name="Text_20_body"> Kliknout pravým tlacítkem myši na program a zvolit <text:span text:style-name="Strong_20_Emphasis">Tisk</text:span> ze zobrazeného menu;</text:p>
        </text:list-item>
        <text:list-item>
          <text:p text:style-name="Text_20_body"> zvolit tiskárnu a stisknout <text:span text:style-name="Strong_20_Emphasis">Ok</text:span>.</text:p>
        </text:list-item>
        <text:list-item/>
      </text:list>
      <text:h text:style-name="Heading_20_4" text:outline-level="4"><text:bookmark-start text:name="bloky"/>Bloky<text:bookmark-end text:name="bloky"/></text:h>
      <text:p text:style-name="Text_20_body">
Pro vytvorení nového bloku je treba:</text:p>
      <text:list text:style-name="List_20_1">
        <text:list-item>
          <text:p text:style-name="Text_20_body"> Zvolit požadovaný pokrocilý program;</text:p>
        </text:list-item>
        <text:list-item>
          <text:p text:style-name="Text_20_body"> kliknout pravým tlacítkem myši na strední seznam a zvolit <text:span text:style-name="Strong_20_Emphasis">Nový blok</text:span> ze zobrazeného menu;</text:p>
        </text:list-item>
        <text:list-item>
          <text:p text:style-name="Text_20_body"> zadat popis bloku, pocet cyklu, císlo, které uvádí po kolika cyklech má být provedeno uložení krivky a maximální krouticí moment, je-li odlišný od prednastavené hodnoty komponentu;</text:p>
        </text:list-item>
        <text:list-item>
          <text:p text:style-name="Text_20_body"> stisknout tlacítko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Je možné vytvorit blok s poctem cyklu rovným 0, do kterého mohou být vloženy pouze príkazy zahájení a ukoncení bloku (je znemožneno vložení cyklických príkazu).</text:p>
          </table:table-cell>
        </table:table-row>
      </table:table>
      <text:p text:style-name="Text_20_body">Pro zmenu bloku je treba:</text:p>
      <text:list text:style-name="List_20_1">
        <text:list-item>
          <text:p text:style-name="Text_20_body"> Kliknout pravým tlacítkem myši za úcelem volby bloku, který má být zmenen a zvolit <text:span text:style-name="Strong_20_Emphasis">Zmenit blok</text:span> ze zobrazeného menu;</text:p>
        </text:list-item>
        <text:list-item>
          <text:p text:style-name="Text_20_body"> zmenit parametry v níže uvedeném okne;</text:p>
        </text:list-item>
        <text:list-item>
          <text:p text:style-name="Text_20_body"> potvrdit zmenu stisknutím tlacítka <text:span text:style-name="Strong_20_Emphasis">Ok</text:span>.</text:p>
        </text:list-item>
      </text:list>
      <text:p text:style-name="Text_20_body">
Pro odstranení bloku je treba:</text:p>
      <text:list text:style-name="List_20_1">
        <text:list-item>
          <text:p text:style-name="Text_20_body"> Kliknout pravým tlacítkem myši za úcelem volby bloku, který má být odstranen a zvolit <text:span text:style-name="Strong_20_Emphasis">Odstranit blok</text:span> ze zobrazeného menu;</text:p>
        </text:list-item>
        <text:list-item>
          <text:p text:style-name="Text_20_body"> odpovedet <text:span text:style-name="Strong_20_Emphasis">Ano</text:span> v následujícím hlášení vyžadujícím potvrzení.</text:p>
        </text:list-item>
      </text:list>
      <text:p text:style-name="Text_20_body">
Pro kopírování bloku je treba:</text:p>
      <text:list text:style-name="List_20_1">
        <text:list-item>
          <text:p text:style-name="Text_20_body"> Kliknout pravým tlacítkem myši za úcelem volby bloku, který má být kopírován a zvolit <text:span text:style-name="Strong_20_Emphasis">Kopírovat blok</text:span> ze zobrazeného menu.</text:p>
        </text:list-item>
      </text:list>
      <text:p text:style-name="Text_20_body">
Je možné také vytvorit spojení na blok. Spojení vytvorí presnou kopii zvoleného bloku a jakákoli zmena aplikovaná na kterýkoli ze dvou bloku bude aplikovaná i na druhý blok.  Pro každý blok je možné vytvorit také více než jedno spojení. Za tímto úcelem je treba:</text:p>
      <text:list text:style-name="List_20_1">
        <text:list-item>
          <text:p text:style-name="Text_20_body"> Kliknout pravým tlacítkem myši za úcelem volby požadovaného bloku a zvolit <text:span text:style-name="Strong_20_Emphasis">Vytvorit spojení na tento blok</text:span> ze zobrazeného menu.</text:p>
        </text:list-item>
      </text:list>
      <text:h text:style-name="Heading_20_4" text:outline-level="4"><text:bookmark-start text:name="prikazy"/>Príkazy<text:bookmark-end text:name="prikazy"/></text:h>
      <text:p text:style-name="Text_20_body">
Na panelu vpravo je možné videt seznam dostupných príkazu pro vložení do bloku.</text:p>
      <text:p text:style-name="Text_20_body">Pro pridání príkazu jej stací pretáhnout nad blok, do kterého jej hodláte vložit. Predevším nastavte, zda se jedná o príkaz s jedním provedením nebo o príkaz, který bude prováden pri každém cyklu bloku.  Zadejte parametry, v závislosti na daném príkazu, a potvrdte zadání stisknutím tlacítka <text:span text:style-name="Strong_20_Emphasis">Ok</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ríkazy s jediným provedením budou provedeny pouze jednou, pri prvním spuštení, nebo pri každém opetovném spuštení kolaudace.</text:p>
          </table:table-cell>
        </table:table-row>
      </table:table>
      <text:p text:style-name="Text_20_body">Pro zmenu príkazu provedte jeho volbu pravým tlacítkem myši a zvolte <text:span text:style-name="Strong_20_Emphasis">Zmenit príkaz</text:span> ze zobrazeného menu. Provedte zmenu parametru a potvrdte ji stisknutím <text:span text:style-name="Strong_20_Emphasis">Ok</text:span>.</text:p>
      <text:p text:style-name="Text_20_body">Pro odstranení príkazu provedte jeho volbu pravým tlacítkem myši a zvolte <text:span text:style-name="Strong_20_Emphasis">Odstranit príkaz</text:span> ze zobrazeného menu. Odpovezte <text:span text:style-name="Strong_20_Emphasis">Ano</text:span> v následujícím hlášení vyžadujícím potvrzení.</text:p>
      <text:h text:style-name="Heading_20_5" text:outline-level="5"><text:bookmark-start text:name="seznam_dostupnych_prikazu"/>Seznam dostupných príkazu<text:bookmark-end text:name="seznam_dostupnych_prikazu"/></text:h>
      <text:p text:style-name="Text_20_body">V tomto odstavci je uveden souhrnný prehled všech implementovaných príkazu, které lze použít pri realizaci pokrocilých programu.</text:p>
      <text:p text:style-name="Text_20_body"><text:line-break/></text:p>
      <table:table>
        <table:table-column/>
        <table:table-column/>
        <table:table-column/>
        <table:table-row>
          <table:table-cell office:value-type="string" table:style-name="tablecell">
            <text:p text:style-name="tablealignleft"> <text:span text:style-name="Strong_20_Emphasis">Príkaz</text:span> </text:p>
          </table:table-cell>
          <table:table-cell office:value-type="string" table:style-name="tableheader" table:number-columns-spanned="2">
            <text:p text:style-name="Table_20_Heading"> <text:span text:style-name="Strong_20_Emphasis">Otevrít dvere pece</text:span> </text:p>
          </table:table-cell>
        </table:table-row>
        <table:table-row>
          <table:table-cell office:value-type="string" table:style-name="tablecell">
            <text:p text:style-name="tablealignleft"> <text:span text:style-name="Strong_20_Emphasis">Popis</text:span> </text:p>
          </table:table-cell>
          <table:table-cell office:value-type="string" table:style-name="tablecell" table:number-columns-spanned="2">
            <text:p text:style-name="tablealignleft"> Slouží k otevrení dverí pece pohybem pístu, pripojeného k samotným dverím, dopredu.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Príkaz</text:span> </text:p>
          </table:table-cell>
          <table:table-cell office:value-type="string" table:style-name="tableheader" table:number-columns-spanned="2">
            <text:p text:style-name="Table_20_Heading"> <text:span text:style-name="Strong_20_Emphasis">Vyckat na dosažení teploty v peci</text:span> </text:p>
          </table:table-cell>
        </table:table-row>
        <table:table-row>
          <table:table-cell office:value-type="string" table:style-name="tablecell">
            <text:p text:style-name="tablealignleft"> <text:span text:style-name="Strong_20_Emphasis">Popis</text:span> </text:p>
          </table:table-cell>
          <table:table-cell office:value-type="string" table:style-name="tablecell" table:number-columns-spanned="2">
            <text:p text:style-name="tablealignleft"> Slouží k vyckání na stav, pri kterém bude teplota pece menší, než je minimální hodnota, nebo vetší než je maximální hodnota. </text:p>
          </table:table-cell>
        </table:table-row>
        <table:table-row>
          <table:table-cell office:value-type="string" table:style-name="tablecell" table:number-rows-spanned="3"/>
          <table:table-cell office:value-type="string" table:style-name="tablecell" table:number-columns-spanned="2">
            <text:p text:style-name="tablealigncenter">  <text:span text:style-name="Strong_20_Emphasis">Parametry</text:span>  </text:p>
          </table:table-cell>
        </table:table-row>
        <table:table-row>
          <table:table-cell office:value-type="string" table:style-name="tablecell">
            <text:p text:style-name="tablealignleft"> <text:span text:style-name="Strong_20_Emphasis">Min. teplota</text:span> </text:p>
          </table:table-cell>
          <table:table-cell office:value-type="string" table:style-name="tablecell">
            <text:p text:style-name="tablealignleft"> minimální hodnota teploty </text:p>
          </table:table-cell>
        </table:table-row>
        <table:table-row>
          <table:table-cell office:value-type="string" table:style-name="tablecell">
            <text:p text:style-name="tablealignleft"> <text:span text:style-name="Strong_20_Emphasis">Max. teplota</text:span> </text:p>
          </table:table-cell>
          <table:table-cell office:value-type="string" table:style-name="tablecell">
            <text:p text:style-name="tablealignleft"> maximální hodnota teploty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Príkaz</text:span> </text:p>
          </table:table-cell>
          <table:table-cell office:value-type="string" table:style-name="tableheader" table:number-columns-spanned="2">
            <text:p text:style-name="Table_20_Heading"> <text:span text:style-name="Strong_20_Emphasis">Cekání</text:span> </text:p>
          </table:table-cell>
        </table:table-row>
        <table:table-row>
          <table:table-cell office:value-type="string" table:style-name="tablecell">
            <text:p text:style-name="tablealignleft"> <text:span text:style-name="Strong_20_Emphasis">Popis</text:span> </text:p>
          </table:table-cell>
          <table:table-cell office:value-type="string" table:style-name="tablecell" table:number-columns-spanned="2">
            <text:p text:style-name="tablealignleft"> Slouží k vyckání po uvedenou dobu.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ry</text:span>  </text:p>
          </table:table-cell>
        </table:table-row>
        <table:table-row>
          <table:table-cell office:value-type="string" table:style-name="tablecell">
            <text:p text:style-name="tablealignleft"> <text:span text:style-name="Strong_20_Emphasis">Sekundy</text:span> </text:p>
          </table:table-cell>
          <table:table-cell office:value-type="string" table:style-name="tablecell">
            <text:p text:style-name="tablealignleft"> Cekací doba (minimálne 1)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Príkaz</text:span> </text:p>
          </table:table-cell>
          <table:table-cell office:value-type="string" table:style-name="tableheader" table:number-columns-spanned="2">
            <text:p text:style-name="Table_20_Heading"> <text:span text:style-name="Strong_20_Emphasis">Zavrít dvere pece</text:span> </text:p>
          </table:table-cell>
        </table:table-row>
        <table:table-row>
          <table:table-cell office:value-type="string" table:style-name="tablecell">
            <text:p text:style-name="tablealignleft"> <text:span text:style-name="Strong_20_Emphasis">Popis</text:span> </text:p>
          </table:table-cell>
          <table:table-cell office:value-type="string" table:style-name="tablecell" table:number-columns-spanned="2">
            <text:p text:style-name="tablealignleft"> Slouží k zavrení dverí pece pohybem pístu, pripojeného k samotným dverím, dozadu.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Príkaz</text:span> </text:p>
          </table:table-cell>
          <table:table-cell office:value-type="string" table:style-name="tableheader" table:number-columns-spanned="2">
            <text:p text:style-name="Table_20_Heading"> <text:span text:style-name="Strong_20_Emphasis">Pritlacit</text:span> </text:p>
          </table:table-cell>
        </table:table-row>
        <table:table-row>
          <table:table-cell office:value-type="string" table:style-name="tablecell">
            <text:p text:style-name="tablealignleft"> <text:span text:style-name="Strong_20_Emphasis">Popis</text:span> </text:p>
          </table:table-cell>
          <table:table-cell office:value-type="string" table:style-name="tablecell" table:number-columns-spanned="2">
            <text:p text:style-name="tablealignleft"> Pohyb motoru dopredu kvuli zatlacení na komponent.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Príkaz</text:span> </text:p>
          </table:table-cell>
          <table:table-cell office:value-type="string" table:style-name="tableheader" table:number-columns-spanned="2">
            <text:p text:style-name="Table_20_Heading"> <text:span text:style-name="Strong_20_Emphasis">Nastavit ústí vzduchu pece</text:span> </text:p>
          </table:table-cell>
        </table:table-row>
        <table:table-row>
          <table:table-cell office:value-type="string" table:style-name="tablecell">
            <text:p text:style-name="tablealignleft"> <text:span text:style-name="Strong_20_Emphasis">Popis</text:span> </text:p>
          </table:table-cell>
          <table:table-cell office:value-type="string" table:style-name="tablecell" table:number-columns-spanned="2">
            <text:p text:style-name="tablealignleft"> Slouží k pohybu klapky vzduchu, která se nachází v ústí pro výmenu vzduchu.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ry</text:span>  </text:p>
          </table:table-cell>
        </table:table-row>
        <table:table-row>
          <table:table-cell office:value-type="string" table:style-name="tablecell">
            <text:p text:style-name="tablealignleft"> <text:span text:style-name="Strong_20_Emphasis">Polohy Klapky vzduchu</text:span> </text:p>
          </table:table-cell>
          <table:table-cell office:value-type="string" table:style-name="tablecell">
            <text:p text:style-name="tablealignleft"> poloha klapky vzduchu v procentech (0=zavrená, 10=úplne otevrená)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Príkaz</text:span> </text:p>
          </table:table-cell>
          <table:table-cell office:value-type="string" table:style-name="tableheader" table:number-columns-spanned="2">
            <text:p text:style-name="Table_20_Heading"> <text:span text:style-name="Strong_20_Emphasis">Regulovat teplotu v peci</text:span> </text:p>
          </table:table-cell>
        </table:table-row>
        <table:table-row>
          <table:table-cell office:value-type="string" table:style-name="tablecell">
            <text:p text:style-name="tablealignleft"> <text:span text:style-name="Strong_20_Emphasis">Popis</text:span> </text:p>
          </table:table-cell>
          <table:table-cell office:value-type="string" table:style-name="tablecell" table:number-columns-spanned="2">
            <text:p text:style-name="tablealignleft"> Slouží k nastavení cílové hodnoty teploty v peci.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ry</text:span>  </text:p>
          </table:table-cell>
        </table:table-row>
        <table:table-row>
          <table:table-cell office:value-type="string" table:style-name="tablecell">
            <text:p text:style-name="tablealignleft"> <text:span text:style-name="Strong_20_Emphasis">Teplota</text:span> </text:p>
          </table:table-cell>
          <table:table-cell office:value-type="string" table:style-name="tablecell">
            <text:p text:style-name="tablealignleft"> cílová teplota v °C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Príkaz</text:span> </text:p>
          </table:table-cell>
          <table:table-cell office:value-type="string" table:style-name="tableheader" table:number-columns-spanned="2">
            <text:p text:style-name="Table_20_Heading"> <text:span text:style-name="Strong_20_Emphasis">Regulovat ventilaci v peci</text:span> </text:p>
          </table:table-cell>
        </table:table-row>
        <table:table-row>
          <table:table-cell office:value-type="string" table:style-name="tablecell">
            <text:p text:style-name="tablealignleft"> <text:span text:style-name="Strong_20_Emphasis">Popis</text:span> </text:p>
          </table:table-cell>
          <table:table-cell office:value-type="string" table:style-name="tablecell" table:number-columns-spanned="2">
            <text:p text:style-name="tablealignleft"> Slouží k regulaci rychlosti ventilace.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ry</text:span>  </text:p>
          </table:table-cell>
        </table:table-row>
        <table:table-row>
          <table:table-cell office:value-type="string" table:style-name="tablecell">
            <text:p text:style-name="tablealignleft"> <text:span text:style-name="Strong_20_Emphasis">Rychlost ventilace</text:span> </text:p>
          </table:table-cell>
          <table:table-cell office:value-type="string" table:style-name="tablecell">
            <text:p text:style-name="tablealignleft"> rychlost ventilace v procentech (0=vypnuta, 10=maximální)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Príkaz</text:span> </text:p>
          </table:table-cell>
          <table:table-cell office:value-type="string" table:style-name="tableheader" table:number-columns-spanned="2">
            <text:p text:style-name="Table_20_Heading"> <text:span text:style-name="Strong_20_Emphasis">Uvolnit</text:span> </text:p>
          </table:table-cell>
        </table:table-row>
        <table:table-row>
          <table:table-cell office:value-type="string" table:style-name="tablecell">
            <text:p text:style-name="tablealignleft"> <text:span text:style-name="Strong_20_Emphasis">Popis</text:span> </text:p>
          </table:table-cell>
          <table:table-cell office:value-type="string" table:style-name="tablecell">
            <text:p text:style-name="tablealignleft"> Slouží k pohybu motoru dozadu kvuli uvolnení komponentu. </text:p>
          </table:table-cell>
          <table:table-cell office:value-type="string" table:style-nam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Príkaz</text:span> </text:p>
          </table:table-cell>
          <table:table-cell office:value-type="string" table:style-name="tableheader" table:number-columns-spanned="2">
            <text:p text:style-name="Table_20_Heading"> <text:span text:style-name="Strong_20_Emphasis">Otocit</text:span> </text:p>
          </table:table-cell>
        </table:table-row>
        <table:table-row>
          <table:table-cell office:value-type="string" table:style-name="tablecell">
            <text:p text:style-name="tablealignleft"> <text:span text:style-name="Strong_20_Emphasis">Popis</text:span> </text:p>
          </table:table-cell>
          <table:table-cell office:value-type="string" table:style-name="tablecell" table:number-columns-spanned="2">
            <text:p text:style-name="tablealignleft"> Slouží k provedení otácení motoru. </text:p>
          </table:table-cell>
        </table:table-row>
        <table:table-row>
          <table:table-cell office:value-type="string" table:style-name="tablecell" table:number-rows-spanned="5"/>
          <table:table-cell office:value-type="string" table:style-name="tablecell" table:number-columns-spanned="2">
            <text:p text:style-name="tablealigncenter">  <text:span text:style-name="Strong_20_Emphasis">Parametry</text:span>  </text:p>
          </table:table-cell>
        </table:table-row>
        <table:table-row>
          <table:table-cell office:value-type="string" table:style-name="tablecell">
            <text:p text:style-name="tablealignleft"> <text:span text:style-name="Strong_20_Emphasis">Úhlová poloha otácení</text:span> </text:p>
          </table:table-cell>
          <table:table-cell office:value-type="string" table:style-name="tablecell">
            <text:p text:style-name="tablealignleft"> cílová poloha pohybu vyjádrena ve stupních </text:p>
          </table:table-cell>
        </table:table-row>
        <table:table-row>
          <table:table-cell office:value-type="string" table:style-name="tablecell">
            <text:p text:style-name="tablealignleft"> <text:span text:style-name="Strong_20_Emphasis">Smer otácení</text:span> </text:p>
          </table:table-cell>
          <table:table-cell office:value-type="string" table:style-name="tablecell">
            <text:p text:style-name="tablealignleft"> smer otácení: Ve smeru hod. rucicek (Doprava), Proti smeru hod. rucicek (Doleva) </text:p>
          </table:table-cell>
        </table:table-row>
        <table:table-row>
          <table:table-cell office:value-type="string" table:style-name="tablecell">
            <text:p text:style-name="tablealignleft"> <text:span text:style-name="Strong_20_Emphasis">Rychlost otácení</text:span> </text:p>
          </table:table-cell>
          <table:table-cell office:value-type="string" table:style-name="tablecell">
            <text:p text:style-name="tablealignleft"> rychlost otácení, vyjádrena ve stupních </text:p>
          </table:table-cell>
        </table:table-row>
        <table:table-row>
          <table:table-cell office:value-type="string" table:style-name="tablecell">
            <text:p text:style-name="tablealignleft"> <text:span text:style-name="Strong_20_Emphasis">Odjištení motoru</text:span> </text:p>
          </table:table-cell>
          <table:table-cell office:value-type="string" table:style-name="tablecell">
            <text:p text:style-name="tablealignleft"> slouží k odjištení motoru na konci otácení. Když je motor vypnut, zustane v „záberu“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Príkaz</text:span> </text:p>
          </table:table-cell>
          <table:table-cell office:value-type="string" table:style-name="tableheader" table:number-columns-spanned="2">
            <text:p text:style-name="Table_20_Heading"> <text:span text:style-name="Strong_20_Emphasis">Otácet se zkouškou kontaktu</text:span> </text:p>
          </table:table-cell>
        </table:table-row>
        <table:table-row>
          <table:table-cell office:value-type="string" table:style-name="tablecell">
            <text:p text:style-name="tablealignleft"> <text:span text:style-name="Strong_20_Emphasis">Popis</text:span> </text:p>
          </table:table-cell>
          <table:table-cell office:value-type="string" table:style-name="tablecell" table:number-columns-spanned="2">
            <text:p text:style-name="tablealignleft"> Slouží k provedení otácení motoru a k provedení zkoušky kontaktu. </text:p>
          </table:table-cell>
        </table:table-row>
        <table:table-row>
          <table:table-cell office:value-type="string" table:style-name="tablecell" table:number-rows-spanned="9"/>
          <table:table-cell office:value-type="string" table:style-name="tablecell" table:number-columns-spanned="2">
            <text:p text:style-name="tablealigncenter">  <text:span text:style-name="Strong_20_Emphasis">Parametry</text:span>  </text:p>
          </table:table-cell>
        </table:table-row>
        <table:table-row>
          <table:table-cell office:value-type="string" table:style-name="tablecell">
            <text:p text:style-name="tablealignleft"> <text:span text:style-name="Strong_20_Emphasis">Úhlová poloha otácení</text:span> </text:p>
          </table:table-cell>
          <table:table-cell office:value-type="string" table:style-name="tablecell">
            <text:p text:style-name="tablealignleft"> cílová poloha pohybu vyjádrena ve stupních </text:p>
          </table:table-cell>
        </table:table-row>
        <table:table-row>
          <table:table-cell office:value-type="string" table:style-name="tablecell">
            <text:p text:style-name="tablealignleft"> <text:span text:style-name="Strong_20_Emphasis">Smer otácení</text:span> </text:p>
          </table:table-cell>
          <table:table-cell office:value-type="string" table:style-name="tablecell">
            <text:p text:style-name="tablealignleft"> smer otácení: Ve smeru hod. rucicek (Doprava), Proti smeru hod. rucicek (Doleva) </text:p>
          </table:table-cell>
        </table:table-row>
        <table:table-row>
          <table:table-cell office:value-type="string" table:style-name="tablecell">
            <text:p text:style-name="tablealignleft"> <text:span text:style-name="Strong_20_Emphasis">Rychlost otácení</text:span> </text:p>
          </table:table-cell>
          <table:table-cell office:value-type="string" table:style-name="tablecell">
            <text:p text:style-name="tablealignleft"> rychlost otácení, vyjádrena ve stupních </text:p>
          </table:table-cell>
        </table:table-row>
        <table:table-row>
          <table:table-cell office:value-type="string" table:style-name="tablecell">
            <text:p text:style-name="tablealignleft"> <text:span text:style-name="Strong_20_Emphasis">Odjištení motoru</text:span> </text:p>
          </table:table-cell>
          <table:table-cell office:value-type="string" table:style-name="tablecell">
            <text:p text:style-name="tablealignleft"> slouží k odjištení motoru na konci otácení. Když je motor vypnut, zustane v „záberu“ </text:p>
          </table:table-cell>
        </table:table-row>
        <table:table-row>
          <table:table-cell office:value-type="string" table:style-name="tablecell">
            <text:p text:style-name="tablealignleft"> <text:span text:style-name="Strong_20_Emphasis">Impulz kontaktu ax. pohybu c. 1</text:span> </text:p>
          </table:table-cell>
          <table:table-cell office:value-type="string" table:style-name="tablecell">
            <text:p text:style-name="tablealignleft"> když je aktivován, do konce otácení by mel mít vstup c. 1 precten jeden impulz. Je treba, aby byl pred príkazem pro otácení zadán príkaz pro zatlacení nebo uvolnení </text:p>
          </table:table-cell>
        </table:table-row>
        <table:table-row>
          <table:table-cell office:value-type="string" table:style-name="tablecell">
            <text:p text:style-name="tablealignleft"> <text:span text:style-name="Strong_20_Emphasis">Impulzy kont. otácení c. 2</text:span> </text:p>
          </table:table-cell>
          <table:table-cell office:value-type="string" table:style-name="tablecell">
            <text:p text:style-name="tablealignleft"> pocet impulzu, které musí být zaznamenány do konce otácení na vstupu c. 2 </text:p>
          </table:table-cell>
        </table:table-row>
        <table:table-row>
          <table:table-cell office:value-type="string" table:style-name="tablecell">
            <text:p text:style-name="tablealignleft"> <text:span text:style-name="Strong_20_Emphasis">Impulzy kont. otácení c. 3</text:span> </text:p>
          </table:table-cell>
          <table:table-cell office:value-type="string" table:style-name="tablecell">
            <text:p text:style-name="tablealignleft"> pocet impulzu, které musí být zaznamenány do konce otácení na vstupu c. 3 </text:p>
          </table:table-cell>
        </table:table-row>
        <table:table-row>
          <table:table-cell office:value-type="string" table:style-name="tablecell">
            <text:p text:style-name="tablealignleft"> <text:span text:style-name="Strong_20_Emphasis">Impulzy kont. otácení c. 4</text:span> </text:p>
          </table:table-cell>
          <table:table-cell office:value-type="string" table:style-name="tablecell">
            <text:p text:style-name="tablealignleft"> pocet impulzu, které musí být zaznamenány do konce otácení na vstupu c. 4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Príkaz</text:span> </text:p>
          </table:table-cell>
          <table:table-cell office:value-type="string" table:style-name="tableheader" table:number-columns-spanned="2">
            <text:p text:style-name="Table_20_Heading"> <text:span text:style-name="Strong_20_Emphasis">Uvolnit motor</text:span> </text:p>
          </table:table-cell>
        </table:table-row>
        <table:table-row>
          <table:table-cell office:value-type="string" table:style-name="tablecell">
            <text:p text:style-name="tablealignleft"> <text:span text:style-name="Strong_20_Emphasis">Popis</text:span> </text:p>
          </table:table-cell>
          <table:table-cell office:value-type="string" table:style-name="tablecell" table:number-columns-spanned="2">
            <text:p text:style-name="tablealignleft"> Slouží k provedení príkazu na uvolnení motoru.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Príkaz</text:span> </text:p>
          </table:table-cell>
          <table:table-cell office:value-type="string" table:style-name="tableheader" table:number-columns-spanned="2">
            <text:p text:style-name="Table_20_Heading"> <text:span text:style-name="Strong_20_Emphasis">Vyhledat nulovou polohu</text:span> </text:p>
          </table:table-cell>
        </table:table-row>
        <table:table-row>
          <table:table-cell office:value-type="string" table:style-name="tablecell">
            <text:p text:style-name="tablealignleft"> <text:span text:style-name="Strong_20_Emphasis">Popis</text:span> </text:p>
          </table:table-cell>
          <table:table-cell office:value-type="string" table:style-name="tablecell" table:number-columns-spanned="2">
            <text:p text:style-name="tablealignleft"> Slouží k provedení pohybu v rozsahu 360° za úcelem vyhledání 0. Pohyb se zastaví po zásahu koncového spínace. </text:p>
          </table:table-cell>
        </table:table-row>
        <table:table-row>
          <table:table-cell office:value-type="string" table:style-name="tablecell" table:number-rows-spanned="4"/>
          <table:table-cell office:value-type="string" table:style-name="tablecell" table:number-columns-spanned="2">
            <text:p text:style-name="tablealigncenter">  <text:span text:style-name="Strong_20_Emphasis">Parametry</text:span>  </text:p>
          </table:table-cell>
        </table:table-row>
        <table:table-row>
          <table:table-cell office:value-type="string" table:style-name="tablecell">
            <text:p text:style-name="tablealignleft"> <text:span text:style-name="Strong_20_Emphasis">Smer otácení</text:span> </text:p>
          </table:table-cell>
          <table:table-cell office:value-type="string" table:style-name="tablecell">
            <text:p text:style-name="tablealignleft"> smer otácení: Ve smeru hod. rucicek (Doprava), Proti smeru hod. rucicek (Doleva) </text:p>
          </table:table-cell>
        </table:table-row>
        <table:table-row>
          <table:table-cell office:value-type="string" table:style-name="tablecell">
            <text:p text:style-name="tablealignleft"> <text:span text:style-name="Strong_20_Emphasis">Rychlost otácení</text:span> </text:p>
          </table:table-cell>
          <table:table-cell office:value-type="string" table:style-name="tablecell">
            <text:p text:style-name="tablealignleft"> rychlost otácení, vyjádrena ve stupních </text:p>
          </table:table-cell>
        </table:table-row>
        <table:table-row>
          <table:table-cell office:value-type="string" table:style-name="tablecell">
            <text:p text:style-name="tablealignleft"> <text:span text:style-name="Strong_20_Emphasis">Odjištení motoru</text:span> </text:p>
          </table:table-cell>
          <table:table-cell office:value-type="string" table:style-name="tablecell">
            <text:p text:style-name="tablealignleft"> slouží k odjištení motoru na konci otácení. Když je motor vypnut, zustane v „záberu“ </text:p>
          </table:table-cell>
        </table:table-row>
      </table:table>
      <text:h text:style-name="Heading_20_1" text:outline-level="1"><text:bookmark-start text:name="nastroje"/>Nástroje<text:bookmark-end text:name="nastroje"/></text:h>
      <text:p text:style-name="Text_20_body">
V této kapitole jsou popsané funkce, které se nacházejí v menu Nástroje aplikace. </text:p>
      <text:h text:style-name="Heading_20_2" text:outline-level="2"><text:bookmark-start text:name="nainstalovat_komponenty"/>Nainstalovat komponenty<text:bookmark-end text:name="nainstalovat_komponenty"/></text:h>
      <text:p text:style-name="Text_20_body">Tato funkce umožnuje uživateli provést manuálne axiální pohyb i otácení behem fáze instalace komponentu nebo behem fáze aktivní kolaudace.
Pro prístup k panelu je treba zvolit v menu <text:span text:style-name="Emphasis"><text:span text:style-name="Strong_20_Emphasis">Nástroje » Nainstalovat komponenty</text:span></text:span> nebo stisknout tlacítko <text:span text:style-name="Strong_20_Emphasis">F8</text:span>, nebo jednoduše stisknout níže uvedené tlacítko na panelu nástroju:</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Poté se zobrazí níže uvedené okno:</text:p>
      <text:p text:style-name="Text_20_body"><draw:frame draw:style-name="mediacenter" draw:name="Nástroj pro instalaci a zkoušku komponentu Legend" text:anchor-type="paragraph" draw:z-index="0" svg:width="10.583333333333cm"><draw:text-box><text:p text:style-name="legendcenter"><draw:frame draw:style-name="mediacenter" draw:name="Nástroj pro instalaci a zkoušku komponentu" text:anchor-type="paragraph" draw:z-index="0" svg:width="10.583333333333cm" svg:height="4.6302083333333cm"><draw:image xlink:href="Pictures/71314acc5e633c1790cb858378b72e96.png" xlink:type="simple" xlink:show="embed" xlink:actuate="onLoad"/></draw:frame>Nástroj pro instalaci a zkoušku komponentu</text:p></draw:text-box></draw:frame></text:p>
      <text:p text:style-name="Text_20_body">Nalevo je uveden seznam stanovišt, které se nacházejí v systému a pro každé z nich jsou zobrazeny tyto informace:
 <text:span text:style-name="Strong_20_Emphasis">Poloha:</text:span> poloha, která bude aktualizovaná pri každém provedeném manuálním otácení;
 <text:span text:style-name="Strong_20_Emphasis">KM PS (Nm):</text:span> okamžité hodnoty krouticího momentu pri otácení proti smeru hodinových rucicek;
 <text:span text:style-name="Strong_20_Emphasis">KM VS (Nm):</text:span> okamžité hodnoty krouticího momentu pri otácení ve smeru hodinových rucicek;
 <text:span text:style-name="Strong_20_Emphasis">Tlak (N):</text:span> axiální tlak, který pusobí na komponent a je k dispozici pouze v prípade, když je pocítá s axiálním pohybem, vyjádreným v newtonech (*);
 <text:span text:style-name="Strong_20_Emphasis">Tepl. (°C):</text:span> teplota v peci nebo teplota prípadného prídavného termoclánku, který se nachází v samotném komponentu, merená v °C.
 <text:span text:style-name="Strong_20_Emphasis">Konc. spínac:</text:span> LED, která se rozsvítí cervenou barvou, když hardwarový vstup zaznamená torzi vyšší než 0,6 N;
 <text:span text:style-name="Strong_20_Emphasis">Vstupy:</text:span> LED odpovídající vstupum, které se rozsvítí zelenou barvou, když je príslušný kontakt sepnutý.</text:p>
      <text:p text:style-name="Text_20_body">Aby bylo možné provést otácení, je treba zvolit stanovište kliknutím myší na príslušné tlacítko. Je možné zvolit všechna stanovište kliknutím myší na tlacítko <text:span text:style-name="Strong_20_Emphasis">Zvolit vše</text:span>. Následne bude prostrednictvím tlacítek <text:span text:style-name="Strong_20_Emphasis">Doleva</text:span> nebo <text:span text:style-name="Strong_20_Emphasis">Doprava</text:span> provedeno otácení s nastavenou úhlovou polohou a s nastavenou rychlostí. Úhlová poloha a rychlost mohou být meneny i bez pomoci klávesnice, pomocí tlacítek pro zvýšení a snížení: </text:p>
      <text:p text:style-name="Text_20_body"><draw:frame draw:style-name="media" draw:name="" text:anchor-type="as-char" draw:z-index="0" svg:width="1.4552083333333cm" svg:height="1.1641666666667cm"><draw:image xlink:href="Pictures/8eb88030525fffb4557a7bae88e83733.jpg" xlink:type="simple" xlink:show="embed" xlink:actuate="onLoad"/></draw:frame>
<draw:frame draw:style-name="media" draw:name="" text:anchor-type="as-char" draw:z-index="0" svg:width="1.4552083333333cm" svg:height="1.1377083333333cm"><draw:image xlink:href="Pictures/e126f6a826a144bb31f55442d537489f.jpg" xlink:type="simple" xlink:show="embed" xlink:actuate="onLoad"/></draw:frame>
<draw:frame draw:style-name="media" draw:name="" text:anchor-type="as-char" draw:z-index="0" svg:width="1.4552083333333cm" svg:height="1.1377083333333cm"><draw:image xlink:href="Pictures/4b788df5bc19160b5974bb589b927b19.jpg" xlink:type="simple" xlink:show="embed" xlink:actuate="onLoad"/></draw:frame>
<draw:frame draw:style-name="media" draw:name="" text:anchor-type="as-char" draw:z-index="0" svg:width="1.4552083333333cm" svg:height="1.1377083333333cm"><draw:image xlink:href="Pictures/b7f2001f260a821a02e52a80be673bca.jpg" xlink:type="simple" xlink:show="embed" xlink:actuate="onLoad"/></draw:frame></text:p>
      <text:p text:style-name="Text_20_body">Tlacítko <text:span text:style-name="Strong_20_Emphasis">Vynulování</text:span> slouží k provedení odjištení motoru, zatímco tlacítka <text:span text:style-name="Strong_20_Emphasis">Dopredu</text:span> a <text:span text:style-name="Strong_20_Emphasis">Dozadu</text:span> slouží k pohybu motoru dopredu nebo dozadu.</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V tomto systému se nepocítá se ctením tlaku</text:p>
          </table:table-cell>
        </table:table-row>
      </table:table>
      <text:h text:style-name="Heading_20_3" text:outline-level="3"><text:bookmark-start text:name="otaceni"/>Otácení<text:bookmark-end text:name="otaceni"/></text:h>
      <text:p text:style-name="Text_20_body">Je možné provádet manuální otácení proti smeru i ve smeru hodinových rucicek s promenlivou úhlovou polohou a rychlostí. </text:p>
      <text:h text:style-name="Heading_20_4" text:outline-level="4"><text:bookmark-start text:name="uhlova_poloha"/>Úhlová poloha<text:bookmark-end text:name="uhlova_poloha"/></text:h>
      <text:p text:style-name="Text_20_body">Cílová úhlová poloha otácení, v rozsahu od 1 do 360. </text:p>
      <text:h text:style-name="Heading_20_4" text:outline-level="4"><text:bookmark-start text:name="rychlost_stupnu_sekundu"/>Rychlost (stupnu/sekundu)<text:bookmark-end text:name="rychlost_stupnu_sekundu"/></text:h>
      <text:p text:style-name="Text_20_body">Rychlost otácení, v rozsahu od 20 do 200, vyjádrená ve stupních za sekundu.</text:p>
      <text:h text:style-name="Heading_20_4" text:outline-level="4"><text:bookmark-start text:name="doleva"/>Doleva<text:bookmark-end text:name="doleva"/></text:h>
      <text:p text:style-name="Text_20_body">Tento príkaz umožnuje zahájit otácení proti smeru hodinových rucicek se zadanou úhlovou polohou a rychlostí. </text:p>
      <text:h text:style-name="Heading_20_4" text:outline-level="4"><text:bookmark-start text:name="doprava"/>Doprava<text:bookmark-end text:name="doprava"/></text:h>
      <text:p text:style-name="Text_20_body">Tento príkaz umožnuje zahájit otácení ve smeru hodinových rucicek se zadanou úhlovou polohou a rychlostí.</text:p>
      <text:h text:style-name="Heading_20_4" text:outline-level="4"><text:bookmark-start text:name="vynulovani"/>Vynulování<text:bookmark-end text:name="vynulovani"/></text:h>
      <text:p text:style-name="Text_20_body">Tento príkaz preruší pohyb a uvolní záber motoru  (viz odstavec Možnosti v kapitole NASTAVENÍ).</text:p>
      <text:h text:style-name="Heading_20_3" text:outline-level="3"><text:bookmark-start text:name="axialni_pohyb"/>Axiální pohyb<text:bookmark-end text:name="axialni_pohyb"/></text:h>
      <text:p text:style-name="Text_20_body">Tento príkaz umožnuje provést manuální axiální pohyb motoru za úcelem overení správného umístení komponentu.</text:p>
      <text:h text:style-name="Heading_20_4" text:outline-level="4"><text:bookmark-start text:name="dopredu"/>Dopredu<text:bookmark-end text:name="dopredu"/></text:h>
      <text:p text:style-name="Text_20_body">Tento príkaz slouží k zatlacení motoru zvolených stanovišt dopredu.</text:p>
      <text:h text:style-name="Heading_20_4" text:outline-level="4"><text:bookmark-start text:name="dozadu"/>Dozadu<text:bookmark-end text:name="dozadu"/></text:h>
      <text:p text:style-name="Text_20_body">Tento príkaz slouží k zatlacení motoru zvolených stanovišt dozadu.</text:p>
      <text:p text:style-name="Text_20_body">Pro návrat na hlavní aplikaci stisknete tlacítko Ukoncit.</text:p>
      <text:h text:style-name="Heading_20_2" text:outline-level="2"><text:bookmark-start text:name="kalibrace_vstupu"/>Kalibrace vstupu<text:bookmark-end text:name="kalibrace_vstupu"/></text:h>
      <text:p text:style-name="Text_20_body">
Prostrednictvím tohoto nástroje je možné kalibrovat vstupy signálu termoclánku, které se používají pro ctení teploty prímo na komponentech, i prípadných dalších vstupu pod tlakem.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V tomto systému se nepocítá se vstupy pro prídavné termoclánky.</text:p>
          </table:table-cell>
        </table:table-row>
      </table:table>
      <text:h text:style-name="Heading_20_2" text:outline-level="2"><text:bookmark-start text:name="heslo"/>Heslo<text:bookmark-end text:name="heslo"/></text:h>
      <text:p text:style-name="Text_20_body">
Nekteré funkce správy archivu jsou chráneny heslem a pro jejich aktivaci je treba provést jistý druh autentifikace zadáním hesla.  </text:p>
      <text:p text:style-name="Text_20_body">Pro aktivaci funkcí chránených heslem postupujte níže uvedeným zpusobem:</text:p>
      <text:list text:style-name="List_20_1">
        <text:list-item>
          <text:p text:style-name="Text_20_body"> zvolte <text:span text:style-name="Strong_20_Emphasis">Nástroje→Heslo</text:span> nebo stisknete níže uvedené tlacítko na panelu nástroju:</text:p>
        </text:list-item>
      </text:list>
      <text:p text:style-name="Text_20_body">
{{ icone:icone32:locked32np.png |}
</text:p>
      <text:list text:style-name="List_20_1">
        <text:list-item>
          <text:p text:style-name="Text_20_body"> následne zadejte heslo v zobrazeném okne a stisknete tlacítko <text:span text:style-name="Strong_20_Emphasis">Potvrdit</text:span>.</text:p>
        </text:list-item>
      </text:list>
      <text:p text:style-name="Text_20_body">Pro zrušení funkcí (pouze tech, které byly predtím aktivované):</text:p>
      <text:list text:style-name="List_20_1">
        <text:list-item>
          <text:p text:style-name="Text_20_body"> zvolte <text:span text:style-name="Strong_20_Emphasis">Nástroje→Heslo</text:span> nebo stisknete níže uvedené tlacítko na panelu nástroju:</text:p>
        </text:list-item>
      </text:list>
      <text:p text:style-name="Text_20_body">
{{ icone:icone32:unlocked32np.png |}</text:p>
      <text:p text:style-name="Text_20_body">
Pro zmenu hesla:</text:p>
      <text:list text:style-name="List_20_1">
        <text:list-item>
          <text:p text:style-name="Text_20_body"> zvolte <text:span text:style-name="Strong_20_Emphasis">Nástroje→Heslo</text:span> nebo stisknete níže uvedené tlacítko na panelu nástroju:</text:p>
        </text:list-item>
      </text:list>
      <text:p text:style-name="Text_20_body">
{{ icone:icone32:locked32np.png |}
</text:p>
      <text:list text:style-name="List_20_1">
        <text:list-item>
          <text:p text:style-name="Text_20_body"> následne zadejte heslo v zobrazeném okne a stisknete tlacítko <text:span text:style-name="Strong_20_Emphasis">Zmenit</text:span>.</text:p>
        </text:list-item>
        <text:list-item>
          <text:p text:style-name="Text_20_body"> zadejte dvakrát nové heslo do príslušných zobrazených textových polí;</text:p>
        </text:list-item>
        <text:list-item>
          <text:p text:style-name="Text_20_body"> potvrdte zmenu tlacítkem <text:span text:style-name="Strong_20_Emphasis">Potvrdit</text:span> bezprostredne pod uvedenými poli.</text:p>
        </text:list-item>
      </text:list>
      <text:p text:style-name="Text_20_body"><draw:frame draw:style-name="mediacenter" draw:name="Okno pro zmenu hesla Legend" text:anchor-type="paragraph" draw:z-index="0" svg:width="7.7522916666667cm"><draw:text-box><text:p text:style-name="legendcenter"><draw:frame draw:style-name="mediacenter" draw:name="Okno pro zmenu hesla" text:anchor-type="paragraph" draw:z-index="0" svg:width="7.7522916666667cm" svg:height="8.5989583333333cm"><draw:image xlink:href="Pictures/3c7d1991af69b28079a7d994fa80f006.png" xlink:type="simple" xlink:show="embed" xlink:actuate="onLoad"/></draw:frame>Okno pro zmenu hesla</text:p></draw:text-box></draw:frame></text:p>
      <text:h text:style-name="Heading_20_1" text:outline-level="1"><text:bookmark-start text:name="nastaveni"/>Nastavení<text:bookmark-end text:name="nastaveni"/></text:h>
      <text:p text:style-name="Text_20_body">V této kapitole jsou popsaná rozhraní pro správu provozních režimu systému a rozhraní pro grafické zobrazení dat.</text:p>
      <text:h text:style-name="Heading_20_2" text:outline-level="2"><text:bookmark-start text:name="graf"/>Graf<text:bookmark-end text:name="graf"/></text:h>
      <text:p text:style-name="Text_20_body">Pro prístup ke správe grafických nastavení zvolte z menu <text:span text:style-name="Emphasis"><text:span text:style-name="Strong_20_Emphasis">Nastavení » Graf</text:span></text:span> nebo stisknete tlacítko <text:span text:style-name="Strong_20_Emphasis">F10</text:span> nebo stisknete níže uvedené tlacítko na panelu nástroju:</text:p>
      <text:p text:style-name="Text_20_body"><draw:frame draw:style-name="mediacenter" draw:name="" text:anchor-type="paragraph" draw:z-index="0" svg:width="0.84666666666667cm" svg:height="0.84666666666667cm"><draw:image xlink:href="Pictures/be9ef3ce604f135eb13a45a07f307294.png" xlink:type="simple" xlink:show="embed" xlink:actuate="onLoad"/></draw:frame></text:p>
      <text:p text:style-name="Text_20_body">Poté se zobrazí níže uvedené okno:</text:p>
      <text:p text:style-name="Text_20_body"><draw:frame draw:style-name="mediacenter" draw:name="Okno &quot;Nastavení grafu&quot; Legend" text:anchor-type="paragraph" draw:z-index="0" svg:width="7.9375cm"><draw:text-box><text:p text:style-name="legendcenter"><draw:frame draw:style-name="mediacenter" draw:name="Okno &quot;Nastavení grafu&quot;" text:anchor-type="paragraph" draw:z-index="0" svg:width="7.9375cm" svg:height="8.6254166666667cm"><draw:image xlink:href="Pictures/b2f00a1ae8b6585cfe0a09dcb760ce74.png" xlink:type="simple" xlink:show="embed" xlink:actuate="onLoad"/></draw:frame>Okno "Nastavení grafu"</text:p></draw:text-box></draw:frame></text:p>
      <text:p text:style-name="Text_20_body">Panel je rozdelen na dve cásti: panel vlevo umožnuje pridat, zmenit a odstranit barvy zvolených krivek; panel vpravo umožnuje zmenit mernou jednotku, zobrazovací stupnice, pocet zvolených krivek pro každý smer prostrednictvím funkce <text:span text:style-name="Emphasis">„Nejhorší“</text:span> a zvolit, zda má být zobrazena úhlová poloha v rámci zobrazování bodu.</text:p>
      <text:p text:style-name="Text_20_body">Pro pridání barvy do zvolených krivek je treba:</text:p>
      <text:list text:style-name="List_20_1">
        <text:list-item>
          <text:p text:style-name="Text_20_body"> Stisknout myší tlacítko <text:span text:style-name="Strong_20_Emphasis">Nový</text:span>;</text:p>
        </text:list-item>
        <text:list-item>
          <text:p text:style-name="Text_20_body"> zvolit myší tlacítko <text:span text:style-name="Strong_20_Emphasis">Barva</text:span>; zobrazí se níže uvedený obrázek:<text:line-break/></text:p>
        </text:list-item>
      </text:list>
      <text:p text:style-name="Text_20_body"><draw:frame draw:style-name="mediacenter" draw:name="Okno &quot;Barva&quot; Legend" text:anchor-type="paragraph" draw:z-index="0" svg:width="3.96875cm"><draw:text-box><text:p text:style-name="legendcenter"><draw:frame draw:style-name="mediacenter" draw:name="Okno &quot;Barva&quot;" text:anchor-type="paragraph" draw:z-index="0" svg:width="3.96875cm" svg:height="5.635625cm"><draw:image xlink:href="Pictures/1a7bbed96209a8a05ee073dfb462b2b0.png" xlink:type="simple" xlink:show="embed" xlink:actuate="onLoad"/></draw:frame>Okno "Barva"</text:p></draw:text-box></draw:frame></text:p>
      <text:list text:style-name="List_20_1">
        <text:list-item>
          <text:p text:style-name="Text_20_body"> zvolit myší požadovanou barvu a stisknout tlacítko <text:span text:style-name="Strong_20_Emphasis">OK</text:span>;</text:p>
        </text:list-item>
        <text:list-item>
          <text:p text:style-name="Text_20_body"> stisknout tlacítko <text:span text:style-name="Strong_20_Emphasis">Aktualizovat</text:span> za úcelem uložení dat.</text:p>
        </text:list-item>
      </text:list>
      <text:p text:style-name="Text_20_body">
Pro zmenu barvy je treba:</text:p>
      <text:list text:style-name="List_20_1">
        <text:list-item>
          <text:p text:style-name="Text_20_body"> Zvolit v seznamu barvu, která má být zmenena;</text:p>
        </text:list-item>
        <text:list-item>
          <text:p text:style-name="Text_20_body"> stisknout myší tlacítko <text:span text:style-name="Strong_20_Emphasis">Barva</text:span>;</text:p>
        </text:list-item>
        <text:list-item>
          <text:p text:style-name="Text_20_body"> zvolit myší požadovanou barvu (viz predchozí obrázek) a stisknout tlacítko <text:span text:style-name="Strong_20_Emphasis">OK</text:span>;</text:p>
        </text:list-item>
        <text:list-item>
          <text:p text:style-name="Text_20_body"> stisknout tlacítko <text:span text:style-name="Strong_20_Emphasis">Aktualizovat</text:span> za úcelem uložení dat.</text:p>
        </text:list-item>
      </text:list>
      <text:p text:style-name="Text_20_body">
Pro odstranení barvy je treba:</text:p>
      <text:list text:style-name="List_20_1">
        <text:list-item>
          <text:p text:style-name="Text_20_body"> Zvolit v seznamu barvu, která má být odstranena;</text:p>
        </text:list-item>
        <text:list-item>
          <text:p text:style-name="Text_20_body"> stisknout tlacítko <text:span text:style-name="Strong_20_Emphasis">Odstranit</text:span> a zvolit <text:span text:style-name="Strong_20_Emphasis">Ano</text:span> pri zobrazení hlášení vyžadujícího potvrzení.</text:p>
        </text:list-item>
      </text:list>
      <text:p text:style-name="Text_20_body">
Pro ukoncení zobrazování uvedeného okna stisknete myší tlacítko <text:span text:style-name="Strong_20_Emphasis">Potvrdit</text:span>.</text:p>
      <text:h text:style-name="Heading_20_2" text:outline-level="2"><text:bookmark-start text:name="moznosti"/>Možnosti<text:bookmark-end text:name="moznosti"/></text:h>
      <text:p text:style-name="Text_20_body">Pro vstup do správy možností zvolte z menu <text:span text:style-name="Emphasis"><text:span text:style-name="Strong_20_Emphasis">Nastavení » Možnosti</text:span></text:span> nebo stisknete tlacítko <text:span text:style-name="Strong_20_Emphasis">F11</text:span>.</text:p>
      <text:p text:style-name="Text_20_body"><draw:frame draw:style-name="mediacenter" draw:name="Okno možností programu Legend" text:anchor-type="paragraph" draw:z-index="0" svg:width="10.583333333333cm"><draw:text-box><text:p text:style-name="legendcenter"><draw:frame draw:style-name="mediacenter" draw:name="Okno možností programu" text:anchor-type="paragraph" draw:z-index="0" svg:width="10.583333333333cm" svg:height="8.0697916666667cm"><draw:image xlink:href="Pictures/a027f1a48b54f57587795043c9e11e02.png" xlink:type="simple" xlink:show="embed" xlink:actuate="onLoad"/></draw:frame>Okno možností programu</text:p></draw:text-box></draw:frame></text:p>
      <text:p text:style-name="Text_20_body">Okno je rozdeleno na tri panely: všeobecné možnosti, standardní programy a pokrocilé programy. První panel obsahuje všeobecné možnosti aplikace, zatímco druhé dva obsahují možnosti v závislosti na druhu provádeného programu. </text:p>
      <text:h text:style-name="Heading_20_3" text:outline-level="3"><text:bookmark-start text:name="vseobecne"/>Všeobecné<text:bookmark-end text:name="vseobecne"/></text:h>
      <text:p text:style-name="Text_20_body">
Možnosti uvedené na tomto panelu se aplikují na všechny kolaudace, nezávisle na druhu provádeného programu.</text:p>
      <text:h text:style-name="Heading_20_4" text:outline-level="4"><text:bookmark-start text:name="zaznamenavani_zavad"/>Zaznamenávání závad<text:bookmark-end text:name="zaznamenavani_zavad"/></text:h>
      <text:h text:style-name="Heading_20_5" text:outline-level="5"><text:bookmark-start text:name="maximalni_pocet_krivek_mimo_rozsah_maximalniho_krouticiho_momentu"/>Maximální pocet krivek mimo rozsah maximálního krouticího momentu<text:bookmark-end text:name="maximalni_pocet_krivek_mimo_rozsah_maximalniho_krouticiho_momentu"/></text:h>
      <text:p text:style-name="Text_20_body">Uživatel muže nastavit maximální pocet krivek mimo rozsah kvuli prekrocení krouticího momentu, které budou automaticky uloženy behem kolaudace, krome tech již naprogramovaných. Po dosažení zadané hodnoty muže být kolaudace prerušena nebo muže pokracovat bez chybného komponentu.</text:p>
      <text:h text:style-name="Heading_20_5" text:outline-level="5"><text:bookmark-start text:name="maximalni_pocet_krivek_s_chybami_v_kontaktech"/>Maximální pocet krivek s chybami v kontaktech<text:bookmark-end text:name="maximalni_pocet_krivek_s_chybami_v_kontaktech"/></text:h>
      <text:p text:style-name="Text_20_body">Uživatel muže nastavit maximální pocet krivek se zaznamenanými chybami v kontaktech, které budou automaticky uloženy behem kolaudace, krome tech již naprogramovaných. Po dosažení zadané hodnoty muže být kolaudace prerušena nebo muže pokracovat bez chybného komponentu.</text:p>
      <text:h text:style-name="Heading_20_5" text:outline-level="5"><text:bookmark-start text:name="vyloucit_zaznamenavani_kontaktu"/>Vyloucit zaznamenávání kontaktu<text:bookmark-end text:name="vyloucit_zaznamenavani_kontaktu"/></text:h>
      <text:p text:style-name="Text_20_body">Dle potreby je možné behem provádení kolaudace ignorovat zaznamenávání chyb v kontaktech.</text:p>
      <text:h text:style-name="Heading_20_5" text:outline-level="5"><text:bookmark-start text:name="uhlovy_usek_vylouceny_pri_otaceni_po_doraz_z_duvodu_kontroly_krout._momentu"/>Úhlový úsek vyloucený pri otácení po doraz z duvodu kontroly krout. momentu<text:bookmark-end text:name="uhlovy_usek_vylouceny_pri_otaceni_po_doraz_z_duvodu_kontroly_krout._momentu"/></text:h>
      <text:p text:style-name="Text_20_body">Pri provádení otácení po doraz je treba 
Je duležité podtrhnout, že tato možnost musí být vždy nastavena pred zahájením kolaudace. </text:p>
      <text:h text:style-name="Heading_20_5" text:outline-level="5"><text:bookmark-start text:name="uhlovy_usek_vylouceny_pri_otaceni_z_duvodu_kontroly_krout._momentu"/>Úhlový úsek vyloucený pri otácení z duvodu kontroly krout. momentu<text:bookmark-end text:name="uhlovy_usek_vylouceny_pri_otaceni_z_duvodu_kontroly_krout._momentu"/></text:h>
      <text:p text:style-name="Text_20_body">Dle potreby je možné vyloucit jistý úhlový úsek z kontroly prekrocení krouticího momentu na zacátku a na konci každého samostatného otácení.
Tato možnost musí být vždy nastavena pred zahájením kolaudace. </text:p>
      <text:h text:style-name="Heading_20_5" text:outline-level="5"><text:bookmark-start text:name="ukon_pri_dosazeni_max._poctu_chyb"/>Úkon pri dosažení max. poctu chyb<text:bookmark-end text:name="ukon_pri_dosazeni_max._poctu_chyb"/></text:h>
      <text:p text:style-name="Text_20_body">Urcuje úkon, která má být proveden v prípade, když komponent dosáhne maximálního poctu chyb kopírování nebo zaznamenávání kontaktu:</text:p>
      <text:list text:style-name="List_20_1">
        <text:list-item>
          <text:p text:style-name="Text_20_body"> <text:span text:style-name="Strong_20_Emphasis">Zastavit kolaudaci:</text:span> slouží k zastavení kolaudace bez provedení jakéhokoli úkonu;</text:p>
        </text:list-item>
        <text:list-item>
          <text:p text:style-name="Text_20_body"> <text:span text:style-name="Strong_20_Emphasis">Prerušit stanovište:</text:span> slouží k prerušení kolaudace chybného stanovište a pokracování kolaudace zbývajících komponentu;</text:p>
        </text:list-item>
        <text:list-item>
          <text:p text:style-name="Text_20_body"> <text:span text:style-name="Strong_20_Emphasis">Vyloucit a pokracovat:</text:span> slouží k vyloucení chybného komponentu (se ztrátou všech dat) a pokracování kolaudace.</text:p>
        </text:list-item>
      </text:list>
      <text:h text:style-name="Heading_20_4" text:outline-level="4"><text:bookmark-start text:name="kontrola_chybejiciho_napajeni"/>Kontrola chybejícího napájení<text:bookmark-end text:name="kontrola_chybejiciho_napajeni"/></text:h>
      <text:h text:style-name="Heading_20_5" text:outline-level="5"><text:bookmark-start text:name="po_obnoveni_napajeni_znovu_zahajit_zkousku"/>Po obnovení napájení znovu zahájit zkoušku<text:bookmark-end text:name="po_obnoveni_napajeni_znovu_zahajit_zkousku"/></text:h>
      <text:p text:style-name="Text_20_body">V prípade, že celý systém, krome pece, je napájený ze záložního zdroje, je možné obnovit zkoušku po obnovení elektrického napájení. 
Pri volbe této možnosti zkouška nebude prerušena kvuli chybe komunikace pri vypnutí pece, program vycká na opetovné zapnutí a kolaudace komponentu bude obnovena. </text:p>
      <text:h text:style-name="Heading_20_3" text:outline-level="3"><text:bookmark-start text:name="standardni_programy1"/>Standardní programy<text:bookmark-end text:name="standardni_programy1"/></text:h>
      <text:p text:style-name="Text_20_body">
Možnosti na tomto panelu se vztahují výhradne na prubeh standardních programu. </text:p>
      <text:h text:style-name="Heading_20_4" text:outline-level="4"><text:bookmark-start text:name="kontrola_teploty_pece"/>Kontrola teploty pece<text:bookmark-end text:name="kontrola_teploty_pece"/></text:h>
      <text:h text:style-name="Heading_20_5" text:outline-level="5"><text:bookmark-start text:name="cilova_teplota"/>Cílová teplota<text:bookmark-end text:name="cilova_teplota"/></text:h>
      <text:p text:style-name="Text_20_body">První dve možnosti ovlivnují dobu trvání zkoušky, protože jsou-li aktivovány, pri každé zmene kroku zastaví její prubeh a vyckají na dosažení urcené cílové teploty pece.
První možnost ovlivnuje prechod od jednoho chladného k jednomu teplému cyklu, zatímco druhá je charakterizovaná interakcí pri prechodu od teplého cyklu na chladný. Každá možnost pocítá s príslušným rozsahem, který muže být zvýšen kvuli snížení cekání.</text:p>
      <text:h text:style-name="Heading_20_5" text:outline-level="5"><text:bookmark-start text:name="otevrit_dvere_pri_chlazeni"/>Otevrít dvere pri chlazení<text:bookmark-end text:name="otevrit_dvere_pri_chlazeni"/></text:h>
      <text:p text:style-name="Text_20_body">Slouží ke správnému otevírání dverí ve fázi chlazení (je-li soucástí).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ato možnost by mohla být zcela ignorována, pokud není soucástí rameno pro otevrení dverí</text:p>
          </table:table-cell>
        </table:table-row>
      </table:table>
      <text:h text:style-name="Heading_20_4" text:outline-level="4"><text:bookmark-start text:name="pohyb"/>Pohyb<text:bookmark-end text:name="pohyb"/></text:h>
      <text:h text:style-name="Heading_20_5" text:outline-level="5"><text:bookmark-start text:name="odjistit_motor_po_ukonceni_pohybu"/>Odjistit motor po ukoncení pohybu<text:bookmark-end text:name="odjistit_motor_po_ukonceni_pohybu"/></text:h>
      <text:p text:style-name="Text_20_body">Když je zvolena tato možnost, po ukoncení otácení se motor bude moci volne otácet. Pri provádení zkoušek otácení po doraz je vhodnejší nechat motory v záberu vypnutím této možnosti kvuli tomu, aby nedošlo ke ztráte polohy.</text:p>
      <text:h text:style-name="Heading_20_5" text:outline-level="5"><text:bookmark-start text:name="rychlost_zaznamenavani_krouticiho_momentu_stupnu_sekundu"/>Rychlost zaznamenávání krouticího momentu (stupnu/sekundu)<text:bookmark-end text:name="rychlost_zaznamenavani_krouticiho_momentu_stupnu_sekundu"/></text:h>
      <text:p text:style-name="Text_20_body">Je možné nastavit rychlost otácení komponentu aplikovanou ve fázi zaznamenávání krouticího momentu. Prednastavená hodnota je 20 stupnu/sekundu a tato hodnota umožnuje provést približne 2 ctení v prubehu jednoho stupne. 
Je vhodnejší nemenit tuto hodnotu.</text:p>
      <text:h text:style-name="Heading_20_5" text:outline-level="5"><text:bookmark-start text:name="provest_pohyb_za_ucelem_vyhledani_pocatecni_polohy"/>Provést pohyb za úcelem vyhledání pocátecní polohy<text:bookmark-end text:name="provest_pohyb_za_ucelem_vyhledani_pocatecni_polohy"/></text:h>
      <text:p text:style-name="Text_20_body">Uživatel muže také zvolit provedení pohybu kvuli urcení pocátecní polohy komponentu pri zahájení kolaudace. Vyhledání bude provedeno otácením komponentu ve smeru hodinových rucicek. Komponent samozrejme musí být vybaven dorazem pro zastavení.</text:p>
      <text:h text:style-name="Heading_20_5" text:outline-level="5"><text:bookmark-start text:name="zastaveni_pohybu_pred_dorazem"/>Zastavení pohybu pred dorazem<text:bookmark-end text:name="zastaveni_pohybu_pred_dorazem"/></text:h>
      <text:p text:style-name="Text_20_body">Vzhledem k tomu, že po provedení mnoha cyklu s pohybem po doraz se mohou vyskytnout problémy se samotným komponentem, je možné nastavit, ve které úhlové poloze pred dorazem má být otácení prerušeno. 
Pri zadání hodnoty odlišné od 0 bude zkouška provedena výhradne behem cyklu pro zaznamenávání krouticího momentu, a pro všechny ostatní bude otácení zastaveno v predstihu, na základe zadané hodnoty. </text:p>
      <text:h text:style-name="Heading_20_5" text:outline-level="5"><text:bookmark-start text:name="vyloucit_tlak_ve_fazi_navratu"/>Vyloucit tlak ve fázi návratu<text:bookmark-end text:name="vyloucit_tlak_ve_fazi_navratu"/></text:h>
      <text:p text:style-name="Text_20_body">Pri aktivaci této možnosti bude vylouceno pritlacení ventilu behem zpetného pohybu do pocátecní polohy. Tato možnost ovlivnuje všechny cykly kolaudace, behem kterých se pocítá s uvolnením ventilu v poloze otevren.</text:p>
      <text:h text:style-name="Heading_20_5" text:outline-level="5"><text:bookmark-start text:name="doba_potrebna_pro_dokonceni_tlaku"/>Doba potrebná pro dokoncení tlaku<text:bookmark-end text:name="doba_potrebna_pro_dokonceni_tlaku"/></text:h>
      <text:p text:style-name="Text_20_body">Doba potrebná pro dokoncení pritlacení ventilu pred zahájením fáze otácení. Uvedená hodnota je vyjádrena v milisekundách.</text:p>
      <text:h text:style-name="Heading_20_3" text:outline-level="3"><text:bookmark-start text:name="pokrocile_programy1"/>Pokrocilé programy<text:bookmark-end text:name="pokrocile_programy1"/></text:h>
      <text:p text:style-name="Text_20_body">
Možnosti na tomto panelu se vztahují výhradne na prubeh pokrocilých programu.</text:p>
      <text:h text:style-name="Heading_20_4" text:outline-level="4"><text:bookmark-start text:name="bloky1"/>Bloky<text:bookmark-end text:name="bloky1"/></text:h>
      <text:h text:style-name="Heading_20_5" text:outline-level="5"><text:bookmark-start text:name="vyloucit_vsechny_prikazy_tykajici_se_pece"/>Vyloucit všechny príkazy týkající se pece<text:bookmark-end text:name="vyloucit_vsechny_prikazy_tykajici_se_pece"/></text:h>
      <text:p text:style-name="Text_20_body">
Tato možnost umožnuje ignorovat všechny príkazy týkající se pece, bez ohledu na to, zda se jedná o príkazy nastavení (cílové hodnoty, polohy klapky vzduchu, ventilace) nebo cekání na dosažení teploty.</text:p>
      <text:h text:style-name="Heading_20_5" text:outline-level="5"><text:bookmark-start text:name="vyloucit_cekani"/>Vyloucit cekání<text:bookmark-end text:name="vyloucit_cekani"/></text:h>
      <text:p text:style-name="Text_20_body">
Tato možnost ignoruje všechny príkazy cekání zadané do programu.</text:p>
      <text:h text:style-name="Heading_20_3" text:outline-level="3"><text:bookmark-start text:name="moznosti_pece"/>Možnosti pece<text:bookmark-end text:name="moznosti_pece"/></text:h>
      <text:p text:style-name="Text_20_body">
Provozní režimy pece mohou být meneny z príslušného ovládacího panelu, který se nachází na hlavní stránce programu.</text:p>
      <text:p text:style-name="Text_20_body"><draw:frame draw:style-name="mediacenter" draw:name="Panel pece Legend" text:anchor-type="paragraph" draw:z-index="0" svg:width="3.96875cm"><draw:text-box><text:p text:style-name="legendcenter"><draw:frame draw:style-name="mediacenter" draw:name="Panel pece" text:anchor-type="paragraph" draw:z-index="0" svg:width="3.96875cm" svg:height="3.81cm"><draw:image xlink:href="Pictures/2aba444e8f9b9dd81f84b33d05133c39.png" xlink:type="simple" xlink:show="embed" xlink:actuate="onLoad"/></draw:frame>Panel pece</text:p></draw:text-box></draw:frame></text:p>
      <text:p text:style-name="Text_20_body">Pec muže pracovat ve dvou režimech: Automatický a Manuální. Pro aktivaci jedné nebo druhé možnosti stisknete tlacítko <text:span text:style-name="Strong_20_Emphasis">Aut.</text:span> nebo <text:span text:style-name="Strong_20_Emphasis">Man.</text:span> a odpovezte <text:span text:style-name="Strong_20_Emphasis">Ano</text:span> na zobrazené hlášení vyžadující potvrzení.</text:p>
      <text:h text:style-name="Heading_20_4" text:outline-level="4"><text:bookmark-start text:name="automaticky_rezim"/>Automatický režim<text:bookmark-end text:name="automaticky_rezim"/></text:h>
      <text:p text:style-name="Text_20_body">Teplota v peci se mení v závislosti na krocích nebo príkazech programu kolaudace.</text:p>
      <text:h text:style-name="Heading_20_4" text:outline-level="4"><text:bookmark-start text:name="manualni_rezim"/>Manuální režim<text:bookmark-end text:name="manualni_rezim"/></text:h>
      <text:p text:style-name="Text_20_body">Teplota a ventilace pece zustanou stabilní na hodnotách nastavených manuálne operátorem také behem standardních programu, které pocítají s kroky pri ruzných teplotách nebo behem pokrocilých programu s príkazy pro zmenu teploty a ventilace. Také rameno otevírání a zavírání dverí zustane zastaveno v aktuální poloze.
V tomto režimu je treba pro zmenu teploty v peci nastavit požadovanou cílovou hodnotu do pole Nastavená teplota a stisknout tlacítko <text:span text:style-name="Strong_20_Emphasis">Ok</text:span>.</text:p>
      <text:h text:style-name="Heading_20_4" text:outline-level="4"><text:bookmark-start text:name="manualni_nastaveni"/>Manuální nastavení<text:bookmark-end text:name="manualni_nastaveni"/></text:h>
      <text:p text:style-name="Text_20_body">V manuálním režimu je možné provést tato nastavení:</text:p>
      <text:list text:style-name="List_20_1">
        <text:list-item>
          <text:p text:style-name="Text_20_body"> ventilace;</text:p>
        </text:list-item>
        <text:list-item>
          <text:p text:style-name="Text_20_body"> chladicí ústí;</text:p>
        </text:list-item>
        <text:list-item>
          <text:p text:style-name="Text_20_body"> rameno otevírání dverí.</text:p>
        </text:list-item>
      </text:list>
      <text:p text:style-name="Text_20_body">Pro prístup k panelu nastavení stisknete príslušné tlacítko možností a zvolte tlacítko <text:span text:style-name="Strong_20_Emphasis">Potvrdit</text:span> za úcelem aplikace zmen nebo tlacítko <text:span text:style-name="Strong_20_Emphasis">Zrušit</text:span> pro ukoncení zobrazování daného okna.</text:p>
      <text:p text:style-name="Text_20_body"><draw:frame draw:style-name="mediacenter" draw:name="Okno &quot;Možnosti pece&quot; Legend" text:anchor-type="paragraph" draw:z-index="0" svg:width="3.96875cm"><draw:text-box><text:p text:style-name="legendcenter"><draw:frame draw:style-name="mediacenter" draw:name="Okno &quot;Možnosti pece&quot;" text:anchor-type="paragraph" draw:z-index="0" svg:width="3.96875cm" svg:height="4.0745833333333cm"><draw:image xlink:href="Pictures/d33087ba90ff88c8b4a93c03f0908798.png" xlink:type="simple" xlink:show="embed" xlink:actuate="onLoad"/></draw:frame>Okno "Možnosti pece"</text:p></draw:text-box></draw:frame></text:p>
      <text:h text:style-name="Heading_20_1" text:outline-level="1"><text:bookmark-start text:name="udalosti"/>Události<text:bookmark-end text:name="udalosti"/></text:h>
      <text:p text:style-name="Text_20_body">Program pocítá s registrem, do kterého jsou ukládány všechny prípadné chyby, které se mohou vyskytnout.
Jakákoli porucha je signalizovaná operátorovi prostrednictvím hlášení, ve kterém je uvedeno identifikacní císlo a krátký popis samotné chyby. Stejné informace jsou ukládány také do registru. 
Chyby, které se vyskytují behem realizace automatických postupu nemohou být oznámeny prostrednictvím hlášení, ale budou uloženy do registru. </text:p>
      <text:h text:style-name="Heading_20_2" text:outline-level="2"><text:bookmark-start text:name="zobrazovani"/>Zobrazování<text:bookmark-end text:name="zobrazovani"/></text:h>
      <text:p text:style-name="Text_20_body">Za úcelem konzultace seznamu událostí kliknete myší v menu <text:span text:style-name="Emphasis">Soubor » Události » Zobrazit</text:span> nebo stisknete tlacítko na panelu nástroju:</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Program zobrazuje níže uvedený panel:</text:p>
      <text:p text:style-name="Text_20_body"><draw:frame draw:style-name="mediacenter" draw:name="Okno &quot;Události&quot; Legend" text:anchor-type="paragraph" draw:z-index="0" svg:width="10.583333333333cm"><draw:text-box><text:p text:style-name="legendcenter"><draw:frame draw:style-name="mediacenter" draw:name="Okno &quot;Události&quot;" text:anchor-type="paragraph" draw:z-index="0" svg:width="10.583333333333cm" svg:height="4.1275cm"><draw:image xlink:href="Pictures/ee476719e8db68387fa52bd72230c83c.png" xlink:type="simple" xlink:show="embed" xlink:actuate="onLoad"/></draw:frame>Okno "Události"</text:p></draw:text-box></draw:frame></text:p>
      <text:p text:style-name="Text_20_body">Je možné najít tri druhy událostí, na základe stupne jejich duležitosti:</text:p>
      <text:list text:style-name="List_20_1">
        <text:list-item>
          <text:p text:style-name="Text_20_body"> Chyba</text:p>
        </text:list-item>
        <text:list-item>
          <text:p text:style-name="Text_20_body"> Oznámení</text:p>
        </text:list-item>
        <text:list-item>
          <text:p text:style-name="Text_20_body"> Informace</text:p>
        </text:list-item>
      </text:list>
      <text:p text:style-name="Text_20_body">
Pri dvojkliku na událost je možné zobrazit kompletní hlášení pro prípad, kdy okno není dostatecne široké.</text:p>
      <text:h text:style-name="Heading_20_2" text:outline-level="2"><text:bookmark-start text:name="vymazani"/>Vymazání<text:bookmark-end text:name="vymazani"/></text:h>
      <text:p text:style-name="Text_20_body">Pro vyprázdnení registru událostí je treba zvolit menu <text:span text:style-name="Emphasis">Soubor » Události » Vyprázdnit</text:span> a odpovedet <text:span text:style-name="Strong_20_Emphasis">Ano</text:span> na následující hlášení vyžadující potvrzení.</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