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jpeg" manifest:full-path="Pictures/2976f39d126c0f8349fcec3f40396e42.jpg"/>
  <manifest:file-entry manifest:media-type="image/jpeg" manifest:full-path="Pictures/455e9c4b62252df53b0bfc28a42d08ed.jpg"/>
  <manifest:file-entry manifest:media-type="image/jpeg" manifest:full-path="Pictures/ff3570ccdaf0bfc101d11cf773693246.jpg"/>
  <manifest:file-entry manifest:media-type="image/png" manifest:full-path="Pictures/385a9658560d458b9bb707b37dcc5166.png"/>
  <manifest:file-entry manifest:media-type="image/png" manifest:full-path="Pictures/224088fad17b806b24467158e892b2b0.png"/>
  <manifest:file-entry manifest:media-type="image/png" manifest:full-path="Pictures/b4a9c3deb0290b7062a427130b136bdd.png"/>
  <manifest:file-entry manifest:media-type="image/png" manifest:full-path="Pictures/5f7a5877aba70867685b6d85950fcf4a.png"/>
  <manifest:file-entry manifest:media-type="image/png" manifest:full-path="Pictures/243d716187db577b7fddf0d7d4b2a1cf.png"/>
  <manifest:file-entry manifest:media-type="image/png" manifest:full-path="Pictures/5d75987099efdeeb23f538663f1c09d8.png"/>
  <manifest:file-entry manifest:media-type="image/png" manifest:full-path="Pictures/a188ba11031ba22ede8e62f3f3f4eef4.png"/>
  <manifest:file-entry manifest:media-type="image/png" manifest:full-path="Pictures/dc7f9d015ef0fe96e6cf20b19e6ab8c5.png"/>
  <manifest:file-entry manifest:media-type="image/png" manifest:full-path="Pictures/d9fa3839d9dde0e52ba4a4bb05168b0b.png"/>
  <manifest:file-entry manifest:media-type="image/png" manifest:full-path="Pictures/c76a24e591862b5c8b050decbcbb9078.png"/>
  <manifest:file-entry manifest:media-type="image/png" manifest:full-path="Pictures/207b77e545ec53f8793c02fd16883719.png"/>
  <manifest:file-entry manifest:media-type="image/png" manifest:full-path="Pictures/8fd6c34efaa85844c2fc15e471ddfb35.png"/>
  <manifest:file-entry manifest:media-type="image/png" manifest:full-path="Pictures/e603952cb23fddb1c014ba3912f0231e.png"/>
  <manifest:file-entry manifest:media-type="image/png" manifest:full-path="Pictures/cafd0338f02a6d8edc10a19c36f1ea7f.png"/>
  <manifest:file-entry manifest:media-type="image/png" manifest:full-path="Pictures/ad6c5f0d69d34e5dd8f14a91901583ff.png"/>
  <manifest:file-entry manifest:media-type="image/png" manifest:full-path="Pictures/acbb3d1109252d1011b8d3665e4e815c.png"/>
  <manifest:file-entry manifest:media-type="image/png" manifest:full-path="Pictures/9084b6d960de8f30a2e8ae761abdef6b.png"/>
  <manifest:file-entry manifest:media-type="image/png" manifest:full-path="Pictures/76decc76c335b6871485bfc0d941ab6b.png"/>
  <manifest:file-entry manifest:media-type="image/png" manifest:full-path="Pictures/952c0c703e74a0c662adf1edca12c3f9.png"/>
  <manifest:file-entry manifest:media-type="image/png" manifest:full-path="Pictures/c20ebd14a6cba9aafdb644e8d3eda579.png"/>
  <manifest:file-entry manifest:media-type="image/png" manifest:full-path="Pictures/5e8831fefef6c5b1480b2560ee639386.png"/>
  <manifest:file-entry manifest:media-type="image/png" manifest:full-path="Pictures/0aa0801c41260a0282757424266d6ab5.png"/>
  <manifest:file-entry manifest:media-type="image/png" manifest:full-path="Pictures/3eebdbe794f42bd35db47505e8a92b21.png"/>
  <manifest:file-entry manifest:media-type="image/png" manifest:full-path="Pictures/cc9fe499942b1f665e5d33465bfdffab.png"/>
  <manifest:file-entry manifest:media-type="image/png" manifest:full-path="Pictures/cc1209c34f41f1fdf259d197818cb0ca.png"/>
  <manifest:file-entry manifest:media-type="image/png" manifest:full-path="Pictures/fe709b1b671d95009c52cc93bc7944b1.png"/>
  <manifest:file-entry manifest:media-type="image/png" manifest:full-path="Pictures/f54bf7b3661e4a0e806effdab5e0dd54.png"/>
  <manifest:file-entry manifest:media-type="image/png" manifest:full-path="Pictures/525f32fe4f424ed924e1b31ad783e97c.png"/>
  <manifest:file-entry manifest:media-type="image/png" manifest:full-path="Pictures/314f02ab8c9b13d3588dce20e827e41e.png"/>
  <manifest:file-entry manifest:media-type="image/jpeg" manifest:full-path="Pictures/95fc2f320b3f2b5197c39fda03e45897.jpg"/>
  <manifest:file-entry manifest:media-type="image/png" manifest:full-path="Pictures/d087695936d22d8c57be6cd6e25d2a0d.png"/>
  <manifest:file-entry manifest:media-type="image/png" manifest:full-path="Pictures/01aaf5555c202e035a910ab54d973fab.png"/>
  <manifest:file-entry manifest:media-type="image/png" manifest:full-path="Pictures/5fc88e491c75ab70153f63bae2f9fbef.png"/>
  <manifest:file-entry manifest:media-type="image/png" manifest:full-path="Pictures/5e556974c1fb87ab3272ea092308d334.png"/>
  <manifest:file-entry manifest:media-type="image/png" manifest:full-path="Pictures/58313025553c1b6736c0f3ea22d2304a.png"/>
  <manifest:file-entry manifest:media-type="image/png" manifest:full-path="Pictures/965acc45748d5e45dae72527a5eac001.png"/>
  <manifest:file-entry manifest:media-type="image/png" manifest:full-path="Pictures/344a2d51e01822fed3c8da4a91d9b148.png"/>
  <manifest:file-entry manifest:media-type="image/jpeg" manifest:full-path="Pictures/c885e59f5c9674e3cea0e133a80d6d82.jpg"/>
  <manifest:file-entry manifest:media-type="image/jpeg" manifest:full-path="Pictures/6a0bb5c12ea95edc25ab6a7fbff940db.jpg"/>
  <manifest:file-entry manifest:media-type="image/jpeg" manifest:full-path="Pictures/f112139499f1950b2c8040b2dd3fc049.jpg"/>
  <manifest:file-entry manifest:media-type="image/jpeg" manifest:full-path="Pictures/189557620af20df8806fb879c62bef59.jpg"/>
  <manifest:file-entry manifest:media-type="image/jpeg" manifest:full-path="Pictures/b499cbc85294fa0eb60ddc156e3d85a1.jpg"/>
  <manifest:file-entry manifest:media-type="image/jpeg" manifest:full-path="Pictures/d85252916bc21169ca84992fa42c2d82.jpg"/>
  <manifest:file-entry manifest:media-type="image/jpeg" manifest:full-path="Pictures/55e657dcb49494e61386d43b13879e39.jpg"/>
  <manifest:file-entry manifest:media-type="image/jpeg" manifest:full-path="Pictures/474521ffed1c575d119c77f000a3ad34.jpg"/>
  <manifest:file-entry manifest:media-type="image/png" manifest:full-path="Pictures/ec8773ed1f651ada31f243a13489701a.png"/>
  <manifest:file-entry manifest:media-type="image/jpeg" manifest:full-path="Pictures/fbe3758e87f8aa1ea304791d9b7dc099.jpg"/>
  <manifest:file-entry manifest:media-type="image/jpeg" manifest:full-path="Pictures/9de70f1c7f0d216686c038c281d6317d.jpg"/>
  <manifest:file-entry manifest:media-type="image/jpeg" manifest:full-path="Pictures/80e6c4e083bb11e5af35983224ae7850.jpg"/>
  <manifest:file-entry manifest:media-type="image/jpeg" manifest:full-path="Pictures/3e0f9195aaa7dff8029283a16f3c6f46.jpg"/>
  <manifest:file-entry manifest:media-type="image/jpeg" manifest:full-path="Pictures/883bf80cc7e5fc245755ff765ff91137.jpg"/>
  <manifest:file-entry manifest:media-type="image/jpeg" manifest:full-path="Pictures/81f1c201296512e84f84d5753bcad31d.jpg"/>
  <manifest:file-entry manifest:media-type="image/png" manifest:full-path="Pictures/14c682ba29f562d3216ac3a06de2e2c7.png"/>
  <manifest:file-entry manifest:media-type="image/png" manifest:full-path="Pictures/83167dffe8045d40ece389f3c591d9ac.png"/>
  <manifest:file-entry manifest:media-type="image/png" manifest:full-path="Pictures/bb4a64457917f82ea5afbd95dbd632ac.png"/>
  <manifest:file-entry manifest:media-type="image/png" manifest:full-path="Pictures/75596aa1df46aa6cb5698f9d53925f93.png"/>
  <manifest:file-entry manifest:media-type="image/png" manifest:full-path="Pictures/6c37df91d7ded5f367db9bd0a62d8d6a.png"/>
  <manifest:file-entry manifest:media-type="image/png" manifest:full-path="Pictures/4c3170e2cb7c8636f47a65f85d55e4c6.png"/>
  <manifest:file-entry manifest:media-type="image/png" manifest:full-path="Pictures/e33b75a27909eb786db4604d65337ed5.png"/>
  <manifest:file-entry manifest:media-type="image/png" manifest:full-path="Pictures/07be082307abedfc807af37147cc9dd9.png"/>
  <manifest:file-entry manifest:media-type="image/png" manifest:full-path="Pictures/d8e5296e340fc3ecfd8238b3595da93e.png"/>
  <manifest:file-entry manifest:media-type="image/png" manifest:full-path="Pictures/90a5a2362a6f073bbd21f57ea593b3fb.png"/>
  <manifest:file-entry manifest:media-type="image/png" manifest:full-path="Pictures/91667d73b72b7846f0b7aac0aae588a6.png"/>
  <manifest:file-entry manifest:media-type="image/png" manifest:full-path="Pictures/b3c8f2dcbd825fccf3b25a983d1636b6.png"/>
  <manifest:file-entry manifest:media-type="image/png" manifest:full-path="Pictures/5fafd0c7023a3143b5e8efca04336d62.png"/>
  <manifest:file-entry manifest:media-type="image/png" manifest:full-path="Pictures/5c546c7a8eea0f31ffedbbdc4b71ad04.png"/>
  <manifest:file-entry manifest:media-type="image/png" manifest:full-path="Pictures/82045155e6c5bb2f574dde8edae608f0.png"/>
  <manifest:file-entry manifest:media-type="image/png" manifest:full-path="Pictures/82425b5425bec024dba8c2d3aeca112a.png"/>
  <manifest:file-entry manifest:media-type="image/png" manifest:full-path="Pictures/e5ea730a48d64d81951f087cdfb89190.png"/>
  <manifest:file-entry manifest:media-type="image/png" manifest:full-path="Pictures/3b3ebaed5cb02796dadc3be68b38330b.png"/>
  <manifest:file-entry manifest:media-type="image/png" manifest:full-path="Pictures/92cd1dca12cbcf38d6b364d2355597b0.png"/>
  <manifest:file-entry manifest:media-type="image/jpeg" manifest:full-path="Pictures/68dcec749da4a9d2b653a6667fad1e21.jpg"/>
  <manifest:file-entry manifest:media-type="image/jpeg" manifest:full-path="Pictures/fcecb66f45142e9f2f5b531456195e82.jpg"/>
  <manifest:file-entry manifest:media-type="image/png" manifest:full-path="Pictures/b64baced2b26c6e4b33698513278a881.png"/>
  <manifest:file-entry manifest:media-type="image/png" manifest:full-path="Pictures/57a4e395e53a76fed84a4425f00ef350.png"/>
  <manifest:file-entry manifest:media-type="image/png" manifest:full-path="Pictures/023cf6b539787e11118a1e04b6068bd1.png"/>
  <manifest:file-entry manifest:media-type="image/png" manifest:full-path="Pictures/3a05222c618ea648fb32ffe444b5c704.png"/>
  <manifest:file-entry manifest:media-type="image/png" manifest:full-path="Pictures/e48de276f81f60d40c22f4ab4fecc070.png"/>
  <manifest:file-entry manifest:media-type="image/png" manifest:full-path="Pictures/cc1c630340cc2e0e76911c36119a027f.png"/>
  <manifest:file-entry manifest:media-type="image/png" manifest:full-path="Pictures/3821142238c6f45803c8cbcfa47ccf62.png"/>
  <manifest:file-entry manifest:media-type="image/png" manifest:full-path="Pictures/fca2ce5dd9081620da3e1a93810c65cb.png"/>
  <manifest:file-entry manifest:media-type="image/png" manifest:full-path="Pictures/820342aa1a73426228a533c6ffa31d80.png"/>
  <manifest:file-entry manifest:media-type="image/jpeg" manifest:full-path="Pictures/9f6f1d4f6aa4cf5c2db137d316ceb208.jpg"/>
  <manifest:file-entry manifest:media-type="image/png" manifest:full-path="Pictures/72caded06ead40a986bb53a5a1fc0d84.png"/>
  <manifest:file-entry manifest:media-type="image/png" manifest:full-path="Pictures/3e7d145ba2aeb3f2e95ec52338d27704.png"/>
  <manifest:file-entry manifest:media-type="image/png" manifest:full-path="Pictures/b0118a2a375489c74d6220202f470e28.png"/>
  <manifest:file-entry manifest:media-type="image/jpeg" manifest:full-path="Pictures/11ee4870a9a97313de5ac8d157410738.jpg"/>
  <manifest:file-entry manifest:media-type="image/png" manifest:full-path="Pictures/1e5b1b04426fbb156b5f0f9437adb0b0.png"/>
  <manifest:file-entry manifest:media-type="image/png" manifest:full-path="Pictures/42928a9fede96652123c52aa438d1d51.png"/>
  <manifest:file-entry manifest:media-type="image/png" manifest:full-path="Pictures/0bd70024f10d064238a4643cfb48c397.png"/>
  <manifest:file-entry manifest:media-type="image/png" manifest:full-path="Pictures/f457b41841505e6bdabb9876e4bb6011.png"/>
  <manifest:file-entry manifest:media-type="image/jpeg" manifest:full-path="Pictures/d0ab48f72c9a5fc2f809dea4f33fd4c4.jpg"/>
  <manifest:file-entry manifest:media-type="image/png" manifest:full-path="Pictures/a4c44b0f3d228e31a38487ea6a1ae8d3.png"/>
  <manifest:file-entry manifest:media-type="image/png" manifest:full-path="Pictures/b3ed644e0d7c3966fff734c5ceef5c2e.png"/>
  <manifest:file-entry manifest:media-type="image/png" manifest:full-path="Pictures/88fab840748a590174208f906117b931.png"/>
  <manifest:file-entry manifest:media-type="image/png" manifest:full-path="Pictures/42c303c68e0089393f7279379c79022f.png"/>
  <manifest:file-entry manifest:media-type="image/png" manifest:full-path="Pictures/359d5dac27f048c8558b5fc410880811.png"/>
  <manifest:file-entry manifest:media-type="image/png" manifest:full-path="Pictures/22ae73077dc1478f150ebb550acbf1b4.png"/>
  <manifest:file-entry manifest:media-type="image/png" manifest:full-path="Pictures/94ef1c1c3faeee2eb3ad70e13fe92e86.png"/>
  <manifest:file-entry manifest:media-type="image/png" manifest:full-path="Pictures/9c4e9c3a9560cca59a72037fccd939aa.png"/>
  <manifest:file-entry manifest:media-type="image/jpeg" manifest:full-path="Pictures/ed31f00e56d1d03aa38c95a5f54fe8ff.jpg"/>
  <manifest:file-entry manifest:media-type="image/png" manifest:full-path="Pictures/1e0a27c699310c68a63bd69bfe581bed.png"/>
  <manifest:file-entry manifest:media-type="image/png" manifest:full-path="Pictures/0e9b293acb0f75197a6a855a6542bf0f.png"/>
  <manifest:file-entry manifest:media-type="image/png" manifest:full-path="Pictures/d4f94ec4721f70ba730de5eb11670f83.png"/>
  <manifest:file-entry manifest:media-type="image/png" manifest:full-path="Pictures/82caa4db03996609455ba58948d90acc.png"/>
  <manifest:file-entry manifest:media-type="image/png" manifest:full-path="Pictures/02531953e70f3422aa8e56aa9c40dead.png"/>
  <manifest:file-entry manifest:media-type="image/png" manifest:full-path="Pictures/9d9e85ab9f2050da1085e20ba7ceae12.png"/>
  <manifest:file-entry manifest:media-type="image/png" manifest:full-path="Pictures/c37f19a10cf4c0278460e91a1d1b283b.png"/>
  <manifest:file-entry manifest:media-type="image/png" manifest:full-path="Pictures/b80fb238e4437814922557a7f0e6ab6d.png"/>
  <manifest:file-entry manifest:media-type="image/png" manifest:full-path="Pictures/14327b2a5c486e7e62c093273209ca29.png"/>
  <manifest:file-entry manifest:media-type="image/png" manifest:full-path="Pictures/fd3586d1cc1c8d0a4268075c04cce171.png"/>
  <manifest:file-entry manifest:media-type="image/png" manifest:full-path="Pictures/564a13a2fe1041188a4015017f05c069.png"/>
  <manifest:file-entry manifest:media-type="image/jpeg" manifest:full-path="Pictures/8b9c89ba50dd65492e1b371c2f623cbb.jp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q_fx_wifi"/>CQ_FX WIFI<text:bookmark-end text:name="cq_fx_wifi"/></text:h>
      <text:h text:style-name="Heading_20_1" text:outline-level="1"><text:bookmark-start text:name="introduzione"/>Introduzione<text:bookmark-end text:name="introduzione"/></text:h>
      <text:p text:style-name="Text_20_body"><text:span text:style-name="Strong_20_Emphasis">CQ_FX WIFI</text:span> è un programma che nasce per verificare l’affidabilità dei prodotti attraverso la visualizzazione grafica delle grandezze acquisite.<text:line-break/>
Le principali caratteristiche sono:
</text:p>
      <text:list text:style-name="List_20_1">
        <text:list-item>
          <text:p text:style-name="Text_20_body"> gestione di varie tipologie di prodotti;</text:p>
        </text:list-item>
        <text:list-item>
          <text:p text:style-name="Text_20_body"> personalizzazione dell'archivio prodotti;</text:p>
        </text:list-item>
        <text:list-item>
          <text:p text:style-name="Text_20_body"> gestione delle schede di collaudo con programmi e funzioni personalizzabili; </text:p>
        </text:list-item>
        <text:list-item>
          <text:p text:style-name="Text_20_body"> archivio delle attività con pianificazione della cadenza;</text:p>
        </text:list-item>
        <text:list-item>
          <text:p text:style-name="Text_20_body"> raggruppamento dei prodotti in collado per avvii dei cicli simultanei;</text:p>
        </text:list-item>
        <text:list-item>
          <text:p text:style-name="Text_20_body"> gestione archivio collaudi con ricerca per data, modello, numero progetto ecc …;</text:p>
        </text:list-item>
        <text:list-item>
          <text:p text:style-name="Text_20_body"> tempo di campionamento selezionabile per ogni singola postazione;</text:p>
        </text:list-item>
        <text:list-item>
          <text:p text:style-name="Text_20_body"> personalizzazione degli ingressi utilizzati in ogni singolo ciclo di acquisizione;</text:p>
        </text:list-item>
        <text:list-item>
          <text:p text:style-name="Text_20_body"> strumenti di analisi grafica (zoom, barre ecc…);</text:p>
        </text:list-item>
        <text:list-item>
          <text:p text:style-name="Text_20_body"> esportazione dei valori in formato testo;</text:p>
        </text:list-item>
        <text:list-item>
          <text:p text:style-name="Text_20_body"> esportazione dei grafici su file immagine;</text:p>
        </text:list-item>
        <text:list-item>
          <text:p text:style-name="Text_20_body"> stampa del grafico (pagina intera o zoom);</text:p>
        </text:list-item>
        <text:list-item>
          <text:p text:style-name="Text_20_body"> calcolo di valori minimi, medi e massimi e dei consumi nel ciclo;</text:p>
        </text:list-item>
        <text:list-item>
          <text:p text:style-name="Text_20_body"> report dei cicli eseguiti;</text:p>
        </text:list-item>
        <text:list-item>
          <text:p text:style-name="Text_20_body"> report in formato EXCEL ® dei cicli eseguiti con l'elenco delle note e degli allegati.</text:p>
        </text:list-item>
      </text:list>
      <text:p text:style-name="Text_20_body">
A differenza della versione <text:span text:style-name="Strong_20_Emphasis">CQ_FX</text:span>, l'applicazione <text:span text:style-name="Strong_20_Emphasis">CQ_FX WIFI</text:span> supporta la gestione remota dei cicli di collaudo tramite uno o più dispositivi mobili
(vedere il manuale dell'applicazione <text:span text:style-name="Strong_20_Emphasis">CQ_FX Mobile</text:span>).</text:p>
      <text:h text:style-name="Heading_20_1" text:outline-level="1"><text:bookmark-start text:name="installazione_e_configurazione"/>Installazione e configurazione<text:bookmark-end text:name="installazione_e_configurazione"/></text:h>
      <text:p text:style-name="Text_20_body">
L'installazione del programma avviene in maniera automatica tramite il file di setup con il quale è possibile installare anche i seguenti componenti Microsoft richiesti:</text:p>
      <text:list text:style-name="List_20_1">
        <text:list-item>
          <text:p text:style-name="Text_20_body"> Microsoft .Net Framework 2.0 o superiore;</text:p>
        </text:list-item>
        <text:list-item>
          <text:p text:style-name="Text_20_body"> Microsoft SQL Express 2005 o superiore (solo per la configurazione server).</text:p>
        </text:list-item>
      </text:list>
      <text:p text:style-name="Text_20_body">
Terminata la procedura di installazione è necessario modificare il file di configurazione prima di procedere con il primo avvio del programma.</text:p>
      <text:h text:style-name="Heading_20_2" text:outline-level="2"><text:bookmark-start text:name="file_di_configurazione"/>File di configurazione<text:bookmark-end text:name="file_di_configurazione"/></text:h>
      <text:p text:style-name="Text_20_body">Il file “CQ_FX.exe.config“ memorizzato nella stessa cartella del file eseguibile “CQ_FX.exe” può essere modificato con il programma Blocco Note o WordPad di Windows ®. </text:p>
      <text:p text:style-name="Text_20_body">Di seguito viene riportato un esempio del suo contenuto senza però specificare il significato di ogni singola “chiave” vista la natura tecnica:</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s text:c="4"/><text:span text:style-name="highlight.23">&lt;!-- Imposta la lingua del collaudo ("it","en") --&gt;</text:span><text:line-break/><text:s text:c="4"/><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s text:c="4"/><text:span text:style-name="highlight.33">&lt;!-- Stringa di connessione al database ("Data Source=#SERVER#;Initial Catalog=#DATABASE#;User ID=sa;Password=#PASSWORD#") --&gt;</text:span><text:line-break/><text:s text:c="4"/><text:span text:style-name="highlight.34"><text:span text:style-name="highlight.35">&lt;add</text:span> <text:span text:style-name="highlight.36">key</text:span>=<text:span text:style-name="highlight.37">"SQL_SERVER_CONNECTION"</text:span> <text:span text:style-name="highlight.38">value</text:span>=<text:span text:style-name="highlight.39">"Data Source=(local)\SQLEXPRESS;Initial Catalog=CQ_FX;User ID=sa;Password=marel"</text:span><text:span text:style-name="highlight.40">&gt;</text:span><text:span text:style-name="highlight.41">&lt;/add<text:span text:style-name="highlight.42">&gt;</text:span></text:span></text:span><text:line-break/><text:s text:c="4"/><text:span text:style-name="highlight.43">&lt;!-- Percorso dell'archvio --&gt;</text:span><text:line-break/><text:s text:c="4"/><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s text:c="4"/><text:span text:style-name="highlight.53">&lt;!-- Percorso della directory di lavoro --&gt;</text:span><text:line-break/><text:s text:c="4"/><text:span text:style-name="highlight.54"><text:span text:style-name="highlight.55">&lt;add</text:span> <text:span text:style-name="highlight.56">key</text:span>=<text:span text:style-name="highlight.57">"PATH_DATI"</text:span> <text:span text:style-name="highlight.58">value</text:span>=<text:span text:style-name="highlight.59">"..\data"</text:span><text:span text:style-name="highlight.60">&gt;</text:span><text:span text:style-name="highlight.61">&lt;/add<text:span text:style-name="highlight.62">&gt;</text:span></text:span></text:span><text:line-break/><text:s text:c="4"/><text:span text:style-name="highlight.63">&lt;!-- Percorso della directory delle foto --&gt;</text:span><text:line-break/><text:s text:c="4"/><text:span text:style-name="highlight.64"><text:span text:style-name="highlight.65">&lt;add</text:span> <text:span text:style-name="highlight.66">key</text:span>=<text:span text:style-name="highlight.67">"PATH_LAVORO"</text:span> <text:span text:style-name="highlight.68">value</text:span>=<text:span text:style-name="highlight.69">"..\work"</text:span><text:span text:style-name="highlight.70">&gt;</text:span><text:span text:style-name="highlight.71">&lt;/add<text:span text:style-name="highlight.72">&gt;</text:span></text:span></text:span><text:line-break/><text:s text:c="4"/><text:span text:style-name="highlight.73">&lt;!-- Percorso della directory delle foto --&gt;</text:span><text:line-break/><text:s text:c="4"/><text:span text:style-name="highlight.74"><text:span text:style-name="highlight.75">&lt;add</text:span> <text:span text:style-name="highlight.76">key</text:span>=<text:span text:style-name="highlight.77">"PATH_FOTO"</text:span> <text:span text:style-name="highlight.78">value</text:span>=<text:span text:style-name="highlight.79">"..\IMAGES"</text:span><text:span text:style-name="highlight.80">&gt;</text:span><text:span text:style-name="highlight.81">&lt;/add<text:span text:style-name="highlight.82">&gt;</text:span></text:span></text:span><text:line-break/><text:s text:c="4"/><text:span text:style-name="highlight.83">&lt;!-- Identificazione sistema --&gt;</text:span><text:line-break/><text:s text:c="4"/><text:span text:style-name="highlight.84"><text:span text:style-name="highlight.85">&lt;add</text:span> <text:span text:style-name="highlight.86">key</text:span>=<text:span text:style-name="highlight.87">"NOME_SISTEMA"</text:span> <text:span text:style-name="highlight.88">value</text:span>=<text:span text:style-name="highlight.89">"Laboratorio Debug"</text:span><text:span text:style-name="highlight.90">&gt;</text:span><text:span text:style-name="highlight.91">&lt;/add<text:span text:style-name="highlight.92">&gt;</text:span></text:span></text:span><text:line-break/><text:s text:c="4"/><text:span text:style-name="highlight.93"><text:span text:style-name="highlight.94">&lt;add</text:span> <text:span text:style-name="highlight.95">key</text:span>=<text:span text:style-name="highlight.96">"NOME_CLIENTE"</text:span> <text:span text:style-name="highlight.97">value</text:span>=<text:span text:style-name="highlight.98">"MAREL srl"</text:span><text:span text:style-name="highlight.99">&gt;</text:span><text:span text:style-name="highlight.100">&lt;/add<text:span text:style-name="highlight.101">&gt;</text:span></text:span></text:span><text:line-break/><text:s text:c="4"/><text:span text:style-name="highlight.102">&lt;!-- Impostazioni di comunicazione moduli PM110--&gt;</text:span><text:line-break/><text:s text:c="4"/><text:span text:style-name="highlight.103"><text:span text:style-name="highlight.104">&lt;add</text:span> <text:span text:style-name="highlight.105">key</text:span>=<text:span text:style-name="highlight.106">"COM_PM110"</text:span> <text:span text:style-name="highlight.107">value</text:span>=<text:span text:style-name="highlight.108">"0"</text:span><text:span text:style-name="highlight.109">&gt;</text:span><text:span text:style-name="highlight.110">&lt;/add<text:span text:style-name="highlight.111">&gt;</text:span></text:span></text:span><text:line-break/><text:s text:c="4"/><text:span text:style-name="highlight.112">&lt;!-- Modalità collegamento ingressi PM110: 0=continui, 1=come moduli ADAM, 2=separati per ognli linea--&gt;</text:span><text:line-break/><text:s text:c="4"/><text:span text:style-name="highlight.113"><text:span text:style-name="highlight.114">&lt;add</text:span> <text:span text:style-name="highlight.115">key</text:span>=<text:span text:style-name="highlight.116">"PM110_INPUTS_MODE"</text:span> <text:span text:style-name="highlight.117">value</text:span>=<text:span text:style-name="highlight.118">"2"</text:span><text:span text:style-name="highlight.119">/&gt;</text:span></text:span><text:line-break/><text:s text:c="4"/><text:span text:style-name="highlight.120">&lt;!-- Parametri di comunicazione moduli ADAM--&gt;</text:span><text:line-break/><text:s text:c="4"/><text:span text:style-name="highlight.121"><text:span text:style-name="highlight.122">&lt;add</text:span> <text:span text:style-name="highlight.123">key</text:span>=<text:span text:style-name="highlight.124">"COM_ADAM5000"</text:span> <text:span text:style-name="highlight.125">value</text:span>=<text:span text:style-name="highlight.126">"0"</text:span><text:span text:style-name="highlight.127">&gt;</text:span><text:span text:style-name="highlight.128">&lt;/add<text:span text:style-name="highlight.129">&gt;</text:span></text:span></text:span><text:line-break/><text:s text:c="4"/><text:span text:style-name="highlight.130"><text:span text:style-name="highlight.131">&lt;add</text:span> <text:span text:style-name="highlight.132">key</text:span>=<text:span text:style-name="highlight.133">"ADAM_BAUDRATE"</text:span> <text:span text:style-name="highlight.134">value</text:span>=<text:span text:style-name="highlight.135">"57600"</text:span><text:span text:style-name="highlight.136">&gt;</text:span><text:span text:style-name="highlight.137">&lt;/add<text:span text:style-name="highlight.138">&gt;</text:span></text:span></text:span><text:line-break/><text:s text:c="4"/><text:span text:style-name="highlight.139"><text:span text:style-name="highlight.140">&lt;add</text:span> <text:span text:style-name="highlight.141">key</text:span>=<text:span text:style-name="highlight.142">"ADAM_CHECKSUM"</text:span> <text:span text:style-name="highlight.143">value</text:span>=<text:span text:style-name="highlight.144">"1"</text:span><text:span text:style-name="highlight.145">&gt;</text:span><text:span text:style-name="highlight.146">&lt;/add<text:span text:style-name="highlight.147">&gt;</text:span></text:span></text:span><text:line-break/><text:s text:c="4"/><text:span text:style-name="highlight.148">&lt;!-- Porte di comunicazione moduli di acquisizione delle grandezze elettriche --&gt;</text:span><text:line-break/><text:s text:c="4"/><text:span text:style-name="highlight.149"><text:span text:style-name="highlight.150">&lt;add</text:span> <text:span text:style-name="highlight.151">key</text:span>=<text:span text:style-name="highlight.152">"COM_C_ENERGETICO"</text:span> <text:span text:style-name="highlight.153">value</text:span>=<text:span text:style-name="highlight.154">"0"</text:span><text:span text:style-name="highlight.155">&gt;</text:span><text:span text:style-name="highlight.156">&lt;/add<text:span text:style-name="highlight.157">&gt;</text:span></text:span></text:span><text:line-break/><text:s text:c="4"/><text:span text:style-name="highlight.158"><text:span text:style-name="highlight.159">&lt;add</text:span> <text:span text:style-name="highlight.160">key</text:span>=<text:span text:style-name="highlight.161">"COM_CBS_4C"</text:span> <text:span text:style-name="highlight.162">value</text:span>=<text:span text:style-name="highlight.163">"0"</text:span><text:span text:style-name="highlight.164">/&gt;</text:span></text:span><text:line-break/><text:s text:c="4"/><text:span text:style-name="highlight.165"><text:span text:style-name="highlight.166">&lt;add</text:span> <text:span text:style-name="highlight.167">key</text:span>=<text:span text:style-name="highlight.168">"CBS_4C_BAUDRATE"</text:span> <text:span text:style-name="highlight.169">value</text:span>=<text:span text:style-name="highlight.170">"57600"</text:span><text:span text:style-name="highlight.171">/&gt;</text:span></text:span><text:line-break/><text:s text:c="4"/><text:span text:style-name="highlight.172"><text:span text:style-name="highlight.173">&lt;add</text:span> <text:span text:style-name="highlight.174">key</text:span>=<text:span text:style-name="highlight.175">"CBS_4C_MAX_INGRESSI"</text:span> <text:span text:style-name="highlight.176">value</text:span>=<text:span text:style-name="highlight.177">"3"</text:span><text:span text:style-name="highlight.178">/&gt;</text:span></text:span><text:line-break/><text:s text:c="4"/><text:span text:style-name="highlight.179">&lt;!-- Numero linee (controllo energetico) per seriale di comunicazione (=0 una sola linea seriale)--&gt;</text:span><text:line-break/><text:s text:c="4"/><text:span text:style-name="highlight.180"><text:span text:style-name="highlight.181">&lt;add</text:span> <text:span text:style-name="highlight.182">key</text:span>=<text:span text:style-name="highlight.183">"N_LINEE_COM_C_ENERGETICO"</text:span> <text:span text:style-name="highlight.184">value</text:span>=<text:span text:style-name="highlight.185">"0"</text:span><text:span text:style-name="highlight.186">&gt;</text:span><text:span text:style-name="highlight.187">&lt;/add<text:span text:style-name="highlight.188">&gt;</text:span></text:span></text:span><text:line-break/><text:s text:c="4"/><text:span text:style-name="highlight.189">&lt;!-- Impostazioni PhoenixContact --&gt;</text:span><text:line-break/><text:s text:c="4"/><text:span text:style-name="highlight.190"><text:span text:style-name="highlight.191">&lt;add</text:span> <text:span text:style-name="highlight.192">key</text:span>=<text:span text:style-name="highlight.193">"PHOENIXCONTACT_ENABLED"</text:span> <text:span text:style-name="highlight.194">value</text:span>=<text:span text:style-name="highlight.195">"0"</text:span><text:span text:style-name="highlight.196">/&gt;</text:span></text:span><text:line-break/><text:s text:c="4"/><text:span text:style-name="highlight.197"><text:span text:style-name="highlight.198">&lt;add</text:span> <text:span text:style-name="highlight.199">key</text:span>=<text:span text:style-name="highlight.200">"PHOENIXCONTACT_UPDATE_TIME"</text:span> <text:span text:style-name="highlight.201">value</text:span>=<text:span text:style-name="highlight.202">"200"</text:span><text:span text:style-name="highlight.203">/&gt;</text:span></text:span><text:line-break/><text:s text:c="4"/><text:span text:style-name="highlight.204">&lt;!-- key="PHOENIXCONTACT_CPU_XX" value="xxx.xxx.xxx.xxx,slot" --&gt;</text:span><text:line-break/><text:s text:c="4"/><text:span text:style-name="highlight.205"><text:span text:style-name="highlight.206">&lt;add</text:span> <text:span text:style-name="highlight.207">key</text:span>=<text:span text:style-name="highlight.208">"PHOENIXCONTACT_CPU_01"</text:span> <text:span text:style-name="highlight.209">value</text:span>=<text:span text:style-name="highlight.210">"192.168.1.101,20"</text:span><text:span text:style-name="highlight.211">/&gt;</text:span></text:span><text:line-break/><text:s text:c="4"/><text:span text:style-name="highlight.212">&lt;!-- Intervallo di aggiornamento degli ingressi --&gt;</text:span><text:line-break/><text:s text:c="4"/><text:span text:style-name="highlight.213"><text:span text:style-name="highlight.214">&lt;add</text:span> <text:span text:style-name="highlight.215">key</text:span>=<text:span text:style-name="highlight.216">"TEMPO_ACQUISIZIONE_MINIMO"</text:span> <text:span text:style-name="highlight.217">value</text:span>=<text:span text:style-name="highlight.218">"1"</text:span><text:span text:style-name="highlight.219">&gt;</text:span><text:span text:style-name="highlight.220">&lt;/add<text:span text:style-name="highlight.221">&gt;</text:span></text:span></text:span><text:line-break/><text:s text:c="4"/><text:span text:style-name="highlight.222">&lt;!-- Impostazioni di visualizzazione 0,1,2,3,4--&gt;</text:span><text:line-break/><text:s text:c="4"/><text:span text:style-name="highlight.223"><text:span text:style-name="highlight.224">&lt;add</text:span> <text:span text:style-name="highlight.225">key</text:span>=<text:span text:style-name="highlight.226">"MODO_VISUALIZZAZIONE_LINEA"</text:span> <text:span text:style-name="highlight.227">value</text:span>=<text:span text:style-name="highlight.228">"1"</text:span><text:span text:style-name="highlight.229">&gt;</text:span><text:span text:style-name="highlight.230">&lt;/add<text:span text:style-name="highlight.231">&gt;</text:span></text:span></text:span><text:line-break/><text:s text:c="4"/><text:span text:style-name="highlight.232"><text:span text:style-name="highlight.233">&lt;add</text:span> <text:span text:style-name="highlight.234">key</text:span>=<text:span text:style-name="highlight.235">"POSTAZIONI_RIGA"</text:span> <text:span text:style-name="highlight.236">value</text:span>=<text:span text:style-name="highlight.237">"10"</text:span><text:span text:style-name="highlight.238">&gt;</text:span><text:span text:style-name="highlight.239">&lt;/add<text:span text:style-name="highlight.240">&gt;</text:span></text:span></text:span><text:line-break/><text:s text:c="4"/><text:span text:style-name="highlight.241">&lt;!-- Imposta lo stato di VoltageManager_FX ("0","1","2") --&gt;</text:span><text:line-break/><text:s text:c="4"/><text:span text:style-name="highlight.242"><text:span text:style-name="highlight.243">&lt;add</text:span> <text:span text:style-name="highlight.244">key</text:span>=<text:span text:style-name="highlight.245">"VoltageManager_FX"</text:span> <text:span text:style-name="highlight.246">value</text:span>=<text:span text:style-name="highlight.247">"0"</text:span><text:span text:style-name="highlight.248">&gt;</text:span><text:span text:style-name="highlight.249">&lt;/add<text:span text:style-name="highlight.250">&gt;</text:span></text:span></text:span><text:line-break/><text:s text:c="4"/><text:span text:style-name="highlight.251">&lt;!-- Indica se sono attive le verifiche ("0","1") --&gt;</text:span><text:line-break/><text:s text:c="4"/><text:span text:style-name="highlight.252"><text:span text:style-name="highlight.253">&lt;add</text:span> <text:span text:style-name="highlight.254">key</text:span>=<text:span text:style-name="highlight.255">"VERIFICHE"</text:span> <text:span text:style-name="highlight.256">value</text:span>=<text:span text:style-name="highlight.257">"1"</text:span><text:span text:style-name="highlight.258">/&gt;</text:span></text:span><text:line-break/><text:s text:c="4"/><text:span text:style-name="highlight.259">&lt;!-- Contagiri su PM110=0 o PhoenixContact=1 --&gt;</text:span><text:line-break/><text:s text:c="4"/><text:span text:style-name="highlight.260"><text:span text:style-name="highlight.261">&lt;add</text:span> <text:span text:style-name="highlight.262">key</text:span>=<text:span text:style-name="highlight.263">"REVOLUTION_INPUTS_MODE"</text:span> <text:span text:style-name="highlight.264">value</text:span>=<text:span text:style-name="highlight.265">"1"</text:span><text:span text:style-name="highlight.266">/&gt;</text:span></text:span><text:line-break/><text:s text:c="4"/><text:span text:style-name="highlight.267">&lt;!-- Abilita/Disabilita scambio dati su pipe--&gt;</text:span><text:line-break/><text:s text:c="4"/><text:span text:style-name="highlight.268"><text:span text:style-name="highlight.269">&lt;add</text:span> <text:span text:style-name="highlight.270">key</text:span>=<text:span text:style-name="highlight.271">"PIPE_ENABLED"</text:span> <text:span text:style-name="highlight.272">value</text:span>=<text:span text:style-name="highlight.273">"1"</text:span><text:span text:style-name="highlight.274">/&gt;</text:span></text:span><text:line-break/><text:s text:c="4"/><text:span text:style-name="highlight.275">&lt;!-- Abilita/Disabilita condivisione ingressi linea--&gt;</text:span><text:line-break/><text:s text:c="4"/><text:span text:style-name="highlight.276"><text:span text:style-name="highlight.277">&lt;add</text:span> <text:span text:style-name="highlight.278">key</text:span>=<text:span text:style-name="highlight.279">"LINE_INPUTS_SHARED"</text:span> <text:span text:style-name="highlight.280">value</text:span>=<text:span text:style-name="highlight.281">"1"</text:span><text:span text:style-name="highlight.282">/&gt;</text:span></text:span><text:line-break/><text:s text:c="4"/><text:span text:style-name="highlight.283">&lt;!-- Abilita il monitoraggio e imposta gli schermi --&gt;</text:span><text:line-break/><text:s text:c="4"/><text:span text:style-name="highlight.284"><text:span text:style-name="highlight.285">&lt;add</text:span> <text:span text:style-name="highlight.286">key</text:span>=<text:span text:style-name="highlight.287">"MONITORS"</text:span> <text:span text:style-name="highlight.288">value</text:span>=<text:span text:style-name="highlight.289">""</text:span><text:span text:style-name="highlight.290">/&gt;</text:span></text:span><text:line-break/><text:s text:c="4"/><text:span text:style-name="highlight.291">&lt;!-- Abilita/Disabilita server UDP --&gt;</text:span><text:line-break/><text:s text:c="4"/><text:span text:style-name="highlight.292"><text:span text:style-name="highlight.293">&lt;add</text:span> <text:span text:style-name="highlight.294">key</text:span>=<text:span text:style-name="highlight.295">"UDP_SERVER_PORT"</text:span> <text:span text:style-name="highlight.296">value</text:span>=<text:span text:style-name="highlight.297">"10000"</text:span><text:span text:style-name="highlight.298">/&gt;</text:span></text:span><text:line-break/><text:s text:c="4"/><text:span text:style-name="highlight.299">&lt;!-- IP Server remoto in configurazione monitoragggio --&gt;</text:span><text:line-break/><text:s text:c="4"/><text:span text:style-name="highlight.300"><text:span text:style-name="highlight.301">&lt;add</text:span> <text:span text:style-name="highlight.302">key</text:span>=<text:span text:style-name="highlight.303">"UDP_SERVER_IP"</text:span> <text:span text:style-name="highlight.304">value</text:span>=<text:span text:style-name="highlight.305">""</text:span><text:span text:style-name="highlight.306">/&gt;</text:span></text:span><text:line-break/><text:s text:c="4"/><text:span text:style-name="highlight.307">&lt;!-- Numero cicli scheda predefinito --&gt;</text:span><text:line-break/><text:s text:c="4"/><text:span text:style-name="highlight.308"><text:span text:style-name="highlight.309">&lt;add</text:span> <text:span text:style-name="highlight.310">key</text:span>=<text:span text:style-name="highlight.311">"NUMERO_CICLI"</text:span> <text:span text:style-name="highlight.312">value</text:span>=<text:span text:style-name="highlight.313">"240"</text:span><text:span text:style-name="highlight.314">/&gt;</text:span></text:span><text:line-break/><text:s text:c="4"/><text:span text:style-name="highlight.315">&lt;!-- Parametri di comunicazione moduli ICPDAS--&gt;</text:span><text:line-break/><text:s text:c="4"/><text:span text:style-name="highlight.316"><text:span text:style-name="highlight.317">&lt;add</text:span> <text:span text:style-name="highlight.318">key</text:span>=<text:span text:style-name="highlight.319">"COM_ICPDAS"</text:span> <text:span text:style-name="highlight.320">value</text:span>=<text:span text:style-name="highlight.321">"0"</text:span><text:span text:style-name="highlight.322">&gt;</text:span><text:span text:style-name="highlight.323">&lt;/add<text:span text:style-name="highlight.324">&gt;</text:span></text:span></text:span><text:line-break/><text:s text:c="4"/><text:span text:style-name="highlight.325"><text:span text:style-name="highlight.326">&lt;add</text:span> <text:span text:style-name="highlight.327">key</text:span>=<text:span text:style-name="highlight.328">"ICPDAS_BAUDRATE"</text:span> <text:span text:style-name="highlight.329">value</text:span>=<text:span text:style-name="highlight.330">"115200"</text:span><text:span text:style-name="highlight.331">&gt;</text:span><text:span text:style-name="highlight.332">&lt;/add<text:span text:style-name="highlight.333">&gt;</text:span></text:span></text:span><text:line-break/><text:s text:c="4"/><text:span text:style-name="highlight.334"><text:span text:style-name="highlight.335">&lt;add</text:span> <text:span text:style-name="highlight.336">key</text:span>=<text:span text:style-name="highlight.337">"ICPDAS_CHECKSUM"</text:span> <text:span text:style-name="highlight.338">value</text:span>=<text:span text:style-name="highlight.339">"1"</text:span><text:span text:style-name="highlight.340">&gt;</text:span><text:span text:style-name="highlight.341">&lt;/add<text:span text:style-name="highlight.342">&gt;</text:span></text:span></text:span><text:line-break/><text:s text:c="4"/><text:span text:style-name="highlight.343">&lt;!-- Richiesta login operatore ("0","1") --&gt;</text:span><text:line-break/><text:s text:c="4"/><text:span text:style-name="highlight.344"><text:span text:style-name="highlight.345">&lt;add</text:span> <text:span text:style-name="highlight.346">key</text:span>=<text:span text:style-name="highlight.347">"LOGIN_OPERATORE"</text:span> <text:span text:style-name="highlight.348">value</text:span>=<text:span text:style-name="highlight.349">"1"</text:span><text:span text:style-name="highlight.350">&gt;</text:span><text:span text:style-name="highlight.351">&lt;/add<text:span text:style-name="highlight.352">&gt;</text:span></text:span></text:span><text:line-break/><text:s text:c="4"/><text:span text:style-name="highlight.353">&lt;!-- scanner.dat --&gt;</text:span><text:line-break/><text:s text:c="4"/><text:span text:style-name="highlight.354"><text:span text:style-name="highlight.355">&lt;add</text:span> <text:span text:style-name="highlight.356">key</text:span>=<text:span text:style-name="highlight.357">"COM_SCANNER"</text:span> <text:span text:style-name="highlight.358">value</text:span>=<text:span text:style-name="highlight.359">"1"</text:span> <text:span text:style-name="highlight.360">/&gt;</text:span></text:span><text:line-break/><text:s text:c="4"/><text:span text:style-name="highlight.361"><text:span text:style-name="highlight.362">&lt;add</text:span> <text:span text:style-name="highlight.363">key</text:span>=<text:span text:style-name="highlight.364">"SCANNER_BARCODE_SETTINGS"</text:span> <text:span text:style-name="highlight.365">value</text:span>=<text:span text:style-name="highlight.366">"20,1,11,12,9,16"</text:span><text:span text:style-name="highlight.367">/&gt;</text:span></text:span><text:line-break/><text:s text:c="4"/><text:span text:style-name="highlight.368"><text:span text:style-name="highlight.369">&lt;add</text:span> <text:span text:style-name="highlight.370">key</text:span>=<text:span text:style-name="highlight.371">"IMPORTA_FOGLIO"</text:span> <text:span text:style-name="highlight.372">value</text:span>=<text:span text:style-name="highlight.373">"[Foglio1$]"</text:span><text:span text:style-name="highlight.374">/&gt;</text:span></text:span><text:line-break/><text:s text:c="4"/><text:span text:style-name="highlight.375"><text:span text:style-name="highlight.376">&lt;add</text:span> <text:span text:style-name="highlight.377">key</text:span>=<text:span text:style-name="highlight.378">"IMPORTA_COLONNA_CODICE"</text:span> <text:span text:style-name="highlight.379">value</text:span>=<text:span text:style-name="highlight.380">"[Codice Modello]"</text:span><text:span text:style-name="highlight.381">/&gt;</text:span></text:span><text:line-break/><text:s text:c="4"/><text:span text:style-name="highlight.382"><text:span text:style-name="highlight.383">&lt;add</text:span> <text:span text:style-name="highlight.384">key</text:span>=<text:span text:style-name="highlight.385">"IMPORTA_COLONNA_DESCRIZIONE"</text:span> <text:span text:style-name="highlight.386">value</text:span>=<text:span text:style-name="highlight.387">"[Descrizione Modello]"</text:span><text:span text:style-name="highlight.388">/&gt;</text:span></text:span><text:line-break/><text:s text:c="2"/><text:span text:style-name="highlight.389"><text:span text:style-name="highlight.390">&lt;/appSettings<text:span text:style-name="highlight.391">&gt;</text:span></text:span></text:span><text:line-break/><text:span text:style-name="highlight.392"><text:span text:style-name="highlight.393">&lt;/configuration<text:span text:style-name="highlight.394">&gt;</text:span></text:span></text:span></text:p>
      <text:h text:style-name="Heading_20_2" text:outline-level="2"><text:bookmark-start text:name="primo_avvio_del_programma"/>Primo avvio del programma<text:bookmark-end text:name="primo_avvio_del_programma"/></text:h>
      <text:p text:style-name="Text_20_body">
Avviare il programma facendo doppio click sull’icona “<text:span text:style-name="Strong_20_Emphasis">CQ_FX</text:span>” presente sul desktop oppure selezionando con il mouse le seguenti opzioni dal menù Start di Window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tart → Tutti i programmi → Marel → CQ_FX</text:p>
          </table:table-cell>
        </table:table-row>
      </table:table>
      <text:p text:style-name="Text_20_body">Avviata l’applicazione è necessario procedere con la configurazione manuale delle linee e delle postazioni come descritto nel paragrafo che segue.</text:p>
      <text:h text:style-name="Heading_20_2" text:outline-level="2"><text:bookmark-start text:name="configurazione_dell_area_di_collaudo"/>Configurazione dell'area di collaudo<text:bookmark-end text:name="configurazione_dell_area_di_collaudo"/></text:h>
      <text:p text:style-name="Text_20_body">
La configurazione delle linee e delle postazioni è memorizzata in un database SETUP.MDB. Seppure illustrate in questo manuale, le funzioni di configurazione e calibrazione sono protette da password per impedire accidentali modifiche che possano comprometterne il funzionamento del programma. </text:p>
      <text:h text:style-name="Heading_20_3" text:outline-level="3"><text:bookmark-start text:name="configurazione_delle_linee_e_delle_postazioni"/>Configurazione delle linee e delle postazioni<text:bookmark-end text:name="configurazione_delle_linee_e_delle_postazioni"/></text:h>
      <text:p text:style-name="Text_20_body">Scegliere dal menù <text:span text:style-name="Emphasis">Strumenti → Configura</text:span> ed inserire la password per accedere alla seguente finestra:</text:p>
      <text:p text:style-name="Text_20_body"><draw:frame draw:style-name="mediacenter" draw:name="" text:anchor-type="paragraph" draw:z-index="0" svg:width="10.583333333333cm" svg:height="8.09625cm"><draw:image xlink:href="Pictures/2976f39d126c0f8349fcec3f40396e42.jpg" xlink:type="simple" xlink:show="embed" xlink:actuate="onLoad"/></draw:frame></text:p>
      <text:h text:style-name="Heading_20_4" text:outline-level="4"><text:bookmark-start text:name="configurazione_delle_linee"/>Configurazione delle linee<text:bookmark-end text:name="configurazione_delle_linee"/></text:h>
      <text:p text:style-name="Text_20_body">
Per ogni linea debbono essere inserite le seguenti informazioni:
</text:p>
      <text:list text:style-name="List_20_1">
        <text:list-item>
          <text:p text:style-name="Text_20_body"> <text:span text:style-name="Strong_20_Emphasis">Sonde temperatura</text:span>: temperatura ambiente di linea, temperatura acqua …;</text:p>
        </text:list-item>
        <text:list-item>
          <text:p text:style-name="Text_20_body"> <text:span text:style-name="Strong_20_Emphasis">Sensori umidità</text:span>: sensore umidità ambiente;</text:p>
        </text:list-item>
        <text:list-item>
          <text:p text:style-name="Text_20_body"> <text:span text:style-name="Strong_20_Emphasis">Sensori pressione</text:span>: sensore pressione acqua, gas …; </text:p>
        </text:list-item>
        <text:list-item>
          <text:p text:style-name="Text_20_body"> <text:span text:style-name="Strong_20_Emphasis">Ingressi analogici</text:span>: ingresso per sensore analogico personalizzabile;</text:p>
        </text:list-item>
        <text:list-item>
          <text:p text:style-name="Text_20_body"> <text:span text:style-name="Strong_20_Emphasis">Ingressi digitali</text:span>: ingressi digitali per segnalazione anomalie;</text:p>
        </text:list-item>
        <text:list-item>
          <text:p text:style-name="Text_20_body"> <text:span text:style-name="Strong_20_Emphasis">Moduli CPU</text:span>: numero di CPU appartenenti alla linea;</text:p>
        </text:list-item>
        <text:list-item>
          <text:p text:style-name="Text_20_body"> <text:span text:style-name="Strong_20_Emphasis">Identificativo</text:span>; eventuale identificativo visualizzato nel sinottico.</text:p>
        </text:list-item>
      </text:list>
      <text:p text:style-name="Text_20_body">
Per aggiungere una linea:</text:p>
      <text:list text:style-name="Numbering_20_1">
        <text:list-item>
          <text:p text:style-name="Text_20_body"> Premere il tasto <text:span text:style-name="Strong_20_Emphasis">Nuovo</text:span> ed inserire i dati richiesti;</text:p>
        </text:list-item>
        <text:list-item>
          <text:p text:style-name="Text_20_body"> Confermare con il tasto <text:span text:style-name="Strong_20_Emphasis">Aggiorna</text:span>.</text:p>
        </text:list-item>
      </text:list>
      <text:p text:style-name="Text_20_body">
Per modificare una linea:</text:p>
      <text:list text:style-name="Numbering_20_1">
        <text:list-item>
          <text:p text:style-name="Text_20_body"> Selezionare la linea e modificare i dati come per l'inserimento;</text:p>
        </text:list-item>
        <text:list-item>
          <text:p text:style-name="Text_20_body"> Confermare con il tasto <text:span text:style-name="Strong_20_Emphasis">Aggiorna</text:span>.</text:p>
        </text:list-item>
      </text:list>
      <text:p text:style-name="Text_20_body">
Per eliminare una linea e tutte le postazioni ad essa associate:</text:p>
      <text:list text:style-name="Numbering_20_1">
        <text:list-item>
          <text:p text:style-name="Text_20_body"> Selezionare la linea da rimuovere;</text:p>
        </text:list-item>
        <text:list-item>
          <text:p text:style-name="Text_20_body"> Premere il tasto <text:span text:style-name="Strong_20_Emphasis">Elimina</text:span>.</text:p>
        </text:list-item>
      </text:list>
      <text:h text:style-name="Heading_20_4" text:outline-level="4"><text:bookmark-start text:name="configurazione_delle_postazioni"/>Configurazione delle postazioni<text:bookmark-end text:name="configurazione_delle_postazioni"/></text:h>
      <text:p text:style-name="Text_20_body">
Le postazioni possono essere create solamente dopo aver creato almeno una linea di collaudo.</text:p>
      <text:p text:style-name="Text_20_body">Per ogni postazione debbono essere inserite le seguenti informazioni:
</text:p>
      <text:list text:style-name="List_20_1">
        <text:list-item>
          <text:p text:style-name="Text_20_body"> <text:span text:style-name="Strong_20_Emphasis">Termocoppie t</text:span>: termocoppie tipo t;</text:p>
        </text:list-item>
        <text:list-item>
          <text:p text:style-name="Text_20_body"> <text:span text:style-name="Strong_20_Emphasis">Termocoppie k</text:span>: termocoppie tipo k (resistenti alle alte temperature);</text:p>
        </text:list-item>
        <text:list-item>
          <text:p text:style-name="Text_20_body"> <text:span text:style-name="Strong_20_Emphasis">Contagiri</text:span>: ingressi per il collegamento dei contagiri;</text:p>
        </text:list-item>
        <text:list-item>
          <text:p text:style-name="Text_20_body"> <text:span text:style-name="Strong_20_Emphasis">Contalitri</text:span>: ingressi per il collegamento dei contalitri per il consumo di acqua;</text:p>
        </text:list-item>
        <text:list-item>
          <text:p text:style-name="Text_20_body"> <text:span text:style-name="Strong_20_Emphasis">Ingressi analogici</text:span>: ingresso per sensore analogico personalizzabile;</text:p>
        </text:list-item>
        <text:list-item>
          <text:p text:style-name="Text_20_body"> <text:span text:style-name="Strong_20_Emphasis">Controllo energetico</text:span>: dispositivo utilizzato per la lettura delle grandezze elettriche;</text:p>
        </text:list-item>
        <text:list-item>
          <text:p text:style-name="Text_20_body"> <text:span text:style-name="Strong_20_Emphasis">Ingresso differenziale</text:span>: dispositivo per la lettura delle correnti di dispersione;</text:p>
        </text:list-item>
        <text:list-item>
          <text:p text:style-name="Text_20_body"> <text:span text:style-name="Strong_20_Emphasis">Indice modulo e fase</text:span>: indice di modulo e fase per la lettura delle grandezze elettriche;</text:p>
        </text:list-item>
        <text:list-item>
          <text:p text:style-name="Text_20_body"> <text:span text:style-name="Strong_20_Emphasis">Identificativo</text:span>; eventuale identificativo visualizzato nel sinottico.</text:p>
        </text:list-item>
      </text:list>
      <text:p text:style-name="Text_20_body">
Per aggiungere una postazione:</text:p>
      <text:list text:style-name="Numbering_20_1">
        <text:list-item>
          <text:p text:style-name="Text_20_body"> Premere il tasto <text:span text:style-name="Strong_20_Emphasis">Nuova</text:span> ed inserire i dati richiesti;</text:p>
        </text:list-item>
        <text:list-item>
          <text:p text:style-name="Text_20_body"> Confermare con il tasto <text:span text:style-name="Strong_20_Emphasis">Aggiorna</text:span>.</text:p>
        </text:list-item>
      </text:list>
      <text:p text:style-name="Text_20_body">
Per modificare una postazione:</text:p>
      <text:list text:style-name="Numbering_20_1">
        <text:list-item>
          <text:p text:style-name="Text_20_body"> Selezionare la postazione e modificare i dati come per l'inserimento;</text:p>
        </text:list-item>
        <text:list-item>
          <text:p text:style-name="Text_20_body"> Confermare con il tasto <text:span text:style-name="Strong_20_Emphasis">Aggiorna</text:span>.</text:p>
        </text:list-item>
      </text:list>
      <text:p text:style-name="Text_20_body">
Per eliminare una postazione:</text:p>
      <text:list text:style-name="Numbering_20_1">
        <text:list-item>
          <text:p text:style-name="Text_20_body"> Selezionare la postazione da rimuovere;</text:p>
        </text:list-item>
        <text:list-item>
          <text:p text:style-name="Text_20_body"> Premere il tasto <text:span text:style-name="Strong_20_Emphasis">Elimina</text:span>.</text:p>
        </text:list-item>
      </text:list>
      <text:p text:style-name="Text_20_body">
Per creare una nuova postazione identica ad una esistente:</text:p>
      <text:list text:style-name="Numbering_20_1">
        <text:list-item>
          <text:p text:style-name="Text_20_body"> Selezionare la postazione da copiare;</text:p>
        </text:list-item>
        <text:list-item>
          <text:p text:style-name="Text_20_body"> Premere il tasto <text:span text:style-name="Strong_20_Emphasis">Copia</text:span>.</text:p>
        </text:list-item>
      </text:list>
      <text:h text:style-name="Heading_20_2" text:outline-level="2"><text:bookmark-start text:name="calibrazione_del_sistema"/>Calibrazione del sistema<text:bookmark-end text:name="calibrazione_del_sistema"/></text:h>
      <text:p text:style-name="Text_20_body">
La calibrazione o taratura del sistema deve necessariamente essere effettuata nei seguenti casi:</text:p>
      <text:list text:style-name="List_20_1">
        <text:list-item>
          <text:p text:style-name="Text_20_body"> Installazione del programma</text:p>
        </text:list-item>
        <text:list-item>
          <text:p text:style-name="Text_20_body"> Sostituzione dei dispositivi di acquisizione</text:p>
        </text:list-item>
      </text:list>
      <text:p text:style-name="Text_20_body">E’ comunque consigliabile eseguire periodicamente una verifica delle grandezze acquisite e nel caso che non siano corrette procedere con una nuova taratura.</text:p>
      <text:p text:style-name="Text_20_body">Fare click con il mouse nel menu <text:span text:style-name="Emphasis">Strumenti → Calibra</text:span> ed inserire la password per visualizzare la seguente interfaccia:</text:p>
      <text:p text:style-name="Text_20_body"><draw:frame draw:style-name="mediacenter" draw:name="" text:anchor-type="paragraph" draw:z-index="0" svg:width="10.583333333333cm" svg:height="7.9110416666667cm"><draw:image xlink:href="Pictures/455e9c4b62252df53b0bfc28a42d08ed.jpg" xlink:type="simple" xlink:show="embed" xlink:actuate="onLoad"/></draw:frame></text:p>
      <text:p text:style-name="Text_20_body">La taratura consiste nella modifica dei valori di offset e guadagno da applicare alla lettura del canale. I valori possono essere calcolati in modo automatico dal programma oppure inseriti manualmente dall’operatore.</text:p>
      <text:h text:style-name="Heading_20_3" text:outline-level="3"><text:bookmark-start text:name="taratura_manuale_del_singolo_canale"/>Taratura manuale del singolo canale<text:bookmark-end text:name="taratura_manuale_del_singolo_canale"/></text:h>
      <text:list text:style-name="Numbering_20_1">
        <text:list-item>
          <text:p text:style-name="Text_20_body"> Selezionare la linea;</text:p>
        </text:list-item>
        <text:list-item>
          <text:p text:style-name="Text_20_body"> Selezionare il tipo di ingresso;</text:p>
        </text:list-item>
        <text:list-item>
          <text:p text:style-name="Text_20_body"> Selezionare nella lista il canale da calibrare;</text:p>
        </text:list-item>
        <text:list-item>
          <text:p text:style-name="Text_20_body"> Nel riquadro posto in basso a destra <text:span text:style-name="Strong_20_Emphasis">Calibrazione manuale</text:span> inserire i valori di Offset e Guadagno e confermare con il tasto <text:span text:style-name="Strong_20_Emphasis">Aggiorna</text:span>.</text:p>
        </text:list-item>
      </text:list>
      <text:h text:style-name="Heading_20_3" text:outline-level="3"><text:bookmark-start text:name="procedura_automatica_di_taratura"/>Procedura automatica di taratura<text:bookmark-end text:name="procedura_automatica_di_taratura"/></text:h>
      <text:p text:style-name="Text_20_body">
La taratura automatica può essere esegita solamente tramite l'ausilio di un calibratore, cioè un apparecchio che collegato agli ingressi da tarare sia in grado di generare correnti per simulare diversi valori impostabili dall’operatore.
Per ottenere risultati soddisfacenti utilizzare un apparecchio certificato presso un centro di taratura che, prima dell’utilizzo, deve essere stabilizzato alla temperatura ambiente della linea di collaudo.
</text:p>
      <text:list text:style-name="Numbering_20_1">
        <text:list-item>
          <text:p text:style-name="Text_20_body"> Collegare l’uscita del calibratore agli ingressi da tarare;</text:p>
        </text:list-item>
        <text:list-item>
          <text:p text:style-name="Text_20_body"> Selezionare la linea;</text:p>
        </text:list-item>
        <text:list-item>
          <text:p text:style-name="Text_20_body"> Selezionare il tipo di ingresso;</text:p>
        </text:list-item>
        <text:list-item>
          <text:p text:style-name="Text_20_body"> Immettere i due valori estremi di calibrazione;</text:p>
        </text:list-item>
        <text:list-item>
          <text:p text:style-name="Text_20_body"> Abilitare l'opzione <text:span text:style-name="Strong_20_Emphasis">Dev. standard</text:span> per l'acquisizione automatica del valore dopo due letture con una scarto inferiore al valore impostato;</text:p>
        </text:list-item>
        <text:list-item>
          <text:p text:style-name="Text_20_body"> Selezionare i canali dalla lista facendo doppio click con il mouse oppure evidenziare i canali tenendo premuto il mouse e poi premere il tasto <text:span text:style-name="Strong_20_Emphasis">Seleziona</text:span>. I canali selezionati vengono raffigurati con una “chiave inglese”. <text:line-break/><draw:frame draw:style-name="mediacenter" draw:name="" text:anchor-type="paragraph" draw:z-index="0" svg:width="13.17625cm" svg:height="2.8045833333333cm"><draw:image xlink:href="Pictures/ff3570ccdaf0bfc101d11cf773693246.jpg" xlink:type="simple" xlink:show="embed" xlink:actuate="onLoad"/></draw:frame></text:p>
        </text:list-item>
        <text:list-item>
          <text:p text:style-name="Text_20_body"> Simulare con il calibratore il primo valore impostato, poi premere il tasto <text:span text:style-name="Strong_20_Emphasis">Avvia</text:span> ed infine <text:span text:style-name="Strong_20_Emphasis">Invio</text:span> in risposta al messaggio di conferma;</text:p>
          <text:list text:style-name="Numbering_20_1">
            <text:list-item>
              <text:p text:style-name="Text_20_body"> Senza l'opzione Dev. standard abilitata premere <text:span text:style-name="Strong_20_Emphasis">Conferma</text:span> per confermare il primo valore;</text:p>
            </text:list-item>
          </text:list>
        </text:list-item>
        <text:list-item>
          <text:p text:style-name="Text_20_body"> Attendere che il programma visualizzi un secondo messaggio, quindi generare con il calibratore il secondo valore impostato e premere <text:span text:style-name="Strong_20_Emphasis">Invio</text:span>.</text:p>
          <text:list text:style-name="Numbering_20_1">
            <text:list-item>
              <text:p text:style-name="Text_20_body"> Anche in questo caso senza l'opzione Dev. standard abilitata premere <text:span text:style-name="Strong_20_Emphasis">Conferma</text:span> per confermare il secondo valore;</text:p>
            </text:list-item>
          </text:list>
        </text:list-item>
        <text:list-item>
          <text:p text:style-name="Text_20_body"> Visualizzato il messaggio di fine procedura premere <text:span text:style-name="Strong_20_Emphasis">Invio</text:span> e premere il tasto <text:span text:style-name="Strong_20_Emphasis">Salva</text:span> per memorizzare la calibrazione nel database. </text:p>
        </text:list-item>
      </text:list>
      <text:p text:style-name="Text_20_body">
In qualsiasi momento è possibile premere il tasto <text:span text:style-name="Strong_20_Emphasis">Annulla</text:span> per interrompere la procedura di calibrazione. Per calibrare altri canali ripetere la procedura dal punto 6.</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rminata la calibrazione dei canali è necessario riavviare il programma per renderela attiva.</text:p>
          </table:table-cell>
        </table:table-row>
      </table:table>
      <text:h text:style-name="Heading_20_2" text:outline-level="2"><text:bookmark-start text:name="chiusura_del_programma"/>Chiusura del programma<text:bookmark-end text:name="chiusura_del_programma"/></text:h>
      <text:p text:style-name="Text_20_body">Selezionare la voce <text:span text:style-name="Emphasis">File → Esci</text:span> dalla barra dei menù oppure premere il pulsante seguente e rispondere Sì al successivo messaggio di conferma per chiudere l’applicazione.</text:p>
      <text:p text:style-name="Text_20_body"><draw:frame draw:style-name="mediacenter" draw:name="" text:anchor-type="paragraph" draw:z-index="0" svg:width="0.84666666666667cm" svg:height="0.84666666666667cm"><draw:image xlink:href="Pictures/385a9658560d458b9bb707b37dcc5166.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cquisizione dei dati dei collaudi avviene solamente se il programma è in esecuzione!</text:p>
          </table:table-cell>
        </table:table-row>
      </table:table>
      <text:h text:style-name="Heading_20_1" text:outline-level="1"><text:bookmark-start text:name="interfaccia_utente"/>Interfaccia utente<text:bookmark-end text:name="interfaccia_utente"/></text:h>
      <text:p text:style-name="Text_20_body">
All'avvio il programma visualizza la schermata principale con il menù, la toolbar dei tasti ed il sinottico delle linee e con le relative postazioni di collaudo.</text:p>
      <text:h text:style-name="Heading_20_2" text:outline-level="2"><text:bookmark-start text:name="schermata_principale"/>Schermata principale<text:bookmark-end text:name="schermata_principale"/></text:h>
      <text:p text:style-name="Text_20_body">L’immagine seguente mostra il sinottico principale dell’applicazione:</text:p>
      <text:p text:style-name="Text_20_body"><draw:frame draw:style-name="mediacenter" draw:name="" text:anchor-type="paragraph" draw:z-index="0" svg:width="13.229166666667cm" svg:height="7.4347916666667cm"><draw:image xlink:href="Pictures/b4a9c3deb0290b7062a427130b136bdd.png" xlink:type="simple" xlink:show="embed" xlink:actuate="onLoad"/></draw:frame></text:p>
      <text:p text:style-name="Text_20_body">Il riquadro in alto visualizza il titolo dell’applicazione e contiene i tre pulsanti per il ridimensionamento e la chiusura del programma (fare riferimento al manuale del sistema operativo riguardo il loro funzionamento), immediatamente sotto sono situate la Barra dei menù e la Barra degli strumenti.</text:p>
      <text:p text:style-name="Text_20_body">Il riquadro centrale mostra le linee di collaudo con le relative postazioni. La disposizione di queste ultime può variare il base alle impostazioni contenute nel file di configurazione dell'applicazione.</text:p>
      <text:p text:style-name="Text_20_body">Nel riquadro in basso è presente la Barra di stato, che riporta a sinistra l’ultimo errore rilevato dall’applicazione (se presente) ed a destra la data e l’ora attuali del sistema.</text:p>
      <text:p text:style-name="Text_20_body">Nei paragrafi seguenti verrà descritto in dettaglio ciascun componente della schermata principale.</text:p>
      <text:h text:style-name="Heading_20_3" text:outline-level="3"><text:bookmark-start text:name="barra_dei_menu"/>Barra dei menù<text:bookmark-end text:name="barra_dei_menu"/></text:h>
      <text:p text:style-name="Text_20_body">
Tutte le funzioni previste dal programma di collaudo sono accessibili dalla Barra dei menù e sono selezionabili tramite il mouse oppure da tastiera tenendo premuto il tasto Alt e successivamente la lettera sottolineata del comando scelto.</text:p>
      <text:p text:style-name="Text_20_body"><draw:frame draw:style-name="mediacenter" draw:name="" text:anchor-type="paragraph" draw:z-index="0" svg:width="6.985cm" svg:height="0.635cm"><draw:image xlink:href="Pictures/5f7a5877aba70867685b6d85950fcf4a.png" xlink:type="simple" xlink:show="embed" xlink:actuate="onLoad"/></draw:frame></text:p>
      <text:p text:style-name="Text_20_body">Di volta in volta nel manuale verrà indicato quale menù utilizzare per ciascuna specifica funzione, attraverso il seguente schem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xt:span text:style-name="Emphasis">Voce menù → Voce sottomenù → …</text:span></text:p>
          </table:table-cell>
        </table:table-row>
      </table:table>
      <text:h text:style-name="Heading_20_3" text:outline-level="3"><text:bookmark-start text:name="barra_degli_strumenti"/>Barra degli strumenti<text:bookmark-end text:name="barra_degli_strumenti"/></text:h>
      <text:p text:style-name="Text_20_body">Nella barra degli strumenti sono contenuti dei tasti per l’accesso rapido alle funzioni di menù:
</text:p>
      <table:table>
        <table:table-column/>
        <table:table-column/>
        <table:table-column/>
        <table:table-row>
          <table:table-cell office:value-type="string" table:style-name="tableheader" table:number-columns-spanned="2">
            <text:p text:style-name="Table_20_Heading"> Tasto </text:p>
          </table:table-cell>
          <table:table-cell office:value-type="string" table:style-name="tableheader">
            <text:p text:style-name="Table_20_Heading"> Descr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85a9658560d458b9bb707b37dcc5166.png" xlink:type="simple" xlink:show="embed" xlink:actuate="onLoad"/></draw:frame> </text:p>
          </table:table-cell>
          <table:table-cell office:value-type="string" table:style-name="tablecell">
            <text:p text:style-name="tablealignleft"> Esce dall’applic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43d716187db577b7fddf0d7d4b2a1cf.png" xlink:type="simple" xlink:show="embed" xlink:actuate="onLoad"/></draw:frame> </text:p>
          </table:table-cell>
          <table:table-cell office:value-type="string" table:style-name="tablecell">
            <text:p text:style-name="tablealignleft"> Login operator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d75987099efdeeb23f538663f1c09d8.png" xlink:type="simple" xlink:show="embed" xlink:actuate="onLoad"/></draw:frame> </text:p>
          </table:table-cell>
          <table:table-cell office:value-type="string" table:style-name="tablecell">
            <text:p text:style-name="tablealignleft"> Logout operator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188ba11031ba22ede8e62f3f3f4eef4.png" xlink:type="simple" xlink:show="embed" xlink:actuate="onLoad"/></draw:frame> </text:p>
          </table:table-cell>
          <table:table-cell office:value-type="string" table:style-name="tablecell">
            <text:p text:style-name="tablealignleft"> Visualizza il log eventi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c7f9d015ef0fe96e6cf20b19e6ab8c5.png" xlink:type="simple" xlink:show="embed" xlink:actuate="onLoad"/></draw:frame> </text:p>
          </table:table-cell>
          <table:table-cell office:value-type="string" table:style-name="tablecell">
            <text:p text:style-name="tablealignleft"> Arresta notifica sonor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9fa3839d9dde0e52ba4a4bb05168b0b.png" xlink:type="simple" xlink:show="embed" xlink:actuate="onLoad"/></draw:frame> </text:p>
          </table:table-cell>
          <table:table-cell office:value-type="string" table:style-name="tablecell">
            <text:p text:style-name="tablealignleft"> Passa alla postazione precedente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76a24e591862b5c8b050decbcbb9078.png" xlink:type="simple" xlink:show="embed" xlink:actuate="onLoad"/></draw:frame> </text:p>
          </table:table-cell>
          <table:table-cell office:value-type="string" table:style-name="tablecell">
            <text:p text:style-name="tablealignleft"> Passa alla postazione successiva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07b77e545ec53f8793c02fd16883719.png" xlink:type="simple" xlink:show="embed" xlink:actuate="onLoad"/></draw:frame> </text:p>
          </table:table-cell>
          <table:table-cell office:value-type="string" table:style-name="tablecell">
            <text:p text:style-name="tablealignleft"> Attiva/disattiva la visualizzazione a griglia nella schermata di visualizzazione pro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8fd6c34efaa85844c2fc15e471ddfb35.png" xlink:type="simple" xlink:show="embed" xlink:actuate="onLoad"/></draw:frame> </text:p>
          </table:table-cell>
          <table:table-cell office:value-type="string" table:style-name="tablecell">
            <text:p text:style-name="tablealignleft"> Chiude la schermata di visualizzazione delle prove e torna alla schermata principa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e603952cb23fddb1c014ba3912f0231e.png" xlink:type="simple" xlink:show="embed" xlink:actuate="onLoad"/></draw:frame> </text:p>
          </table:table-cell>
          <table:table-cell office:value-type="string" table:style-name="tablecell">
            <text:p text:style-name="tablealignleft"> Apre un collaudo dall’archivi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afd0338f02a6d8edc10a19c36f1ea7f.png" xlink:type="simple" xlink:show="embed" xlink:actuate="onLoad"/></draw:frame> </text:p>
          </table:table-cell>
          <table:table-cell office:value-type="string" table:style-name="tablecell">
            <text:p text:style-name="tablealignleft"> Avvia un nuovo collaudo nella postazione selezionat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d6c5f0d69d34e5dd8f14a91901583ff.png" xlink:type="simple" xlink:show="embed" xlink:actuate="onLoad"/></draw:frame> </text:p>
          </table:table-cell>
          <table:table-cell office:value-type="string" table:style-name="tablecell">
            <text:p text:style-name="tablealignleft"> Modifica i dati del collaudo attivo</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Salva in archivio i dati del collaudo e libera l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084b6d960de8f30a2e8ae761abdef6b.png" xlink:type="simple" xlink:show="embed" xlink:actuate="onLoad"/></draw:frame> </text:p>
          </table:table-cell>
          <table:table-cell office:value-type="string" table:style-name="tablecell">
            <text:p text:style-name="tablealignleft"> Elimina definitivamente i dati del collaudo e libera la postazione</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6decc76c335b6871485bfc0d941ab6b.png" xlink:type="simple" xlink:show="embed" xlink:actuate="onLoad"/></draw:frame> </text:p>
          </table:table-cell>
          <table:table-cell office:value-type="string" table:style-name="tablecell">
            <text:p text:style-name="tablealignleft"> Avvia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52c0c703e74a0c662adf1edca12c3f9.png" xlink:type="simple" xlink:show="embed" xlink:actuate="onLoad"/></draw:frame> </text:p>
          </table:table-cell>
          <table:table-cell office:value-type="string" table:style-name="tablecell">
            <text:p text:style-name="tablealignleft"> Interrompe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20ebd14a6cba9aafdb644e8d3eda579.png" xlink:type="simple" xlink:show="embed" xlink:actuate="onLoad"/></draw:frame> </text:p>
          </table:table-cell>
          <table:table-cell office:value-type="string" table:style-name="tablecell">
            <text:p text:style-name="tablealignleft"> Chiude un ciclo di acquis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e8831fefef6c5b1480b2560ee639386.png" xlink:type="simple" xlink:show="embed" xlink:actuate="onLoad"/></draw:frame> </text:p>
          </table:table-cell>
          <table:table-cell office:value-type="string" table:style-name="tablecell">
            <text:p text:style-name="tablealignleft"> Elimina l'ultimo ciclo acquisit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Apre la schermata di visualizzazione dei cicli eseguiti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Stampa la scheda del collaud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9fe499942b1f665e5d33465bfdffab.png" xlink:type="simple" xlink:show="embed" xlink:actuate="onLoad"/></draw:frame> </text:p>
          </table:table-cell>
          <table:table-cell office:value-type="string" table:style-name="tablecell">
            <text:p text:style-name="tablealignleft"> Stampa un report dei cicli eseguiti </text:p>
          </table:table-cell>
        </table:table-row>
        <table:table-row>
          <table:table-cell office:value-type="string" table:style-name="tablecell" table:number-columns-spanned="2">
            <text:p text:style-name="tablealignleft"> ⇓ <draw:frame draw:style-name="media" draw:name="" text:anchor-type="as-char" draw:z-index="0" svg:width="0.84666666666667cm" svg:height="0.84666666666667cm"><draw:image xlink:href="Pictures/cc1209c34f41f1fdf259d197818cb0ca.png" xlink:type="simple" xlink:show="embed" xlink:actuate="onLoad"/></draw:frame> </text:p>
          </table:table-cell>
          <table:table-cell office:value-type="string" table:style-name="tablecell">
            <text:p text:style-name="tablealignleft"> Stampa un report Excel dei cicli eseguiti </text:p>
          </table:table-cell>
        </table:table-row>
        <table:table-row>
          <table:table-cell office:value-type="string" table:style-name="tablecell"/>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Stampa un'anteprima del report Excel in base alla scheda di collaud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f54bf7b3661e4a0e806effdab5e0dd54.png" xlink:type="simple" xlink:show="embed" xlink:actuate="onLoad"/></draw:frame> </text:p>
          </table:table-cell>
          <table:table-cell office:value-type="string" table:style-name="tablecell">
            <text:p text:style-name="tablealignleft"> Copia l'anagrafica di un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25f32fe4f424ed924e1b31ad783e97c.png" xlink:type="simple" xlink:show="embed" xlink:actuate="onLoad"/></draw:frame> </text:p>
          </table:table-cell>
          <table:table-cell office:value-type="string" table:style-name="tablecell">
            <text:p text:style-name="tablealignleft"> Sposta i dati di una posta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14f02ab8c9b13d3588dce20e827e41e.png" xlink:type="simple" xlink:show="embed" xlink:actuate="onLoad"/></draw:frame> </text:p>
          </table:table-cell>
          <table:table-cell office:value-type="string" table:style-name="tablecell">
            <text:p text:style-name="tablealignleft"> Visualizza i valori degli ingressi di una postazione </text:p>
          </table:table-cell>
        </table:table-row>
      </table:table>
      <text:h text:style-name="Heading_20_3" text:outline-level="3"><text:bookmark-start text:name="barra_di_stato"/>Barra di stato<text:bookmark-end text:name="barra_di_stato"/></text:h>
      <text:p text:style-name="Text_20_body">La barra di stato situata in basso visualizza:</text:p>
      <text:list text:style-name="List_20_1">
        <text:list-item>
          <text:p text:style-name="Text_20_body"> l’ultimo errore verificatosi (se presente);</text:p>
        </text:list-item>
        <text:list-item>
          <text:p text:style-name="Text_20_body"> lo stato del server UDP per la connessione dei dispositivi wifi Datalogic Elf;</text:p>
        </text:list-item>
        <text:list-item>
          <text:p text:style-name="Text_20_body"> lo stato della connessione seriale con i lettori barcode Datalogic Dragon;</text:p>
        </text:list-item>
        <text:list-item>
          <text:p text:style-name="Text_20_body"> il nome dell'operatore connesso (se presente);</text:p>
        </text:list-item>
        <text:list-item>
          <text:p text:style-name="Text_20_body"> la data e l'ora di sistema.</text:p>
        </text:list-item>
      </text:list>
      <text:h text:style-name="Heading_20_3" text:outline-level="3"><text:bookmark-start text:name="visualizzazione_linee_e_postazioni"/>Visualizzazione linee e postazioni<text:bookmark-end text:name="visualizzazione_linee_e_postazioni"/></text:h>
      <text:p text:style-name="Text_20_body">
<draw:frame draw:style-name="mediacenter" draw:name="" text:anchor-type="paragraph" draw:z-index="0" svg:width="13.229166666667cm" svg:height="3.2279166666667cm"><draw:image xlink:href="Pictures/95fc2f320b3f2b5197c39fda03e45897.jpg" xlink:type="simple" xlink:show="embed" xlink:actuate="onLoad"/></draw:frame></text:p>
      <text:p text:style-name="Text_20_body">Nel riquadro centrale dell’applicazione sono presenti tutte le postazioni configurate, suddivise per linea. Per ogni postazione vengono visualizzati:
</text:p>
      <text:list text:style-name="List_20_1">
        <text:list-item>
          <text:p text:style-name="Text_20_body"> l’immagine che rappresenta il tipo di prodotto in collaudo;</text:p>
        </text:list-item>
        <text:list-item>
          <text:p text:style-name="Text_20_body"> il modello;</text:p>
        </text:list-item>
        <text:list-item>
          <text:p text:style-name="Text_20_body"> l’identificativo assegnato alla postazione in fase di setup;</text:p>
        </text:list-item>
        <text:list-item>
          <text:p text:style-name="Text_20_body"> un led con lo stato della prova: </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d087695936d22d8c57be6cd6e25d2a0d.png" xlink:type="simple" xlink:show="embed" xlink:actuate="onLoad"/></draw:frame> </text:p>
          </table:table-cell>
          <table:table-cell office:value-type="string" table:style-name="tablecell">
            <text:p text:style-name="tablealignleft"> Nessun ciclo prese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1aaf5555c202e035a910ab54d973fab.png" xlink:type="simple" xlink:show="embed" xlink:actuate="onLoad"/></draw:frame> </text:p>
          </table:table-cell>
          <table:table-cell office:value-type="string" table:style-name="tablecell">
            <text:p text:style-name="tablealignleft"> Ciclo avvia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fc88e491c75ab70153f63bae2f9fbef.png" xlink:type="simple" xlink:show="embed" xlink:actuate="onLoad"/></draw:frame> </text:p>
          </table:table-cell>
          <table:table-cell office:value-type="string" table:style-name="tablecell">
            <text:p text:style-name="tablealignleft"> Ciclo interrot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556974c1fb87ab3272ea092308d334.png" xlink:type="simple" xlink:show="embed" xlink:actuate="onLoad"/></draw:frame> </text:p>
          </table:table-cell>
          <table:table-cell office:value-type="string" table:style-name="tablecell">
            <text:p text:style-name="tablealignleft"> Ciclo terminato </text:p>
          </table:table-cell>
        </table:table-row>
      </table:table>
      <text:list text:style-name="List_20_1">
        <text:list-item>
          <text:p text:style-name="Text_20_body"> nel caso sia attiva la funzione delle verifiche, viene visualizzato l'esito assegnato all'ultimo ciclo eseguito:</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58313025553c1b6736c0f3ea22d2304a.png" xlink:type="simple" xlink:show="embed" xlink:actuate="onLoad"/></draw:frame> </text:p>
          </table:table-cell>
          <table:table-cell office:value-type="string" table:style-name="tablecell">
            <text:p text:style-name="tablealignleft"> Verifica in cors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65acc45748d5e45dae72527a5eac001.png" xlink:type="simple" xlink:show="embed" xlink:actuate="onLoad"/></draw:frame> </text:p>
          </table:table-cell>
          <table:table-cell office:value-type="string" table:style-name="tablecell">
            <text:p text:style-name="tablealignleft"> Esito verifica positiv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44a2d51e01822fed3c8da4a91d9b148.png" xlink:type="simple" xlink:show="embed" xlink:actuate="onLoad"/></draw:frame> </text:p>
          </table:table-cell>
          <table:table-cell office:value-type="string" table:style-name="tablecell">
            <text:p text:style-name="tablealignleft"> Esito verifica negativo </text:p>
          </table:table-cell>
        </table:table-row>
      </table:table>
      <text:h text:style-name="Heading_20_4" text:outline-level="4"><text:bookmark-start text:name="selezione_di_una_postazione"/>Selezione di una postazione<text:bookmark-end text:name="selezione_di_una_postazione"/></text:h>
      <text:p text:style-name="Text_20_body">Per selezionare una postazione, fare click sul suo pannello con il tasto sinistro del mouse. La postazione selezionata viene contrassegnata con un riquadro rosso.</text:p>
      <text:p text:style-name="Text_20_body"><draw:frame draw:style-name="mediacenter" draw:name="" text:anchor-type="paragraph" draw:z-index="0" svg:width="3.5454166666667cm" svg:height="2.8839583333333cm"><draw:image xlink:href="Pictures/c885e59f5c9674e3cea0e133a80d6d82.jpg" xlink:type="simple" xlink:show="embed" xlink:actuate="onLoad"/></draw:frame></text:p>
      <text:h text:style-name="Heading_20_4" text:outline-level="4"><text:bookmark-start text:name="selezione_multipla_delle_postazioni"/>Selezione multipla delle postazioni<text:bookmark-end text:name="selezione_multipla_delle_postazioni"/></text:h>
      <text:p text:style-name="Text_20_body">E’ anche possibile selezionare un gruppo di postazioni che abbiano lo stesso <text:span text:style-name="Strong_20_Emphasis">Gruppo</text:span>. Per far ciò, tenere premuto il tasto Shift della tastiera durante la selezione di una postazione.</text:p>
      <text:p text:style-name="Text_20_body"><draw:frame draw:style-name="mediacenter" draw:name="" text:anchor-type="paragraph" draw:z-index="0" svg:width="6.82625cm" svg:height="2.8045833333333cm"><draw:image xlink:href="Pictures/6a0bb5c12ea95edc25ab6a7fbff940db.jpg" xlink:type="simple" xlink:show="embed" xlink:actuate="onLoad"/></draw:frame></text:p>
      <text:h text:style-name="Heading_20_1" text:outline-level="1"><text:bookmark-start text:name="gestione_del_collaudo"/>Gestione del collaudo<text:bookmark-end text:name="gestione_del_collaudo"/></text:h>
      <text:p text:style-name="Text_20_body">
Per avviare in nuovo collaudo è necessario inserire i dati del prodotto da collaudare, selezionare la relativa scheda con la sequenza dei cicli da eseguire e configurare gli ingressi utilizzati per la rilevazione dei d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figurazione degli ingressi è richiesta solamente la prima volta o nel caso si voglia modificare le grandezze acquisite da un ciclo all'altro.
</text:p>
          </table:table-cell>
        </table:table-row>
      </table:table>
      <text:p text:style-name="Text_20_body">In qualsiasi momento durante il collaudo è possibile modificare i dati anagrafici del prodotto in prova oltre che modificare la scheda di collaudo. 
In questa sezione vengono analizzate tutte le funzioni disponibili dalla creazione al definitivo salvataggio in archivio.</text:p>
      <text:h text:style-name="Heading_20_2" text:outline-level="2"><text:bookmark-start text:name="avvio_di_un_collaudo"/>Avvio di un collaudo<text:bookmark-end text:name="avvio_di_un_collaudo"/></text:h>
      <text:p text:style-name="Text_20_body">
Selezionare con il tasto destro del mouse una postazione “Vuota” e scegliere <text:span text:style-name="Emphasis">Postazione → Carica</text:span> per aprire la schermata di avvio/modifica. </text:p>
      <text:p text:style-name="Text_20_body">Per un avvio veloce del collaudo, con l'inserimento delle informazioni minime richieste, procedere come segue:</text:p>
      <text:list text:style-name="List_20_1">
        <text:list-item>
          <text:p text:style-name="Text_20_body"> aprire l'archivio per selezionare il modello del prodotto con il tasto <text:span text:style-name="Strong_20_Emphasis">Carica</text:span> nel riquadro <text:span text:style-name="Strong_20_Emphasis">Anagrafica</text:span>;</text:p>
        </text:list-item>
        <text:list-item>
          <text:p text:style-name="Text_20_body"> selezionare <text:span text:style-name="Strong_20_Emphasis">scheda</text:span>;</text:p>
        </text:list-item>
        <text:list-item>
          <text:p text:style-name="Text_20_body"> selezionare <text:span text:style-name="Strong_20_Emphasis">Carica</text:span> per aprire l'archivio delle schede di collaudo;</text:p>
        </text:list-item>
        <text:list-item>
          <text:p text:style-name="Text_20_body"> selezionare <text:span text:style-name="Strong_20_Emphasis">Conferma</text:span> per completare la procedura e tornare al sinottico delle postazion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procedura descritta permette di caricare velocemente un prodotto ma presuppone che già precedentemente sia stata definita una configurazione degli ingressi.</text:p>
          </table:table-cell>
        </table:table-row>
      </table:table>
      <text:p text:style-name="Text_20_body">Per tutte le informazioni di collaudo consultare i seguenti paragrafi che descrivono i dati così come sono suddivisi nelle tre schede presenti:</text:p>
      <text:list text:style-name="List_20_1">
        <text:list-item>
          <text:p text:style-name="Text_20_body"> Dati;</text:p>
        </text:list-item>
        <text:list-item>
          <text:p text:style-name="Text_20_body"> Scheda;</text:p>
        </text:list-item>
        <text:list-item>
          <text:p text:style-name="Text_20_body"> Ingressi.</text:p>
        </text:list-item>
      </text:list>
      <text:h text:style-name="Heading_20_3" text:outline-level="3"><text:bookmark-start text:name="dati_di_collaudo"/>Dati di collaudo<text:bookmark-end text:name="dati_di_collaudo"/></text:h>
      <text:p text:style-name="Text_20_body">
Nel riquadro <text:span text:style-name="Strong_20_Emphasis">Collaudo</text:span> sono contenute le informazioni generali della prova:</text:p>
      <text:list text:style-name="List_20_1">
        <text:list-item>
          <text:p text:style-name="Text_20_body"> <text:span text:style-name="Strong_20_Emphasis">Linea/Postazione</text:span>: identificativo della linea e della postazione selezionata;</text:p>
        </text:list-item>
        <text:list-item>
          <text:p text:style-name="Text_20_body"> <text:span text:style-name="Strong_20_Emphasis">Data/Ora</text:span>: data e ora di avvio del nuovo collaudo;</text:p>
        </text:list-item>
        <text:list-item>
          <text:p text:style-name="Text_20_body"> <text:span text:style-name="Strong_20_Emphasis">Numero scheda</text:span>: campo descrittivo per la ricerca in archivio;</text:p>
        </text:list-item>
        <text:list-item>
          <text:p text:style-name="Text_20_body"> <text:span text:style-name="Strong_20_Emphasis">Tempo campionamento</text:span>: intervallo di campionamento dei valori selezionabile tra: 1, 2, 5, 10, 15, 30 o 60 secondi;</text:p>
        </text:list-item>
        <text:list-item>
          <text:p text:style-name="Text_20_body"> <text:span text:style-name="Strong_20_Emphasis">Serial number</text:span>: matricola prodotto;</text:p>
        </text:list-item>
        <text:list-item>
          <text:p text:style-name="Text_20_body"> <text:span text:style-name="Strong_20_Emphasis">Progetto/Linea</text:span>: campo utente per la ricerca in archivio;</text:p>
        </text:list-item>
        <text:list-item>
          <text:p text:style-name="Text_20_body"> <text:span text:style-name="Strong_20_Emphasis">Gruppo</text:span>: campo che discrimina le postazioni appartenenti allo stesso gruppo a che possono procedere con l'avvio dei cicli simultaneo;</text:p>
        </text:list-item>
        <text:list-item>
          <text:p text:style-name="Text_20_body"> <text:span text:style-name="Strong_20_Emphasis">Tipo collaudo</text:span>: selezionabile tra SOFT TOOL/AUDIT ecc…;</text:p>
        </text:list-item>
        <text:list-item>
          <text:p text:style-name="Text_20_body"> <text:span text:style-name="Strong_20_Emphasis">Note</text:span>: campo per l'inserimento di testo libero;</text:p>
        </text:list-item>
      </text:list>
      <text:p text:style-name="Text_20_body">
Nel riquadro “Anagrafica” sono appunto contenute informazioni riguardanti il prodotto. Queste informazioni possono essere caricate direttamente dall’archivio e poi, se necessario, possono essere modificate localmente solo per il prodotto in prova. </text:p>
      <text:p text:style-name="Text_20_body"><draw:frame draw:style-name="mediacenter" draw:name="" text:anchor-type="paragraph" draw:z-index="0" svg:width="10.583333333333cm" svg:height="8.8370833333333cm"><draw:image xlink:href="Pictures/f112139499f1950b2c8040b2dd3fc049.jpg" xlink:type="simple" xlink:show="embed" xlink:actuate="onLoad"/></draw:frame></text:p>
      <text:h text:style-name="Heading_20_3" text:outline-level="3"><text:bookmark-start text:name="scheda_di_collaudo"/>Scheda di collaudo<text:bookmark-end text:name="scheda_di_collaudo"/></text:h>
      <text:p text:style-name="Text_20_body">Da questo pannello è possibile selezionare la sheda contenente l'elenco dei cicli che l'operatore deve eseguire in sequenza per tutta la durata del collaudo. Dopo aver caricato una scheda è possibile modificarla localmente (senza alterare quella definita in archivio) sia nei cicli che nelle attività in essa pianificate.</text:p>
      <text:p text:style-name="Text_20_body"><draw:frame draw:style-name="mediacenter" draw:name="" text:anchor-type="paragraph" draw:z-index="0" svg:width="10.583333333333cm" svg:height="8.8370833333333cm"><draw:image xlink:href="Pictures/189557620af20df8806fb879c62bef59.jpg" xlink:type="simple" xlink:show="embed" xlink:actuate="onLoad"/></draw:frame></text:p>
      <text:p text:style-name="Text_20_body">Per caricare una scheda dall'archivio:</text:p>
      <text:list text:style-name="List_20_1">
        <text:list-item>
          <text:p text:style-name="Text_20_body"> Premere il pulsante <text:span text:style-name="Strong_20_Emphasis">Carica</text:span>;</text:p>
        </text:list-item>
        <text:list-item>
          <text:p text:style-name="Text_20_body"> Evidenziare la scheda tra quelle presenti in archivio e premere il tasto <text:span text:style-name="Strong_20_Emphasis">Seleziona</text:span>.</text:p>
        </text:list-item>
      </text:list>
      <text:p text:style-name="Text_20_body">
Caricata la scheda, tutti i programmi e le attività in esso contenute verranno elencate nelle relative liste.</text:p>
      <text:h text:style-name="Heading_20_4" text:outline-level="4"><text:bookmark-start text:name="programmi_della_scheda"/>Programmi della scheda<text:bookmark-end text:name="programmi_della_scheda"/></text:h>
      <text:p text:style-name="Text_20_body">
Anche successivamente alla fase di avvio l'operatore può modificare i programmi contenuti nella sequenza di collaudo. Mentre l'aggiunta può essere fatta in qualsiasi momento, la rimozione non può essere fatta se sono già stati eseguiti dei cicli associati al programma che si intende eliminare.</text:p>
      <text:p text:style-name="Text_20_body">Per inserire un programma:</text:p>
      <text:list text:style-name="List_20_1">
        <text:list-item>
          <text:p text:style-name="Text_20_body"> Premere il pulsante <text:span text:style-name="Strong_20_Emphasis">Aggiungi</text:span>;</text:p>
        </text:list-item>
        <text:list-item>
          <text:p text:style-name="Text_20_body"> Selezionare uno dei programmi tra quelli esistenti oppure crearne uno nuovo (consultare il paragrafo relativo ai programmi) e premere il tasto <text:span text:style-name="Strong_20_Emphasis">Seleziona</text:span>.</text:p>
        </text:list-item>
      </text:list>
      <text:p text:style-name="Text_20_body">
Per modificare un programma:</text:p>
      <text:list text:style-name="List_20_1">
        <text:list-item>
          <text:p text:style-name="Text_20_body"> Selezionare il programma nella lista;</text:p>
        </text:list-item>
        <text:list-item>
          <text:p text:style-name="Text_20_body"> Premere il tasto <text:span text:style-name="Strong_20_Emphasis">Modifica</text:span>.</text:p>
        </text:list-item>
      </text:list>
      <text:p text:style-name="Text_20_body">
<draw:frame draw:style-name="mediacenter" draw:name="" text:anchor-type="paragraph" draw:z-index="0" svg:width="5.2916666666667cm" svg:height="8.016875cm"><draw:image xlink:href="Pictures/b499cbc85294fa0eb60ddc156e3d85a1.jpg" xlink:type="simple" xlink:show="embed" xlink:actuate="onLoad"/></draw:frame></text:p>
      <text:h text:style-name="Heading_20_4" text:outline-level="4"><text:bookmark-start text:name="attivita_della_scheda"/>Attività della scheda<text:bookmark-end text:name="attivita_della_scheda"/></text:h>
      <text:p text:style-name="Text_20_body">
Anche le attività possono essere aggiunte in qualsiasi momento e come per i programmi non possono essere eliminate se in uno dei cicli già effettuati sono state segnalate come “confermate”.</text:p>
      <text:p text:style-name="Text_20_body">Per inserire una attività:</text:p>
      <text:list text:style-name="List_20_1">
        <text:list-item>
          <text:p text:style-name="Text_20_body"> Premere il pulsante <text:span text:style-name="Strong_20_Emphasis">Aggiungi</text:span>;</text:p>
        </text:list-item>
        <text:list-item>
          <text:p text:style-name="Text_20_body"> Selezionare una delle attività tra quelle esistenti oppure crearne uno nuova (consultare il paragrafo relativo alle attività) e premere il tasto <text:span text:style-name="Strong_20_Emphasis">Seleziona</text:span>.</text:p>
        </text:list-item>
      </text:list>
      <text:p text:style-name="Text_20_body">
Per modificare una attività:</text:p>
      <text:list text:style-name="List_20_1">
        <text:list-item>
          <text:p text:style-name="Text_20_body"> Selezionare l'attività nella lista;</text:p>
        </text:list-item>
        <text:list-item>
          <text:p text:style-name="Text_20_body"> Premere il tasto <text:span text:style-name="Strong_20_Emphasis">Modifica</text:span>.</text:p>
        </text:list-item>
      </text:list>
      <text:p text:style-name="Text_20_body">
<draw:frame draw:style-name="mediacenter" draw:name="" text:anchor-type="paragraph" draw:z-index="0" svg:width="5.2916666666667cm" svg:height="2.6458333333333cm"><draw:image xlink:href="Pictures/d85252916bc21169ca84992fa42c2d82.jpg" xlink:type="simple" xlink:show="embed" xlink:actuate="onLoad"/></draw:frame>
</text:p>
      <text:h text:style-name="Heading_20_3" text:outline-level="3"><text:bookmark-start text:name="configurazione_ingressi"/>Configurazione ingressi<text:bookmark-end text:name="configurazione_ingressi"/></text:h>
      <text:p text:style-name="Text_20_body">
I canali per i quali il programma grafica i valori acquisiti sono elencati nella scheda degli ingressi. In base al tipo della postazione è possibile avere ingressi di diversa tipologia: tensione, corrente, potenza, temperatura, conta-litri, contagiri ecc..</text:p>
      <text:p text:style-name="Text_20_body"><draw:frame draw:style-name="mediacenter" draw:name="" text:anchor-type="paragraph" draw:z-index="0" svg:width="13.229166666667cm" svg:height="11.059583333333cm"><draw:image xlink:href="Pictures/55e657dcb49494e61386d43b13879e39.jpg" xlink:type="simple" xlink:show="embed" xlink:actuate="onLoad"/></draw:frame></text:p>
      <text:p text:style-name="Text_20_body">Per ogni ingresso vengono visualizzate le seguenti informazioni:</text:p>
      <text:list text:style-name="List_20_1">
        <text:list-item>
          <text:p text:style-name="Text_20_body"> <text:span text:style-name="Strong_20_Emphasis">N.</text:span> : numero canale in base alla postazione ed al tipo;</text:p>
        </text:list-item>
        <text:list-item>
          <text:p text:style-name="Text_20_body"> <text:span text:style-name="Strong_20_Emphasis">Descrizione</text:span> : descrizione associata al canale;</text:p>
        </text:list-item>
        <text:list-item>
          <text:p text:style-name="Text_20_body"> <text:span text:style-name="Strong_20_Emphasis">Opz</text:span>. : parametri per ingegnerizzazione;</text:p>
        </text:list-item>
        <text:list-item>
          <text:p text:style-name="Text_20_body"> <text:span text:style-name="Strong_20_Emphasis">Linea</text:span> : identificativo linea;</text:p>
        </text:list-item>
        <text:list-item>
          <text:p text:style-name="Text_20_body"> <text:span text:style-name="Strong_20_Emphasis">Postazione</text:span> : identificativo postazione;</text:p>
        </text:list-item>
        <text:list-item>
          <text:p text:style-name="Text_20_body"> <text:span text:style-name="Strong_20_Emphasis">Tipo</text:span> : tipologia canale: temperatura t, temperatura k, contagiri, contalitri ecc…) </text:p>
        </text:list-item>
      </text:list>
      <text:p text:style-name="Text_20_body">
Come illustrato nei paragrafi successivi è possibile anche utilizzare ingressi di linea, pertanto condivisi da tutte le postazioni, oltre che quelli di altre postazioni sempre appartenenti alla stessa linea di collaudo.</text:p>
      <text:h text:style-name="Heading_20_4" text:outline-level="4"><text:bookmark-start text:name="modifica_configurazione_ingressi"/>Modifica configurazione ingressi<text:bookmark-end text:name="modifica_configurazione_ingressi"/></text:h>
      <text:p text:style-name="Text_20_body">
Premendo il tasto <text:span text:style-name="Strong_20_Emphasis">Modifica</text:span> si accede alla finestra di modifica degli ingressi utilizzati:</text:p>
      <text:p text:style-name="Text_20_body"><draw:frame draw:style-name="mediacenter" draw:name="" text:anchor-type="paragraph" draw:z-index="0" svg:width="13.229166666667cm" svg:height="8.89cm"><draw:image xlink:href="Pictures/474521ffed1c575d119c77f000a3ad34.jpg" xlink:type="simple" xlink:show="embed" xlink:actuate="onLoad"/></draw:frame></text:p>
      <text:p text:style-name="Text_20_body">All'apertura della finestra, come impostazione predefinita, il programma mostra la scheda <text:span text:style-name="Strong_20_Emphasis">Ingressi postazione</text:span> dove sono elencati tutti quelli appartenenti alla postazione, siano essi utilizzati (con colore o descrizione associati) o meno. Selezionando <text:span text:style-name="Strong_20_Emphasis">Ingressi linea</text:span> saranno invece elencati i canali comuni a tutte le postazioni della linea utilizzati per esempio per la lettura della temperatura ed umidità ambiente oppure per la pressione del gas ecc…</text:p>
      <text:p text:style-name="Text_20_body">Per collegare un canale:</text:p>
      <text:list text:style-name="List_20_1">
        <text:list-item>
          <text:p text:style-name="Text_20_body"> Selezionare il canale nella lista di sinistra;</text:p>
        </text:list-item>
        <text:list-item>
          <text:p text:style-name="Text_20_body"> Selezionare nella lista di destra la descrizione ed il colore che si vuole assegnare;</text:p>
        </text:list-item>
        <text:list-item>
          <text:p text:style-name="Text_20_body"> Per alcune tipologie di ingressi sono richieste altre informazioni:</text:p>
          <text:list text:style-name="List_20_1">
            <text:list-item>
              <text:p text:style-name="Text_20_body"> <text:span text:style-name="Strong_20_Emphasis">Contagiri</text:span>: inserire il numero di impulsi/giro in base al dispositivo collegato;</text:p>
            </text:list-item>
            <text:list-item>
              <text:p text:style-name="Text_20_body"> <text:span text:style-name="Strong_20_Emphasis">Analogico</text:span>: inserire offset e guadagno in base allo strumento collegato oppure premere il tasto <text:span text:style-name="Strong_20_Emphasis">Calibra</text:span> per calcolarli automaticamente;</text:p>
            </text:list-item>
          </text:list>
        </text:list-item>
        <text:list-item>
          <text:p text:style-name="Text_20_body"> Premere il pulsante <text:span text:style-name="Strong_20_Emphasis">Aggiorna</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ima di premere il pulsante di <text:span text:style-name="Strong_20_Emphasis">Aggiorna</text:span> è possibile cambiare il colore e la descrizione dell’ingresso nell’apposita casella di testo.</text:p>
          </table:table-cell>
        </table:table-row>
      </table:table>
      <text:p text:style-name="Text_20_body">Per scollegare un canale:</text:p>
      <text:list text:style-name="List_20_1">
        <text:list-item>
          <text:p text:style-name="Text_20_body"> Selezionare il canale nella lista di sinistra;</text:p>
        </text:list-item>
        <text:list-item>
          <text:p text:style-name="Text_20_body"> Premere il tasto <text:span text:style-name="Strong_20_Emphasis">Elimina</text:span> per rimuovere le associazioni.</text:p>
        </text:list-item>
      </text:list>
      <text:p text:style-name="Text_20_body">
Tramite la funzione di selezione in basso a sinistra è possibile muoversi tra le postazioni presenti per utilizzare gli ingressi liberi delle altre postazioni</text:p>
      <text:p text:style-name="Text_20_body">Solo per gli ingressi della postazione, e non per quelli condivisi della linea, è possibile caricare delle configurazioni precedentemente definite in archivio.</text:p>
      <text:p text:style-name="Text_20_body">Per caricare una configurazione:</text:p>
      <text:list text:style-name="List_20_1">
        <text:list-item>
          <text:p text:style-name="Text_20_body"> Premere il tasto <text:span text:style-name="Strong_20_Emphasis">Carica</text:span>;</text:p>
        </text:list-item>
        <text:list-item>
          <text:p text:style-name="Text_20_body"> Selezionare la configurazione da caricare;</text:p>
        </text:list-item>
        <text:list-item>
          <text:p text:style-name="Text_20_body"> Premere il tasto <text:span text:style-name="Strong_20_Emphasis">Seleziona</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Consultare il capitolo relativo alle configurazioni di ingressi per la creazione di una o più configurazioni.</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l caricamento di una configurazione le precedenti associazioni relative ai canali della postazione vengono eliminate.</text:p>
          </table:table-cell>
        </table:table-row>
      </table:table>
      <text:h text:style-name="Heading_20_2" text:outline-level="2"><text:bookmark-start text:name="modifica_di_un_collaudo"/>Modifica di un collaudo<text:bookmark-end text:name="modifica_di_un_collaudo"/></text:h>
      <text:p text:style-name="Text_20_body">
In qualsiasi momento è possibile modificare i dati anagrafici oltre che manipolare i programmi e le attività contenute nella scheda di collaudo.
Si può inoltre selezionare un tempo di campionamento diverso e variare la configurazione degli ingressi utilizzati per le fasi di acquisizione successive alla modifica.</text:p>
      <text:p text:style-name="Text_20_body">Per accedere al pannello di modifica dei dati selezionare la postazione con il tasto destro del mouse e scegliere <text:span text:style-name="Emphasis">Postazione → Modifica</text:span> dal menù che compar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inestra che appare è la stessa descritta precedentemente per l'avvio del collaudo.</text:p>
          </table:table-cell>
        </table:table-row>
      </table:table>
      <text:h text:style-name="Heading_20_2" text:outline-level="2"><text:bookmark-start text:name="cicli_di_collaudo"/>Cicli di collaudo<text:bookmark-end text:name="cicli_di_collaudo"/></text:h>
      <text:p text:style-name="Text_20_body">
Con il termine “Ciclo” viene identificato l’intervallo di acquisizione dei dati che può essere associato all’esecuzione di un determinato programma nel prodotto in prova. Per tutta la durata di un collaudo è possibile avviare, interrompere o concludere più cicli in maniera sequenziale.</text:p>
      <text:h text:style-name="Heading_20_3" text:outline-level="3"><text:bookmark-start text:name="avvio_di_un_ciclo"/>Avvio di un ciclo<text:bookmark-end text:name="avvio_di_un_ciclo"/></text:h>
      <text:p text:style-name="Text_20_body">
Per avviare un ciclo, e quindi anche l’acquisizione dei valori degli ingressi, procedere come segue:</text:p>
      <text:list text:style-name="List_20_1">
        <text:list-item>
          <text:p text:style-name="Text_20_body"> Selezionare la postazione con il tasto destro del mouse e scegliere <text:span text:style-name="Emphasis">Postazione → Ciclo → Avvia</text:span> nel menù a comparsa;</text:p>
        </text:list-item>
      </text:list>
      <text:p text:style-name="Text_20_body">
<draw:frame draw:style-name="mediacenter" draw:name="" text:anchor-type="paragraph" draw:z-index="0" svg:width="9.2604166666667cm" svg:height="10.63625cm"><draw:image xlink:href="Pictures/fbe3758e87f8aa1ea304791d9b7dc099.jpg" xlink:type="simple" xlink:show="embed" xlink:actuate="onLoad"/></draw:frame>
</text:p>
      <text:list text:style-name="List_20_1">
        <text:list-item>
          <text:p text:style-name="Text_20_body"> Nella finestra visualizzata occorre selezionate tutti i parametri del ciclo da avviare:</text:p>
          <text:list text:style-name="List_20_1">
            <text:list-item>
              <text:p text:style-name="Text_20_body"> Nella casella superiore è visualizzato il nome dell'ultimo ciclo eseguito. Premendo il pulsante <text:span text:style-name="Strong_20_Emphasis">Dettagli</text:span> è possibile visualizzare una finestra con tutti i dettagli dell'ultimo ciclo.</text:p>
            </text:list-item>
            <text:list-item>
              <text:p text:style-name="Text_20_body"> Selezionare il programma desiderato dalla lista di tutti i programmi della scheda. Il programma da eseguire, seguendo la sequenza della scheda, è già selezionato in modo predefinito. Nella lista, per ogni programma vengono visualizzati descrizione, tipo, temperatura, tempo di cottura, durata e note.</text:p>
            </text:list-item>
            <text:list-item>
              <text:p text:style-name="Text_20_body"> Selezionare le attività eseguite. La lista mostra in modo predefinito le attività da compiere per il ciclo che si sta avviando. </text:p>
              <text:list text:style-name="List_20_1">
                <text:list-item>
                  <text:p text:style-name="Text_20_body"> Per visualizzare tutte le attività della scheda, selezionare l'opzione <text:span text:style-name="Strong_20_Emphasis">Visualizza tutte</text:span>.</text:p>
                </text:list-item>
                <text:list-item>
                  <text:p text:style-name="Text_20_body"> Per saltare un'attività e rinviarla al ciclo successivo, selezionarla e premere il pulsante <text:span text:style-name="Strong_20_Emphasis">Salta attività</text:span>.</text:p>
                </text:list-item>
                <text:list-item>
                  <text:p text:style-name="Text_20_body"> Per confermare l'esecuzione di tutte le attività previste, premere il pulsante <text:span text:style-name="Strong_20_Emphasis">Conferma tutte</text:span>.</text:p>
                </text:list-item>
              </text:list>
            </text:list-item>
            <text:list-item>
              <text:p text:style-name="Text_20_body"> Se il programma di collaudo prevede una o più funzioni, è possibile impostarne il valore desiderato nella lista seguente. Selezionando la funzione, è possibile impostarne il valore predefinito premendo il pulsante alla sua destra, oppure modificare il valore nella casella di testo seguente, premendo <text:span text:style-name="Strong_20_Emphasis">Ok</text:span> per confermare o <text:span text:style-name="Strong_20_Emphasis">Default</text:span> per rendere quel valore predefinito per i cicli seguenti.</text:p>
            </text:list-item>
            <text:list-item>
              <text:p text:style-name="Text_20_body"> Se si seleziona l'opzione <text:span text:style-name="Strong_20_Emphasis">Ignora durata massima</text:span>, il ciclo non terminerà automaticamente al raggiungimento della durata impostata nel programma.</text:p>
            </text:list-item>
            <text:list-item>
              <text:p text:style-name="Text_20_body"> Se si seleziona l'opzione <text:span text:style-name="Strong_20_Emphasis">Modifica dati ciclo</text:span>, alla conferma del nuovo ciclo verrà visualizzata una finestra dove sarà possibile modificare ulteriormente il nuovo ciclo, come:</text:p>
              <text:list text:style-name="List_20_1">
                <text:list-item>
                  <text:p text:style-name="Text_20_body"> Descrizione, tipo, temperatura, tempo cottura, durata e note del programma.</text:p>
                </text:list-item>
                <text:list-item>
                  <text:p text:style-name="Text_20_body"> Valore delle funzioni.</text:p>
                </text:list-item>
                <text:list-item>
                  <text:p text:style-name="Text_20_body"> Visualizzare le verifiche presenti. Per ogni verifica sono visualizzate tipo, sonda e temperatura.</text:p>
                </text:list-item>
                <text:list-item>
                  <text:p text:style-name="Text_20_body"> Premere il pusalte <text:span text:style-name="Strong_20_Emphasis">Conferma</text:span> per salvare le modifiche effettuate.</text:p>
                </text:list-item>
              </text:list>
            </text:list-item>
            <text:list-item>
              <text:p text:style-name="Text_20_body"> Se si seleziona l'opzione <text:span text:style-name="Strong_20_Emphasis">Ricomincia sequenza prove</text:span> avendo selezionato un programma diverso da quello predefinito, dal successivo ciclo la sequenza dei programmi comincerà dal programma successivo rispetto al programma selezionato.</text:p>
            </text:list-item>
            <text:list-item>
              <text:p text:style-name="Text_20_body"> Premere il pulsante <text:span text:style-name="Strong_20_Emphasis">Conferma</text:span> per avviare il nuovo ciclo di collaudo.</text:p>
            </text:list-item>
          </text:list>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ello stato della prova diventerà verde e si avrà la conferma che il ciclo di collaudo è stato avviato.</text:p>
          </table:table-cell>
        </table:table-row>
      </table:table>
      <text:h text:style-name="Heading_20_3" text:outline-level="3"><text:bookmark-start text:name="interruzione_di_un_ciclo"/>Interruzione di un ciclo<text:bookmark-end text:name="interruzione_di_un_ciclo"/></text:h>
      <text:p text:style-name="Text_20_body">Se necessario ripetere il ciclo in esecuzione l'operatore in qualsiasi momento può decidere di interromperlo per poi riavviarlo.</text:p>
      <text:p text:style-name="Text_20_body">Per interrompere un ciclo:</text:p>
      <text:list text:style-name="List_20_1">
        <text:list-item>
          <text:p text:style-name="Text_20_body"> Selezionare la postazione con il tasto destro del mouse e scegliere <text:span text:style-name="Emphasis">Postazione → Ciclo → Interrompi</text:span> dal menù che compare;</text:p>
        </text:list-item>
      </text:list>
      <text:p text:style-name="Text_20_body">
Il ciclo così interrotto verrà automaticamente sovrascritto dal successivo oppure può essere eliminato con la funzione di eliminazione descritta più avanti in questo capitol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ello stato della postazione diventerà gialla a conferma dell'interruzione.</text:p>
          </table:table-cell>
        </table:table-row>
      </table:table>
      <text:h text:style-name="Heading_20_3" text:outline-level="3"><text:bookmark-start text:name="chiusura_di_un_ciclo"/>Chiusura di un ciclo<text:bookmark-end text:name="chiusura_di_un_ciclo"/></text:h>
      <text:p text:style-name="Text_20_body">I cicli per i quali è stata impostata una durata (diversa da 0) al raggiungimento del limite stabilito vengono chiusi automaticamente, mentre quelli senza un tempo massimo debbono essere necessariamente chiusi dall'operatore prima di avviare un ciclo successivo.</text:p>
      <text:p text:style-name="Text_20_body">Per terminare un ciclo:</text:p>
      <text:list text:style-name="List_20_1">
        <text:list-item>
          <text:p text:style-name="Text_20_body"> Selezionare la postazione con il tasto destro del mouse e scegliere <text:span text:style-name="Emphasis">Postazione → Ciclo → Chiudi</text:span> dal menù che compa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cona di stato di postazione diventerà rossa a conferma della chiusura.</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operatore può comunque chiudere anticipatamente anche i cicli ai quali è stata assegnata una durata.</text:p>
          </table:table-cell>
        </table:table-row>
      </table:table>
      <text:h text:style-name="Heading_20_3" text:outline-level="3"><text:bookmark-start text:name="eliminazione_di_un_ciclo"/>Eliminazione di un ciclo<text:bookmark-end text:name="eliminazione_di_un_ciclo"/></text:h>
      <text:p text:style-name="Text_20_body">Per eliminare definitivamente l’ultimo ciclo interrotto o concluso procedere come segue:</text:p>
      <text:list text:style-name="List_20_1">
        <text:list-item>
          <text:p text:style-name="Text_20_body"> Selezionare la postazione con il tasto destro del mouse e scegliere <text:span text:style-name="Emphasis">Postazione → Ciclo → Elimina</text:span> dal menù che compare.</text:p>
        </text:list-item>
      </text:list>
      <text:p text:style-name="Text_20_body">
Ad ogni eliminazione viene decrementato il contatore dei cicli eseguiti. Utilizzando questa procedura è anche possibile, uno ad uno, eliminarli tutti.</text:p>
      <text:h text:style-name="Heading_20_2" text:outline-level="2"><text:bookmark-start text:name="visualizzazione_dei_cicli"/>Visualizzazione dei cicli<text:bookmark-end text:name="visualizzazione_dei_cicli"/></text:h>
      <text:p text:style-name="Text_20_body">
Una volta selezionata una postazione è possibile visualizzare l'elenco dei cicli eseguiti in tre modi:</text:p>
      <text:list text:style-name="List_20_1">
        <text:list-item>
          <text:p text:style-name="Text_20_body"> facendo click sulla postazione stessa con il tasto destro del mouse e selezionando <text:span text:style-name="Emphasis">Postazione → Visualizza</text:span> dal menù a comparsa;</text:p>
        </text:list-item>
        <text:list-item>
          <text:p text:style-name="Text_20_body"> premendo il tasto F4 della tastiera;</text:p>
        </text:list-item>
        <text:list-item>
          <text:p text:style-name="Text_20_body"> premendo il seguente pulsante dalla barra degli strumenti: <text:line-break/><draw:frame draw:style-name="mediacenter" draw:name="" text:anchor-type="paragraph" draw:z-index="0" svg:width="0.84666666666667cm" svg:height="0.84666666666667cm"><draw:image xlink:href="Pictures/0aa0801c41260a0282757424266d6ab5.png" xlink:type="simple" xlink:show="embed" xlink:actuate="onLoad"/></draw:frame></text:p>
        </text:list-item>
      </text:list>
      <text:p text:style-name="Text_20_body">
Il programma aprirà una nuova finestra dalla quale è possibile scorrere l'elenco dei cicli eseguiti per visualizzare il grafico ed i vari dettagli: programma eseguito, note ciclo, esito assegnato …</text:p>
      <text:p text:style-name="Text_20_body"><draw:frame draw:style-name="mediacenter" draw:name="" text:anchor-type="paragraph" draw:z-index="0" svg:width="13.229166666667cm" svg:height="10.31875cm"><draw:image xlink:href="Pictures/9de70f1c7f0d216686c038c281d6317d.jpg" xlink:type="simple" xlink:show="embed" xlink:actuate="onLoad"/></draw:frame></text:p>
      <text:p text:style-name="Text_20_body">La finestra appena aperta presenta:</text:p>
      <text:list text:style-name="List_20_1">
        <text:list-item>
          <text:p text:style-name="Text_20_body"> la barra degli strumenti posizionata in alto;</text:p>
        </text:list-item>
        <text:list-item>
          <text:p text:style-name="Text_20_body"> sulla sinistra, l’elenco dei cicli, l’elenco delle sonde e i dati della prova selezionata;</text:p>
        </text:list-item>
        <text:list-item>
          <text:p text:style-name="Text_20_body"> sulla destra, il grafico della prova selezionata.</text:p>
        </text:list-item>
      </text:list>
      <text:h text:style-name="Heading_20_3" text:outline-level="3"><text:bookmark-start text:name="elenco_dei_cicli"/>Elenco dei cicli<text:bookmark-end text:name="elenco_dei_cicli"/></text:h>
      <text:p text:style-name="Text_20_body">La lista elenca tutte le prove effettuate sulla postazione selezionata, indicando il numero progressivo, la data e l’ora di inizio e il nome del programma eseguito sul prodotto in collaudo.</text:p>
      <text:p text:style-name="Text_20_body"><draw:frame draw:style-name="mediacenter" draw:name="" text:anchor-type="paragraph" draw:z-index="0" svg:width="6.6145833333333cm" svg:height="6.6675cm"><draw:image xlink:href="Pictures/80e6c4e083bb11e5af35983224ae7850.jpg" xlink:type="simple" xlink:show="embed" xlink:actuate="onLoad"/></draw:frame></text:p>
      <text:h text:style-name="Heading_20_3" text:outline-level="3"><text:bookmark-start text:name="elenco_delle_sonde"/>Elenco delle sonde<text:bookmark-end text:name="elenco_delle_sonde"/></text:h>
      <text:p text:style-name="Text_20_body">Visualizza la lista di tutte le sonde utilizzate nella prova, indicando nelle prime due colonne il colore sul grafico e la descrizione per ciascuna.</text:p>
      <text:p text:style-name="Text_20_body">Nella colonna successiva vengono visualizzati i valori delle sonde dell’ultima rilevazione eseguita. Nell’intestazione è indicato il tempo in cui è stata effettuata la lettura conclusiva. Se è attiva la funzione barre (vedi paragrafo in seguito), questa colonna viene suddivisa in due dove sono indicati i valori rilevati delle sonde nei punti determinati dalla posizione delle barre.</text:p>
      <text:p text:style-name="Text_20_body"><draw:frame draw:style-name="mediacenter" draw:name="" text:anchor-type="paragraph" draw:z-index="0" svg:width="6.6145833333333cm" svg:height="7.9110416666667cm"><draw:image xlink:href="Pictures/3e0f9195aaa7dff8029283a16f3c6f46.jpg" xlink:type="simple" xlink:show="embed" xlink:actuate="onLoad"/></draw:frame></text:p>
      <text:p text:style-name="Text_20_body">Per visualizzare o nascondere una sonda nel grafico è sufficiente fare click con il mouse nel proprio segno di spunta posto a sinistra.</text:p>
      <text:h text:style-name="Heading_20_3" text:outline-level="3"><text:bookmark-start text:name="risultato_della_prova"/>Risultato della prova<text:bookmark-end text:name="risultato_della_prova"/></text:h>
      <text:p text:style-name="Text_20_body">Mostra alcuni dati sulla prova selezionata: la durata totale, il consumo in Kwh e il consumo dell’acqua in litri. Ovviamente possono non essere visualizzati se nel ciclo non sono state impiegate rispettivamente le sonde di potenza e conta-litri.</text:p>
      <text:p text:style-name="Text_20_body"><draw:frame draw:style-name="mediacenter" draw:name="" text:anchor-type="paragraph" draw:z-index="0" svg:width="10.027708333333cm" svg:height="1.9579166666667cm"><draw:image xlink:href="Pictures/883bf80cc7e5fc245755ff765ff91137.jpg" xlink:type="simple" xlink:show="embed" xlink:actuate="onLoad"/></draw:frame></text:p>
      <text:h text:style-name="Heading_20_3" text:outline-level="3"><text:bookmark-start text:name="grafico"/>Grafico<text:bookmark-end text:name="grafico"/></text:h>
      <text:p text:style-name="Text_20_body">Mostra graficamente i valori rilevati dalle sonde di ingresso. Nel riquadro in alto vengono visualizzati il numero della linea e della postazione e il modello a cui si fa riferimento.</text:p>
      <text:p text:style-name="Text_20_body"><draw:frame draw:style-name="mediacenter" draw:name="" text:anchor-type="paragraph" draw:z-index="0" svg:width="10.186458333333cm" svg:height="9.4985416666667cm"><draw:image xlink:href="Pictures/81f1c201296512e84f84d5753bcad31d.jpg" xlink:type="simple" xlink:show="embed" xlink:actuate="onLoad"/></draw:frame></text:p>
      <text:h text:style-name="Heading_20_3" text:outline-level="3"><text:bookmark-start text:name="barra_degli_strumenti1"/>Barra degli strumenti<text:bookmark-end text:name="barra_degli_strumenti1"/></text:h>
      <text:p text:style-name="Text_20_body">
Nella barra degli strumenti sono contenuti dei tasti per l’accesso rapido alle funzioni del grafico:
</text:p>
      <table:table>
        <table:table-column/>
        <table:table-column/>
        <table:table-row>
          <table:table-cell office:value-type="string" table:style-name="tableheader">
            <text:p text:style-name="Table_20_Heading"> Tasto barra </text:p>
          </table:table-cell>
          <table:table-cell office:value-type="string" table:style-name="tableheader">
            <text:p text:style-name="Table_20_Heading"> Azion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Funzione di stampa del grafic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Funzione di esportazione dei dati in un file di tes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Funzione di salvataggio del grafico in un file immagine (jpeg o bitmap)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3167dffe8045d40ece389f3c591d9ac.png" xlink:type="simple" xlink:show="embed" xlink:actuate="onLoad"/></draw:frame> </text:p>
          </table:table-cell>
          <table:table-cell office:value-type="string" table:style-name="tablecell">
            <text:p text:style-name="tablealignleft"> Permette di forzare lo sfondo bianco nelle immagini salva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Permette di allegare al report il grafico visualizza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75596aa1df46aa6cb5698f9d53925f93.png" xlink:type="simple" xlink:show="embed" xlink:actuate="onLoad"/></draw:frame> </text:p>
          </table:table-cell>
          <table:table-cell office:value-type="string" table:style-name="tablecell">
            <text:p text:style-name="tablealignleft"> Visualizza i valori medi del ciclo seleziona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Strumento di zoom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c37df91d7ded5f367db9bd0a62d8d6a.png" xlink:type="simple" xlink:show="embed" xlink:actuate="onLoad"/></draw:frame> </text:p>
          </table:table-cell>
          <table:table-cell office:value-type="string" table:style-name="tablecell">
            <text:p text:style-name="tablealignleft"> Strumento di inserimento barr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4c3170e2cb7c8636f47a65f85d55e4c6.png" xlink:type="simple" xlink:show="embed" xlink:actuate="onLoad"/></draw:frame> </text:p>
          </table:table-cell>
          <table:table-cell office:value-type="string" table:style-name="tablecell">
            <text:p text:style-name="tablealignleft"> Strumento di inserimento even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33b75a27909eb786db4604d65337ed5.png" xlink:type="simple" xlink:show="embed" xlink:actuate="onLoad"/></draw:frame> </text:p>
          </table:table-cell>
          <table:table-cell office:value-type="string" table:style-name="tablecell">
            <text:p text:style-name="tablealignleft"> Riporta il grafico alla visualizzazione predefinit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be082307abedfc807af37147cc9dd9.png" xlink:type="simple" xlink:show="embed" xlink:actuate="onLoad"/></draw:frame> </text:p>
          </table:table-cell>
          <table:table-cell office:value-type="string" table:style-name="tablecell">
            <text:p text:style-name="tablealignleft"> Elimina le letture inseri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d8e5296e340fc3ecfd8238b3595da93e.png" xlink:type="simple" xlink:show="embed" xlink:actuate="onLoad"/></draw:frame> </text:p>
          </table:table-cell>
          <table:table-cell office:value-type="string" table:style-name="tablecell">
            <text:p text:style-name="tablealignleft"> Visualizza le letture in corrispondenza delle barre inseri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0a5a2362a6f073bbd21f57ea593b3fb.png" xlink:type="simple" xlink:show="embed" xlink:actuate="onLoad"/></draw:frame> </text:p>
          </table:table-cell>
          <table:table-cell office:value-type="string" table:style-name="tablecell">
            <text:p text:style-name="tablealignleft"> Funzione di separazione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1667d73b72b7846f0b7aac0aae588a6.png" xlink:type="simple" xlink:show="embed" xlink:actuate="onLoad"/></draw:frame> </text:p>
          </table:table-cell>
          <table:table-cell office:value-type="string" table:style-name="tablecell">
            <text:p text:style-name="tablealignleft"> Seleziona la prova preced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3c8f2dcbd825fccf3b25a983d1636b6.png" xlink:type="simple" xlink:show="embed" xlink:actuate="onLoad"/></draw:frame> </text:p>
          </table:table-cell>
          <table:table-cell office:value-type="string" table:style-name="tablecell">
            <text:p text:style-name="tablealignleft"> Seleziona la prova successiv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fafd0c7023a3143b5e8efca04336d62.png" xlink:type="simple" xlink:show="embed" xlink:actuate="onLoad"/></draw:frame> </text:p>
          </table:table-cell>
          <table:table-cell office:value-type="string" table:style-name="tablecell">
            <text:p text:style-name="tablealignleft"> Permette di modificare le impostazioni del grafic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c546c7a8eea0f31ffedbbdc4b71ad04.png" xlink:type="simple" xlink:show="embed" xlink:actuate="onLoad"/></draw:frame> </text:p>
          </table:table-cell>
          <table:table-cell office:value-type="string" table:style-name="tablecell">
            <text:p text:style-name="tablealignleft"> Permette di modificare i dati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045155e6c5bb2f574dde8edae608f0.png" xlink:type="simple" xlink:show="embed" xlink:actuate="onLoad"/></draw:frame> </text:p>
          </table:table-cell>
          <table:table-cell office:value-type="string" table:style-name="tablecell">
            <text:p text:style-name="tablealignleft"> Permette di modificare le note del cicl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425b5425bec024dba8c2d3aeca112a.png" xlink:type="simple" xlink:show="embed" xlink:actuate="onLoad"/></draw:frame> </text:p>
          </table:table-cell>
          <table:table-cell office:value-type="string" table:style-name="tablecell">
            <text:p text:style-name="tablealignleft"> Visualizza l'elenco degli eventi inseriti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5ea730a48d64d81951f087cdfb89190.png" xlink:type="simple" xlink:show="embed" xlink:actuate="onLoad"/></draw:frame> </text:p>
          </table:table-cell>
          <table:table-cell office:value-type="string" table:style-name="tablecell">
            <text:p text:style-name="tablealignleft"> Visualizza l'elenco degli allegati inseriti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b3ebaed5cb02796dadc3be68b38330b.png" xlink:type="simple" xlink:show="embed" xlink:actuate="onLoad"/></draw:frame> </text:p>
          </table:table-cell>
          <table:table-cell office:value-type="string" table:style-name="tablecell">
            <text:p text:style-name="tablealignleft"> Nel caso siano abilitate le verifiche, assegna l’esito positivo alla prova corr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2cd1dca12cbcf38d6b364d2355597b0.png" xlink:type="simple" xlink:show="embed" xlink:actuate="onLoad"/></draw:frame> </text:p>
          </table:table-cell>
          <table:table-cell office:value-type="string" table:style-name="tablecell">
            <text:p text:style-name="tablealignleft"> Nel caso siano abilitate le verifiche, assegna l’esito negativo alla prova corrente </text:p>
          </table:table-cell>
        </table:table-row>
      </table:table>
      <text:p text:style-name="Text_20_body">
Alcuni di questi strumenti sono descritti nei paragrafi seguenti.
</text:p>
      <text:h text:style-name="Heading_20_3" text:outline-level="3"><text:bookmark-start text:name="strumento_zoom"/>Strumento zoom<text:bookmark-end text:name="strumento_zoom"/></text:h>
      <text:p text:style-name="Text_20_body">Utilizzare il seguente tasto  per abilitare la funzione di zoom:</text:p>
      <text:p text:style-name="Text_20_body"><draw:frame draw:style-name="mediacenter" draw:name="" text:anchor-type="paragraph" draw:z-index="0" svg:width="0.84666666666667cm" svg:height="0.84666666666667cm"><draw:image xlink:href="Pictures/0aa0801c41260a0282757424266d6ab5.png" xlink:type="simple" xlink:show="embed" xlink:actuate="onLoad"/></draw:frame></text:p>
      <text:p text:style-name="Text_20_body">Per ingrandire una parte del grafico fare click con il tasto sinistro del mouse sul primo punto quindi spostarsi diagonalmente sul secondo punto tenendo premuto il tasto ed infine rilasciarlo.</text:p>
      <text:p text:style-name="Text_20_body"><draw:frame draw:style-name="mediacenter" draw:name="" text:anchor-type="paragraph" draw:z-index="0" svg:width="10.583333333333cm" svg:height="10.186458333333cm"><draw:image xlink:href="Pictures/68dcec749da4a9d2b653a6667fad1e21.jpg" xlink:type="simple" xlink:show="embed" xlink:actuate="onLoad"/></draw:frame></text:p>
      <text:h text:style-name="Heading_20_3" text:outline-level="3"><text:bookmark-start text:name="strumento_barre"/>Strumento barre<text:bookmark-end text:name="strumento_barre"/></text:h>
      <text:p text:style-name="Text_20_body">
Utilizzare il seguente tasto  per abilitare la funzione di inserimento barre:</text:p>
      <text:p text:style-name="Text_20_body"><draw:frame draw:style-name="mediacenter" draw:name="" text:anchor-type="paragraph" draw:z-index="0" svg:width="0.84666666666667cm" svg:height="0.84666666666667cm"><draw:image xlink:href="Pictures/6c37df91d7ded5f367db9bd0a62d8d6a.png" xlink:type="simple" xlink:show="embed" xlink:actuate="onLoad"/></draw:frame></text:p>
      <text:p text:style-name="Text_20_body">E’ possibile posizionare due barre sul grafico: la prima con il tasto sinistro e la seconda con il tasto destro del mouse. Nell’elenco delle sonde la terza colonna viene suddivisa in due parti che visualizzeranno i valori di ciascuna sonda rilevati nella posizione delle barre.  Nell’intestazione della colonna viene visualizzato il tempo della rilevazione in cui è posizionata la barra.
Nel risultato della prova la durata e i consumi totali del ciclo verranno sostituiti dalla durata e i consumi calcolati del periodo tra le due barre.</text:p>
      <text:p text:style-name="Text_20_body"><draw:frame draw:style-name="mediacenter" draw:name="" text:anchor-type="paragraph" draw:z-index="0" svg:width="10.583333333333cm" svg:height="9.604375cm"><draw:image xlink:href="Pictures/fcecb66f45142e9f2f5b531456195e82.jpg" xlink:type="simple" xlink:show="embed" xlink:actuate="onLoad"/></draw:frame></text:p>
      <text:p text:style-name="Text_20_body">Mantenendo premuto il tasto <text:span text:style-name="Strong_20_Emphasis">SHIFT</text:span> durante l’inserimento delle barre è possibile creare una lista di valori che possono essere successivamente visualizzati e stampati.</text:p>
      <text:h text:style-name="Heading_20_3" text:outline-level="3"><text:bookmark-start text:name="strumento_inserimento_evento"/>Strumento inserimento evento<text:bookmark-end text:name="strumento_inserimento_evento"/></text:h>
      <text:p text:style-name="Text_20_body">
Utilizzare il seguente tasto per abilitare la funzione di inserimento evento:</text:p>
      <text:p text:style-name="Text_20_body"><draw:frame draw:style-name="mediacenter" draw:name="" text:anchor-type="paragraph" draw:z-index="0" svg:width="0.84666666666667cm" svg:height="0.84666666666667cm"><draw:image xlink:href="Pictures/4c3170e2cb7c8636f47a65f85d55e4c6.png" xlink:type="simple" xlink:show="embed" xlink:actuate="onLoad"/></draw:frame></text:p>
      <text:p text:style-name="Text_20_body">Selezionare il punto del grafico dove inserire il nuovo evento. Nella successiva finestra, inserire la descrizione dell'evento e premere il tasto <text:span text:style-name="Strong_20_Emphasis">Conferma</text:span> per completare l'inserimento.</text:p>
      <text:h text:style-name="Heading_20_3" text:outline-level="3"><text:bookmark-start text:name="strumento_inserimento_allegato"/>Strumento inserimento allegato<text:bookmark-end text:name="strumento_inserimento_allegato"/></text:h>
      <text:p text:style-name="Text_20_body">
Utilizzare il seguente tasto per inserire il grafico visualizzato come allegato del ciclo attuale:</text:p>
      <text:p text:style-name="Text_20_body"><draw:frame draw:style-name="mediacenter" draw:name="" text:anchor-type="paragraph" draw:z-index="0" svg:width="0.84666666666667cm" svg:height="0.84666666666667cm"><draw:image xlink:href="Pictures/bb4a64457917f82ea5afbd95dbd632ac.png" xlink:type="simple" xlink:show="embed" xlink:actuate="onLoad"/></draw:frame></text:p>
      <text:p text:style-name="Text_20_body">Inserire nella finestra successiva le eventuali note da allegare all'immagine e premere il tasto <text:span text:style-name="Strong_20_Emphasis">Ok</text:span> per confermare.</text:p>
      <text:p text:style-name="Text_20_body">Utilizzare il seguente tasto per visualizzare gli allegati già inseriti per il ciclo attuale:</text:p>
      <text:p text:style-name="Text_20_body"><draw:frame draw:style-name="mediacenter" draw:name="" text:anchor-type="paragraph" draw:z-index="0" svg:width="0.84666666666667cm" svg:height="0.84666666666667cm"><draw:image xlink:href="Pictures/e5ea730a48d64d81951f087cdfb89190.png" xlink:type="simple" xlink:show="embed" xlink:actuate="onLoad"/></draw:frame></text:p>
      <text:p text:style-name="Text_20_body">Nella finestra successiva sono visualizzati gli allegati inseriti. Per ogni allegato vengono visualizzati anche data e ora di inserimento e le note relative.</text:p>
      <text:p text:style-name="Text_20_body"><draw:frame draw:style-name="mediacenter" draw:name="" text:anchor-type="paragraph" draw:z-index="0" svg:width="13.229166666667cm" svg:height="6.1647916666667cm"><draw:image xlink:href="Pictures/b64baced2b26c6e4b33698513278a881.png" xlink:type="simple" xlink:show="embed" xlink:actuate="onLoad"/></draw:frame>
</text:p>
      <text:list text:style-name="List_20_1">
        <text:list-item>
          <text:p text:style-name="Text_20_body"> Premere il tasto <text:span text:style-name="Strong_20_Emphasis">Modifica note</text:span> se si intende modificare le note. Premere successivamente <text:span text:style-name="Strong_20_Emphasis">Salva note</text:span> per confermare la modifica;</text:p>
        </text:list-item>
        <text:list-item>
          <text:p text:style-name="Text_20_body"> Premere il tasto <text:span text:style-name="Strong_20_Emphasis">Elimina</text:span> per eliminare un allegato.</text:p>
        </text:list-item>
      </text:list>
      <text:h text:style-name="Heading_20_3" text:outline-level="3"><text:bookmark-start text:name="strumento_visualizzazione_predefinita"/>Strumento visualizzazione predefinita<text:bookmark-end text:name="strumento_visualizzazione_predefinita"/></text:h>
      <text:p text:style-name="Text_20_body">Tramite il seguente pulsante :</text:p>
      <text:p text:style-name="Text_20_body"><draw:frame draw:style-name="mediacenter" draw:name="" text:anchor-type="paragraph" draw:z-index="0" svg:width="0.84666666666667cm" svg:height="0.84666666666667cm"><draw:image xlink:href="Pictures/e33b75a27909eb786db4604d65337ed5.png" xlink:type="simple" xlink:show="embed" xlink:actuate="onLoad"/></draw:frame></text:p>
      <text:p text:style-name="Text_20_body">è possibile riportare il grafico alla visualizzazione iniziale predefinita. Tale funzione è utile quando si è usato lo strumento zoom oppure lo strumento barre e si vuole tornare al grafico originale. E’ possibile utilizzare anche il tasto destro del mouse per eseguire la stessa funzione.</text:p>
      <text:h text:style-name="Heading_20_3" text:outline-level="3"><text:bookmark-start text:name="strumento_visualizzazione_barre"/>Strumento visualizzazione barre<text:bookmark-end text:name="strumento_visualizzazione_barre"/></text:h>
      <text:p text:style-name="Text_20_body">Tramite il seguente pulsante:</text:p>
      <text:p text:style-name="Text_20_body"><draw:frame draw:style-name="mediacenter" draw:name="" text:anchor-type="paragraph" draw:z-index="0" svg:width="0.84666666666667cm" svg:height="0.84666666666667cm"><draw:image xlink:href="Pictures/d8e5296e340fc3ecfd8238b3595da93e.png" xlink:type="simple" xlink:show="embed" xlink:actuate="onLoad"/></draw:frame></text:p>
      <text:p text:style-name="Text_20_body">è possibile visualizzare i valori acquisiti in corrispondenza della lista di barre inserite: </text:p>
      <text:p text:style-name="Text_20_body"><draw:frame draw:style-name="mediacenter" draw:name="" text:anchor-type="paragraph" draw:z-index="0" svg:width="10.583333333333cm" svg:height="7.064375cm"><draw:image xlink:href="Pictures/57a4e395e53a76fed84a4425f00ef350.png" xlink:type="simple" xlink:show="embed" xlink:actuate="onLoad"/></draw:frame></text:p>
      <text:h text:style-name="Heading_20_3" text:outline-level="3"><text:bookmark-start text:name="strumento_eliminazione_barre"/>Strumento eliminazione barre<text:bookmark-end text:name="strumento_eliminazione_barre"/></text:h>
      <text:p text:style-name="Text_20_body">Per eliminare le barre precedentemente inserite premere il seguente pulsante:</text:p>
      <text:p text:style-name="Text_20_body"><draw:frame draw:style-name="mediacenter" draw:name="" text:anchor-type="paragraph" draw:z-index="0" svg:width="0.84666666666667cm" svg:height="0.84666666666667cm"><draw:image xlink:href="Pictures/07be082307abedfc807af37147cc9dd9.png" xlink:type="simple" xlink:show="embed" xlink:actuate="onLoad"/></draw:frame></text:p>
      <text:h text:style-name="Heading_20_3" text:outline-level="3"><text:bookmark-start text:name="strumento_separazione_ciclo"/>Strumento separazione ciclo<text:bookmark-end text:name="strumento_separazione_ciclo"/></text:h>
      <text:p text:style-name="Text_20_body">La funzione di separazione del ciclo si attiva tramite il seguente tasto:</text:p>
      <text:p text:style-name="Text_20_body"><draw:frame draw:style-name="mediacenter" draw:name="" text:anchor-type="paragraph" draw:z-index="0" svg:width="0.84666666666667cm" svg:height="0.84666666666667cm"><draw:image xlink:href="Pictures/023cf6b539787e11118a1e04b6068bd1.png" xlink:type="simple" xlink:show="embed" xlink:actuate="onLoad"/></draw:frame></text:p>
      <text:p text:style-name="Text_20_body">Questa funzione permette di separare l’ultimo ciclo in base alla posizione della prima barra inserita con  lo strumento barre. La parte di acquisizione successiva alla barra viene tolta ed inserita in un nuovo ciclo. E’ possibile utilizzare nuovamente la stessa funzione per suddividere ulteriormente l’ultimo ciclo creato.</text:p>
      <text:h text:style-name="Heading_20_3" text:outline-level="3"><text:bookmark-start text:name="strumenti_di_selezione_ciclo"/>Strumenti di selezione ciclo<text:bookmark-end text:name="strumenti_di_selezione_ciclo"/></text:h>
      <text:p text:style-name="Text_20_body">Utilizzando i seguenti tasti:</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è possibile selezionare rispettivamente il ciclo precedente e successivo. Si rendono particolarmente utili nella visualizzazione di più postazioni contemporaneamente.</text:p>
      <text:h text:style-name="Heading_20_3" text:outline-level="3"><text:bookmark-start text:name="strumento_impostazioni_grafico"/>Strumento impostazioni grafico<text:bookmark-end text:name="strumento_impostazioni_grafico"/></text:h>
      <text:p text:style-name="Text_20_body">
Il seguente pulsante permette di accedere alle impostazioni di visualizzazione del grafico:</text:p>
      <text:p text:style-name="Text_20_body"><draw:frame draw:style-name="mediacenter" draw:name="" text:anchor-type="paragraph" draw:z-index="0" svg:width="0.84666666666667cm" svg:height="0.84666666666667cm"><draw:image xlink:href="Pictures/cc1c630340cc2e0e76911c36119a027f.png" xlink:type="simple" xlink:show="embed" xlink:actuate="onLoad"/></draw:frame></text:p>
      <text:p text:style-name="Text_20_body">Da questa finestra è possibile impostare:
</text:p>
      <text:list text:style-name="List_20_1">
        <text:list-item>
          <text:p text:style-name="Text_20_body"> Valori minimo e massimo visualizzabili;</text:p>
        </text:list-item>
        <text:list-item>
          <text:p text:style-name="Text_20_body"> Valore di suddivisione orizzontale della griglia;</text:p>
        </text:list-item>
        <text:list-item>
          <text:p text:style-name="Text_20_body"> Lunghezza di ciascuna pagina in ore;</text:p>
        </text:list-item>
        <text:list-item>
          <text:p text:style-name="Text_20_body"> Lunghezza delle suddivisioni temporali della griglia;</text:p>
        </text:list-item>
        <text:list-item>
          <text:p text:style-name="Text_20_body"> Funzione di smussamento software del grafico;</text:p>
        </text:list-item>
        <text:list-item>
          <text:p text:style-name="Text_20_body"> Filtro giri/minuto per gli ingressi di tipo contatore;</text:p>
        </text:list-item>
        <text:list-item>
          <text:p text:style-name="Text_20_body"> Colori del grafico (sfondo, assi, barre, note e verifiche);</text:p>
        </text:list-item>
        <text:list-item>
          <text:p text:style-name="Text_20_body"> Scala di visualizzazione per ciascun tipo di ingresso. Selezionare il tipo di ingresso nella lista, modificare il valore nell’apposito campo e premere il pulsante <text:span text:style-name="Strong_20_Emphasis">Aggiorna</text:span> per confermare;</text:p>
        </text:list-item>
        <text:list-item>
          <text:p text:style-name="Text_20_body"> Tipo di ingresso da utilizzare come seconda scala.</text:p>
        </text:list-item>
      </text:list>
      <text:p text:style-name="Text_20_body">
<draw:frame draw:style-name="mediacenter" draw:name="" text:anchor-type="paragraph" draw:z-index="0" svg:width="10.583333333333cm" svg:height="8.9429166666667cm"><draw:image xlink:href="Pictures/3821142238c6f45803c8cbcfa47ccf62.png" xlink:type="simple" xlink:show="embed" xlink:actuate="onLoad"/></draw:frame></text:p>
      <text:p text:style-name="Text_20_body">Premere il tasto <text:span text:style-name="Strong_20_Emphasis">Chiudi</text:span> per confermare le modifiche.</text:p>
      <text:h text:style-name="Heading_20_3" text:outline-level="3"><text:bookmark-start text:name="strumento_dati_ciclo"/>Strumento dati ciclo<text:bookmark-end text:name="strumento_dati_ciclo"/></text:h>
      <text:p text:style-name="Text_20_body">Per accedere al pannello dei dati ciclo utilizzare il seguente tasto:</text:p>
      <text:p text:style-name="Text_20_body"><draw:frame draw:style-name="mediacenter" draw:name="" text:anchor-type="paragraph" draw:z-index="0" svg:width="0.84666666666667cm" svg:height="0.84666666666667cm"><draw:image xlink:href="Pictures/fca2ce5dd9081620da3e1a93810c65cb.png" xlink:type="simple" xlink:show="embed" xlink:actuate="onLoad"/></draw:frame></text:p>
      <text:p text:style-name="Text_20_body">Nella finestra che appare si possono modificare il nome, la temperatura, le note e i campi personalizzati del programma. Non è possibile modificare la durata del ciclo impostata in precedenza.</text:p>
      <text:p text:style-name="Text_20_body"><draw:frame draw:style-name="mediacenter" draw:name="" text:anchor-type="paragraph" draw:z-index="0" svg:width="3.96875cm" svg:height="8.0433333333333cm"><draw:image xlink:href="Pictures/820342aa1a73426228a533c6ffa31d80.png" xlink:type="simple" xlink:show="embed" xlink:actuate="onLoad"/></draw:frame></text:p>
      <text:h text:style-name="Heading_20_3" text:outline-level="3"><text:bookmark-start text:name="strumento_note_ciclo"/>Strumento note ciclo<text:bookmark-end text:name="strumento_note_ciclo"/></text:h>
      <text:p text:style-name="Text_20_body">Utilizzare il seguente tasto per accedere alla finestra delle note del ciclo:</text:p>
      <text:p text:style-name="Text_20_body"><draw:frame draw:style-name="mediacenter" draw:name="" text:anchor-type="paragraph" draw:z-index="0" svg:width="0.84666666666667cm" svg:height="0.84666666666667cm"><draw:image xlink:href="Pictures/82045155e6c5bb2f574dde8edae608f0.png" xlink:type="simple" xlink:show="embed" xlink:actuate="onLoad"/></draw:frame></text:p>
      <text:p text:style-name="Text_20_body">Premere il tasto Conferma per applicare le modifiche e il tasto Annulla per annullare.</text:p>
      <text:p text:style-name="Text_20_body"><draw:frame draw:style-name="mediacenter" draw:name="" text:anchor-type="paragraph" draw:z-index="0" svg:width="5.2916666666667cm" svg:height="3.9158333333333cm"><draw:image xlink:href="Pictures/9f6f1d4f6aa4cf5c2db137d316ceb208.jpg" xlink:type="simple" xlink:show="embed" xlink:actuate="onLoad"/></draw:frame></text:p>
      <text:h text:style-name="Heading_20_2" text:outline-level="2"><text:bookmark-start text:name="visualizzazione_a_griglia"/>Visualizzazione a griglia<text:bookmark-end text:name="visualizzazione_a_griglia"/></text:h>
      <text:p text:style-name="Text_20_body">
Tramite il tasto griglia della barra degli strumenti principale è possibile attivare/disattivare la funzione di visualizzazione contemporanea di più postazioni. Se precedentemente era stata effettuata una selezione multipla delle postazioni, verranno visualizzate tutte le postazioni dello stesso gruppo, altrimenti verranno mostrate tutte le postazioni che fanno parte della linea selezionata.
Nella visualizzazione a griglia l’elenco dei cicli, delle sonde e il risultato fanno riferimento alla postazione contrassegnata con un segno di spunta verde.</text:p>
      <text:p text:style-name="Text_20_body"><draw:frame draw:style-name="mediacenter" draw:name="" text:anchor-type="paragraph" draw:z-index="0" svg:width="1.905cm" svg:height="0.60854166666667cm"><draw:image xlink:href="Pictures/72caded06ead40a986bb53a5a1fc0d84.png" xlink:type="simple" xlink:show="embed" xlink:actuate="onLoad"/></draw:frame></text:p>
      <text:p text:style-name="Text_20_body">E’ possibile spostarsi in un'altra postazione con i due pulsanti <text:span text:style-name="Strong_20_Emphasis">Precedente</text:span> e <text:span text:style-name="Strong_20_Emphasis">Successiva</text:span> della barra degli strumenti principale.</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Di seguito possiamo osservare come appare la schermata di visualizzazione delle prove:</text:p>
      <text:p text:style-name="Text_20_body"><draw:frame draw:style-name="mediacenter" draw:name="" text:anchor-type="paragraph" draw:z-index="0" svg:width="11.90625cm" svg:height="6.6939583333333cm"><draw:image xlink:href="Pictures/3e7d145ba2aeb3f2e95ec52338d27704.png" xlink:type="simple" xlink:show="embed" xlink:actuate="onLoad"/></draw:frame></text:p>
      <text:h text:style-name="Heading_20_2" text:outline-level="2"><text:bookmark-start text:name="eliminazione_di_un_collaudo"/>Eliminazione di un collaudo<text:bookmark-end text:name="eliminazione_di_un_collaudo"/></text:h>
      <text:p text:style-name="Text_20_body">
Nel caso che si voglia liberare la postazione e non si desideri archiviare il collaudo e necessario procedere con l’eliminazione.</text:p>
      <text:p text:style-name="Text_20_body">Per eliminare i dati del collaudo:</text:p>
      <text:list text:style-name="List_20_1">
        <text:list-item>
          <text:p text:style-name="Text_20_body"> Selezionare la postazione con il tasto destro del mouse e scegliere <text:span text:style-name="Emphasis">Postazione → Elimina</text:span> dal menù che compare;</text:p>
        </text:list-item>
        <text:list-item>
          <text:p text:style-name="Text_20_body"> Rispondere <text:span text:style-name="Strong_20_Emphasis">Sì</text:span> al messaggio di conferma;</text:p>
        </text:list-item>
        <text:list-item>
          <text:p text:style-name="Text_20_body"> Confermare l'eliminazione inserendo la data attuale nel formato <text:span text:style-name="Strong_20_Emphasis">ggmmaaaa</text:span>.</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 dati di un collaudo eliminato non possono più essere recuperati.</text:p>
          </table:table-cell>
        </table:table-row>
      </table:table>
      <text:h text:style-name="Heading_20_2" text:outline-level="2"><text:bookmark-start text:name="archiviazione_di_un_collaudo"/>Archiviazione di un collaudo<text:bookmark-end text:name="archiviazione_di_un_collaudo"/></text:h>
      <text:p text:style-name="Text_20_body">
Memorizzando un collaudo verranno salvati nell’archivio, oltre che l'elenco dei cicli effettuati, anche tutti i dati relativi alle acquisizioni (grafici dei valori).
Un collaudo salvato può essere successivamente riaperto dall’archivio; l’operatore avrà a disposizione gli stessi strumenti di analisi e stampa utilizzati normalmente nelle postazioni attive.</text:p>
      <text:p text:style-name="Text_20_body">Per salvare il collaudo di una postazione:</text:p>
      <text:list text:style-name="List_20_1">
        <text:list-item>
          <text:p text:style-name="Text_20_body"> Selezionare la postazione con il tasto destro del mouse e scegliere <text:span text:style-name="Emphasis">Postazione → Salva</text:span> dal menù che compare;</text:p>
        </text:list-item>
        <text:list-item>
          <text:p text:style-name="Text_20_body"> Rispondere <text:span text:style-name="Strong_20_Emphasis">Sì</text:span> al messaggio di conferma ed attendere la fine della procedura di salvataggio;</text:p>
        </text:list-item>
        <text:list-item>
          <text:p text:style-name="Text_20_body"> Premere il pulsante <text:span text:style-name="Strong_20_Emphasis">Ok</text:span> per tornare al sinottico delle postazioni.</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vviamente vista la mole dei dati questa operazione può richiedere anche diversi secondi.</text:p>
          </table:table-cell>
        </table:table-row>
      </table:table>
      <text:h text:style-name="Heading_20_2" text:outline-level="2"><text:bookmark-start text:name="spostamento_di_un_collaudo"/>Spostamento di un collaudo<text:bookmark-end text:name="spostamento_di_un_collaudo"/></text:h>
      <text:p text:style-name="Text_20_body">
E’ possibile spostare un collaudo da una postazione all'altra anche su linee di collaudo differenti.</text:p>
      <text:p text:style-name="Text_20_body">Per spostare un collaudo:</text:p>
      <text:list text:style-name="List_20_1">
        <text:list-item>
          <text:p text:style-name="Text_20_body"> Selezionare la postazione con il tasto destro del mouse e scegliere <text:span text:style-name="Emphasis">Postazione → Sposta</text:span> dal menù che compare;</text:p>
        </text:list-item>
        <text:list-item>
          <text:p text:style-name="Text_20_body"> Selezionare con il tasto sinistro del mouse una piazzola libera (riquadro verde).</text:p>
        </text:list-item>
        <text:list-item>
          <text:p text:style-name="Text_20_body"> Rispondere <text:span text:style-name="Strong_20_Emphasis">Sì</text:span> al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 spostamento del collaudo non copia la configurazione degli ingressi, pertanto prima di avviare un ciclo controllare che <text:line-break/>
gli ingressi configurati nella postazione di destinazione soddisfino le proprie esigenze.</text:p>
          </table:table-cell>
        </table:table-row>
      </table:table>
      <text:h text:style-name="Heading_20_1" text:outline-level="1"><text:bookmark-start text:name="archivio_collaudi"/>Archivio collaudi<text:bookmark-end text:name="archivio_collaudi"/></text:h>
      <text:p text:style-name="Text_20_body">Come illustrato nei paragrafi seguenti tutti i collaudi salvati in archivio possono essere successivamente caricati, visualizzati ed eventualmente anche eliminati. </text:p>
      <text:h text:style-name="Heading_20_2" text:outline-level="2"><text:bookmark-start text:name="ricerca_collaudi"/>Ricerca collaudi<text:bookmark-end text:name="ricerca_collaudi"/></text:h>
      <text:p text:style-name="Text_20_body">Per aprire la finestra di ricerca dei collaudi selezionare <text:span text:style-name="Emphasis">Archivio → Collaudi</text:span> dalla barra dei menù oppure il seguente pulsante della barra degli strumenti. <text:line-break/><draw:frame draw:style-name="mediacenter" draw:name="" text:anchor-type="paragraph" draw:z-index="0" svg:width="0.84666666666667cm" svg:height="0.84666666666667cm"><draw:image xlink:href="Pictures/e603952cb23fddb1c014ba3912f0231e.png" xlink:type="simple" xlink:show="embed" xlink:actuate="onLoad"/></draw:frame></text:p>
      <text:p text:style-name="Text_20_body">il software presenterà la seguente schermata:</text:p>
      <text:p text:style-name="Text_20_body"><draw:frame draw:style-name="mediacenter" draw:name="" text:anchor-type="paragraph" draw:z-index="0" svg:width="10.583333333333cm" svg:height="7.0908333333333cm"><draw:image xlink:href="Pictures/11ee4870a9a97313de5ac8d157410738.jpg" xlink:type="simple" xlink:show="embed" xlink:actuate="onLoad"/></draw:frame></text:p>
      <text:p text:style-name="Text_20_body">Dal pannello di destra è possibile effettuare ricerche per:
</text:p>
      <text:list text:style-name="List_20_1">
        <text:list-item>
          <text:p text:style-name="Text_20_body"> <text:span text:style-name="Strong_20_Emphasis">Numero collaudo</text:span>;</text:p>
        </text:list-item>
        <text:list-item>
          <text:p text:style-name="Text_20_body"> <text:span text:style-name="Strong_20_Emphasis">Tipo prodotto</text:span>;</text:p>
        </text:list-item>
        <text:list-item>
          <text:p text:style-name="Text_20_body"> <text:span text:style-name="Strong_20_Emphasis">Campi prodotto</text:span> : campi dell'anagrafica prodotto personalizzabili;</text:p>
        </text:list-item>
        <text:list-item>
          <text:p text:style-name="Text_20_body"> <text:span text:style-name="Strong_20_Emphasis">Data del collaudo</text:span> : intervallo per la ricerca tramite data di inizio collaudo (caricamento del prodotto nella postazione);</text:p>
        </text:list-item>
        <text:list-item>
          <text:p text:style-name="Text_20_body"> <text:span text:style-name="Strong_20_Emphasis">Note del collaudo</text:span>;</text:p>
        </text:list-item>
        <text:list-item>
          <text:p text:style-name="Text_20_body"> <text:span text:style-name="Strong_20_Emphasis">Codice prodotto</text:span>;</text:p>
        </text:list-item>
        <text:list-item>
          <text:p text:style-name="Text_20_body"> <text:span text:style-name="Strong_20_Emphasis">Modello</text:span>;</text:p>
        </text:list-item>
        <text:list-item>
          <text:p text:style-name="Text_20_body"> <text:span text:style-name="Strong_20_Emphasis">Note del prodotto</text:span>;</text:p>
        </text:list-item>
        <text:list-item>
          <text:p text:style-name="Text_20_body"> <text:span text:style-name="Strong_20_Emphasis">Serial Number</text:span>;</text:p>
        </text:list-item>
        <text:list-item>
          <text:p text:style-name="Text_20_body"> <text:span text:style-name="Strong_20_Emphasis">Progetto/Linea</text:span>;</text:p>
        </text:list-item>
        <text:list-item>
          <text:p text:style-name="Text_20_body"> <text:span text:style-name="Strong_20_Emphasis">Numero scheda</text:span>.</text:p>
        </text:list-item>
      </text:list>
      <text:p text:style-name="Text_20_body">
Per trovare un collaudo archiviato:</text:p>
      <text:list text:style-name="List_20_1">
        <text:list-item>
          <text:p text:style-name="Text_20_body"> Se necessario inserire uno o più criteri di ricerca per evitare di elencare tutti i collaudi in archivio;</text:p>
        </text:list-item>
        <text:list-item>
          <text:p text:style-name="Text_20_body"> Premere il tasto <text:span text:style-name="Strong_20_Emphasis">Trova</text:span>.</text:p>
        </text:list-item>
      </text:list>
      <text:h text:style-name="Heading_20_3" text:outline-level="3"><text:bookmark-start text:name="visualizzazione_collaudo"/>Visualizzazione collaudo<text:bookmark-end text:name="visualizzazione_collaudo"/></text:h>
      <text:p text:style-name="Text_20_body">
Dopo aver effettuato la ricerca:</text:p>
      <text:list text:style-name="List_20_1">
        <text:list-item>
          <text:p text:style-name="Text_20_body"> Selezionare nella lista il collaudo;</text:p>
        </text:list-item>
        <text:list-item>
          <text:p text:style-name="Text_20_body"> Premere il pulsante <text:span text:style-name="Strong_20_Emphasis">Carica</text:span>.</text:p>
        </text:list-item>
      </text:list>
      <text:p text:style-name="Text_20_body">
Al caricamento del collaudo verrà visualizzata la schermata con l'elenco di tutti i cicli eseguiti come per le postazioni attive. Alla chiusura della schermata il collaudo verrà automaticamente chiuso.</text:p>
      <text:h text:style-name="Heading_20_3" text:outline-level="3"><text:bookmark-start text:name="eliminazione_collaudo"/>Eliminazione collaudo<text:bookmark-end text:name="eliminazione_collaudo"/></text:h>
      <text:p text:style-name="Text_20_body">
Dopo aver effettuato la ricerca:</text:p>
      <text:list text:style-name="List_20_1">
        <text:list-item>
          <text:p text:style-name="Text_20_body"> Selezionare nella lista il collaudo;</text:p>
        </text:list-item>
        <text:list-item>
          <text:p text:style-name="Text_20_body"> Premere il pulsante <text:span text:style-name="Strong_20_Emphasis">Elimina</text:span> per eliminarlo dall'archivio.</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tenzione: un collaudo eliminato non può essere più recuperato.</text:p>
          </table:table-cell>
        </table:table-row>
      </table:table>
      <text:h text:style-name="Heading_20_1" text:outline-level="1"><text:bookmark-start text:name="archivio_generale"/>Archivio generale<text:bookmark-end text:name="archivio_generale"/></text:h>
      <text:p text:style-name="Text_20_body">
Il database del programma CQ_FX_WiFi è stato definito per gestire le seguenti tipologie di elementi:
</text:p>
      <text:list text:style-name="List_20_1">
        <text:list-item>
          <text:p text:style-name="Text_20_body"> <text:span text:style-name="Strong_20_Emphasis">Tipi prodotto</text:span>;</text:p>
        </text:list-item>
        <text:list-item>
          <text:p text:style-name="Text_20_body"> <text:span text:style-name="Strong_20_Emphasis">Prodotti</text:span>, <text:span text:style-name="Strong_20_Emphasis">Campi prodotto</text:span>: per la gestione dell'anagrafica prodotti;</text:p>
        </text:list-item>
        <text:list-item>
          <text:p text:style-name="Text_20_body"> <text:span text:style-name="Strong_20_Emphasis">Schede</text:span>, <text:span text:style-name="Strong_20_Emphasis">Tipi programma</text:span>, <text:span text:style-name="Strong_20_Emphasis">Programmi</text:span>, <text:span text:style-name="Strong_20_Emphasis">Funzioni</text:span>, <text:span text:style-name="Strong_20_Emphasis">Attività</text:span>: per la gestione dei cicli di collaudo;</text:p>
        </text:list-item>
        <text:list-item>
          <text:p text:style-name="Text_20_body"> <text:span text:style-name="Strong_20_Emphasis">Ingressi</text:span>, <text:span text:style-name="Strong_20_Emphasis">Configurazione ingressi</text:span>: per la gestione degli ingressi.</text:p>
        </text:list-item>
        <text:list-item>
          <text:p text:style-name="Text_20_body"> <text:span text:style-name="Strong_20_Emphasis">Operatori</text:span>: per la gestione degli operatori di collaudo abilitati.</text:p>
        </text:list-item>
      </text:list>
      <text:h text:style-name="Heading_20_2" text:outline-level="2"><text:bookmark-start text:name="tipi_prodotto"/>Tipi prodotto<text:bookmark-end text:name="tipi_prodotto"/></text:h>
      <text:p text:style-name="Text_20_body">
Tutti gli elementi in archivio: schede di collaudo, configurazioni ingressi, prodotti, ecc… sono suddivisi per <text:span text:style-name="Strong_20_Emphasis">Tipo prodotto</text:span>, pertanto la creazione è fondamentale.</text:p>
      <text:p text:style-name="Text_20_body">Per aprire la finestra di gestione selezionare <text:span text:style-name="Emphasis">Archivio → Tipi prodotto</text:span> dalla barra dei menù:</text:p>
      <text:p text:style-name="Text_20_body"><draw:frame draw:style-name="mediacenter" draw:name="" text:anchor-type="paragraph" draw:z-index="0" svg:width="9.2604166666667cm" svg:height="5.1329166666667cm"><draw:image xlink:href="Pictures/1e5b1b04426fbb156b5f0f9437adb0b0.png" xlink:type="simple" xlink:show="embed" xlink:actuate="onLoad"/></draw:frame></text:p>
      <text:p text:style-name="Text_20_body">Le informazioni che caratterizzano ogni elemento sono :
</text:p>
      <text:list text:style-name="List_20_1">
        <text:list-item>
          <text:p text:style-name="Text_20_body"> <text:span text:style-name="Strong_20_Emphasis">Tipo prodotto</text:span> : campo descrittivo che raggruppa una tipologia di prodotti: LVB, LVS, DW, Oven …;</text:p>
        </text:list-item>
        <text:list-item>
          <text:p text:style-name="Text_20_body"> <text:span text:style-name="Strong_20_Emphasis">Immagine</text:span> : immagine in formato gif 48×48 che viene visualizzata nel sinottico principale.</text:p>
        </text:list-item>
      </text:list>
      <text:p text:style-name="Text_20_body">
Per aggiungere un tipo prodotto:
</text:p>
      <text:list text:style-name="List_20_1">
        <text:list-item>
          <text:p text:style-name="Text_20_body"> Premere il tasto <text:span text:style-name="Strong_20_Emphasis">Nuovo</text:span>;</text:p>
        </text:list-item>
        <text:list-item>
          <text:p text:style-name="Text_20_body"> Inserire il tipo prodotto e caricare l'immagine con il tasto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Confermare con il tasto <text:span text:style-name="Strong_20_Emphasis">Aggiorna</text:span>.</text:p>
        </text:list-item>
      </text:list>
      <text:p text:style-name="Text_20_body">
Per modificare un tipo di prodotto già esistente:
</text:p>
      <text:list text:style-name="List_20_1">
        <text:list-item>
          <text:p text:style-name="Text_20_body"> Selezionare nella lista il tipo prodotto;</text:p>
        </text:list-item>
        <text:list-item>
          <text:p text:style-name="Text_20_body"> Modificare il tipo prodotto ed eventualmente caricare una nuova immagine con il tasto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Premere il pulsante <text:span text:style-name="Strong_20_Emphasis">Aggiorna</text:span>.</text:p>
        </text:list-item>
      </text:list>
      <text:p text:style-name="Text_20_body">
Per eliminare un tipo di prodotto già esistente:</text:p>
      <text:list text:style-name="List_20_1">
        <text:list-item>
          <text:p text:style-name="Text_20_body"> Selezionare nella lista il tipo prodotto da rimuovere.</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ttenzione: l'eliminazione di un tipo prodotto può essere effettuata solamente se non esistono schede prodotti o altro ad esso associate.</text:p>
          </table:table-cell>
        </table:table-row>
      </table:table>
      <text:h text:style-name="Heading_20_2" text:outline-level="2"><text:bookmark-start text:name="campi_prodotti"/>Campi prodotti<text:bookmark-end text:name="campi_prodotti"/></text:h>
      <text:p text:style-name="Text_20_body">
Nella finestra di archivio dei campi prodotto è possibile gestire i campi personalizzabili relativi ai vari tipi di prodotto. Definire i campi prodotto è utile per la successiva ricerca in archivio dei collaudi.</text:p>
      <text:p text:style-name="Text_20_body">Per aprire la finestra di gestione selezionare <text:span text:style-name="Emphasis">Archivio → Campi prodotti</text:span> dalla barra dei menù.</text:p>
      <text:p text:style-name="Text_20_body"><draw:frame draw:style-name="mediacenter" draw:name="" text:anchor-type="paragraph" draw:z-index="0" svg:width="9.2604166666667cm" svg:height="8.810625cm"><draw:image xlink:href="Pictures/0bd70024f10d064238a4643cfb48c397.png" xlink:type="simple" xlink:show="embed" xlink:actuate="onLoad"/></draw:frame></text:p>
      <text:p text:style-name="Text_20_body">Per aggiungere un nuovo campo personalizzato:</text:p>
      <text:list text:style-name="List_20_1">
        <text:list-item>
          <text:p text:style-name="Text_20_body"> Selezionare il tipo prodotto;</text:p>
        </text:list-item>
        <text:list-item>
          <text:p text:style-name="Text_20_body"> Premere il pulsante <text:span text:style-name="Strong_20_Emphasis">Nuovo</text:span>;</text:p>
        </text:list-item>
        <text:list-item>
          <text:p text:style-name="Text_20_body"> Inserire un identificativo per il campo prodotto;</text:p>
        </text:list-item>
        <text:list-item>
          <text:p text:style-name="Text_20_body"> Premere il pulsante <text:span text:style-name="Strong_20_Emphasis">Aggiorna</text:span>.</text:p>
        </text:list-item>
      </text:list>
      <text:p text:style-name="Text_20_body">
Per modificare un campo personalizzato già esistente:</text:p>
      <text:list text:style-name="List_20_1">
        <text:list-item>
          <text:p text:style-name="Text_20_body"> Selezionare il tipo prodotto a cui si vuole modificare un campo esistente;</text:p>
        </text:list-item>
        <text:list-item>
          <text:p text:style-name="Text_20_body"> Selezionare nella lista l'elemento da modificare;</text:p>
        </text:list-item>
        <text:list-item>
          <text:p text:style-name="Text_20_body"> Modificare il testo.</text:p>
        </text:list-item>
        <text:list-item>
          <text:p text:style-name="Text_20_body"> Premere il pulsante <text:span text:style-name="Strong_20_Emphasis">Aggiorna</text:span>.</text:p>
        </text:list-item>
      </text:list>
      <text:p text:style-name="Text_20_body">
Per eliminare un campo personalizzato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prodotti"/>Prodotti<text:bookmark-end text:name="prodotti"/></text:h>
      <text:p text:style-name="Text_20_body">
Nell’archivio prodotti sono presenti tutti i modelli raggruppati in base al tipo. Esistono dei campi fissi comuni a tutte le tipologie di prodotto ed altri personalizzabili nella descrizione.</text:p>
      <text:p text:style-name="Text_20_body">Per aprire la finestra di gestione selezionare <text:span text:style-name="Emphasis">Archivio → Prodotti</text:span> dalla barra dei menù.</text:p>
      <text:p text:style-name="Text_20_body"><draw:frame draw:style-name="mediacenter" draw:name="" text:anchor-type="paragraph" draw:z-index="0" svg:width="11.90625cm" svg:height="11.853333333333cm"><draw:image xlink:href="Pictures/f457b41841505e6bdabb9876e4bb6011.png" xlink:type="simple" xlink:show="embed" xlink:actuate="onLoad"/></draw:frame></text:p>
      <text:p text:style-name="Text_20_body">Per ogni prodotto devono essere inserite le seguenti informazioni: 
</text:p>
      <text:list text:style-name="List_20_1">
        <text:list-item>
          <text:p text:style-name="Text_20_body"> <text:span text:style-name="Strong_20_Emphasis">Codice commerciale:</text:span> Il codice commerciale del prodotto.</text:p>
        </text:list-item>
        <text:list-item>
          <text:p text:style-name="Text_20_body"> <text:span text:style-name="Strong_20_Emphasis">Modello:</text:span> La descrizione del modello del prodotto.</text:p>
        </text:list-item>
        <text:list-item>
          <text:p text:style-name="Text_20_body"> <text:span text:style-name="Strong_20_Emphasis">Note:</text:span> Eventuali note relative al prodotto.</text:p>
        </text:list-item>
        <text:list-item>
          <text:p text:style-name="Text_20_body"> <text:span text:style-name="Strong_20_Emphasis">Campi prodotto:</text:span> I campi personalizzati del prodotto. Vedi paragrafo successivo.</text:p>
        </text:list-item>
      </text:list>
      <text:p text:style-name="Text_20_body">
Per aggiungere un nuovo modello:</text:p>
      <text:list text:style-name="List_20_1">
        <text:list-item>
          <text:p text:style-name="Text_20_body"> Selezionare in alto il tipo di prodotto;</text:p>
        </text:list-item>
        <text:list-item>
          <text:p text:style-name="Text_20_body"> Premere il pulsante <text:span text:style-name="Strong_20_Emphasis">Nuovo</text:span>;</text:p>
        </text:list-item>
        <text:list-item>
          <text:p text:style-name="Text_20_body"> Inserire le informazioni del prodotto;</text:p>
        </text:list-item>
        <text:list-item>
          <text:p text:style-name="Text_20_body"> Premere il pulsante <text:span text:style-name="Strong_20_Emphasis">Aggiorna</text:span>.</text:p>
        </text:list-item>
      </text:list>
      <text:p text:style-name="Text_20_body">
Per modificare un modello già esistente:</text:p>
      <text:list text:style-name="List_20_1">
        <text:list-item>
          <text:p text:style-name="Text_20_body"> Selezionare in alto il tipo di prodotto;</text:p>
        </text:list-item>
        <text:list-item>
          <text:p text:style-name="Text_20_body"> Selezionare nella lista a sinistra il modello da aggiornare;</text:p>
        </text:list-item>
        <text:list-item>
          <text:p text:style-name="Text_20_body"> Modificare le informazioni del prodotto;</text:p>
        </text:list-item>
        <text:list-item>
          <text:p text:style-name="Text_20_body"> Premere il pulsante <text:span text:style-name="Strong_20_Emphasis">Aggiorna</text:span>.</text:p>
        </text:list-item>
      </text:list>
      <text:p text:style-name="Text_20_body">
Per eliminare un modello già esistente:</text:p>
      <text:list text:style-name="List_20_1">
        <text:list-item>
          <text:p text:style-name="Text_20_body"> Selezionare in alto il tipo di prodotto;</text:p>
        </text:list-item>
        <text:list-item>
          <text:p text:style-name="Text_20_body"> Selezionare nella lista a sinistra il modello da aggiornare;</text:p>
        </text:list-item>
        <text:list-item>
          <text:p text:style-name="Text_20_body"> Premere il pulsante <text:span text:style-name="Strong_20_Emphasis">Elimina</text:span>.</text:p>
        </text:list-item>
      </text:list>
      <text:h text:style-name="Heading_20_3" text:outline-level="3"><text:bookmark-start text:name="assegnazione_campi_prodotto"/>Assegnazione campi prodotto<text:bookmark-end text:name="assegnazione_campi_prodotto"/></text:h>
      <text:p text:style-name="Text_20_body">
Nell’archivio prodotti è possibile anche assegnare il valore dei campi personalizzati di ogni modello inserito.</text:p>
      <text:p text:style-name="Text_20_body"><draw:frame draw:style-name="mediacenter" draw:name="" text:anchor-type="paragraph" draw:z-index="0" svg:width="8.255cm" svg:height="5.794375cm"><draw:image xlink:href="Pictures/d0ab48f72c9a5fc2f809dea4f33fd4c4.jpg" xlink:type="simple" xlink:show="embed" xlink:actuate="onLoad"/></draw:frame></text:p>
      <text:p text:style-name="Text_20_body">Occorre compiere la seguente procedura:</text:p>
      <text:list text:style-name="List_20_1">
        <text:list-item>
          <text:p text:style-name="Text_20_body"> Selezionare in alto il tipo di prodotto.</text:p>
        </text:list-item>
        <text:list-item>
          <text:p text:style-name="Text_20_body"> Selezionare nella lista a sinistra il modello su cui aggiornare i campi personalizzati.</text:p>
        </text:list-item>
        <text:list-item>
          <text:p text:style-name="Text_20_body"> Selezionare il campo personalizzato da assegnare.</text:p>
        </text:list-item>
        <text:list-item>
          <text:p text:style-name="Text_20_body"> Modificare il valore nel campo nell’apposita etichetta.</text:p>
        </text:list-item>
        <text:list-item>
          <text:p text:style-name="Text_20_body"> Premere il pulsante <text:span text:style-name="Strong_20_Emphasis">Ok</text:span>.</text:p>
        </text:list-item>
      </text:list>
      <text:h text:style-name="Heading_20_2" text:outline-level="2"><text:bookmark-start text:name="funzioni_programma"/>Funzioni programma<text:bookmark-end text:name="funzioni_programma"/></text:h>
      <text:p text:style-name="Text_20_body">
Per funzione si intende una opzione che è possibile abilitare al momento dell'avvio di un ciclo associato ad un programma. Per esempio può essere definita come funzione l'attivazione di un tasto che influisce sulle caratteristiche di un programma sia esso di cottura che di lavaggio ecc…</text:p>
      <text:p text:style-name="Text_20_body">Per aprire la finestra di gestione selezionare <text:span text:style-name="Emphasis">Archivio → Funzioni</text:span> dalla barra dei menù. </text:p>
      <text:p text:style-name="Text_20_body"><draw:frame draw:style-name="mediacenter" draw:name="" text:anchor-type="paragraph" draw:z-index="0" svg:width="7.9375cm" svg:height="7.3554166666667cm"><draw:image xlink:href="Pictures/a4c44b0f3d228e31a38487ea6a1ae8d3.png" xlink:type="simple" xlink:show="embed" xlink:actuate="onLoad"/></draw:frame></text:p>
      <text:p text:style-name="Text_20_body">Per inserire una nuova funzione:</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il nome della funzione;</text:p>
        </text:list-item>
        <text:list-item>
          <text:p text:style-name="Text_20_body"> Premere il pulsante <text:span text:style-name="Strong_20_Emphasis">Aggiorna</text:span>.</text:p>
        </text:list-item>
      </text:list>
      <text:p text:style-name="Text_20_body">
Per modificare una funzione già esistente:</text:p>
      <text:list text:style-name="List_20_1">
        <text:list-item>
          <text:p text:style-name="Text_20_body"> Selezionare il tipo di prodotto;</text:p>
        </text:list-item>
        <text:list-item>
          <text:p text:style-name="Text_20_body"> Selezionare l'elemento da aggiornare;</text:p>
        </text:list-item>
        <text:list-item>
          <text:p text:style-name="Text_20_body"> Modificare nell’apposita etichetta il nome della funzione;</text:p>
        </text:list-item>
        <text:list-item>
          <text:p text:style-name="Text_20_body"> Premere il pulsante <text:span text:style-name="Strong_20_Emphasis">Aggiorna</text:span>.</text:p>
        </text:list-item>
      </text:list>
      <text:p text:style-name="Text_20_body">
Per eliminare una funzione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tipi_programma"/>Tipi programma<text:bookmark-end text:name="tipi_programma"/></text:h>
      <text:p text:style-name="Text_20_body">
Per tipo programma si intende una descrizione di base da associare a più programmi dello stesso tipo. Ad esempio più programmi di cottura o lavaggio a differenti temperature aventi però le stesse caratteristiche dovranno appartenere allo stesso tipo: <text:span text:style-name="Strong_20_Emphasis">grill</text:span>, <text:span text:style-name="Strong_20_Emphasis">statico</text:span> <text:span text:style-name="Strong_20_Emphasis">cotone</text:span>, <text:span text:style-name="Strong_20_Emphasis">lana</text:span> ecc…
I tipi programma vengono utilizzati nella stampa del report in formato Excel ® dove saranno elencati ed assegnati automaticamente ad una lettera dell'alfabero per fornire un rapporto sintetico di tutti i cicli eseguiti.</text:p>
      <text:p text:style-name="Text_20_body">Per aprire la finestra di gestione selezionare <text:span text:style-name="Emphasis">Archivio → Tipi programma</text:span> dalla barra dei menù. </text:p>
      <text:p text:style-name="Text_20_body"><draw:frame draw:style-name="mediacenter" draw:name="" text:anchor-type="paragraph" draw:z-index="0" svg:width="9.2604166666667cm" svg:height="9.5514583333333cm"><draw:image xlink:href="Pictures/b3ed644e0d7c3966fff734c5ceef5c2e.png" xlink:type="simple" xlink:show="embed" xlink:actuate="onLoad"/></draw:frame></text:p>
      <text:p text:style-name="Text_20_body">Per inserire un nuovo tipo programma:</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una breve descrizione;</text:p>
        </text:list-item>
        <text:list-item>
          <text:p text:style-name="Text_20_body"> Premere il pulsante <text:span text:style-name="Strong_20_Emphasis">Aggiorna</text:span>.</text:p>
        </text:list-item>
      </text:list>
      <text:p text:style-name="Text_20_body">
Per modificare un tipo programma:</text:p>
      <text:list text:style-name="List_20_1">
        <text:list-item>
          <text:p text:style-name="Text_20_body"> Selezionare il tipo di prodotto;</text:p>
        </text:list-item>
        <text:list-item>
          <text:p text:style-name="Text_20_body"> Selezionare nella lista l'elemento da modificare;</text:p>
        </text:list-item>
        <text:list-item>
          <text:p text:style-name="Text_20_body"> Modificare il testo;</text:p>
        </text:list-item>
        <text:list-item>
          <text:p text:style-name="Text_20_body"> Premere il pulsante <text:span text:style-name="Strong_20_Emphasis">Aggiorna</text:span>.</text:p>
        </text:list-item>
      </text:list>
      <text:p text:style-name="Text_20_body">
Per eliminare un tipo programma già esistente:</text:p>
      <text:list text:style-name="List_20_1">
        <text:list-item>
          <text:p text:style-name="Text_20_body"> Selezionare il tipo di prodotto;</text:p>
        </text:list-item>
        <text:list-item>
          <text:p text:style-name="Text_20_body"> Selezionare nella lista l'elemento da rimuovere;</text:p>
        </text:list-item>
        <text:list-item>
          <text:p text:style-name="Text_20_body"> Premere il pulsante <text:span text:style-name="Strong_20_Emphasis">Elimina</text:span>.</text:p>
        </text:list-item>
      </text:list>
      <text:h text:style-name="Heading_20_2" text:outline-level="2"><text:bookmark-start text:name="programmi"/>Programmi<text:bookmark-end text:name="programmi"/></text:h>
      <text:p text:style-name="Text_20_body">
Per programma si intende il tipo di ciclo da eseguire nel prodotto in collaudo.</text:p>
      <text:p text:style-name="Text_20_body">Per aprire la finestra di gestione selezionare <text:span text:style-name="Emphasis">Archivio → Programmi</text:span> dalla barra dei menù. </text:p>
      <text:p text:style-name="Text_20_body"><draw:frame draw:style-name="mediacenter" draw:name="" text:anchor-type="paragraph" draw:z-index="0" svg:width="11.90625cm" svg:height="7.381875cm"><draw:image xlink:href="Pictures/88fab840748a590174208f906117b931.png" xlink:type="simple" xlink:show="embed" xlink:actuate="onLoad"/></draw:frame></text:p>
      <text:p text:style-name="Text_20_body">Per ogni programma sono specificate le seguenti informazioni:</text:p>
      <text:list text:style-name="List_20_1">
        <text:list-item>
          <text:p text:style-name="Text_20_body"> <text:span text:style-name="Strong_20_Emphasis">Nome:</text:span> Breve descrizione del programma;</text:p>
        </text:list-item>
        <text:list-item>
          <text:p text:style-name="Text_20_body"> <text:span text:style-name="Strong_20_Emphasis">Temperatura:</text:span> La temperatura da impostare nel prodotto per il pgoramma;</text:p>
        </text:list-item>
        <text:list-item>
          <text:p text:style-name="Text_20_body"> <text:span text:style-name="Strong_20_Emphasis">Tempo di cottura:</text:span> Il tempo di </text:p>
        </text:list-item>
        <text:list-item>
          <text:p text:style-name="Text_20_body"> <text:span text:style-name="Strong_20_Emphasis">Durata dell'acquisizione:</text:span> La durata del ciclo preimpostata. Se viene immesso '0', il ciclo non avrà una durata massima;</text:p>
        </text:list-item>
        <text:list-item>
          <text:p text:style-name="Text_20_body"> <text:span text:style-name="Strong_20_Emphasis">Note:</text:span> Eventuali note per il programma.</text:p>
        </text:list-item>
        <text:list-item>
          <text:p text:style-name="Text_20_body"> <text:span text:style-name="Strong_20_Emphasis">Campi personalizzati:</text:span> Una serie di altri campi personalizzabili dall’operatore nelle quali è possibile definire le funzioni.</text:p>
        </text:list-item>
      </text:list>
      <text:p text:style-name="Text_20_body">
Per inserire un nuovo programma:</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le informazioni del programma;</text:p>
        </text:list-item>
        <text:list-item>
          <text:p text:style-name="Text_20_body"> Premere il pulsante <text:span text:style-name="Strong_20_Emphasis">Aggiorna</text:span>.</text:p>
        </text:list-item>
      </text:list>
      <text:p text:style-name="Text_20_body">
Per modificare 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Modificare le impostazioni del programma;</text:p>
        </text:list-item>
        <text:list-item>
          <text:p text:style-name="Text_20_body"> Premere il pulsante <text:span text:style-name="Strong_20_Emphasis">Aggiorna</text:span>.</text:p>
        </text:list-item>
      </text:list>
      <text:p text:style-name="Text_20_body">
Per rimuovere 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Premere il pulsante <text:span text:style-name="Strong_20_Emphasis">Elimina</text:span>.</text:p>
        </text:list-item>
      </text:list>
      <text:h text:style-name="Heading_20_3" text:outline-level="3"><text:bookmark-start text:name="gestione_delle_funzioni_del_programma"/>Gestione delle funzioni del programma<text:bookmark-end text:name="gestione_delle_funzioni_del_programma"/></text:h>
      <text:p text:style-name="Text_20_body">
Per assegnare le funzioni di ciascun programma:</text:p>
      <text:list text:style-name="List_20_1">
        <text:list-item>
          <text:p text:style-name="Text_20_body"> Selezionare il tipo di prodotto;</text:p>
        </text:list-item>
        <text:list-item>
          <text:p text:style-name="Text_20_body"> Selezionare nella lista il programma da modificare;</text:p>
        </text:list-item>
        <text:list-item>
          <text:p text:style-name="Text_20_body"> Selezionare nella lista la funzione da assegnare;</text:p>
        </text:list-item>
        <text:list-item>
          <text:p text:style-name="Text_20_body"> Assegnare il valore alla funzione;</text:p>
        </text:list-item>
        <text:list-item>
          <text:p text:style-name="Text_20_body"> Premere il pulsante <text:span text:style-name="Strong_20_Emphasis">Ok</text:span>.</text:p>
        </text:list-item>
      </text:list>
      <text:h text:style-name="Heading_20_3" text:outline-level="3"><text:bookmark-start text:name="gestione_delle_verifiche_del_programma"/>Gestione delle verifiche del programma<text:bookmark-end text:name="gestione_delle_verifiche_del_programma"/></text:h>
      <text:p text:style-name="Text_20_body">
Dal pannello di gestione dei programmi è possibile impostare le funzioni di verifica automatica solamente se sono state abilitate nel file di configurazione.</text:p>
      <text:p text:style-name="Text_20_body">Per ogni verifica vengono specificate le seguenti informazioni:</text:p>
      <text:list text:style-name="List_20_1">
        <text:list-item>
          <text:p text:style-name="Text_20_body"> <text:span text:style-name="Strong_20_Emphasis">Tipo:</text:span> Il tipo di verifica, intervallo nel range o punto nel range;</text:p>
        </text:list-item>
        <text:list-item>
          <text:p text:style-name="Text_20_body"> <text:span text:style-name="Strong_20_Emphasis">Sonda:</text:span> Il numero della sonda, nel formato “1xx”;</text:p>
        </text:list-item>
        <text:list-item>
          <text:p text:style-name="Text_20_body"> <text:span text:style-name="Strong_20_Emphasis">Trigger (°C):</text:span> La temperatura trigger della verifica;</text:p>
        </text:list-item>
        <text:list-item>
          <text:p text:style-name="Text_20_body"> <text:span text:style-name="Strong_20_Emphasis">Tempo da trigger (min.)</text:span> Il tempo di attesa in minuti dopo il raggiungimento del trigger per l'inizio della verifica;</text:p>
        </text:list-item>
        <text:list-item>
          <text:p text:style-name="Text_20_body"> <text:span text:style-name="Strong_20_Emphasis">Intervallo (min.)</text:span> La durata della verifica in minuti;</text:p>
        </text:list-item>
        <text:list-item>
          <text:p text:style-name="Text_20_body"> <text:span text:style-name="Strong_20_Emphasis">Setpoint (°C)</text:span> La temperatura da raggiungere nell'intervallo;</text:p>
        </text:list-item>
        <text:list-item>
          <text:p text:style-name="Text_20_body"> <text:span text:style-name="Strong_20_Emphasis">Range temperatura (°C)</text:span> Il range accettabile della temperatura nell'intervallo.</text:p>
        </text:list-item>
      </text:list>
      <text:p text:style-name="Text_20_body">
<draw:frame draw:style-name="mediacenter" draw:name="" text:anchor-type="paragraph" draw:z-index="0" svg:width="7.9375cm" svg:height="5.7679166666667cm"><draw:image xlink:href="Pictures/42c303c68e0089393f7279379c79022f.png" xlink:type="simple" xlink:show="embed" xlink:actuate="onLoad"/></draw:frame></text:p>
      <text:p text:style-name="Text_20_body">Per aggiunge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Premere il pulsante <text:span text:style-name="Strong_20_Emphasis">Aggiungi</text:span>;</text:p>
        </text:list-item>
        <text:list-item>
          <text:p text:style-name="Text_20_body"> Inserire le informazioni della verifica;</text:p>
        </text:list-item>
        <text:list-item>
          <text:p text:style-name="Text_20_body"> Premere il pulsante <text:span text:style-name="Strong_20_Emphasis">Conferma</text:span>.</text:p>
        </text:list-item>
      </text:list>
      <text:p text:style-name="Text_20_body">
Per modifica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Premere il pulsante <text:span text:style-name="Strong_20_Emphasis">Modifica</text:span>;</text:p>
        </text:list-item>
        <text:list-item>
          <text:p text:style-name="Text_20_body"> Modificare i parametri;</text:p>
        </text:list-item>
        <text:list-item>
          <text:p text:style-name="Text_20_body"> Premere il pulsante <text:span text:style-name="Strong_20_Emphasis">Conferma</text:span>.</text:p>
        </text:list-item>
      </text:list>
      <text:p text:style-name="Text_20_body">
Per eliminare una verifica:</text:p>
      <text:list text:style-name="List_20_1">
        <text:list-item>
          <text:p text:style-name="Text_20_body"> Selezionare il Tipo prodotto;</text:p>
        </text:list-item>
        <text:list-item>
          <text:p text:style-name="Text_20_body"> Selezionare il programma dalla lista;</text:p>
        </text:list-item>
        <text:list-item>
          <text:p text:style-name="Text_20_body"> Selezionare la verifica;</text:p>
        </text:list-item>
        <text:list-item>
          <text:p text:style-name="Text_20_body"> Premere il pulsante <text:span text:style-name="Strong_20_Emphasis">Elimina</text:span>.</text:p>
        </text:list-item>
      </text:list>
      <text:h text:style-name="Heading_20_2" text:outline-level="2"><text:bookmark-start text:name="attivita"/>Attività<text:bookmark-end text:name="attivita"/></text:h>
      <text:p text:style-name="Text_20_body">
Nell’archivio delle attività è possibile definire le attività da eseguire durante i cicli della scheda di collaudo.</text:p>
      <text:p text:style-name="Text_20_body">Per aprire la finestra di gestione selezionare <text:span text:style-name="Emphasis"> Archivio → Attività </text:span> dalla barra dei menù. </text:p>
      <text:p text:style-name="Text_20_body"><draw:frame draw:style-name="mediacenter" draw:name="" text:anchor-type="paragraph" draw:z-index="0" svg:width="10.583333333333cm" svg:height="7.7522916666667cm"><draw:image xlink:href="Pictures/359d5dac27f048c8558b5fc410880811.png" xlink:type="simple" xlink:show="embed" xlink:actuate="onLoad"/></draw:frame></text:p>
      <text:p text:style-name="Text_20_body">Per inserire una nuova attività:</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nell’apposita etichetta la descrizione dell'attività e caricare l'immagine simbolo da file (dimensione consigliata 16×16);</text:p>
        </text:list-item>
        <text:list-item>
          <text:p text:style-name="Text_20_body"> Premere il pulsante <text:span text:style-name="Strong_20_Emphasis">Aggiorna</text:span>.</text:p>
        </text:list-item>
      </text:list>
      <text:p text:style-name="Text_20_body">
Per modificare un'attività già esistente:</text:p>
      <text:list text:style-name="List_20_1">
        <text:list-item>
          <text:p text:style-name="Text_20_body"> Selezionare il tipo di prodotto;</text:p>
        </text:list-item>
        <text:list-item>
          <text:p text:style-name="Text_20_body"> Selezionare nella lista l'attività da aggiornare;</text:p>
        </text:list-item>
        <text:list-item>
          <text:p text:style-name="Text_20_body"> Modificare nell’apposita etichetta la descrizione dell'attività e/o l'immagine che la rappresenta;</text:p>
        </text:list-item>
        <text:list-item>
          <text:p text:style-name="Text_20_body"> Premere il pulsante <text:span text:style-name="Strong_20_Emphasis">Aggiorna</text:span>.</text:p>
        </text:list-item>
      </text:list>
      <text:p text:style-name="Text_20_body">
Per eliminare un'attività già esistente:</text:p>
      <text:list text:style-name="List_20_1">
        <text:list-item>
          <text:p text:style-name="Text_20_body"> Selezionare il tipo di prodotto;</text:p>
        </text:list-item>
        <text:list-item>
          <text:p text:style-name="Text_20_body"> Selezionare nella lista l'attività da rimuovere;</text:p>
        </text:list-item>
        <text:list-item>
          <text:p text:style-name="Text_20_body"> Premere il pulsante <text:span text:style-name="Strong_20_Emphasis">Elimina</text:span>.</text:p>
        </text:list-item>
      </text:list>
      <text:h text:style-name="Heading_20_2" text:outline-level="2"><text:bookmark-start text:name="schede"/>Schede<text:bookmark-end text:name="schede"/></text:h>
      <text:p text:style-name="Text_20_body">
Una scheda di collaudo raggruppa l’elenco dei programmi previsti nel prodotto in prova oltre che un elenco di possibili attività che l'operatore deve effettuare nella fase di avvio dei cicli.</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d ogni scheda di collaudo è preferibile assegnare un nome appropriato per semplificarne la ricerca durante la fase di avvio <text:line-break/>del collaudo con il palmare o lo scanner.</text:p>
          </table:table-cell>
        </table:table-row>
      </table:table>
      <text:p text:style-name="Text_20_body">Per aprire la finestra di gestione selezionare Archivio → Schede dalla barra dei menù. </text:p>
      <text:p text:style-name="Text_20_body"><draw:frame draw:style-name="mediacenter" draw:name="" text:anchor-type="paragraph" draw:z-index="0" svg:width="11.90625cm" svg:height="8.5989583333333cm"><draw:image xlink:href="Pictures/22ae73077dc1478f150ebb550acbf1b4.png" xlink:type="simple" xlink:show="embed" xlink:actuate="onLoad"/></draw:frame></text:p>
      <text:p text:style-name="Text_20_body">Ogni scheda di collaudo è composta dalle seguenti informazioni:</text:p>
      <text:list text:style-name="List_20_1">
        <text:list-item>
          <text:p text:style-name="Text_20_body"> <text:span text:style-name="Strong_20_Emphasis">Nome scheda</text:span> : nome assegnato alla scheda; </text:p>
        </text:list-item>
        <text:list-item>
          <text:p text:style-name="Text_20_body"> <text:span text:style-name="Strong_20_Emphasis">Numero cicli</text:span> : numero totale di cicli previsto utilizzato per l'anteprima di stampa del report e la programmazione dei cicli;  </text:p>
        </text:list-item>
        <text:list-item>
          <text:p text:style-name="Text_20_body"> <text:span text:style-name="Strong_20_Emphasis">Elenco dei programmi</text:span> : elenco di programmi che l'operatore a rotazione dovrà selezionare ad ogni avvio del ciclo;</text:p>
        </text:list-item>
        <text:list-item>
          <text:p text:style-name="Text_20_body"> <text:span text:style-name="Strong_20_Emphasis">Elenco delle attività</text:span> : attività con le relative cadenze e ripetizioni che l'operatore dovrà eseguire.</text:p>
        </text:list-item>
      </text:list>
      <text:p text:style-name="Text_20_body">
Per aggiungere una nuova scheda di collaudo:</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il nome ed il numero dei cicli della nuova scheda;</text:p>
        </text:list-item>
        <text:list-item>
          <text:p text:style-name="Text_20_body"> Premere il pulsante <text:span text:style-name="Strong_20_Emphasis">Aggiorna</text:span>.</text:p>
        </text:list-item>
      </text:list>
      <text:p text:style-name="Text_20_body">
Per modificare il nome di una scheda di collaudo già esistente:</text:p>
      <text:list text:style-name="List_20_1">
        <text:list-item>
          <text:p text:style-name="Text_20_body"> Selezionare il tipo di prodotto;</text:p>
        </text:list-item>
        <text:list-item>
          <text:p text:style-name="Text_20_body"> Selezionare nella lista la scheda da modificare;</text:p>
        </text:list-item>
        <text:list-item>
          <text:p text:style-name="Text_20_body"> Modificare i campi della scheda;</text:p>
        </text:list-item>
        <text:list-item>
          <text:p text:style-name="Text_20_body"> Premere il pulsante <text:span text:style-name="Strong_20_Emphasis">Aggiorna</text:span>.</text:p>
        </text:list-item>
      </text:list>
      <text:p text:style-name="Text_20_body">
Per eliminare una scheda di collaudo già esistente:</text:p>
      <text:list text:style-name="List_20_1">
        <text:list-item>
          <text:p text:style-name="Text_20_body"> Selezionare il tipo di prodotto;</text:p>
        </text:list-item>
        <text:list-item>
          <text:p text:style-name="Text_20_body"> Selezionare nella lista la scheda da rimuovere;</text:p>
        </text:list-item>
        <text:list-item>
          <text:p text:style-name="Text_20_body"> Premere il pulsante <text:span text:style-name="Strong_20_Emphasis">Elimina</text:span>;</text:p>
        </text:list-item>
        <text:list-item>
          <text:p text:style-name="Text_20_body"> Rispondere <text:span text:style-name="Strong_20_Emphasis">Si</text:span> al messaggio di conferma.</text:p>
        </text:list-item>
      </text:list>
      <text:h text:style-name="Heading_20_3" text:outline-level="3"><text:bookmark-start text:name="programmi_della_scheda_in_archivio"/>Programmi della scheda in archivio<text:bookmark-end text:name="programmi_della_scheda_in_archivio"/></text:h>
      <text:p text:style-name="Text_20_body">
Tramite il pannello <text:span text:style-name="Strong_20_Emphasis">Programmi</text:span> è possibile modificare i programmi della scheda selezionata.</text:p>
      <text:p text:style-name="Text_20_body">Per aggiungere un programma ad un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destra il programma da aggiungere;</text:p>
        </text:list-item>
        <text:list-item>
          <text:p text:style-name="Text_20_body"> Premere il pulsante <text:span text:style-name="Strong_20_Emphasis">Aggiungi</text:span>.</text:p>
        </text:list-item>
      </text:list>
      <text:p text:style-name="Text_20_body">
Per eliminare un programma da un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sinistra il programma da rimuovere;</text:p>
        </text:list-item>
        <text:list-item>
          <text:p text:style-name="Text_20_body"> Premere il pulsante <text:span text:style-name="Strong_20_Emphasis">Rimuovi</text:span>.</text:p>
        </text:list-item>
      </text:list>
      <text:p text:style-name="Text_20_body">
Per spostare un programma nella scheda di collaudo:</text:p>
      <text:list text:style-name="List_20_1">
        <text:list-item>
          <text:p text:style-name="Text_20_body"> Selezione il Tipo prodotto;</text:p>
        </text:list-item>
        <text:list-item>
          <text:p text:style-name="Text_20_body"> Selezionare il programma;</text:p>
        </text:list-item>
        <text:list-item>
          <text:p text:style-name="Text_20_body"> Selezionare nella lista a sinistra il programma da spostare;</text:p>
        </text:list-item>
        <text:list-item>
          <text:p text:style-name="Text_20_body"> Premere il pulsante <draw:frame draw:style-name="media" draw:name="" text:anchor-type="as-char" draw:z-index="0" svg:width="0.42333333333333cm" svg:height="0.42333333333333cm"><draw:image xlink:href="Pictures/94ef1c1c3faeee2eb3ad70e13fe92e86.png" xlink:type="simple" xlink:show="embed" xlink:actuate="onLoad"/></draw:frame> per spostare il programma in alto o il pulsante <draw:frame draw:style-name="media" draw:name="" text:anchor-type="as-char" draw:z-index="0" svg:width="0.42333333333333cm" svg:height="0.42333333333333cm"><draw:image xlink:href="Pictures/9c4e9c3a9560cca59a72037fccd939aa.png" xlink:type="simple" xlink:show="embed" xlink:actuate="onLoad"/></draw:frame> per spostarlo in basso.</text:p>
        </text:list-item>
      </text:list>
      <text:h text:style-name="Heading_20_3" text:outline-level="3"><text:bookmark-start text:name="attivita_della_scheda_in_archivio"/>Attività della scheda in archivio<text:bookmark-end text:name="attivita_della_scheda_in_archivio"/></text:h>
      <text:p text:style-name="Text_20_body">
Tramite il pannello <text:span text:style-name="Strong_20_Emphasis">Attività</text:span> è possibile modificare le attività della scheda selezionata.</text:p>
      <text:p text:style-name="Text_20_body">Per ogni attività è necessario fornire le seguenti informazioni:</text:p>
      <text:list text:style-name="List_20_1">
        <text:list-item>
          <text:p text:style-name="Text_20_body"> <text:span text:style-name="Strong_20_Emphasis">Ciclo inizio:</text:span> Il ciclo dove iniziare ad eseguire l'attività;</text:p>
        </text:list-item>
        <text:list-item>
          <text:p text:style-name="Text_20_body"> <text:span text:style-name="Strong_20_Emphasis">Ripetizioni:</text:span> Il numero di ripetizioni dell'attività;</text:p>
        </text:list-item>
        <text:list-item>
          <text:p text:style-name="Text_20_body"> <text:span text:style-name="Strong_20_Emphasis">Passo:</text:span> Il numero di cicli tra un'esecuzione dell'attività e la successiva.</text:p>
        </text:list-item>
      </text:list>
      <text:p text:style-name="Text_20_body">
Per aggiungere un'attività ad una scheda di collaudo:</text:p>
      <text:list text:style-name="List_20_1">
        <text:list-item>
          <text:p text:style-name="Text_20_body"> Selezionare nella lista a destra l'attività da aggiungere;</text:p>
        </text:list-item>
        <text:list-item>
          <text:p text:style-name="Text_20_body"> Inserire i parametri dell'attività;</text:p>
        </text:list-item>
        <text:list-item>
          <text:p text:style-name="Text_20_body"> Premere il pulsante <text:span text:style-name="Strong_20_Emphasis">Aggiungi</text:span>.</text:p>
        </text:list-item>
      </text:list>
      <text:p text:style-name="Text_20_body">
Per eliminare un'attività da una scheda di collaudo:</text:p>
      <text:list text:style-name="List_20_1">
        <text:list-item>
          <text:p text:style-name="Text_20_body"> Selezionare nella lista a sinistra l'attività da rimuovere;</text:p>
        </text:list-item>
        <text:list-item>
          <text:p text:style-name="Text_20_body"> Premere il pulsante <text:span text:style-name="Strong_20_Emphasis">Rimuovi</text:span>.</text:p>
        </text:list-item>
      </text:list>
      <text:h text:style-name="Heading_20_2" text:outline-level="2"><text:bookmark-start text:name="definizioni_ingressi"/>Definizioni ingressi<text:bookmark-end text:name="definizioni_ingressi"/></text:h>
      <text:p text:style-name="Text_20_body">
In questo archivio l'operatore deve creare tutte le definizioni degli ingressi più comuni da utilizzare in seguito nelle configurazioni ingressi, a seconda del tipo di prodotto.</text:p>
      <text:p text:style-name="Text_20_body">Per aprire la finestra di gestione selezionare <text:span text:style-name="Emphasis">Archivio → Definizioni ingressi</text:span> dalla barra dei menù.</text:p>
      <text:p text:style-name="Text_20_body"><draw:frame draw:style-name="mediacenter" draw:name="" text:anchor-type="paragraph" draw:z-index="0" svg:width="9.2604166666667cm" svg:height="9.2339583333333cm"><draw:image xlink:href="Pictures/ed31f00e56d1d03aa38c95a5f54fe8ff.jpg" xlink:type="simple" xlink:show="embed" xlink:actuate="onLoad"/></draw:frame></text:p>
      <text:p text:style-name="Text_20_body">Per ogni definizione è necessario fornire le seguenti informazioni:</text:p>
      <text:list text:style-name="List_20_1">
        <text:list-item>
          <text:p text:style-name="Text_20_body"> <text:span text:style-name="Strong_20_Emphasis">Tipo ingresso:</text:span> Selezionare dalla lista il tipo di ingresso;</text:p>
        </text:list-item>
        <text:list-item>
          <text:p text:style-name="Text_20_body"> <text:span text:style-name="Strong_20_Emphasis">Descrizione:</text:span> Una breve descrizione associata all'ingresso;</text:p>
        </text:list-item>
        <text:list-item>
          <text:p text:style-name="Text_20_body"> <text:span text:style-name="Strong_20_Emphasis">Colore:</text:span> Il colore da utilizzare nel grafico.</text:p>
        </text:list-item>
      </text:list>
      <text:p text:style-name="Text_20_body">
Per inserire un nuovo ingresso:</text:p>
      <text:list text:style-name="List_20_1">
        <text:list-item>
          <text:p text:style-name="Text_20_body"> Selezionare il tipo di prodotto;</text:p>
        </text:list-item>
        <text:list-item>
          <text:p text:style-name="Text_20_body"> Premere il pulsante <text:span text:style-name="Strong_20_Emphasis">Nuovo</text:span>;</text:p>
        </text:list-item>
        <text:list-item>
          <text:p text:style-name="Text_20_body"> Inserire le informazioni;</text:p>
        </text:list-item>
        <text:list-item>
          <text:p text:style-name="Text_20_body"> Premere il pulsante <text:span text:style-name="Strong_20_Emphasis">Aggiorna</text:span>.</text:p>
        </text:list-item>
      </text:list>
      <text:p text:style-name="Text_20_body">
Per modificare un ingresso:</text:p>
      <text:list text:style-name="List_20_1">
        <text:list-item>
          <text:p text:style-name="Text_20_body"> Selezionare il tipo di prodotto;</text:p>
        </text:list-item>
        <text:list-item>
          <text:p text:style-name="Text_20_body"> Selezionare nella lista l’ingresso;</text:p>
        </text:list-item>
        <text:list-item>
          <text:p text:style-name="Text_20_body"> Modificare le informazioni;</text:p>
        </text:list-item>
        <text:list-item>
          <text:p text:style-name="Text_20_body"> Premere il pulsante <text:span text:style-name="Strong_20_Emphasis">Aggiorna</text:span>.</text:p>
        </text:list-item>
      </text:list>
      <text:p text:style-name="Text_20_body">
Per eliminare un ingresso:</text:p>
      <text:list text:style-name="List_20_1">
        <text:list-item>
          <text:p text:style-name="Text_20_body"> Selezionare il tipo di prodotto;</text:p>
        </text:list-item>
        <text:list-item>
          <text:p text:style-name="Text_20_body"> Selezionare nella lista l’ingresso da rimuovere;</text:p>
        </text:list-item>
        <text:list-item>
          <text:p text:style-name="Text_20_body"> Premere il pulsante <text:span text:style-name="Strong_20_Emphasis">Elimina</text:span>.</text:p>
        </text:list-item>
      </text:list>
      <text:h text:style-name="Heading_20_2" text:outline-level="2"><text:bookmark-start text:name="configurazioni_ingressi"/>Configurazioni ingressi<text:bookmark-end text:name="configurazioni_ingressi"/></text:h>
      <text:p text:style-name="Text_20_body">
E' possibile definire dei raggruppamenti di ingressi che caricandoli nella postazione velocizzano le operazioni di configurazione dei canali utilizzati.</text:p>
      <text:p text:style-name="Text_20_body">Per aprire la finestra di gestione selezionare <text:span text:style-name="Emphasis">Archivio → Configurazioni</text:span> dalla barra dei menù.</text:p>
      <text:p text:style-name="Text_20_body"><draw:frame draw:style-name="mediacenter" draw:name="" text:anchor-type="paragraph" draw:z-index="0" svg:width="10.583333333333cm" svg:height="10.583333333333cm"><draw:image xlink:href="Pictures/1e0a27c699310c68a63bd69bfe581bed.png" xlink:type="simple" xlink:show="embed" xlink:actuate="onLoad"/></draw:frame></text:p>
      <text:p text:style-name="Text_20_body">Per creare una nuova configurazione:</text:p>
      <text:list text:style-name="List_20_1">
        <text:list-item>
          <text:p text:style-name="Text_20_body"> Selezionare il tipo di prodotto;</text:p>
        </text:list-item>
        <text:list-item>
          <text:p text:style-name="Text_20_body"> Premere il pulsante <text:span text:style-name="Strong_20_Emphasis">Nuova</text:span>;</text:p>
        </text:list-item>
        <text:list-item>
          <text:p text:style-name="Text_20_body"> Inserire il nome della configurazione;</text:p>
        </text:list-item>
        <text:list-item>
          <text:p text:style-name="Text_20_body"> Premere il pulsante <text:span text:style-name="Strong_20_Emphasis">Aggiorna</text:span>.</text:p>
        </text:list-item>
      </text:list>
      <text:p text:style-name="Text_20_body">
Per modificare il nome:</text:p>
      <text:list text:style-name="List_20_1">
        <text:list-item>
          <text:p text:style-name="Text_20_body"> Selezionare il tipo di prodotto;</text:p>
        </text:list-item>
        <text:list-item>
          <text:p text:style-name="Text_20_body"> Selezionare nella lista la configurazione;</text:p>
        </text:list-item>
        <text:list-item>
          <text:p text:style-name="Text_20_body"> Modificare il nome della configurazione;</text:p>
        </text:list-item>
        <text:list-item>
          <text:p text:style-name="Text_20_body"> Premere il pulsante <text:span text:style-name="Strong_20_Emphasis">Aggiorna</text:span>.</text:p>
        </text:list-item>
      </text:list>
      <text:p text:style-name="Text_20_body">
Per eliminare una configurazione:</text:p>
      <text:list text:style-name="List_20_1">
        <text:list-item>
          <text:p text:style-name="Text_20_body"> Selezionare il tipo di prodotto;</text:p>
        </text:list-item>
        <text:list-item>
          <text:p text:style-name="Text_20_body"> Selezionare nella lista in alto la configurazione;</text:p>
        </text:list-item>
        <text:list-item>
          <text:p text:style-name="Text_20_body"> Premere il pulsante <text:span text:style-name="Strong_20_Emphasis">Elimina</text:span>.</text:p>
        </text:list-item>
      </text:list>
      <text:h text:style-name="Heading_20_3" text:outline-level="3"><text:bookmark-start text:name="aggiunta_e_rimozione_di_ingressi_alla_configurazione"/>Aggiunta e rimozione di ingressi alla configurazione<text:bookmark-end text:name="aggiunta_e_rimozione_di_ingressi_alla_configurazione"/></text:h>
      <text:p text:style-name="Text_20_body">
Per aggiungere un ingresso alla configurazione:</text:p>
      <text:list text:style-name="List_20_1">
        <text:list-item>
          <text:p text:style-name="Text_20_body"> Selezionare l'ingresso nella lista a destra;</text:p>
        </text:list-item>
        <text:list-item>
          <text:p text:style-name="Text_20_body"> Premere il pulsante <text:span text:style-name="Strong_20_Emphasis">Aggiungi</text:span>.</text:p>
        </text:list-item>
      </text:list>
      <text:p text:style-name="Text_20_body">
Per rimuovere un ingresso dalla configurazione:</text:p>
      <text:list text:style-name="List_20_1">
        <text:list-item>
          <text:p text:style-name="Text_20_body"> Selezionare l'ingresso nella lista a sinistra;</text:p>
        </text:list-item>
        <text:list-item>
          <text:p text:style-name="Text_20_body"> Premere il pulsante <text:span text:style-name="Strong_20_Emphasis">Rimuovi</text:span>.</text:p>
        </text:list-item>
      </text:list>
      <text:p text:style-name="Text_20_body">
Premendo il pulsante <text:span text:style-name="Strong_20_Emphasis">Apri</text:span> si accede alla gestione delle definizioni degli ingressi (vedi paragrafo precedente).</text:p>
      <text:h text:style-name="Heading_20_2" text:outline-level="2"><text:bookmark-start text:name="operatori"/>Operatori<text:bookmark-end text:name="operatori"/></text:h>
      <text:p text:style-name="Text_20_body">
La gestione degli operatori è limitata agli operatori che hanno permessi di amministratore.</text:p>
      <text:p text:style-name="Text_20_body">Per aprire la finestra di gestione selezionare <text:span text:style-name="Emphasis">Archivio → Operatori</text:span> dalla barra dei menù.</text:p>
      <text:p text:style-name="Text_20_body"><draw:frame draw:style-name="mediacenter" draw:name="" text:anchor-type="paragraph" draw:z-index="0" svg:width="7.9375cm" svg:height="7.1966666666667cm"><draw:image xlink:href="Pictures/0e9b293acb0f75197a6a855a6542bf0f.png" xlink:type="simple" xlink:show="embed" xlink:actuate="onLoad"/></draw:frame></text:p>
      <text:p text:style-name="Text_20_body">All'apertura vengono automaticamente caricati tutti gli operatori. Per visualizzarne solamente uno o un elenco ristretto servirsi delle caselle di testo per l'inserimento dei criteri di ricerca e premere il tasto <text:span text:style-name="Strong_20_Emphasis">Aggiorna</text:span>.</text:p>
      <text:p text:style-name="Text_20_body">Per ogni operatore è necessario fornire le seguenti informazioni:</text:p>
      <text:list text:style-name="List_20_1">
        <text:list-item>
          <text:p text:style-name="Text_20_body"> <text:span text:style-name="Strong_20_Emphasis">Codice:</text:span> Un codice composto da tre cifre numeriche;</text:p>
        </text:list-item>
        <text:list-item>
          <text:p text:style-name="Text_20_body"> <text:span text:style-name="Strong_20_Emphasis">Operatore:</text:span> Il nome dell'operatore;</text:p>
        </text:list-item>
        <text:list-item>
          <text:p text:style-name="Text_20_body"> <text:span text:style-name="Strong_20_Emphasis">Tipo:</text:span> Il tipo di operatore (amministratore o utente).</text:p>
        </text:list-item>
      </text:list>
      <text:p text:style-name="Text_20_body">
Per aggiungere un operatore:</text:p>
      <text:list text:style-name="List_20_1">
        <text:list-item>
          <text:p text:style-name="Text_20_body"> Premere il pulsante <text:span text:style-name="Strong_20_Emphasis">Nuovo</text:span>;</text:p>
        </text:list-item>
        <text:list-item>
          <text:p text:style-name="Text_20_body"> Inserire i dati dell'operatore nella nuova finestra visualizzata;</text:p>
        </text:list-item>
      </text:list>
      <text:p text:style-name="Text_20_body">
<draw:frame draw:style-name="mediacenter" draw:name="" text:anchor-type="paragraph" draw:z-index="0" svg:width="3.96875cm" svg:height="3.0427083333333cm"><draw:image xlink:href="Pictures/d4f94ec4721f70ba730de5eb11670f83.png" xlink:type="simple" xlink:show="embed" xlink:actuate="onLoad"/></draw:frame>
</text:p>
      <text:list text:style-name="List_20_1">
        <text:list-item>
          <text:p text:style-name="Text_20_body"> Premere il pulsante <text:span text:style-name="Strong_20_Emphasis">Ok</text:span>.</text:p>
        </text:list-item>
      </text:list>
      <text:p text:style-name="Text_20_body">
Per modificare un operatore:</text:p>
      <text:list text:style-name="List_20_1">
        <text:list-item>
          <text:p text:style-name="Text_20_body"> Selezionare l'operatore dalla lista;</text:p>
        </text:list-item>
        <text:list-item>
          <text:p text:style-name="Text_20_body"> Premere il pulsante <text:span text:style-name="Strong_20_Emphasis">Modifica</text:span>;</text:p>
        </text:list-item>
        <text:list-item>
          <text:p text:style-name="Text_20_body"> Modificare i dati dell'operatore;</text:p>
        </text:list-item>
        <text:list-item>
          <text:p text:style-name="Text_20_body"> Premere il pulsante <text:span text:style-name="Strong_20_Emphasis">Ok</text:span>.</text:p>
        </text:list-item>
      </text:list>
      <text:p text:style-name="Text_20_body">
Per eliminare un operatore:</text:p>
      <text:list text:style-name="List_20_1">
        <text:list-item>
          <text:p text:style-name="Text_20_body"> Selezionare l'operatore dalla lista;</text:p>
        </text:list-item>
        <text:list-item>
          <text:p text:style-name="Text_20_body"> Premere il pulsante <text:span text:style-name="Strong_20_Emphasis">Elimina</text:span>.</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operatore rimosso non può più essere ripristinato. Anche aggiungendone un'altro con lo stesso nome e codice <text:line-break/>per il sistema è comunque un nuovo operatore.</text:p>
          </table:table-cell>
        </table:table-row>
      </table:table>
      <text:h text:style-name="Heading_20_1" text:outline-level="1"><text:bookmark-start text:name="opzioni"/>Opzioni<text:bookmark-end text:name="opzioni"/></text:h>
      <text:p text:style-name="Text_20_body">
La finestra di gestione delle opzioni è accessibile selezionando <text:span text:style-name="Emphasis">File → Opzioni</text:span> dal menù principale.</text:p>
      <text:p text:style-name="Text_20_body"><draw:frame draw:style-name="mediacenter" draw:name="" text:anchor-type="paragraph" draw:z-index="0" svg:width="5.2916666666667cm" svg:height="2.9633333333333cm"><draw:image xlink:href="Pictures/82caa4db03996609455ba58948d90acc.png" xlink:type="simple" xlink:show="embed" xlink:actuate="onLoad"/></draw:frame>
</text:p>
      <text:h text:style-name="Heading_20_2" text:outline-level="2"><text:bookmark-start text:name="opzioni_ingressi_digitali"/>Opzioni ingressi digitali<text:bookmark-end text:name="opzioni_ingressi_digitali"/></text:h>
      <text:p text:style-name="Text_20_body">
Le opzioni di questo pannello saranno utilizzate sono nel caso siano stati configurati ingressi digitali. È possibile:
</text:p>
      <text:list text:style-name="List_20_1">
        <text:list-item>
          <text:p text:style-name="Text_20_body"> Attivare o disattivare l'emissione di un segnale acustico quando viene rilevata la chiusura del contatto di un ingresso digitale utilizzato come allarme. </text:p>
        </text:list-item>
        <text:list-item>
          <text:p text:style-name="Text_20_body"> Impostare l'intervallo in secondi tra un segnale acustico e il successivo durante lo stato di allarme.</text:p>
        </text:list-item>
      </text:list>
      <text:h text:style-name="Heading_20_1" text:outline-level="1"><text:bookmark-start text:name="funzioni_di_stampa"/>Funzioni di stampa<text:bookmark-end text:name="funzioni_di_stampa"/></text:h>
      <text:p text:style-name="Text_20_body">
L'applicazione prevede varie funzioni di stampa alcune accessibili dal menù principale ed altre dalla finestra di visualizzazione delle prove. </text:p>
      <text:h text:style-name="Heading_20_2" text:outline-level="2"><text:bookmark-start text:name="stampa_scheda_di_collaudo"/>Stampa scheda di collaudo<text:bookmark-end text:name="stampa_scheda_di_collaudo"/></text:h>
      <text:p text:style-name="Text_20_body">E’ possibile stampare la scheda del collaudo dalla schermata principale tramite uno dei seguenti metodi:</text:p>
      <text:list text:style-name="List_20_1">
        <text:list-item>
          <text:p text:style-name="Text_20_body"> selezionare la postazione con il tasto destro del mouse e scegliere <text:span text:style-name="Emphasis">Postazione → Stampa → Scheda</text:span> dal menù che compare;</text:p>
        </text:list-item>
        <text:list-item>
          <text:p text:style-name="Text_20_body"> selezionare la postazione con il tasto sinistro del mouse e premere il seguente pulsante della barra degli strumenti;</text:p>
        </text:list-item>
      </text:list>
      <text:p text:style-name="Text_20_body">
<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La stampa contiene i dati anagrafici della postazione e i dettagli di tutti i programmi presenti nella scheda di collaudo.</text:p>
      <text:h text:style-name="Heading_20_2" text:outline-level="2"><text:bookmark-start text:name="stampa_report_di_collaudo"/>Stampa report di collaudo<text:bookmark-end text:name="stampa_report_di_collaudo"/></text:h>
      <text:p text:style-name="Text_20_body">È possibile stampare il report del collaudo dalla schermata principale tramite uno dei seguenti metodi:</text:p>
      <text:list text:style-name="List_20_1">
        <text:list-item>
          <text:p text:style-name="Text_20_body"> selezionare la postazione con il tasto destro del mouse e scegliere <text:span text:style-name="Emphasis">Postazione → Stampa → Report</text:span> dal menù che compare;</text:p>
        </text:list-item>
        <text:list-item>
          <text:p text:style-name="Text_20_body"> selezionare la postazione con il tasto sinistro del mouse e premere il seguente pulsante della barra degli strumenti; <text:line-break/></text:p>
        </text:list-item>
      </text:list>
      <text:p text:style-name="Text_20_body">
<draw:frame draw:style-name="mediacenter" draw:name="" text:anchor-type="paragraph" draw:z-index="0" svg:width="0.84666666666667cm" svg:height="0.84666666666667cm"><draw:image xlink:href="Pictures/9d9e85ab9f2050da1085e20ba7ceae12.png" xlink:type="simple" xlink:show="embed" xlink:actuate="onLoad"/></draw:frame></text:p>
      <text:p text:style-name="Text_20_body">La stampa contiene i dati anagrafici della postazione e i dettagli di tutti i cicli eseguiti sul collaudo attivo nella postazione.</text:p>
      <text:h text:style-name="Heading_20_2" text:outline-level="2"><text:bookmark-start text:name="stampa_report_excel"/>Stampa report Excel<text:bookmark-end text:name="stampa_report_excel"/></text:h>
      <text:p text:style-name="Text_20_body">È possibile stampare il report Excel™ del collaudo dalla schermata principale tramite uno dei seguenti modi:</text:p>
      <text:list text:style-name="List_20_1">
        <text:list-item>
          <text:p text:style-name="Text_20_body"> selezionare la postazione con il tasto destro del mouse e scegliere <text:span text:style-name="Emphasis">Postazione → Stampa → Report XLS</text:span> dal menù che compare;</text:p>
        </text:list-item>
        <text:list-item>
          <text:p text:style-name="Text_20_body"> selezionare la postazione con il tasto sinistro del mouse e premere il seguente pulsante della barra degli strumenti; <text:line-break/></text:p>
        </text:list-item>
      </text:list>
      <text:p text:style-name="Text_20_body">   <draw:frame draw:style-name="mediacenter" draw:name="" text:anchor-type="paragraph" draw:z-index="0" svg:width="0.84666666666667cm" svg:height="0.84666666666667cm"><draw:image xlink:href="Pictures/cc1209c34f41f1fdf259d197818cb0ca.png" xlink:type="simple" xlink:show="embed" xlink:actuate="onLoad"/></draw:frame></text:p>
      <text:h text:style-name="Heading_20_2" text:outline-level="2"><text:bookmark-start text:name="stampa_pianificazione_attivita"/>Stampa pianificazione attività<text:bookmark-end text:name="stampa_pianificazione_attivita"/></text:h>
      <text:p text:style-name="Text_20_body">
È possibile stampare un report delle attività da eseguire dalla schermata principale tramite la seguente procedura:
</text:p>
      <text:list text:style-name="List_20_1">
        <text:list-item>
          <text:p text:style-name="Text_20_body"> Scegliere <text:span text:style-name="Emphasis">File → Stampa attività</text:span> dal menù principale.</text:p>
        </text:list-item>
      </text:list>
      <text:p text:style-name="Text_20_body">
<draw:frame draw:style-name="mediacenter" draw:name="" text:anchor-type="paragraph" draw:z-index="0" svg:width="5.2916666666667cm" svg:height="4.6566666666667cm"><draw:image xlink:href="Pictures/c37f19a10cf4c0278460e91a1d1b283b.png" xlink:type="simple" xlink:show="embed" xlink:actuate="onLoad"/></draw:frame></text:p>
      <text:p text:style-name="Text_20_body">Dopo l'inserimento dei parametri, verrà stampata una previsione dei cicli e delle attività da compiere per tutte le postazioni con collaudo attivo. I parametri sono:</text:p>
      <text:list text:style-name="List_20_1">
        <text:list-item>
          <text:p text:style-name="Text_20_body"> <text:span text:style-name="Strong_20_Emphasis">Giornaliera</text:span> o <text:span text:style-name="Strong_20_Emphasis">Settimanale</text:span>: quanti giorni il report deve tenere in considerazione. Se si seleziona l'opzione <text:span text:style-name="Emphasis">settimanale</text:span>, occorre impostare anche il numero di giorni (da 2 a 7);</text:p>
        </text:list-item>
        <text:list-item>
          <text:p text:style-name="Text_20_body"> <text:span text:style-name="Strong_20_Emphasis">Cicli al giorno</text:span>: se abilitata, si potranno impostare il numero di cicli al giorno che si vuole effettuare. Altrimenti, verrà calcolata una media in base ai cicli già eseguiti per ciascuna postazione.</text:p>
        </text:list-item>
      </text:list>
      <text:h text:style-name="Heading_20_2" text:outline-level="2"><text:bookmark-start text:name="stampa_report_del_ciclo"/>Stampa report del ciclo<text:bookmark-end text:name="stampa_report_del_ciclo"/></text:h>
      <text:p text:style-name="Text_20_body">
Nella schermata di visualizzazione delle prove, è possibile stampare il report di un ciclo con la seguente procedura:</text:p>
      <text:list text:style-name="List_20_1">
        <text:list-item>
          <text:p text:style-name="Text_20_body"> selezionare nella lista il ciclo di cui si vuole stampare il grafico;</text:p>
        </text:list-item>
        <text:list-item>
          <text:p text:style-name="Text_20_body"> premere il seguente pulsante nella barra degli strumenti della schermata di visualizzazione prove; <text:line-break/></text:p>
        </text:list-item>
      </text:list>
      <text:p text:style-name="Text_20_body"><draw:frame draw:style-name="mediacenter" draw:name="" text:anchor-type="paragraph" draw:z-index="0" svg:width="0.84666666666667cm" svg:height="0.84666666666667cm"><draw:image xlink:href="Pictures/3eebdbe794f42bd35db47505e8a92b21.png" xlink:type="simple" xlink:show="embed" xlink:actuate="onLoad"/></draw:frame></text:p>
      <text:p text:style-name="Text_20_body">La stampa contiene i dati anagrafici della postazione, tutti i dettagli del ciclo attivo (programma, grafico delle curve dei valori, ingressi della postazione) e il risultato del collaudo.</text:p>
      <text:h text:style-name="Heading_20_1" text:outline-level="1"><text:bookmark-start text:name="valori_ingressi_della_postazione"/>Valori ingressi della postazione<text:bookmark-end text:name="valori_ingressi_della_postazione"/></text:h>
      <text:p text:style-name="Text_20_body">
La finestra visualizza nella prima lista i valori degli ingressi della postazione selezionata e la seconda lista i valori degli ingressi della linea a cui appartiene la postazione.</text:p>
      <text:p text:style-name="Text_20_body"><draw:frame draw:style-name="mediacenter" draw:name="" text:anchor-type="paragraph" draw:z-index="0" svg:width="5.2916666666667cm" svg:height="8.09625cm"><draw:image xlink:href="Pictures/b80fb238e4437814922557a7f0e6ab6d.png" xlink:type="simple" xlink:show="embed" xlink:actuate="onLoad"/></draw:frame></text:p>
      <text:h text:style-name="Heading_20_1" text:outline-level="1"><text:bookmark-start text:name="notifiche_sonore"/>Notifiche sonore<text:bookmark-end text:name="notifiche_sonore"/></text:h>
      <text:p text:style-name="Text_20_body">
Le notifiche sonore sono una funzione utilizzabile se sono presenti uno o più ingressi digitali. È possibile attivare questa funzione tramite la finestra <text:span text:style-name="Strong_20_Emphasis">Opzioni</text:span>.</text:p>
      <text:p text:style-name="Text_20_body">Quando la notifica sonora è attiva, è possibile arrestarla:</text:p>
      <text:list text:style-name="List_20_1">
        <text:list-item>
          <text:p text:style-name="Text_20_body"> selezionando <text:span text:style-name="Emphasis">File → Arresta notifica sonora</text:span> dal menù principale;</text:p>
        </text:list-item>
        <text:list-item>
          <text:p text:style-name="Text_20_body"> utilizzando il seguente tasto della barra degli strumenti:</text:p>
        </text:list-item>
      </text:list>
      <text:p text:style-name="Text_20_body"><draw:frame draw:style-name="mediacenter" draw:name="" text:anchor-type="paragraph" draw:z-index="0" svg:width="0.84666666666667cm" svg:height="0.84666666666667cm"><draw:image xlink:href="Pictures/dc7f9d015ef0fe96e6cf20b19e6ab8c5.png" xlink:type="simple" xlink:show="embed" xlink:actuate="onLoad"/></draw:frame></text:p>
      <text:h text:style-name="Heading_20_1" text:outline-level="1"><text:bookmark-start text:name="eventi"/>Eventi<text:bookmark-end text:name="eventi"/></text:h>
      <text:p text:style-name="Text_20_body">
Nella finestra di visualizzazione degli eventi è possibile osservare tutti gli errori che si sono verificati durante l’esecuzione dell’applicazione.</text:p>
      <text:p text:style-name="Text_20_body">Per aprire la finestra, occorre procedere in uno dei due seguenti modi:</text:p>
      <text:list text:style-name="List_20_1">
        <text:list-item>
          <text:p text:style-name="Text_20_body"> scegliere <text:span text:style-name="Emphasis">File → Eventi</text:span> dalla barra dei menù della schermata principale;</text:p>
        </text:list-item>
        <text:list-item>
          <text:p text:style-name="Text_20_body"> premere il seguente pulsante dalla barra degli strumenti della schermata principale; <text:line-break/><draw:frame draw:style-name="mediacenter" draw:name="" text:anchor-type="paragraph" draw:z-index="0" svg:width="0.84666666666667cm" svg:height="0.84666666666667cm"><draw:image xlink:href="Pictures/14327b2a5c486e7e62c093273209ca29.png" xlink:type="simple" xlink:show="embed" xlink:actuate="onLoad"/></draw:frame></text:p>
        </text:list-item>
      </text:list>
      <text:p text:style-name="Text_20_body">
Per ogni evento vengono visualizzati il tipo: errore, avviso o informazione, la data e l’ora in cui si è verificato e il messaggio.
Facendo doppio click su un evento nella lista viene aperta una finestra che mostra ulteriori dettagli su di esso.</text:p>
      <text:p text:style-name="Text_20_body"><draw:frame draw:style-name="mediacenter" draw:name="" text:anchor-type="paragraph" draw:z-index="0" svg:width="10.583333333333cm" svg:height="5.7414583333333cm"><draw:image xlink:href="Pictures/fd3586d1cc1c8d0a4268075c04cce171.png" xlink:type="simple" xlink:show="embed" xlink:actuate="onLoad"/></draw:frame></text:p>
      <text:p text:style-name="Text_20_body">Per svuotare la lista degli eventi occorre scegliere <text:span text:style-name="Strong_20_Emphasis">Svuota</text:span> dalla barra dei menù della finestra.</text:p>
      <text:h text:style-name="Heading_20_1" text:outline-level="1"><text:bookmark-start text:name="gestione_scanner_e_palmari"/>Gestione scanner e palmari<text:bookmark-end text:name="gestione_scanner_e_palmari"/></text:h>
      <text:p text:style-name="Text_20_body">
CQ_FX_WiFi prevede anche l'utilizzo di palmari Datalogic Elf ® e di scanner Dragon ® tramite i quali è possibile eseguire le funzioni più comuni e di routine direttamente dalle postazioni di collaudo.</text:p>
      <text:p text:style-name="Text_20_body"><draw:frame draw:style-name="media" draw:name="" text:anchor-type="as-char" draw:z-index="0" svg:width="5.23875cm" svg:height="5.23875cm"><draw:image xlink:href="Pictures/564a13a2fe1041188a4015017f05c069.png" xlink:type="simple" xlink:show="embed" xlink:actuate="onLoad"/></draw:frame> <draw:frame draw:style-name="media" draw:name="" text:anchor-type="as-char" draw:z-index="0" svg:width="2.6458333333333cm" svg:height="6.1647916666667cm"><draw:image xlink:href="Pictures/8b9c89ba50dd65492e1b371c2f623cbb.jpg" xlink:type="simple" xlink:show="embed" xlink:actuate="onLoad"/></draw:frame></text:p>
      <text:p text:style-name="Text_20_body">Le impostazioni di connessione e configurazione sono memorizzate nel file CQ_FX.exe.config.
La chiave COM_SCANNER identifica la porta seriale alla quale la base RF degli scanner è collegata mentre i numeri nella chiave SCANNER_BARCODE_SETTINGS identificano rispettivamente: 
</text:p>
      <text:list text:style-name="List_20_1">
        <text:list-item>
          <text:p text:style-name="Text_20_body"> lunghezza barcode del prodotto;</text:p>
        </text:list-item>
        <text:list-item>
          <text:p text:style-name="Text_20_body"> carattere di inizio del codice del modello;</text:p>
        </text:list-item>
        <text:list-item>
          <text:p text:style-name="Text_20_body"> lunghezza del codice modello;</text:p>
        </text:list-item>
        <text:list-item>
          <text:p text:style-name="Text_20_body"> carattere di inizio serial number;</text:p>
        </text:list-item>
        <text:list-item>
          <text:p text:style-name="Text_20_body"> lunghezza del serial number;</text:p>
        </text:list-item>
        <text:list-item>
          <text:p text:style-name="Text_20_body"> carattere inizio codifica modello.</text:p>
        </text:list-item>
      </text:list>
      <text:p text:style-name="Text_20_body">
Per abilitare invece la gestione dei dispositivi Elf ® va configurata invece la porta di ascolto nella chiave UDP_SEVER_PORT. Ovviamente le impostazioni di lettura dei codici a barre sono comuni a quelle configurate per gli scanner Dragon.</text:p>
      <text:p text:style-name="Text_20_body">Nel programma è presente una funzione per l'importazione dei nuovi prodotti da un foglio di lavoro Excel che si attiva alla lettura di un codice modello non presente in archivio sia con lettore Dragon che Elf. Affinchè possa essere utilizzata, è necessario che il file “Importa.XLS” con l'elenco dei modelli sia situato nella stessa cartella dell'applicazione ed inoltre debbono essere configurate alcune chiavi come nel seguente esempio:</text:p>
      <text:p text:style-name="Source_20_Code"><text:s text:c="4"/><text:span text:style-name="highlight.395"><text:span text:style-name="highlight.396">&lt;add</text:span> <text:span text:style-name="highlight.397">key</text:span>=<text:span text:style-name="highlight.398">"IMPORTA_FOGLIO"</text:span> <text:span text:style-name="highlight.399">value</text:span>=<text:span text:style-name="highlight.400">"[Foglio1$]"</text:span><text:span text:style-name="highlight.401">/&gt;</text:span></text:span><text:line-break/><text:s text:c="4"/><text:span text:style-name="highlight.402"><text:span text:style-name="highlight.403">&lt;add</text:span> <text:span text:style-name="highlight.404">key</text:span>=<text:span text:style-name="highlight.405">"IMPORTA_COLONNA_CODICE"</text:span> <text:span text:style-name="highlight.406">value</text:span>=<text:span text:style-name="highlight.407">"[Codice Modello]"</text:span><text:span text:style-name="highlight.408">/&gt;</text:span></text:span><text:line-break/><text:s text:c="4"/><text:span text:style-name="highlight.409"><text:span text:style-name="highlight.410">&lt;add</text:span> <text:span text:style-name="highlight.411">key</text:span>=<text:span text:style-name="highlight.412">"IMPORTA_COLONNA_DESCRIZIONE"</text:span> <text:span text:style-name="highlight.413">value</text:span>=<text:span text:style-name="highlight.414">"[Descrizione Modello]"</text:span><text:span text:style-name="highlight.415">/&gt;</text:span></text:span></text:p>
      <text:p text:style-name="Text_20_body">Di seguito in questo capitolo sono riportate le funzioni del Datalogic Dragon ®, per l'utilizzo del palmare fare riferimento al manuale <text:span text:style-name="Strong_20_Emphasis">CQ_FX_Mobile</text:span>.</text:p>
      <text:h text:style-name="Heading_20_2" text:outline-level="2"><text:bookmark-start text:name="login_operatore"/>Login operatore<text:bookmark-end text:name="login_operatore"/></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base alla configurazione del sistema la funzione di login dell'operatore potrebbe anche non essere abilitata</text:p>
          </table:table-cell>
        </table:table-row>
      </table:table>
      <text:p text:style-name="Text_20_body">E' possibile effettuare il login leggendo il barcode del proprio codice oppure utilizzanto i tre tasti dello scanner. Per effettuare il login da tastiera:
</text:p>
      <text:list text:style-name="List_20_1">
        <text:list-item>
          <text:p text:style-name="Text_20_body"> Premere un qualsiasi tasto per accendere lo scanner e visualizzare la schermata di “sistema pron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list text:style-name="List_20_1">
        <text:list-item>
          <text:p text:style-name="Text_20_body"> Premere il tasto di destra <text:span text:style-name="Strong_20_Emphasis">&lt;LOGIN&gt;</text:spa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OPERATORE&lt;
<text:line-break/>&gt;000&lt;
<text:line-break/>&gt;^  &lt;
<text:line-break/>←1&gt;  &lt;OK&gt;  &lt;+1&gt;
</text:p>
          </table:table-cell>
        </table:table-row>
      </table:table>
      <text:list text:style-name="List_20_1">
        <text:list-item>
          <text:p text:style-name="Text_20_body"> Premere <text:span text:style-name="Strong_20_Emphasis">&lt; -1&gt;</text:span> o <text:span text:style-name="Strong_20_Emphasis">&lt;+1&gt;</text:span> per decrementare o incrementare la cifra indicata dal carattere <text:span text:style-name="Strong_20_Emphasis">^</text:span> ed il tasto <text:span text:style-name="Strong_20_Emphasis">&lt;OK&gt;</text:span> per confermare e passare alla successiva. Al termine premere nuovamente <text:span text:style-name="Strong_20_Emphasis">&lt;OK&gt;</text:span> per confermare ed accedere alla schermata di operatore autentica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AUTENTICATO&lt;
<text:line-break/> Operator1
<text:line-break/>
<text:line-break/>&lt;LOGOUT&gt;        
</text:p>
          </table:table-cell>
        </table:table-row>
      </table:table>
      <text:h text:style-name="Heading_20_2" text:outline-level="2"><text:bookmark-start text:name="logout_operatore"/>Logout operatore<text:bookmark-end text:name="logout_operatore"/></text:h>
      <text:p text:style-name="Text_20_body">
Se lo scanner deve essere utilizzato da un secondo peratore, è necessario prima effettuare il logout.
</text:p>
      <text:list text:style-name="List_20_1">
        <text:list-item>
          <text:p text:style-name="Text_20_body"> Dalla schermata di operatore autenticato premere il tasto <text:span text:style-name="Strong_20_Emphasis">&lt;LOGOUT&gt;</text:span> per tornare a quella iniziale di “sistema pron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h text:style-name="Heading_20_2" text:outline-level="2"><text:bookmark-start text:name="caricamento_di_un_prodotto"/>Caricamento di un prodotto<text:bookmark-end text:name="caricamento_di_un_prodotto"/></text:h>
      <text:p text:style-name="Text_20_body">
Il caricamento di un prodotto in una postazione vuota può essere effettuato anche tramite scanner. 
</text:p>
      <text:list text:style-name="List_20_1">
        <text:list-item>
          <text:p text:style-name="Text_20_body"> Leggere il barcode della postazione da caricare (vuota);</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VUOTA
<text:line-break/>
<text:line-break/>
<text:line-break/>   &gt;BARCODE&lt;
</text:p>
          </table:table-cell>
        </table:table-row>
      </table:table>
      <text:list text:style-name="List_20_1">
        <text:list-item>
          <text:p text:style-name="Text_20_body"> Leggere il barcode del prodotto da caricare. Se il codice modello non è presente nell'archivio prodotti, il software prova a cercare lo stesso codice nel file “Import.xls”. Se non è presente visualizzerà un messaggio di avviso altrimenti attende che l'operatore selezioni il tipo prodotto sia per un modello importato che non (nel caso il codice modello corrisponda a più tipi prodot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gt;I M P O R T A &lt;
<text:line-break/>&gt;TIPO  PRODOTTO&lt;
<text:line-break/>1/2:Forno
<text:line-break/>
</text:p>
          </table:table-cell>
        </table:table-row>
      </table:table>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TIPO  PRODOTTO&lt;<text:line-break/>
1/1:Forno
</text:p>
          </table:table-cell>
        </table:table-row>
      </table:table>
      <text:list text:style-name="List_20_1">
        <text:list-item>
          <text:p text:style-name="Text_20_body"> Cambiare il tipo prodotto con i tasti destro e sinistro e confermare con il tasto centrale per passare alla selezione della scheda di collaud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text:line-break/>&gt; S C H E D A  &lt;
<text:line-break/>2/2:(SCHEDA TEST 1)
<text:line-break/>
</text:p>
          </table:table-cell>
        </table:table-row>
      </table:table>
      <text:list text:style-name="List_20_1">
        <text:list-item>
          <text:p text:style-name="Text_20_body"> Scorrere l'elenco delle schede tramite i tasti destro e sinistro e confermare con il tasto centrale per passare all'inserimento della linea di produzion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text:line-break/>&gt; LINEA  PROD. &lt;
<text:line-break/>
<text:line-break/>&lt;CAN&gt;  &lt;OK&gt;     
</text:p>
          </table:table-cell>
        </table:table-row>
      </table:table>
      <text:list text:style-name="List_20_1">
        <text:list-item>
          <text:p text:style-name="Text_20_body"> Leggere il codice linea tramite lo scanner e premere <text:span text:style-name="Strong_20_Emphasis">&lt;CAN&gt;</text:span> per anullare l'inserimento altrimenti <text:span text:style-name="Strong_20_Emphasis">&lt;OK&gt;</text:span> per conferma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serimento della linea di produzione può essere tralasciato premendo direttamente <text:span text:style-name="Strong_20_Emphasis">&lt;OK&gt;</text:span></text:p>
          </table:table-cell>
        </table:table-row>
      </table:table>
      <text:h text:style-name="Heading_20_2" text:outline-level="2"><text:bookmark-start text:name="avvio_ciclo"/>Avvio ciclo<text:bookmark-end text:name="avvio_ciclo"/></text:h>
      <text:list text:style-name="List_20_1">
        <text:list-item>
          <text:p text:style-name="Text_20_body"> Per avviare un ciclo di acquisizione leggere il barcode della postazione in collaudo. Solo nel caso che siano previste delle attività da svolgere il terminale visualizza una schermata per confermarle, posporle o annullarl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21 STOP
<text:line-break/>pulizia
<text:line-break/> &lt;SI&gt; 1/2 &lt;NO&gt;
<text:line-break/>   &lt;RICORDA&gt;
</text:p>
          </table:table-cell>
        </table:table-row>
      </table:table>
      <text:list text:style-name="List_20_1">
        <text:list-item>
          <text:p text:style-name="Text_20_body"> Premere quindi <text:span text:style-name="Strong_20_Emphasis">&lt;SI&gt;</text:span> per confermare l'attività visualizzata, <text:span text:style-name="Strong_20_Emphasis">&lt;NO&gt;</text:span> per annullarla o altrimenti <text:span text:style-name="Strong_20_Emphasis">&lt;RICORDA&gt;</text:span> per posporla al ciclo successiv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CHIUSO
<text:line-break/>40:Fast220
<text:line-break/>21/21
<text:line-break/>21 STOP
</text:p>
          </table:table-cell>
        </table:table-row>
      </table:table>
      <text:list text:style-name="List_20_1">
        <text:list-item>
          <text:p text:style-name="Text_20_body"> Successivamente premere il tasto centrale per confermare l'avvio del tipo ciclo proposto oppure i tasti destro e sinistro per selezionare un tipo ciclo diverso. Se la Temperatura ed il Tempo del ciclo selezionato sono diversi da 0, prima di confermare l'avvio l'operatore può fornire una eventuale variazione sul valore propost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mperatura
<text:line-break/>←10&gt;  250 &lt;+10&gt;
</text:p>
          </table:table-cell>
        </table:table-row>
      </table:table>
      <text:list text:style-name="List_20_1">
        <text:list-item>
          <text:p text:style-name="Text_20_body"> Premere <text:span text:style-name="Strong_20_Emphasis">←10&gt;</text:span> o <text:span text:style-name="Strong_20_Emphasis">&lt;+10&gt;</text:span> per modificate la Temperatura o il Tempo a step di 10 e premere il tasto centrale per confermar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xt:line-break/>&lt;NUOVA S.&gt;
<text:line-break/>      &lt;OK&gt; &lt;CAN&gt;
</text:p>
          </table:table-cell>
        </table:table-row>
      </table:table>
      <text:list text:style-name="List_20_1">
        <text:list-item>
          <text:p text:style-name="Text_20_body"> Infine premere &lt;OK&gt; per confermare l'avvio oppure &lt;CAN&gt; per annullare. Se è stato scelto un ciclo diverso da quello proposto in automatico, tramite il tasto &lt;NUOVA S.&gt; è possibile per confermare l'avvio ed impostare il ciclo corrente come inizio di una nuova sequenza.</text:p>
        </text:list-item>
      </text:list>
      <text:h text:style-name="Heading_20_2" text:outline-level="2"><text:bookmark-start text:name="chiusura_o_interruzione_ciclo"/>Chiusura o interruzione ciclo<text:bookmark-end text:name="chiusura_o_interruzione_ciclo"/></text:h>
      <text:list text:style-name="List_20_1">
        <text:list-item>
          <text:p text:style-name="Text_20_body"> Leggere il barcode della postazion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ATTIVO
<text:line-break/>21 STOP
<text:line-break/>
<text:line-break/>&lt;STOP&gt;  &lt;CHIUDI&gt;
</text:p>
          </table:table-cell>
        </table:table-row>
      </table:table>
      <text:list text:style-name="List_20_1">
        <text:list-item>
          <text:p text:style-name="Text_20_body"> Premere il tasto <text:span text:style-name="Strong_20_Emphasis">&lt;STOP&gt;</text:span> per interromprere oppure <text:span text:style-name="Strong_20_Emphasis">&lt;CHIUDI&gt;</text:span> per chiudere e salvare il ciclo.</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02 ATTIVO
<text:line-break/>
<text:line-break/>INTERROMPI PROVA
<text:line-break/>   &lt;CONFERMA&gt;
</text:p>
          </table:table-cell>
        </table:table-row>
      </table:table>
      <text:list text:style-name="List_20_1">
        <text:list-item>
          <text:p text:style-name="Text_20_body"> Confermare con il tasto <text:span text:style-name="Strong_20_Emphasis">&lt;CONFERMA&gt;</text:span> altrimenti premere un qualsiasi altro tasto.</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