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jpeg" manifest:full-path="Pictures/8b9c89ba50dd65492e1b371c2f623cbb.jpg"/>
  <manifest:file-entry manifest:media-type="image/jpeg" manifest:full-path="Pictures/c12e52a1c5ea9b3ef602b675fbf416f5.jpg"/>
  <manifest:file-entry manifest:media-type="image/jpeg" manifest:full-path="Pictures/d727a25334a0725c8827e3a69270565b.jpg"/>
  <manifest:file-entry manifest:media-type="image/jpeg" manifest:full-path="Pictures/cdc58e0fd660ca8291ae3b9235392306.jpg"/>
  <manifest:file-entry manifest:media-type="image/jpeg" manifest:full-path="Pictures/8e84a9b435943758cfb5b4542529b371.jpg"/>
  <manifest:file-entry manifest:media-type="image/jpeg" manifest:full-path="Pictures/8b3967ce5ebbb6996b1c2aa369d83b69.jpg"/>
  <manifest:file-entry manifest:media-type="image/jpeg" manifest:full-path="Pictures/ee8ec436d3ae60d577421456fe7f7cd6.jpg"/>
  <manifest:file-entry manifest:media-type="image/jpeg" manifest:full-path="Pictures/e3cc7ada0e2558bd3efec4dd48eb7ca3.jpg"/>
  <manifest:file-entry manifest:media-type="image/jpeg" manifest:full-path="Pictures/8abea51c877ea6012612cc76bd24f669.jpg"/>
  <manifest:file-entry manifest:media-type="image/jpeg" manifest:full-path="Pictures/63d24f249f1afb2b7d39b664a708d01e.jpg"/>
  <manifest:file-entry manifest:media-type="image/jpeg" manifest:full-path="Pictures/8216112116da10f52263486ecbfac9c9.jpg"/>
  <manifest:file-entry manifest:media-type="image/jpeg" manifest:full-path="Pictures/4da7b59ace88655d1d2367bf326f522b.jpg"/>
  <manifest:file-entry manifest:media-type="image/png" manifest:full-path="Pictures/e2f693dc36ed460ef94c0d757a78d5f6.png"/>
  <manifest:file-entry manifest:media-type="image/png" manifest:full-path="Pictures/82045155e6c5bb2f574dde8edae608f0.png"/>
  <manifest:file-entry manifest:media-type="image/png" manifest:full-path="Pictures/952c0c703e74a0c662adf1edca12c3f9.png"/>
  <manifest:file-entry manifest:media-type="image/png" manifest:full-path="Pictures/c20ebd14a6cba9aafdb644e8d3eda579.png"/>
  <manifest:file-entry manifest:media-type="image/png" manifest:full-path="Pictures/3b3ebaed5cb02796dadc3be68b38330b.png"/>
  <manifest:file-entry manifest:media-type="image/png" manifest:full-path="Pictures/92cd1dca12cbcf38d6b364d2355597b0.png"/>
  <manifest:file-entry manifest:media-type="image/png" manifest:full-path="Pictures/385a9658560d458b9bb707b37dcc5166.png"/>
  <manifest:file-entry manifest:media-type="image/png" manifest:full-path="Pictures/ec8773ed1f651ada31f243a13489701a.png"/>
  <manifest:file-entry manifest:media-type="image/jpeg" manifest:full-path="Pictures/4e8dc8b8111688c7438cd34131ae069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tip.A1" style:family="table-cell">
      <style:table-cell-properties style:vertical-align="middle" fo:padding="0.1cm" fo:border-left="0.002cm solid #000000" fo:border-right="none" fo:border-top="0.002cm solid #000000" fo:border-bottom="0.002cm solid #000000" fo:background-color="#ddffdd"/>
    </style:style>
    <style:style style:name="pluginnotetip.B1" style:family="table-cell">
      <style:table-cell-properties style:vertical-align="middle" fo:padding="0.3cm" fo:border-left="none" fo:border-right="0.002cm solid #000000" fo:border-top="0.002cm solid #000000" fo:border-bottom="0.002cm solid #000000" fo:background-color="#ddffdd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cq_fx_mobile"/>CQ_FX_Mobile<text:bookmark-end text:name="cq_fx_mobile"/></text:h>
      <text:h text:style-name="Heading_20_2" text:outline-level="2"><text:bookmark-start text:name="introduzione"/>Introduzione<text:bookmark-end text:name="introduzione"/></text:h>
      <text:p text:style-name="Text_20_body">
<text:span text:style-name="Strong_20_Emphasis">CQ_FX_Mobile</text:span> è un'applicazione per gestire i collaudi CQ_FX tramite un dispositivo portatile con lettore di codice a barre, progettata per l'avvio rapido dei cicli di test.</text:p>
      <text:h text:style-name="Heading_20_2" text:outline-level="2"><text:bookmark-start text:name="dispositivo"/>Dispositivo<text:bookmark-end text:name="dispositivo"/></text:h>
      <text:p text:style-name="Text_20_body">
L'applicazione <text:span text:style-name="Strong_20_Emphasis">CQ_FX_Mobile</text:span> è stata sviluppata per essere eseguita su dispositivi <text:span text:style-name="Emphasis">Datalogic Elf</text:span>. All'accensione del dispositivo l'applicazione viene avviata automaticamente.</text:p>
      <text:p text:style-name="Text_20_body">Per riavviare il dispositivo, in caso di problemi, prememere contemporaneamente i tasti verde, rosso e blu.</text:p>
      <text:p text:style-name="Text_20_body"><draw:frame draw:style-name="mediacenter" draw:name="" text:anchor-type="paragraph" draw:z-index="0" svg:width="5.2916666666667cm" svg:height="12.303125cm"><draw:image xlink:href="Pictures/8b9c89ba50dd65492e1b371c2f623cbb.jpg" xlink:type="simple" xlink:show="embed" xlink:actuate="onLoad"/></draw:frame></text:p>
      <text:h text:style-name="Heading_20_2" text:outline-level="2"><text:bookmark-start text:name="schermata_principale"/>Schermata principale<text:bookmark-end text:name="schermata_principale"/></text:h>
      <text:p text:style-name="Text_20_body">
All'avvio del dispositivo, viene presentata all'utente la schermata principale dell'applicazione.</text:p>
      <text:p text:style-name="Text_20_body"><draw:frame draw:style-name="mediacenter" draw:name="" text:anchor-type="paragraph" draw:z-index="0" svg:width="7.9375cm" svg:height="10.583333333333cm"><draw:image xlink:href="Pictures/c12e52a1c5ea9b3ef602b675fbf416f5.jpg" xlink:type="simple" xlink:show="embed" xlink:actuate="onLoad"/></draw:frame></text:p>
      <text:p text:style-name="Text_20_body">È possibile visualizzare alcune informazioni sul dispositivo e sull'applicazione selezionando il tab in basso <text:span text:style-name="Strong_20_Emphasis">Informazioni</text:span>. Le informazioni visualizzate sono:</text:p>
      <text:list text:style-name="List_20_1">
        <text:list-item>
          <text:p text:style-name="Text_20_body"> Versione software CQ_FX_Mobile</text:p>
        </text:list-item>
        <text:list-item>
          <text:p text:style-name="Text_20_body"> Versione firmware Datalogic</text:p>
        </text:list-item>
        <text:list-item>
          <text:p text:style-name="Text_20_body"> Utilizzo della memoria RAM</text:p>
        </text:list-item>
        <text:list-item>
          <text:p text:style-name="Text_20_body"> Stato della connessione wifi</text:p>
        </text:list-item>
      </text:list>
      <text:p text:style-name="Text_20_body">
<draw:frame draw:style-name="mediacenter" draw:name="" text:anchor-type="paragraph" draw:z-index="0" svg:width="7.9375cm" svg:height="10.583333333333cm"><draw:image xlink:href="Pictures/d727a25334a0725c8827e3a69270565b.jpg" xlink:type="simple" xlink:show="embed" xlink:actuate="onLoad"/></draw:frame></text:p>
      <text:h text:style-name="Heading_20_2" text:outline-level="2"><text:bookmark-start text:name="configurazione"/>Configurazione<text:bookmark-end text:name="configurazione"/></text:h>
      <text:p text:style-name="Text_20_body">
Per accedere alla finestra di configurazione, premere il pulsante <text:span text:style-name="Strong_20_Emphasis">Configurazione</text:span> dalla schermata principale.</text:p>
      <text:p text:style-name="Text_20_body"><draw:frame draw:style-name="mediacenter" draw:name="" text:anchor-type="paragraph" draw:z-index="0" svg:width="7.9375cm" svg:height="10.583333333333cm"><draw:image xlink:href="Pictures/cdc58e0fd660ca8291ae3b9235392306.jpg" xlink:type="simple" xlink:show="embed" xlink:actuate="onLoad"/></draw:frame></text:p>
      <text:p text:style-name="Text_20_body">Nella configurazione, è possibile impostare:
</text:p>
      <text:list text:style-name="List_20_1">
        <text:list-item>
          <text:p text:style-name="Text_20_body"> <text:span text:style-name="Emphasis">IP Server</text:span>: Indirizzo IP del server dove è in esecuzione CQ_FX.</text:p>
        </text:list-item>
        <text:list-item>
          <text:p text:style-name="Text_20_body"> <text:span text:style-name="Emphasis">Porta Server</text:span>: Porta UDP utilizzata dal server CQ_FX.</text:p>
        </text:list-item>
        <text:list-item>
          <text:p text:style-name="Text_20_body"> <text:span text:style-name="Emphasis">Percorso Aggiornamento</text:span>: Percorso di rete dove scaricare gli eventuali aggiornamenti dell'applicazione.</text:p>
        </text:list-item>
        <text:list-item>
          <text:p text:style-name="Text_20_body"> <text:span text:style-name="Emphasis">Parametri Barcode</text:span>: Parametri dei barcode letti:</text:p>
          <text:list text:style-name="List_20_1">
            <text:list-item>
              <text:p text:style-name="Text_20_body"> il primo parametro separato da virgola imposta la lunghezza del barcode da leggere;</text:p>
            </text:list-item>
            <text:list-item>
              <text:p text:style-name="Text_20_body"> il secondo parametro imposta il carattere di inizio del codice del modello;</text:p>
            </text:list-item>
            <text:list-item>
              <text:p text:style-name="Text_20_body"> il terzo parametro imposta la lunghezza del codice del modello;</text:p>
            </text:list-item>
            <text:list-item>
              <text:p text:style-name="Text_20_body"> il quarto parametro imposta il carattere di inizio del serial number;</text:p>
            </text:list-item>
            <text:list-item>
              <text:p text:style-name="Text_20_body"> il quinto parametro imposta la lunghezza del serial number.</text:p>
            </text:list-item>
          </text:list>
        </text:list-item>
      </text:list>
      <text:p text:style-name="Text_20_body">
Premere <text:span text:style-name="Strong_20_Emphasis">Salva</text:span> per salvare la nuova configurazione. È necessario riavviare il dispositivo per caricare la nuova configurazione.</text:p>
      <text:h text:style-name="Heading_20_2" text:outline-level="2"><text:bookmark-start text:name="login_operatore"/>Login operatore<text:bookmark-end text:name="login_operatore"/></text:h>
      <text:p text:style-name="Text_20_body">
Se il login operatore è abilitato in CQ_FX, alla prima operazione verrà richiesto di inserire il codice operatore.</text:p>
      <text:p text:style-name="Text_20_body"><draw:frame draw:style-name="mediacenter" draw:name="" text:anchor-type="paragraph" draw:z-index="0" svg:width="7.9375cm" svg:height="10.583333333333cm"><draw:image xlink:href="Pictures/8e84a9b435943758cfb5b4542529b371.jpg" xlink:type="simple" xlink:show="embed" xlink:actuate="onLoad"/></draw:frame></text:p>
      <text:p text:style-name="Text_20_body">Inserire il codice tramite la tastiera del dispositivo e premere il tasto <text:span text:style-name="Strong_20_Emphasis">Ok</text:span> per effettuare il login.</text:p>
      <text:p text:style-name="Text_20_body">Per effettuare il logout, premere il tasto <text:span text:style-name="Strong_20_Emphasis">TALK</text:span> sul lato destro del dispositivo.
</text:p>
      <text:h text:style-name="Heading_20_2" text:outline-level="2"><text:bookmark-start text:name="menu_linee_e_postazioni"/>Menu linee e postazioni<text:bookmark-end text:name="menu_linee_e_postazioni"/></text:h>
      <text:p text:style-name="Text_20_body">
Dalla schermata principale, premendo il tasto <text:span text:style-name="Strong_20_Emphasis">P</text:span> dalla tastiera del dispositivo, è possibile accedere al
menù delle linee e postazioni presenti nell'area di collaudo, e successivamente accedere alla postazione desiderata premendo il pulsante <text:span text:style-name="Strong_20_Emphasis">Ok</text:span>.</text:p>
      <text:p text:style-name="Text_20_body"><draw:frame draw:style-name="mediacenter" draw:name="" text:anchor-type="paragraph" draw:z-index="0" svg:width="7.9375cm" svg:height="10.583333333333cm"><draw:image xlink:href="Pictures/8b3967ce5ebbb6996b1c2aa369d83b69.jpg" xlink:type="simple" xlink:show="embed" xlink:actuate="onLoad"/></draw:frame></text:p>
      <text:p text:style-name="Text_20_body">In alternativa, è possibile leggere il barcode della postazione tramite la pressione del tasto <text:span text:style-name="Strong_20_Emphasis">SCAN</text:span> e il lettore barcode del dispositivo.
</text:p>
      <text:h text:style-name="Heading_20_2" text:outline-level="2"><text:bookmark-start text:name="postazione"/>Postazione<text:bookmark-end text:name="postazione"/></text:h>
      <text:p text:style-name="Text_20_body">
In alternativa al menù delle linee e delle postazioni, è possibile accedere ad una postazione leggendo il barcode associato ad essa.</text:p>
      <text:p text:style-name="Text_20_body">La schermata della postazione mostra in alto i dettagli della stessa:
</text:p>
      <text:list text:style-name="List_20_1">
        <text:list-item>
          <text:p text:style-name="Text_20_body"> Identificativi linea e postazione</text:p>
        </text:list-item>
        <text:list-item>
          <text:p text:style-name="Text_20_body"> Immagine del prodotto e descrizione del modello</text:p>
        </text:list-item>
        <text:list-item>
          <text:p text:style-name="Text_20_body"> Stato dell'ultima prova</text:p>
        </text:list-item>
        <text:list-item>
          <text:p text:style-name="Text_20_body"> Numero di cicli effettuati</text:p>
        </text:list-item>
        <text:list-item>
          <text:p text:style-name="Text_20_body"> Esito delle verifiche del ciclo</text:p>
        </text:list-item>
      </text:list>
      <text:p text:style-name="Text_20_body">
<draw:frame draw:style-name="mediacenter" draw:name="" text:anchor-type="paragraph" draw:z-index="0" svg:width="7.9375cm" svg:height="10.583333333333cm"><draw:image xlink:href="Pictures/ee8ec436d3ae60d577421456fe7f7cd6.jpg" xlink:type="simple" xlink:show="embed" xlink:actuate="onLoad"/></draw:frame></text:p>
      <text:p text:style-name="Text_20_body">Da questa finestra è possibile compiere le seguenti operazioni:
</text:p>
      <text:list text:style-name="List_20_1">
        <text:list-item>
          <text:p text:style-name="Text_20_body"> <text:span text:style-name="Emphasis">Avvio ciclo</text:span>: Permette di avviare un nuovo ciclo. Dalla finestra seguente è possibile selezionare il programma del ciclo (e personalizzare la temperatura, la durata e il tempo di cottura) e le attività eseguite. <text:line-break/>Selezionando un'attività, premendo il pulsante <text:span text:style-name="Strong_20_Emphasis">Salta</text:span> è possibile richiedere che venga proposta il ciclo successivo. <text:line-break/>Il pulsante <text:span text:style-name="Strong_20_Emphasis">Tutte</text:span> mostra tutte le attività della scheda di collaudo della postazione. <text:line-break/>L'opzione <text:span text:style-name="Strong_20_Emphasis">Ricomincia sequenza</text:span> è utile se non si segue il ciclo predefinito dalla scheda di collaudo e si vuole che dal ciclo successivo la sequenza parta dall'ultimo ciclo selezionato.</text:p>
        </text:list-item>
      </text:list>
      <text:p text:style-name="Text_20_body"><draw:frame draw:style-name="mediacenter" draw:name="" text:anchor-type="paragraph" draw:z-index="0" svg:width="7.9375cm" svg:height="10.583333333333cm"><draw:image xlink:href="Pictures/e3cc7ada0e2558bd3efec4dd48eb7ca3.jpg" xlink:type="simple" xlink:show="embed" xlink:actuate="onLoad"/></draw:frame></text:p>
      <text:list text:style-name="List_20_1">
        <text:list-item>
          <text:p text:style-name="Text_20_body"> <text:span text:style-name="Emphasis">Interrompi ciclo</text:span>: Interrompe il ciclo in esecuzione.</text:p>
        </text:list-item>
      </text:list>
      <text:p text:style-name="Text_20_body"><draw:frame draw:style-name="mediacenter" draw:name="" text:anchor-type="paragraph" draw:z-index="0" svg:width="7.9375cm" svg:height="10.583333333333cm"><draw:image xlink:href="Pictures/8abea51c877ea6012612cc76bd24f669.jpg" xlink:type="simple" xlink:show="embed" xlink:actuate="onLoad"/></draw:frame></text:p>
      <text:list text:style-name="List_20_1">
        <text:list-item>
          <text:p text:style-name="Text_20_body"> <text:span text:style-name="Emphasis">Chiudi ciclo</text:span>: Chiude il ciclo in esecuzione.</text:p>
        </text:list-item>
        <text:list-item>
          <text:p text:style-name="Text_20_body"> <text:span text:style-name="Emphasis">Elimina ciclo</text:span>: Elimina l'ultima prova.</text:p>
        </text:list-item>
        <text:list-item>
          <text:p text:style-name="Text_20_body"> <text:span text:style-name="Emphasis">Grafico</text:span>: Visualizza il grafico dell'ultima prova. Vedi il paragrafo successivo.</text:p>
        </text:list-item>
        <text:list-item>
          <text:p text:style-name="Text_20_body"> <text:span text:style-name="Emphasis">Valori</text:span>: Mostra una finestra che visualizza i valori istantanei acquisiti nella postazione.</text:p>
        </text:list-item>
      </text:list>
      <text:p text:style-name="Text_20_body"><draw:frame draw:style-name="mediacenter" draw:name="" text:anchor-type="paragraph" draw:z-index="0" svg:width="7.9375cm" svg:height="10.583333333333cm"><draw:image xlink:href="Pictures/63d24f249f1afb2b7d39b664a708d01e.jpg" xlink:type="simple" xlink:show="embed" xlink:actuate="onLoad"/></draw:frame></text:p>
      <text:list text:style-name="List_20_1">
        <text:list-item>
          <text:p text:style-name="Text_20_body"> <text:span text:style-name="Emphasis">Foto</text:span>: Permette di scattare una foto, inserire una nota ed aggiungerla come allegato al ciclo corrente. Per scattare una foto premere il tasto <text:span text:style-name="Strong_20_Emphasis">Invio</text:span> (<text:span text:style-name="Strong_20_Emphasis">Ent</text:span>).</text:p>
        </text:list-item>
      </text:list>
      <text:p text:style-name="Text_20_body"><draw:frame draw:style-name="mediacenter" draw:name="" text:anchor-type="paragraph" draw:z-index="0" svg:width="7.9375cm" svg:height="10.583333333333cm"><draw:image xlink:href="Pictures/8216112116da10f52263486ecbfac9c9.jpg" xlink:type="simple" xlink:show="embed" xlink:actuate="onLoad"/></draw:frame></text:p>
      <text:list text:style-name="List_20_1">
        <text:list-item>
          <text:p text:style-name="Text_20_body"> <text:span text:style-name="Emphasis">Chiudi</text:span>: Permette di tornare alla schermata principale ed accedere ad una nuova postazione.</text:p>
        </text:list-item>
      </text:list>
      <text:h text:style-name="Heading_20_3" text:outline-level="3"><text:bookmark-start text:name="grafico"/>Grafico<text:bookmark-end text:name="grafico"/></text:h>
      <text:p text:style-name="Text_20_body">
Quando si accede alla finestra della postazione, viene aperta in maniera predefinita la finestra del grafico se c'è una prova presente.</text:p>
      <text:p text:style-name="Text_20_body"><draw:frame draw:style-name="mediacenter" draw:name="" text:anchor-type="paragraph" draw:z-index="0" svg:width="7.9375cm" svg:height="10.583333333333cm"><draw:image xlink:href="Pictures/4da7b59ace88655d1d2367bf326f522b.jpg" xlink:type="simple" xlink:show="embed" xlink:actuate="onLoad"/></draw:frame></text:p>
      <text:p text:style-name="Text_20_body">In alto sono presenti gli identificativi di linea e postazione, la barra degli strumenti e la descrizione del programma relativo al ciclo del grafico.</text:p>
      <text:p text:style-name="Text_20_body">I pulsanti della barra degli strumenti sono:
</text:p>
      <table:table>
        <table:table-column/>
        <table:table-column/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e2f693dc36ed460ef94c0d757a78d5f6.png" xlink:type="simple" xlink:show="embed" xlink:actuate="onLoad"/></draw:frame> </text:p>
          </table:table-cell>
          <table:table-cell office:value-type="string" table:style-name="tablecell">
            <text:p text:style-name="tablealignleft"> Permette di selezionare quali ingressi visualizzare nel grafico.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82045155e6c5bb2f574dde8edae608f0.png" xlink:type="simple" xlink:show="embed" xlink:actuate="onLoad"/></draw:frame> </text:p>
          </table:table-cell>
          <table:table-cell office:value-type="string" table:style-name="tablecell">
            <text:p text:style-name="tablealignleft"> Permette di inserire o modificare le note del ciclo.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52c0c703e74a0c662adf1edca12c3f9.png" xlink:type="simple" xlink:show="embed" xlink:actuate="onLoad"/></draw:frame> </text:p>
          </table:table-cell>
          <table:table-cell office:value-type="string" table:style-name="tablecell">
            <text:p text:style-name="tablealignleft"> Interrompe il ciclo corrente.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c20ebd14a6cba9aafdb644e8d3eda579.png" xlink:type="simple" xlink:show="embed" xlink:actuate="onLoad"/></draw:frame> </text:p>
          </table:table-cell>
          <table:table-cell office:value-type="string" table:style-name="tablecell">
            <text:p text:style-name="tablealignleft"> Chiude il ciclo corrente.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3b3ebaed5cb02796dadc3be68b38330b.png" xlink:type="simple" xlink:show="embed" xlink:actuate="onLoad"/></draw:frame> </text:p>
          </table:table-cell>
          <table:table-cell office:value-type="string" table:style-name="tablecell">
            <text:p text:style-name="tablealignleft"> Assegna l'esito positivo alla prova.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2cd1dca12cbcf38d6b364d2355597b0.png" xlink:type="simple" xlink:show="embed" xlink:actuate="onLoad"/></draw:frame> </text:p>
          </table:table-cell>
          <table:table-cell office:value-type="string" table:style-name="tablecell">
            <text:p text:style-name="tablealignleft"> Assegna l'esito negativo alla prova.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385a9658560d458b9bb707b37dcc5166.png" xlink:type="simple" xlink:show="embed" xlink:actuate="onLoad"/></draw:frame> </text:p>
          </table:table-cell>
          <table:table-cell office:value-type="string" table:style-name="tablecell">
            <text:p text:style-name="tablealignleft"> Ritorna alla schermata della postazione. </text:p>
          </table:table-cell>
        </table:table-row>
      </table:table>
      <table:table table:name="" table:style-name="pluginnote">
        <table:table-column table:style-name="pluginnote.A"/>
        <table:table-column table:style-name="pluginnote.B"/>
        <table:table-row>
          <table:table-cell table:style-name="pluginnotetip.A1" office:value-type="string">
            <text:p text:style-name="Table_20_Contents"><draw:frame draw:style-name="media" draw:name="" text:anchor-type="as-char" draw:z-index="0" svg:width="1.27cm" svg:height="1.27cm"><draw:image xlink:href="Pictures/ec8773ed1f651ada31f243a13489701a.png" xlink:type="simple" xlink:show="embed" xlink:actuate="onLoad"/></draw:frame></text:p>
          </table:table-cell>
          <table:table-cell table:style-name="pluginnotetip.B1" office:value-type="string">
            <text:p text:style-name="Text_20_body">
Per una migliore visualizzazione nello schermo del dispositivo, all'apertura il grafico viene ridimensionato in base alle curve presenti. <text:line-break/>
Per visualizzare il grafico normale, fare clic su di esso.
</text:p>
          </table:table-cell>
        </table:table-row>
      </table:table>
      <table:table table:name="" table:style-name="pluginnote">
        <table:table-column table:style-name="pluginnote.A"/>
        <table:table-column table:style-name="pluginnote.B"/>
        <table:table-row>
          <table:table-cell table:style-name="pluginnotetip.A1" office:value-type="string">
            <text:p text:style-name="Table_20_Contents"><draw:frame draw:style-name="media" draw:name="" text:anchor-type="as-char" draw:z-index="0" svg:width="1.27cm" svg:height="1.27cm"><draw:image xlink:href="Pictures/ec8773ed1f651ada31f243a13489701a.png" xlink:type="simple" xlink:show="embed" xlink:actuate="onLoad"/></draw:frame></text:p>
          </table:table-cell>
          <table:table-cell table:style-name="pluginnotetip.B1" office:value-type="string">
            <text:p text:style-name="Text_20_body">
Dalla visualizzazione normale del grafico, è possibile effettuare uno zoom manuale come nella versione computer di CQ_FX, <text:line-break/>
ovvero tenendo premuto lo schermo tra i due punti desiderati.
</text:p>
          </table:table-cell>
        </table:table-row>
      </table:table>
      <text:h text:style-name="Heading_20_4" text:outline-level="4"><text:bookmark-start text:name="note_ciclo"/>Note ciclo<text:bookmark-end text:name="note_ciclo"/></text:h>
      <text:p text:style-name="Text_20_body">
Premuto il pulsante delle note, appare una finestra dove è presente una casella di testo per inserire e/o modificare le note del ciclo selezionato. Una volta terminato l'inserimento, premere il pulsante <text:span text:style-name="Strong_20_Emphasis">Ok</text:span> per confermare.</text:p>
      <text:p text:style-name="Text_20_body"><draw:frame draw:style-name="mediacenter" draw:name="" text:anchor-type="paragraph" draw:z-index="0" svg:width="7.9375cm" svg:height="10.583333333333cm"><draw:image xlink:href="Pictures/4e8dc8b8111688c7438cd34131ae069d.jpg" xlink:type="simple" xlink:show="embed" xlink:actuate="onLoad"/></draw:frame>
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tip.A1" style:family="table-cell">
      <style:table-cell-properties style:vertical-align="middle" fo:padding="0.1cm" fo:border-left="0.002cm solid #000000" fo:border-right="none" fo:border-top="0.002cm solid #000000" fo:border-bottom="0.002cm solid #000000" fo:background-color="#ddffdd"/>
    </style:style>
    <style:style style:name="pluginnotetip.B1" style:family="table-cell">
      <style:table-cell-properties style:vertical-align="middle" fo:padding="0.3cm" fo:border-left="none" fo:border-right="0.002cm solid #000000" fo:border-top="0.002cm solid #000000" fo:border-bottom="0.002cm solid #000000" fo:background-color="#ddffdd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