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png" manifest:full-path="Pictures/e72557735d46bdd13e4ca31518cd1589.png"/>
  <manifest:file-entry manifest:media-type="image/png" manifest:full-path="Pictures/b0118a2a375489c74d6220202f470e28.png"/>
  <manifest:file-entry manifest:media-type="image/jpeg" manifest:full-path="Pictures/a3dd4aaf0aab43fadad7c5f36c35d162.jpg"/>
  <manifest:file-entry manifest:media-type="image/jpeg" manifest:full-path="Pictures/b6d0c282ff75d1a43a13d6f6f8eb2a6b.jpg"/>
  <manifest:file-entry manifest:media-type="image/jpeg" manifest:full-path="Pictures/5e14886d7010a34bf4af70fae0c2649c.jpg"/>
  <manifest:file-entry manifest:media-type="image/jpeg" manifest:full-path="Pictures/092860d358142db7068fa0f583848593.jpg"/>
  <manifest:file-entry manifest:media-type="image/jpeg" manifest:full-path="Pictures/032255222b6a55bca2d2eed0e55de598.jpg"/>
  <manifest:file-entry manifest:media-type="image/jpeg" manifest:full-path="Pictures/a2515b8893dad2a06dbbf587db7b4508.jpg"/>
  <manifest:file-entry manifest:media-type="image/jpeg" manifest:full-path="Pictures/3fb60d3c9fbb0601df2b362103e6de17.jpg"/>
  <manifest:file-entry manifest:media-type="image/jpeg" manifest:full-path="Pictures/d60aecc93d1ee9fc028dc3fd641943a4.jpg"/>
  <manifest:file-entry manifest:media-type="image/jpeg" manifest:full-path="Pictures/536a70d19ac4a343ba4ef94787a7541d.jpg"/>
  <manifest:file-entry manifest:media-type="image/jpeg" manifest:full-path="Pictures/9f4330b02f55386061ededf6be7bea32.jpg"/>
  <manifest:file-entry manifest:media-type="image/png" manifest:full-path="Pictures/385a9658560d458b9bb707b37dcc5166.png"/>
  <manifest:file-entry manifest:media-type="image/png" manifest:full-path="Pictures/224088fad17b806b24467158e892b2b0.png"/>
  <manifest:file-entry manifest:media-type="image/png" manifest:full-path="Pictures/0d06ecd0f078111a4780865945466148.png"/>
  <manifest:file-entry manifest:media-type="image/png" manifest:full-path="Pictures/5f7a5877aba70867685b6d85950fcf4a.png"/>
  <manifest:file-entry manifest:media-type="image/png" manifest:full-path="Pictures/dec14ac5ae69ac60cf993e7f79cc450b.png"/>
  <manifest:file-entry manifest:media-type="image/png" manifest:full-path="Pictures/a188ba11031ba22ede8e62f3f3f4eef4.png"/>
  <manifest:file-entry manifest:media-type="image/png" manifest:full-path="Pictures/d9fa3839d9dde0e52ba4a4bb05168b0b.png"/>
  <manifest:file-entry manifest:media-type="image/png" manifest:full-path="Pictures/c76a24e591862b5c8b050decbcbb9078.png"/>
  <manifest:file-entry manifest:media-type="image/png" manifest:full-path="Pictures/207b77e545ec53f8793c02fd16883719.png"/>
  <manifest:file-entry manifest:media-type="image/png" manifest:full-path="Pictures/8fd6c34efaa85844c2fc15e471ddfb35.png"/>
  <manifest:file-entry manifest:media-type="image/png" manifest:full-path="Pictures/e603952cb23fddb1c014ba3912f0231e.png"/>
  <manifest:file-entry manifest:media-type="image/png" manifest:full-path="Pictures/cafd0338f02a6d8edc10a19c36f1ea7f.png"/>
  <manifest:file-entry manifest:media-type="image/png" manifest:full-path="Pictures/ad6c5f0d69d34e5dd8f14a91901583ff.png"/>
  <manifest:file-entry manifest:media-type="image/png" manifest:full-path="Pictures/9084b6d960de8f30a2e8ae761abdef6b.png"/>
  <manifest:file-entry manifest:media-type="image/png" manifest:full-path="Pictures/acbb3d1109252d1011b8d3665e4e815c.png"/>
  <manifest:file-entry manifest:media-type="image/png" manifest:full-path="Pictures/76decc76c335b6871485bfc0d941ab6b.png"/>
  <manifest:file-entry manifest:media-type="image/png" manifest:full-path="Pictures/c20ebd14a6cba9aafdb644e8d3eda579.png"/>
  <manifest:file-entry manifest:media-type="image/png" manifest:full-path="Pictures/952c0c703e74a0c662adf1edca12c3f9.png"/>
  <manifest:file-entry manifest:media-type="image/png" manifest:full-path="Pictures/5e8831fefef6c5b1480b2560ee639386.png"/>
  <manifest:file-entry manifest:media-type="image/png" manifest:full-path="Pictures/0aa0801c41260a0282757424266d6ab5.png"/>
  <manifest:file-entry manifest:media-type="image/png" manifest:full-path="Pictures/3eebdbe794f42bd35db47505e8a92b21.png"/>
  <manifest:file-entry manifest:media-type="image/png" manifest:full-path="Pictures/e0a40f372ee2706b40dad23c65bcf773.png"/>
  <manifest:file-entry manifest:media-type="image/png" manifest:full-path="Pictures/f54bf7b3661e4a0e806effdab5e0dd54.png"/>
  <manifest:file-entry manifest:media-type="image/png" manifest:full-path="Pictures/525f32fe4f424ed924e1b31ad783e97c.png"/>
  <manifest:file-entry manifest:media-type="image/png" manifest:full-path="Pictures/314f02ab8c9b13d3588dce20e827e41e.png"/>
  <manifest:file-entry manifest:media-type="image/png" manifest:full-path="Pictures/2cb9276685dc29e9933d9073f6aa5b63.png"/>
  <manifest:file-entry manifest:media-type="image/jpeg" manifest:full-path="Pictures/4471362cc8b687426982683e2f6c3b05.jpg"/>
  <manifest:file-entry manifest:media-type="image/jpeg" manifest:full-path="Pictures/6c001af174b1d76face64ed12b5d6e3f.jpg"/>
  <manifest:file-entry manifest:media-type="image/jpeg" manifest:full-path="Pictures/565c0336b02db4daba6354c419794702.jpg"/>
  <manifest:file-entry manifest:media-type="image/jpeg" manifest:full-path="Pictures/2e3e907e7d34723b7c79a1d58d459dab.jpg"/>
  <manifest:file-entry manifest:media-type="image/png" manifest:full-path="Pictures/d24d7d5e8cccc9f01f09979f347493c4.png"/>
  <manifest:file-entry manifest:media-type="image/png" manifest:full-path="Pictures/c9adc868935bbc6896f7bcbde08cae1d.png"/>
  <manifest:file-entry manifest:media-type="image/png" manifest:full-path="Pictures/55d59c376b970ed51820bcd35d736b74.png"/>
  <manifest:file-entry manifest:media-type="image/png" manifest:full-path="Pictures/29d3c36b12b22caf2a8bff08be7e77e0.png"/>
  <manifest:file-entry manifest:media-type="image/png" manifest:full-path="Pictures/42e6b070846d40160f52097951ae0f8b.png"/>
  <manifest:file-entry manifest:media-type="image/png" manifest:full-path="Pictures/5c8773ed845f4dd847a93f110dd1e007.png"/>
  <manifest:file-entry manifest:media-type="image/png" manifest:full-path="Pictures/1e5edbcb3a2a312f883dc6853be3e952.png"/>
  <manifest:file-entry manifest:media-type="image/jpeg" manifest:full-path="Pictures/1b7e2e9efea825afcfdec6225da02a14.jpg"/>
  <manifest:file-entry manifest:media-type="image/jpeg" manifest:full-path="Pictures/ad34168814025178dc0e8b9001b07158.jpg"/>
  <manifest:file-entry manifest:media-type="image/png" manifest:full-path="Pictures/b80fb238e4437814922557a7f0e6ab6d.png"/>
  <manifest:file-entry manifest:media-type="image/png" manifest:full-path="Pictures/0bd06bb363e7def292456a9882fc23c0.png"/>
  <manifest:file-entry manifest:media-type="image/jpeg" manifest:full-path="Pictures/01ee21a10c865837b6e3a4876df0d389.jpg"/>
  <manifest:file-entry manifest:media-type="image/png" manifest:full-path="Pictures/7be70fa1d4b399254615f19a1d0ccb71.png"/>
  <manifest:file-entry manifest:media-type="image/png" manifest:full-path="Pictures/98c5b17d060d54a19932ef0e97b0a7d3.png"/>
  <manifest:file-entry manifest:media-type="image/jpeg" manifest:full-path="Pictures/e427eef386a4eb4294afee3737214c93.jpg"/>
  <manifest:file-entry manifest:media-type="image/jpeg" manifest:full-path="Pictures/975cc087df091577708d29d33d61e37f.jpg"/>
  <manifest:file-entry manifest:media-type="image/jpeg" manifest:full-path="Pictures/a4a5c2d9c607f8ec020eed2b5dee6da2.jpg"/>
  <manifest:file-entry manifest:media-type="image/jpeg" manifest:full-path="Pictures/2aa42d4a003ce8914f60b94842d60001.jpg"/>
  <manifest:file-entry manifest:media-type="image/jpeg" manifest:full-path="Pictures/f7598dfa4d7a1562e887d7be52d42ef7.jpg"/>
  <manifest:file-entry manifest:media-type="image/jpeg" manifest:full-path="Pictures/762c6793b7a0b421c3340ec7b86673a6.jpg"/>
  <manifest:file-entry manifest:media-type="image/jpeg" manifest:full-path="Pictures/8698dd0813ea0d5428dc37704fdf894e.jpg"/>
  <manifest:file-entry manifest:media-type="image/jpeg" manifest:full-path="Pictures/443a6f0d97adc498fc3d104925640db1.jpg"/>
  <manifest:file-entry manifest:media-type="image/jpeg" manifest:full-path="Pictures/fbc27c588a08bf216373da47677bdb6f.jpg"/>
  <manifest:file-entry manifest:media-type="image/jpeg" manifest:full-path="Pictures/e9005ffcb73567dea9eccc93d0a3079f.jpg"/>
  <manifest:file-entry manifest:media-type="image/jpeg" manifest:full-path="Pictures/ed98ebeedf8dfc588aff4b8bbf48688f.jpg"/>
  <manifest:file-entry manifest:media-type="image/jpeg" manifest:full-path="Pictures/9de70f1c7f0d216686c038c281d6317d.jpg"/>
  <manifest:file-entry manifest:media-type="image/jpeg" manifest:full-path="Pictures/80e6c4e083bb11e5af35983224ae7850.jpg"/>
  <manifest:file-entry manifest:media-type="image/jpeg" manifest:full-path="Pictures/3e0f9195aaa7dff8029283a16f3c6f46.jpg"/>
  <manifest:file-entry manifest:media-type="image/jpeg" manifest:full-path="Pictures/883bf80cc7e5fc245755ff765ff91137.jpg"/>
  <manifest:file-entry manifest:media-type="image/jpeg" manifest:full-path="Pictures/81f1c201296512e84f84d5753bcad31d.jpg"/>
  <manifest:file-entry manifest:media-type="image/png" manifest:full-path="Pictures/7915aa35eb532aa2c6ef89df448eb44c.png"/>
  <manifest:file-entry manifest:media-type="image/png" manifest:full-path="Pictures/e391c3e214f8bb596418bef92dbe61a0.png"/>
  <manifest:file-entry manifest:media-type="image/png" manifest:full-path="Pictures/6c37df91d7ded5f367db9bd0a62d8d6a.png"/>
  <manifest:file-entry manifest:media-type="image/png" manifest:full-path="Pictures/e33b75a27909eb786db4604d65337ed5.png"/>
  <manifest:file-entry manifest:media-type="image/png" manifest:full-path="Pictures/07be082307abedfc807af37147cc9dd9.png"/>
  <manifest:file-entry manifest:media-type="image/png" manifest:full-path="Pictures/d8e5296e340fc3ecfd8238b3595da93e.png"/>
  <manifest:file-entry manifest:media-type="image/png" manifest:full-path="Pictures/90a5a2362a6f073bbd21f57ea593b3fb.png"/>
  <manifest:file-entry manifest:media-type="image/png" manifest:full-path="Pictures/91667d73b72b7846f0b7aac0aae588a6.png"/>
  <manifest:file-entry manifest:media-type="image/png" manifest:full-path="Pictures/b3c8f2dcbd825fccf3b25a983d1636b6.png"/>
  <manifest:file-entry manifest:media-type="image/png" manifest:full-path="Pictures/5fafd0c7023a3143b5e8efca04336d62.png"/>
  <manifest:file-entry manifest:media-type="image/png" manifest:full-path="Pictures/5c546c7a8eea0f31ffedbbdc4b71ad04.png"/>
  <manifest:file-entry manifest:media-type="image/png" manifest:full-path="Pictures/82045155e6c5bb2f574dde8edae608f0.png"/>
  <manifest:file-entry manifest:media-type="image/png" manifest:full-path="Pictures/3b3ebaed5cb02796dadc3be68b38330b.png"/>
  <manifest:file-entry manifest:media-type="image/png" manifest:full-path="Pictures/92cd1dca12cbcf38d6b364d2355597b0.png"/>
  <manifest:file-entry manifest:media-type="image/jpeg" manifest:full-path="Pictures/68dcec749da4a9d2b653a6667fad1e21.jpg"/>
  <manifest:file-entry manifest:media-type="image/jpeg" manifest:full-path="Pictures/fcecb66f45142e9f2f5b531456195e82.jpg"/>
  <manifest:file-entry manifest:media-type="image/png" manifest:full-path="Pictures/57a4e395e53a76fed84a4425f00ef350.png"/>
  <manifest:file-entry manifest:media-type="image/jpeg" manifest:full-path="Pictures/6fea4c8a69eca5b1376403251c325532.jpg"/>
  <manifest:file-entry manifest:media-type="image/jpeg" manifest:full-path="Pictures/78df8df50dde43bcf2d17fe639686144.jpg"/>
  <manifest:file-entry manifest:media-type="image/jpeg" manifest:full-path="Pictures/9f6f1d4f6aa4cf5c2db137d316ceb208.jpg"/>
  <manifest:file-entry manifest:media-type="image/png" manifest:full-path="Pictures/38da9c022231d48842a4a01b82b9bcbf.png"/>
  <manifest:file-entry manifest:media-type="image/jpeg" manifest:full-path="Pictures/dfbf09b209bd9e7fa3e711d78a4d4487.jpg"/>
  <manifest:file-entry manifest:media-type="image/jpeg" manifest:full-path="Pictures/5f88ea1262f6d0c5fa402d58da19ea47.jpg"/>
  <manifest:file-entry manifest:media-type="image/jpeg" manifest:full-path="Pictures/b5176f658cd08b454ae4bf192e7a88fa.jpg"/>
  <manifest:file-entry manifest:media-type="image/jpeg" manifest:full-path="Pictures/85d2964c78d80ab6b07d0a27acbdf98b.jpg"/>
  <manifest:file-entry manifest:media-type="image/jpeg" manifest:full-path="Pictures/a3cae893aa4621feb4deeb7b745d361e.jpg"/>
  <manifest:file-entry manifest:media-type="image/jpeg" manifest:full-path="Pictures/ba30dbbce10a6b8d5cc2f689aea4f8c3.jpg"/>
  <manifest:file-entry manifest:media-type="image/jpeg" manifest:full-path="Pictures/47eff704bfb13fc7df37d68b26a57686.jpg"/>
  <manifest:file-entry manifest:media-type="image/png" manifest:full-path="Pictures/fd3d452481aaa09cb24196bc87c87734.png"/>
  <manifest:file-entry manifest:media-type="image/png" manifest:full-path="Pictures/39a117f5eb093eb862825292d0eaad3c.png"/>
  <manifest:file-entry manifest:media-type="image/jpeg" manifest:full-path="Pictures/79d85a97416485f41fe5aa32724b121e.jpg"/>
  <manifest:file-entry manifest:media-type="image/jpeg" manifest:full-path="Pictures/fd7090103146072bb50b61e138830864.jpg"/>
  <manifest:file-entry manifest:media-type="image/jpeg" manifest:full-path="Pictures/dfa8087f4139839282b85a1d6d8bfa99.jpg"/>
  <manifest:file-entry manifest:media-type="image/jpeg" manifest:full-path="Pictures/1ee497cc4ed3088f061909788028772d.jpg"/>
  <manifest:file-entry manifest:media-type="image/jpeg" manifest:full-path="Pictures/5d88889e192016bb1ce088d2cae92eb8.jpg"/>
  <manifest:file-entry manifest:media-type="image/jpeg" manifest:full-path="Pictures/43ac91121fe60c3d3d2c6ae64fe48d05.jpg"/>
  <manifest:file-entry manifest:media-type="image/jpeg" manifest:full-path="Pictures/9ab133dda0477bc5ed71cbcc51362533.jpg"/>
  <manifest:file-entry manifest:media-type="image/jpeg" manifest:full-path="Pictures/afa07d9b2dddcc7efba0abf69134f303.jpg"/>
  <manifest:file-entry manifest:media-type="image/jpeg" manifest:full-path="Pictures/8e8960c02c33dd4578734e309f71cdb2.jpg"/>
  <manifest:file-entry manifest:media-type="image/jpeg" manifest:full-path="Pictures/b0bd9f47814d7aa559331aba0a49ec64.jpg"/>
  <manifest:file-entry manifest:media-type="image/jpeg" manifest:full-path="Pictures/d0ab48f72c9a5fc2f809dea4f33fd4c4.jpg"/>
  <manifest:file-entry manifest:media-type="image/jpeg" manifest:full-path="Pictures/65a9823cc709ec6f874b5a64aefc05dc.jpg"/>
  <manifest:file-entry manifest:media-type="image/jpeg" manifest:full-path="Pictures/dee266955496d837f0225d1b6d48c441.jpg"/>
  <manifest:file-entry manifest:media-type="image/jpeg" manifest:full-path="Pictures/2b7ee0e5d61e8312970f2a07813988e6.jpg"/>
  <manifest:file-entry manifest:media-type="image/jpeg" manifest:full-path="Pictures/679ae40556a207eac4ead240e3565adf.jpg"/>
  <manifest:file-entry manifest:media-type="image/jpeg" manifest:full-path="Pictures/5aa3cd2e936772af0017e95f9b1d111e.jpg"/>
  <manifest:file-entry manifest:media-type="image/jpeg" manifest:full-path="Pictures/883aa894eaedee68b9e8533c4e8b8343.jpg"/>
  <manifest:file-entry manifest:media-type="image/jpeg" manifest:full-path="Pictures/cecd4a17ff0d8b7372ce8ea4961a5886.jpg"/>
  <manifest:file-entry manifest:media-type="image/jpeg" manifest:full-path="Pictures/197f97e5745852426e7cad1c62d3a990.jpg"/>
  <manifest:file-entry manifest:media-type="image/jpeg" manifest:full-path="Pictures/e25e19dbff48ccd38d65adef0d2c22d2.jpg"/>
  <manifest:file-entry manifest:media-type="image/jpeg" manifest:full-path="Pictures/ab9242dd45c0e2b9bd862611fb549b21.jpg"/>
  <manifest:file-entry manifest:media-type="image/jpeg" manifest:full-path="Pictures/685dab7fe7d1c266847d6f2a84df0784.jpg"/>
  <manifest:file-entry manifest:media-type="image/png" manifest:full-path="Pictures/f629e15b394cded3fd244b953f6572f1.png"/>
  <manifest:file-entry manifest:media-type="image/png" manifest:full-path="Pictures/42c303c68e0089393f7279379c79022f.png"/>
  <manifest:file-entry manifest:media-type="image/jpeg" manifest:full-path="Pictures/716520ccbdd96ca763b83dda177f2aa2.jpg"/>
  <manifest:file-entry manifest:media-type="image/jpeg" manifest:full-path="Pictures/6801638a734a8e60c333fe40a02b6f9c.jpg"/>
  <manifest:file-entry manifest:media-type="image/jpeg" manifest:full-path="Pictures/98b9b3da8774ac07bfab2ad8a7e84b7e.jpg"/>
  <manifest:file-entry manifest:media-type="image/jpeg" manifest:full-path="Pictures/e42f42adde57e2b38a5d5c6e4c23db79.jpg"/>
  <manifest:file-entry manifest:media-type="image/jpeg" manifest:full-path="Pictures/fc35b68bd937bc57ff68e05114c03ab0.jpg"/>
  <manifest:file-entry manifest:media-type="image/jpeg" manifest:full-path="Pictures/ed31f00e56d1d03aa38c95a5f54fe8ff.jpg"/>
  <manifest:file-entry manifest:media-type="image/jpeg" manifest:full-path="Pictures/95c9af6a712eb1d73f5875791eb2b6bb.jpg"/>
  <manifest:file-entry manifest:media-type="image/jpeg" manifest:full-path="Pictures/14764c5d30e50f1a3bba907a606be53d.jpg"/>
  <manifest:file-entry manifest:media-type="image/jpeg" manifest:full-path="Pictures/9f8a7ce66c5958289fbdbd6e3ce0bd00.jpg"/>
  <manifest:file-entry manifest:media-type="image/png" manifest:full-path="Pictures/1e0a27c699310c68a63bd69bfe581bed.png"/>
  <manifest:file-entry manifest:media-type="image/jpeg" manifest:full-path="Pictures/a3d942f80c719a89a4312b21ea918265.jpg"/>
  <manifest:file-entry manifest:media-type="image/jpeg" manifest:full-path="Pictures/b5bedf68e6cd45aef9faf4b64b06380b.jpg"/>
  <manifest:file-entry manifest:media-type="image/jpeg" manifest:full-path="Pictures/acb0741e0cc5b4346219b6c480fb2453.jpg"/>
  <manifest:file-entry manifest:media-type="image/jpeg" manifest:full-path="Pictures/271489ee3d1b09c57d60051f85220a5c.jpg"/>
  <manifest:file-entry manifest:media-type="image/png" manifest:full-path="Pictures/564a13a2fe1041188a4015017f05c069.png"/>
  <manifest:file-entry manifest:media-type="image/png" manifest:full-path="Pictures/ec8773ed1f651ada31f243a13489701a.png"/>
  <manifest:file-entry manifest:media-type="image/png" manifest:full-path="Pictures/bae55fcea50c61b39c0f637eaa0b1e6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highlight.1" style:family="text">
      <style:text-properties fo:color="#009900"/>
    </style:style>
    <style:style style:name="highlight.2" style:family="text">
      <style:text-properties fo:color="#000000" fo:font-weight="bold"/>
    </style:style>
    <style:style style:name="highlight.3" style:family="text">
      <style:text-properties fo:color="#000066"/>
    </style:style>
    <style:style style:name="highlight.4" style:family="text">
      <style:text-properties fo:color="#ff0000"/>
    </style:style>
    <style:style style:name="highlight.5" style:family="text">
      <style:text-properties fo:color="#000066"/>
    </style:style>
    <style:style style:name="highlight.6" style:family="text">
      <style:text-properties fo:color="#ff0000"/>
    </style:style>
    <style:style style:name="highlight.7" style:family="text">
      <style:text-properties fo:color="#000000" fo:font-weight="bold"/>
    </style:style>
    <style:style style:name="highlight.8" style:family="text">
      <style:text-properties fo:color="#009900"/>
    </style:style>
    <style:style style:name="highlight.9" style:family="text">
      <style:text-properties fo:color="#000000" fo:font-weight="bold"/>
    </style:style>
    <style:style style:name="highlight.10" style:family="text">
      <style:text-properties fo:color="#000000" fo:font-weight="bold"/>
    </style:style>
    <style:style style:name="highlight.11" style:family="text">
      <style:text-properties fo:color="#009900"/>
    </style:style>
    <style:style style:name="highlight.12" style:family="text">
      <style:text-properties fo:color="#000000" fo:font-weight="bold"/>
    </style:style>
    <style:style style:name="highlight.13" style:family="text">
      <style:text-properties fo:color="#000000" fo:font-weight="bold"/>
    </style:style>
    <style:style style:name="highlight.14" style:family="text">
      <style:text-properties fo:color="#009900"/>
    </style:style>
    <style:style style:name="highlight.15" style:family="text">
      <style:text-properties fo:color="#000000" fo:font-weight="bold"/>
    </style:style>
    <style:style style:name="highlight.16" style:family="text">
      <style:text-properties fo:color="#000066"/>
    </style:style>
    <style:style style:name="highlight.17" style:family="text">
      <style:text-properties fo:color="#ff0000"/>
    </style:style>
    <style:style style:name="highlight.18" style:family="text">
      <style:text-properties fo:color="#000066"/>
    </style:style>
    <style:style style:name="highlight.19" style:family="text">
      <style:text-properties fo:color="#ff0000"/>
    </style:style>
    <style:style style:name="highlight.20" style:family="text">
      <style:text-properties fo:color="#000000" fo:font-weight="bold"/>
    </style:style>
    <style:style style:name="highlight.21" style:family="text">
      <style:text-properties fo:color="#000000" fo:font-weight="bold"/>
    </style:style>
    <style:style style:name="highlight.22" style:family="text">
      <style:text-properties fo:color="#000000" fo:font-weight="bold"/>
    </style:style>
    <style:style style:name="highlight.23" style:family="text">
      <style:text-properties fo:color="#808080" fo:font-style="italic"/>
    </style:style>
    <style:style style:name="highlight.24" style:family="text">
      <style:text-properties fo:color="#009900"/>
    </style:style>
    <style:style style:name="highlight.25" style:family="text">
      <style:text-properties fo:color="#000000" fo:font-weight="bold"/>
    </style:style>
    <style:style style:name="highlight.26" style:family="text">
      <style:text-properties fo:color="#000066"/>
    </style:style>
    <style:style style:name="highlight.27" style:family="text">
      <style:text-properties fo:color="#ff0000"/>
    </style:style>
    <style:style style:name="highlight.28" style:family="text">
      <style:text-properties fo:color="#000066"/>
    </style:style>
    <style:style style:name="highlight.29" style:family="text">
      <style:text-properties fo:color="#ff0000"/>
    </style:style>
    <style:style style:name="highlight.30" style:family="text">
      <style:text-properties fo:color="#000000" fo:font-weight="bold"/>
    </style:style>
    <style:style style:name="highlight.31" style:family="text">
      <style:text-properties fo:color="#000000" fo:font-weight="bold"/>
    </style:style>
    <style:style style:name="highlight.32" style:family="text">
      <style:text-properties fo:color="#000000" fo:font-weight="bold"/>
    </style:style>
    <style:style style:name="highlight.33" style:family="text">
      <style:text-properties fo:color="#808080" fo:font-style="italic"/>
    </style:style>
    <style:style style:name="highlight.34" style:family="text">
      <style:text-properties fo:color="#009900"/>
    </style:style>
    <style:style style:name="highlight.35" style:family="text">
      <style:text-properties fo:color="#000000" fo:font-weight="bold"/>
    </style:style>
    <style:style style:name="highlight.36" style:family="text">
      <style:text-properties fo:color="#000066"/>
    </style:style>
    <style:style style:name="highlight.37" style:family="text">
      <style:text-properties fo:color="#ff0000"/>
    </style:style>
    <style:style style:name="highlight.38" style:family="text">
      <style:text-properties fo:color="#000066"/>
    </style:style>
    <style:style style:name="highlight.39" style:family="text">
      <style:text-properties fo:color="#ff0000"/>
    </style:style>
    <style:style style:name="highlight.40" style:family="text">
      <style:text-properties fo:color="#000000" fo:font-weight="bold"/>
    </style:style>
    <style:style style:name="highlight.41" style:family="text">
      <style:text-properties fo:color="#000000" fo:font-weight="bold"/>
    </style:style>
    <style:style style:name="highlight.42" style:family="text">
      <style:text-properties fo:color="#000000" fo:font-weight="bold"/>
    </style:style>
    <style:style style:name="highlight.43" style:family="text">
      <style:text-properties fo:color="#808080" fo:font-style="italic"/>
    </style:style>
    <style:style style:name="highlight.44" style:family="text">
      <style:text-properties fo:color="#009900"/>
    </style:style>
    <style:style style:name="highlight.45" style:family="text">
      <style:text-properties fo:color="#000000" fo:font-weight="bold"/>
    </style:style>
    <style:style style:name="highlight.46" style:family="text">
      <style:text-properties fo:color="#000066"/>
    </style:style>
    <style:style style:name="highlight.47" style:family="text">
      <style:text-properties fo:color="#ff0000"/>
    </style:style>
    <style:style style:name="highlight.48" style:family="text">
      <style:text-properties fo:color="#000066"/>
    </style:style>
    <style:style style:name="highlight.49" style:family="text">
      <style:text-properties fo:color="#ff0000"/>
    </style:style>
    <style:style style:name="highlight.50" style:family="text">
      <style:text-properties fo:color="#000000" fo:font-weight="bold"/>
    </style:style>
    <style:style style:name="highlight.51" style:family="text">
      <style:text-properties fo:color="#000000" fo:font-weight="bold"/>
    </style:style>
    <style:style style:name="highlight.52" style:family="text">
      <style:text-properties fo:color="#000000" fo:font-weight="bold"/>
    </style:style>
    <style:style style:name="highlight.53" style:family="text">
      <style:text-properties fo:color="#808080" fo:font-style="italic"/>
    </style:style>
    <style:style style:name="highlight.54" style:family="text">
      <style:text-properties fo:color="#009900"/>
    </style:style>
    <style:style style:name="highlight.55" style:family="text">
      <style:text-properties fo:color="#000000" fo:font-weight="bold"/>
    </style:style>
    <style:style style:name="highlight.56" style:family="text">
      <style:text-properties fo:color="#000066"/>
    </style:style>
    <style:style style:name="highlight.57" style:family="text">
      <style:text-properties fo:color="#ff0000"/>
    </style:style>
    <style:style style:name="highlight.58" style:family="text">
      <style:text-properties fo:color="#000066"/>
    </style:style>
    <style:style style:name="highlight.59" style:family="text">
      <style:text-properties fo:color="#ff0000"/>
    </style:style>
    <style:style style:name="highlight.60" style:family="text">
      <style:text-properties fo:color="#000000" fo:font-weight="bold"/>
    </style:style>
    <style:style style:name="highlight.61" style:family="text">
      <style:text-properties fo:color="#000000" fo:font-weight="bold"/>
    </style:style>
    <style:style style:name="highlight.62" style:family="text">
      <style:text-properties fo:color="#000000" fo:font-weight="bold"/>
    </style:style>
    <style:style style:name="highlight.63" style:family="text">
      <style:text-properties fo:color="#009900"/>
    </style:style>
    <style:style style:name="highlight.64" style:family="text">
      <style:text-properties fo:color="#000000" fo:font-weight="bold"/>
    </style:style>
    <style:style style:name="highlight.65" style:family="text">
      <style:text-properties fo:color="#000066"/>
    </style:style>
    <style:style style:name="highlight.66" style:family="text">
      <style:text-properties fo:color="#ff0000"/>
    </style:style>
    <style:style style:name="highlight.67" style:family="text">
      <style:text-properties fo:color="#000066"/>
    </style:style>
    <style:style style:name="highlight.68" style:family="text">
      <style:text-properties fo:color="#ff0000"/>
    </style:style>
    <style:style style:name="highlight.69" style:family="text">
      <style:text-properties fo:color="#000000" fo:font-weight="bold"/>
    </style:style>
    <style:style style:name="highlight.70" style:family="text">
      <style:text-properties fo:color="#000000" fo:font-weight="bold"/>
    </style:style>
    <style:style style:name="highlight.71" style:family="text">
      <style:text-properties fo:color="#000000" fo:font-weight="bold"/>
    </style:style>
    <style:style style:name="highlight.72" style:family="text">
      <style:text-properties fo:color="#808080" fo:font-style="italic"/>
    </style:style>
    <style:style style:name="highlight.73" style:family="text">
      <style:text-properties fo:color="#009900"/>
    </style:style>
    <style:style style:name="highlight.74" style:family="text">
      <style:text-properties fo:color="#000000" fo:font-weight="bold"/>
    </style:style>
    <style:style style:name="highlight.75" style:family="text">
      <style:text-properties fo:color="#000066"/>
    </style:style>
    <style:style style:name="highlight.76" style:family="text">
      <style:text-properties fo:color="#ff0000"/>
    </style:style>
    <style:style style:name="highlight.77" style:family="text">
      <style:text-properties fo:color="#000066"/>
    </style:style>
    <style:style style:name="highlight.78" style:family="text">
      <style:text-properties fo:color="#ff0000"/>
    </style:style>
    <style:style style:name="highlight.79" style:family="text">
      <style:text-properties fo:color="#000000" fo:font-weight="bold"/>
    </style:style>
    <style:style style:name="highlight.80" style:family="text">
      <style:text-properties fo:color="#000000" fo:font-weight="bold"/>
    </style:style>
    <style:style style:name="highlight.81" style:family="text">
      <style:text-properties fo:color="#000000" fo:font-weight="bold"/>
    </style:style>
    <style:style style:name="highlight.82" style:family="text">
      <style:text-properties fo:color="#009900"/>
    </style:style>
    <style:style style:name="highlight.83" style:family="text">
      <style:text-properties fo:color="#000000" fo:font-weight="bold"/>
    </style:style>
    <style:style style:name="highlight.84" style:family="text">
      <style:text-properties fo:color="#000066"/>
    </style:style>
    <style:style style:name="highlight.85" style:family="text">
      <style:text-properties fo:color="#ff0000"/>
    </style:style>
    <style:style style:name="highlight.86" style:family="text">
      <style:text-properties fo:color="#000066"/>
    </style:style>
    <style:style style:name="highlight.87" style:family="text">
      <style:text-properties fo:color="#ff0000"/>
    </style:style>
    <style:style style:name="highlight.88" style:family="text">
      <style:text-properties fo:color="#000000" fo:font-weight="bold"/>
    </style:style>
    <style:style style:name="highlight.89" style:family="text">
      <style:text-properties fo:color="#000000" fo:font-weight="bold"/>
    </style:style>
    <style:style style:name="highlight.90" style:family="text">
      <style:text-properties fo:color="#000000" fo:font-weight="bold"/>
    </style:style>
    <style:style style:name="highlight.91" style:family="text">
      <style:text-properties fo:color="#009900"/>
    </style:style>
    <style:style style:name="highlight.92" style:family="text">
      <style:text-properties fo:color="#000000" fo:font-weight="bold"/>
    </style:style>
    <style:style style:name="highlight.93" style:family="text">
      <style:text-properties fo:color="#000066"/>
    </style:style>
    <style:style style:name="highlight.94" style:family="text">
      <style:text-properties fo:color="#ff0000"/>
    </style:style>
    <style:style style:name="highlight.95" style:family="text">
      <style:text-properties fo:color="#000066"/>
    </style:style>
    <style:style style:name="highlight.96" style:family="text">
      <style:text-properties fo:color="#ff0000"/>
    </style:style>
    <style:style style:name="highlight.97" style:family="text">
      <style:text-properties fo:color="#000000" fo:font-weight="bold"/>
    </style:style>
    <style:style style:name="highlight.98" style:family="text">
      <style:text-properties fo:color="#000000" fo:font-weight="bold"/>
    </style:style>
    <style:style style:name="highlight.99" style:family="text">
      <style:text-properties fo:color="#000000" fo:font-weight="bold"/>
    </style:style>
    <style:style style:name="highlight.100" style:family="text">
      <style:text-properties fo:color="#009900"/>
    </style:style>
    <style:style style:name="highlight.101" style:family="text">
      <style:text-properties fo:color="#000000" fo:font-weight="bold"/>
    </style:style>
    <style:style style:name="highlight.102" style:family="text">
      <style:text-properties fo:color="#000066"/>
    </style:style>
    <style:style style:name="highlight.103" style:family="text">
      <style:text-properties fo:color="#ff0000"/>
    </style:style>
    <style:style style:name="highlight.104" style:family="text">
      <style:text-properties fo:color="#000066"/>
    </style:style>
    <style:style style:name="highlight.105" style:family="text">
      <style:text-properties fo:color="#ff0000"/>
    </style:style>
    <style:style style:name="highlight.106" style:family="text">
      <style:text-properties fo:color="#000000" fo:font-weight="bold"/>
    </style:style>
    <style:style style:name="highlight.107" style:family="text">
      <style:text-properties fo:color="#000000" fo:font-weight="bold"/>
    </style:style>
    <style:style style:name="highlight.108" style:family="text">
      <style:text-properties fo:color="#000000" fo:font-weight="bold"/>
    </style:style>
    <style:style style:name="highlight.109" style:family="text">
      <style:text-properties fo:color="#009900"/>
    </style:style>
    <style:style style:name="highlight.110" style:family="text">
      <style:text-properties fo:color="#000000" fo:font-weight="bold"/>
    </style:style>
    <style:style style:name="highlight.111" style:family="text">
      <style:text-properties fo:color="#000066"/>
    </style:style>
    <style:style style:name="highlight.112" style:family="text">
      <style:text-properties fo:color="#ff0000"/>
    </style:style>
    <style:style style:name="highlight.113" style:family="text">
      <style:text-properties fo:color="#000066"/>
    </style:style>
    <style:style style:name="highlight.114" style:family="text">
      <style:text-properties fo:color="#ff0000"/>
    </style:style>
    <style:style style:name="highlight.115" style:family="text">
      <style:text-properties fo:color="#000000" fo:font-weight="bold"/>
    </style:style>
    <style:style style:name="highlight.116" style:family="text">
      <style:text-properties fo:color="#000000" fo:font-weight="bold"/>
    </style:style>
    <style:style style:name="highlight.117" style:family="text">
      <style:text-properties fo:color="#000000" fo:font-weight="bold"/>
    </style:style>
    <style:style style:name="highlight.118" style:family="text">
      <style:text-properties fo:color="#009900"/>
    </style:style>
    <style:style style:name="highlight.119" style:family="text">
      <style:text-properties fo:color="#000000" fo:font-weight="bold"/>
    </style:style>
    <style:style style:name="highlight.120" style:family="text">
      <style:text-properties fo:color="#000066"/>
    </style:style>
    <style:style style:name="highlight.121" style:family="text">
      <style:text-properties fo:color="#ff0000"/>
    </style:style>
    <style:style style:name="highlight.122" style:family="text">
      <style:text-properties fo:color="#000066"/>
    </style:style>
    <style:style style:name="highlight.123" style:family="text">
      <style:text-properties fo:color="#ff0000"/>
    </style:style>
    <style:style style:name="highlight.124" style:family="text">
      <style:text-properties fo:color="#000000" fo:font-weight="bold"/>
    </style:style>
    <style:style style:name="highlight.125" style:family="text">
      <style:text-properties fo:color="#000000" fo:font-weight="bold"/>
    </style:style>
    <style:style style:name="highlight.126" style:family="text">
      <style:text-properties fo:color="#000000" fo:font-weight="bold"/>
    </style:style>
    <style:style style:name="highlight.127" style:family="text">
      <style:text-properties fo:color="#808080" fo:font-style="italic"/>
    </style:style>
    <style:style style:name="highlight.128" style:family="text">
      <style:text-properties fo:color="#009900"/>
    </style:style>
    <style:style style:name="highlight.129" style:family="text">
      <style:text-properties fo:color="#000000" fo:font-weight="bold"/>
    </style:style>
    <style:style style:name="highlight.130" style:family="text">
      <style:text-properties fo:color="#000066"/>
    </style:style>
    <style:style style:name="highlight.131" style:family="text">
      <style:text-properties fo:color="#ff0000"/>
    </style:style>
    <style:style style:name="highlight.132" style:family="text">
      <style:text-properties fo:color="#000066"/>
    </style:style>
    <style:style style:name="highlight.133" style:family="text">
      <style:text-properties fo:color="#ff0000"/>
    </style:style>
    <style:style style:name="highlight.134" style:family="text">
      <style:text-properties fo:color="#000000" fo:font-weight="bold"/>
    </style:style>
    <style:style style:name="highlight.135" style:family="text">
      <style:text-properties fo:color="#009900"/>
    </style:style>
    <style:style style:name="highlight.136" style:family="text">
      <style:text-properties fo:color="#000000" fo:font-weight="bold"/>
    </style:style>
    <style:style style:name="highlight.137" style:family="text">
      <style:text-properties fo:color="#000066"/>
    </style:style>
    <style:style style:name="highlight.138" style:family="text">
      <style:text-properties fo:color="#ff0000"/>
    </style:style>
    <style:style style:name="highlight.139" style:family="text">
      <style:text-properties fo:color="#000066"/>
    </style:style>
    <style:style style:name="highlight.140" style:family="text">
      <style:text-properties fo:color="#ff0000"/>
    </style:style>
    <style:style style:name="highlight.141" style:family="text">
      <style:text-properties fo:color="#000000" fo:font-weight="bold"/>
    </style:style>
    <style:style style:name="highlight.142" style:family="text">
      <style:text-properties fo:color="#808080" fo:font-style="italic"/>
    </style:style>
    <style:style style:name="highlight.143" style:family="text">
      <style:text-properties fo:color="#009900"/>
    </style:style>
    <style:style style:name="highlight.144" style:family="text">
      <style:text-properties fo:color="#000000" fo:font-weight="bold"/>
    </style:style>
    <style:style style:name="highlight.145" style:family="text">
      <style:text-properties fo:color="#000066"/>
    </style:style>
    <style:style style:name="highlight.146" style:family="text">
      <style:text-properties fo:color="#ff0000"/>
    </style:style>
    <style:style style:name="highlight.147" style:family="text">
      <style:text-properties fo:color="#000066"/>
    </style:style>
    <style:style style:name="highlight.148" style:family="text">
      <style:text-properties fo:color="#ff0000"/>
    </style:style>
    <style:style style:name="highlight.149" style:family="text">
      <style:text-properties fo:color="#000000" fo:font-weight="bold"/>
    </style:style>
    <style:style style:name="highlight.150" style:family="text">
      <style:text-properties fo:color="#808080" fo:font-style="italic"/>
    </style:style>
    <style:style style:name="highlight.151" style:family="text">
      <style:text-properties fo:color="#009900"/>
    </style:style>
    <style:style style:name="highlight.152" style:family="text">
      <style:text-properties fo:color="#000000" fo:font-weight="bold"/>
    </style:style>
    <style:style style:name="highlight.153" style:family="text">
      <style:text-properties fo:color="#000066"/>
    </style:style>
    <style:style style:name="highlight.154" style:family="text">
      <style:text-properties fo:color="#ff0000"/>
    </style:style>
    <style:style style:name="highlight.155" style:family="text">
      <style:text-properties fo:color="#000066"/>
    </style:style>
    <style:style style:name="highlight.156" style:family="text">
      <style:text-properties fo:color="#ff0000"/>
    </style:style>
    <style:style style:name="highlight.157" style:family="text">
      <style:text-properties fo:color="#000000" fo:font-weight="bold"/>
    </style:style>
    <style:style style:name="highlight.158" style:family="text">
      <style:text-properties fo:color="#000000" fo:font-weight="bold"/>
    </style:style>
    <style:style style:name="highlight.159" style:family="text">
      <style:text-properties fo:color="#000000" fo:font-weight="bold"/>
    </style:style>
    <style:style style:name="highlight.160" style:family="text">
      <style:text-properties fo:color="#808080" fo:font-style="italic"/>
    </style:style>
    <style:style style:name="highlight.161" style:family="text">
      <style:text-properties fo:color="#009900"/>
    </style:style>
    <style:style style:name="highlight.162" style:family="text">
      <style:text-properties fo:color="#000000" fo:font-weight="bold"/>
    </style:style>
    <style:style style:name="highlight.163" style:family="text">
      <style:text-properties fo:color="#000066"/>
    </style:style>
    <style:style style:name="highlight.164" style:family="text">
      <style:text-properties fo:color="#ff0000"/>
    </style:style>
    <style:style style:name="highlight.165" style:family="text">
      <style:text-properties fo:color="#000066"/>
    </style:style>
    <style:style style:name="highlight.166" style:family="text">
      <style:text-properties fo:color="#ff0000"/>
    </style:style>
    <style:style style:name="highlight.167" style:family="text">
      <style:text-properties fo:color="#000000" fo:font-weight="bold"/>
    </style:style>
    <style:style style:name="highlight.168" style:family="text">
      <style:text-properties fo:color="#000000" fo:font-weight="bold"/>
    </style:style>
    <style:style style:name="highlight.169" style:family="text">
      <style:text-properties fo:color="#000000" fo:font-weight="bold"/>
    </style:style>
    <style:style style:name="highlight.170" style:family="text">
      <style:text-properties fo:color="#009900"/>
    </style:style>
    <style:style style:name="highlight.171" style:family="text">
      <style:text-properties fo:color="#000000" fo:font-weight="bold"/>
    </style:style>
    <style:style style:name="highlight.172" style:family="text">
      <style:text-properties fo:color="#000066"/>
    </style:style>
    <style:style style:name="highlight.173" style:family="text">
      <style:text-properties fo:color="#ff0000"/>
    </style:style>
    <style:style style:name="highlight.174" style:family="text">
      <style:text-properties fo:color="#000066"/>
    </style:style>
    <style:style style:name="highlight.175" style:family="text">
      <style:text-properties fo:color="#ff0000"/>
    </style:style>
    <style:style style:name="highlight.176" style:family="text">
      <style:text-properties fo:color="#000000" fo:font-weight="bold"/>
    </style:style>
    <style:style style:name="highlight.177" style:family="text">
      <style:text-properties fo:color="#000000" fo:font-weight="bold"/>
    </style:style>
    <style:style style:name="highlight.178" style:family="text">
      <style:text-properties fo:color="#000000" fo:font-weight="bold"/>
    </style:style>
    <style:style style:name="highlight.179" style:family="text">
      <style:text-properties fo:color="#808080" fo:font-style="italic"/>
    </style:style>
    <style:style style:name="highlight.180" style:family="text">
      <style:text-properties fo:color="#009900"/>
    </style:style>
    <style:style style:name="highlight.181" style:family="text">
      <style:text-properties fo:color="#000000" fo:font-weight="bold"/>
    </style:style>
    <style:style style:name="highlight.182" style:family="text">
      <style:text-properties fo:color="#000066"/>
    </style:style>
    <style:style style:name="highlight.183" style:family="text">
      <style:text-properties fo:color="#ff0000"/>
    </style:style>
    <style:style style:name="highlight.184" style:family="text">
      <style:text-properties fo:color="#000066"/>
    </style:style>
    <style:style style:name="highlight.185" style:family="text">
      <style:text-properties fo:color="#ff0000"/>
    </style:style>
    <style:style style:name="highlight.186" style:family="text">
      <style:text-properties fo:color="#000000" fo:font-weight="bold"/>
    </style:style>
    <style:style style:name="highlight.187" style:family="text">
      <style:text-properties fo:color="#000000" fo:font-weight="bold"/>
    </style:style>
    <style:style style:name="highlight.188" style:family="text">
      <style:text-properties fo:color="#000000" fo:font-weight="bold"/>
    </style:style>
    <style:style style:name="highlight.189" style:family="text">
      <style:text-properties fo:color="#808080" fo:font-style="italic"/>
    </style:style>
    <style:style style:name="highlight.190" style:family="text">
      <style:text-properties fo:color="#009900"/>
    </style:style>
    <style:style style:name="highlight.191" style:family="text">
      <style:text-properties fo:color="#000000" fo:font-weight="bold"/>
    </style:style>
    <style:style style:name="highlight.192" style:family="text">
      <style:text-properties fo:color="#000066"/>
    </style:style>
    <style:style style:name="highlight.193" style:family="text">
      <style:text-properties fo:color="#ff0000"/>
    </style:style>
    <style:style style:name="highlight.194" style:family="text">
      <style:text-properties fo:color="#000066"/>
    </style:style>
    <style:style style:name="highlight.195" style:family="text">
      <style:text-properties fo:color="#ff0000"/>
    </style:style>
    <style:style style:name="highlight.196" style:family="text">
      <style:text-properties fo:color="#000000" fo:font-weight="bold"/>
    </style:style>
    <style:style style:name="highlight.197" style:family="text">
      <style:text-properties fo:color="#009900"/>
    </style:style>
    <style:style style:name="highlight.198" style:family="text">
      <style:text-properties fo:color="#000000" fo:font-weight="bold"/>
    </style:style>
    <style:style style:name="highlight.199" style:family="text">
      <style:text-properties fo:color="#000000" fo:font-weight="bold"/>
    </style:style>
    <style:style style:name="highlight.200" style:family="text">
      <style:text-properties fo:color="#009900"/>
    </style:style>
    <style:style style:name="highlight.201" style:family="text">
      <style:text-properties fo:color="#000000" fo:font-weight="bold"/>
    </style:style>
    <style:style style:name="highlight.202" style:family="text">
      <style:text-properties fo:color="#000000" fo:font-weight="bold"/>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style:style style:name="pluginnotescanner.A1" style:family="table-cell">
      <style:table-cell-properties style:vertical-align="middle" fo:padding="0.1cm" fo:border-left="0.002cm solid #000000" fo:border-right="none" fo:border-top="0.002cm solid #000000" fo:border-bottom="0.002cm solid #000000" fo:background-color=""/>
    </style:style>
    <style:style style:name="pluginnotescanner.B1" style:family="table-cell">
      <style:table-cell-properties style:vertical-align="middle" fo:padding="0.3cm" fo:border-left="none" fo:border-right="0.002cm solid #000000" fo:border-top="0.002cm solid #000000" fo:border-bottom="0.002cm solid #000000" fo:background-color=""/>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cq_fx"/>CQ_FX<text:bookmark-end text:name="cq_fx"/></text:h>
      <text:h text:style-name="Heading_20_1" text:outline-level="1"><text:bookmark-start text:name="introduzione"/>Introduzione<text:bookmark-end text:name="introduzione"/></text:h>
      <text:p text:style-name="Text_20_body"><text:span text:style-name="Strong_20_Emphasis">CQ_FX</text:span> è un programma che nasce per verificare l’affidabilità dei prodotti attraverso la visualizzazione grafica delle grandezze acquisite.<text:line-break/>
Le principali caratteristiche del programma sono le seguenti:</text:p>
      <text:list text:style-name="List_20_1">
        <text:list-item>
          <text:p text:style-name="Text_20_body"> gestione visuale delle linee e delle postazioni;</text:p>
        </text:list-item>
        <text:list-item>
          <text:p text:style-name="Text_20_body"> gestione di tipi differenti di prodotti (lavatrici, lavastoviglie, forni, piani cottura, ecc.);</text:p>
        </text:list-item>
        <text:list-item>
          <text:p text:style-name="Text_20_body"> gestione archivio prodotti;</text:p>
        </text:list-item>
        <text:list-item>
          <text:p text:style-name="Text_20_body"> gestione archivio prove concluse;</text:p>
        </text:list-item>
        <text:list-item>
          <text:p text:style-name="Text_20_body"> personalizzazione dei cicli di collaudo;</text:p>
        </text:list-item>
        <text:list-item>
          <text:p text:style-name="Text_20_body"> tempo di campionamento impostabile;</text:p>
        </text:list-item>
        <text:list-item>
          <text:p text:style-name="Text_20_body"> strumenti di analisi grafica (zoom, barre);</text:p>
        </text:list-item>
        <text:list-item>
          <text:p text:style-name="Text_20_body"> esportazione dei valori in formato testo;</text:p>
        </text:list-item>
        <text:list-item>
          <text:p text:style-name="Text_20_body"> esportazione dei grafici su file immagine;</text:p>
        </text:list-item>
        <text:list-item>
          <text:p text:style-name="Text_20_body"> stampa grafica (pagina intera o zoom);</text:p>
        </text:list-item>
        <text:list-item>
          <text:p text:style-name="Text_20_body"> interruzione, ripresa della prova;</text:p>
        </text:list-item>
        <text:list-item>
          <text:p text:style-name="Text_20_body"> calcolo di valori minimi, medi e massimi.</text:p>
        </text:list-item>
      </text:list>
      <text:h text:style-name="Heading_20_1" text:outline-level="1"><text:bookmark-start text:name="installazione_e_configurazione"/>Installazione e configurazione<text:bookmark-end text:name="installazione_e_configurazione"/></text:h>
      <text:p text:style-name="Text_20_body">
In questo capitolo vengono descritte le procedure di installazione e configurazione del programma di acquisizione e di tutti i componenti necessari.
Per un corretto funzionamento è consigliabile che l’installazione venga eseguita da tecnici qualificati sia durante la messa a punto del sistema che successivamente nell’eventualità che si verifichino malfunzionamenti.</text:p>
      <text:p text:style-name="Text_20_body">Sebbene la prima installazione non richieda accorgimenti particolari, è necessario adottarli successivamente nel caso che sia necessario reinstallare il software. Se accidentalmente si elimina o si ricrea il database di setup viene definitivamente perduta la calibrazione degli ingressi. Si consiglia pertanto di richiedere il supporto alla MAREL srl.</text:p>
      <text:h text:style-name="Heading_20_2" text:outline-level="2"><text:bookmark-start text:name="installazione_del_programma"/>Installazione del programma<text:bookmark-end text:name="installazione_del_programma"/></text:h>
      <text:list text:style-name="Numbering_20_1">
        <text:list-item>
          <text:p text:style-name="Text_20_body"> Inserire il CD-ROM di installazione ed attendere l’avvio in automatico del programma di installazione.</text:p>
        </text:list-item>
        <text:list-item>
          <text:p text:style-name="Text_20_body"> Portare a termine la procedura confermando le impostazioni predefinite.</text:p>
        </text:list-item>
      </text:list>
      <text:p text:style-name="Text_20_body">
Nel caso che il programma di installazione non si avvii in automatico aprire il programma <text:span text:style-name="Emphasis">Esplora Risorse</text:span> di Microsoft Windows ®, accedere alla cartella principale del CD-ROM e fare doppio click con il mouse nell’icona del programma <text:span text:style-name="Strong_20_Emphasis">Setup</text:span>.</text:p>
      <text:h text:style-name="Heading_20_2" text:outline-level="2"><text:bookmark-start text:name="primo_avvio_del_programma"/>Primo avvio del programma<text:bookmark-end text:name="primo_avvio_del_programma"/></text:h>
      <text:p text:style-name="Text_20_body">
Terminata l’installazione è necessario procedere con la configurazione dell’applicazione. Prima di avviare per la prima volta l’applicazione, è necessario configurare le porte seriali come descritto nel paragrafo “Porte seriali” in seguito.
Successivamente, avviare il programma facendo doppio click sull’icona “CQ_FX” presente sul desktop oppure selezionando con il mouse le seguenti opzioni dal menù Start di Windows:</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Start → Tutti i programmi → Marel → CQ_FX</text:p>
          </table:table-cell>
        </table:table-row>
      </table:table>
      <text:p text:style-name="Text_20_body">Avviata l’applicazione è necessario procedere con la configurazione manuale delle linee e delle postazioni come descritto nel paragrafo che segue.</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Se la configurazione delle porte seriali non è corretta, compariranno dei messaggi d’errore all’avvio dell’applicazione.</text:p>
          </table:table-cell>
        </table:table-row>
      </table:table>
      <text:h text:style-name="Heading_20_2" text:outline-level="2"><text:bookmark-start text:name="configurazione_del_sistema"/>Configurazione del sistema<text:bookmark-end text:name="configurazione_del_sistema"/></text:h>
      <text:p text:style-name="Text_20_body">
La configurazione del sistema è memorizzata in un database SETUP.MDB ed un file XML. Le funzioni di configurazione accessibili all’interno del programma (per l’aggiornamento del database) sono protette da password per impedire accidentali modifiche che possano comprometterne il funzionamento. </text:p>
      <text:h text:style-name="Heading_20_3" text:outline-level="3"><text:bookmark-start text:name="configurazione_delle_linee_e_delle_postazioni"/>Configurazione delle linee e delle postazioni<text:bookmark-end text:name="configurazione_delle_linee_e_delle_postazioni"/></text:h>
      <text:p text:style-name="Text_20_body">Scegliere dal menù <text:span text:style-name="Emphasis">Strumenti → Configura</text:span> ed inserire la password per visualizzare la finestra di gestione dell’hardware:</text:p>
      <text:p text:style-name="Text_20_body"><draw:frame draw:style-name="mediacenter" draw:name="" text:anchor-type="paragraph" draw:z-index="0" svg:width="10.583333333333cm" svg:height="8.5195833333333cm"><draw:image xlink:href="Pictures/a3dd4aaf0aab43fadad7c5f36c35d162.jpg" xlink:type="simple" xlink:show="embed" xlink:actuate="onLoad"/></draw:frame></text:p>
      <text:p text:style-name="Text_20_body">La finestra che viene presentata dal programma è quella della configurazione delle linee. E’ possibile aggiungere una linea con la seguente procedura:</text:p>
      <text:list text:style-name="Numbering_20_1">
        <text:list-item>
          <text:p text:style-name="Text_20_body"> Premere il tasto <text:span text:style-name="Strong_20_Emphasis">Nuovo</text:span>.</text:p>
        </text:list-item>
        <text:list-item>
          <text:p text:style-name="Text_20_body"> Inserire il numero delle sonde di temperatura, dei sensori di umidità, dei sensori di pressione e dei moduli di CPU.</text:p>
        </text:list-item>
        <text:list-item>
          <text:p text:style-name="Text_20_body"> Inserire l’identificativo della nuova linea.</text:p>
        </text:list-item>
        <text:list-item>
          <text:p text:style-name="Text_20_body"> Premere il tasto <text:span text:style-name="Strong_20_Emphasis">Aggiorna</text:span>.</text:p>
        </text:list-item>
      </text:list>
      <text:p text:style-name="Text_20_body">Allo stesso modo  è possibile modificare una linea già esistente tramite la seguente procedura:</text:p>
      <text:list text:style-name="Numbering_20_1">
        <text:list-item>
          <text:p text:style-name="Text_20_body"> Selezionare con il mouse la linea da modificare nella lista in alto a sinistra.</text:p>
        </text:list-item>
        <text:list-item>
          <text:p text:style-name="Text_20_body"> Modificare gli stessi dati nel pannello a destra.</text:p>
        </text:list-item>
        <text:list-item>
          <text:p text:style-name="Text_20_body"> Premere il tasto <text:span text:style-name="Strong_20_Emphasis">Aggiorna</text:span>.</text:p>
        </text:list-item>
      </text:list>
      <text:p text:style-name="Text_20_body">Per eliminare una linea inserita procedere invece come di seguito:</text:p>
      <text:list text:style-name="Numbering_20_1">
        <text:list-item>
          <text:p text:style-name="Text_20_body"> Selezionare con il mouse la linea da rimuovere nella lista in alto a sinistra.</text:p>
        </text:list-item>
        <text:list-item>
          <text:p text:style-name="Text_20_body"> Premere il tasto <text:span text:style-name="Strong_20_Emphasis">Elimina</text:span>.</text:p>
        </text:list-item>
      </text:list>
      <text:p text:style-name="Text_20_body">
Una volta inserita una linea, è possibile aggiungere ad essa le postazioni che contiene, procedendo come segue:</text:p>
      <text:list text:style-name="Numbering_20_1">
        <text:list-item>
          <text:p text:style-name="Text_20_body"> Selezionare, nella lista in alto a sinistra, la linea in cui si vogliono inserire postazioni.</text:p>
        </text:list-item>
        <text:list-item>
          <text:p text:style-name="Text_20_body"> Nel pannello inferiore, premere il tasto <text:span text:style-name="Strong_20_Emphasis">Nuova</text:span>.</text:p>
        </text:list-item>
        <text:list-item>
          <text:p text:style-name="Text_20_body"> Inserire il numero di termocoppie t, termocoppie k, di contagiri e di conta-litri presenti nella postazione.</text:p>
        </text:list-item>
        <text:list-item>
          <text:p text:style-name="Text_20_body"> Inserire il tipo di controllo energetico (EST, DEPT, CVM … o nessuno) presente nella postazione.</text:p>
        </text:list-item>
        <text:list-item>
          <text:p text:style-name="Text_20_body"> Inserire l’identificativo della nuova postazione.</text:p>
        </text:list-item>
        <text:list-item>
          <text:p text:style-name="Text_20_body"> Premere il tasto <text:span text:style-name="Strong_20_Emphasis">Aggiorna</text:span>.</text:p>
        </text:list-item>
      </text:list>
      <text:p text:style-name="Text_20_body">Come per le linee, è possibile modificare ed eliminare postazioni tramite i pulsanti <text:span text:style-name="Strong_20_Emphasis">Elimina</text:span> e <text:span text:style-name="Strong_20_Emphasis">Aggiorna</text:span>. Inoltre, è possibile creare una copia esatta di una postazione già inserita tramite il tasto <text:span text:style-name="Strong_20_Emphasis">Copia</text:span>.</text:p>
      <text:h text:style-name="Heading_20_3" text:outline-level="3"><text:bookmark-start text:name="impostazioni_generali_memorizzate_nel_file_xml"/>Impostazioni generali memorizzate nel file XML<text:bookmark-end text:name="impostazioni_generali_memorizzate_nel_file_xml"/></text:h>
      <text:p text:style-name="Text_20_body">Il file “CQ_FX.exe.config“ memorizzato nella stessa cartella del file eseguibile “CQ_FX.exe” può essere modificato con il programma Blocco Note o una qualsiasi altra applicazione di videoscrittura. Di seguito viene riportato un esempio del suo contenuto:</text:p>
      <text:p text:style-name="Source_20_Code"><text:span text:style-name="highlight.1"><text:span text:style-name="highlight.2">&lt;?xml</text:span> <text:span text:style-name="highlight.3">version</text:span>=<text:span text:style-name="highlight.4">"1.0"</text:span> <text:span text:style-name="highlight.5">encoding</text:span>=<text:span text:style-name="highlight.6">"utf-8"</text:span> <text:span text:style-name="highlight.7">?&gt;</text:span></text:span><text:line-break/><text:span text:style-name="highlight.8"><text:span text:style-name="highlight.9">&lt;configuration<text:span text:style-name="highlight.10">&gt;</text:span></text:span></text:span><text:line-break/><text:tab/><text:span text:style-name="highlight.11"><text:span text:style-name="highlight.12">&lt;appSettings<text:span text:style-name="highlight.13">&gt;</text:span></text:span></text:span><text:line-break/><text:tab/><text:tab/><text:span text:style-name="highlight.14"><text:span text:style-name="highlight.15">&lt;add</text:span> <text:span text:style-name="highlight.16">key</text:span>=<text:span text:style-name="highlight.17">"COLLAUDO"</text:span> <text:span text:style-name="highlight.18">value</text:span>=<text:span text:style-name="highlight.19">"A"</text:span><text:span text:style-name="highlight.20">&gt;</text:span><text:span text:style-name="highlight.21">&lt;/add<text:span text:style-name="highlight.22">&gt;</text:span></text:span></text:span><text:line-break/><text:tab/><text:tab/><text:span text:style-name="highlight.23">&lt;!-- Imposta la lingua del collaudo ("it","en") --&gt;</text:span><text:line-break/><text:tab/><text:tab/><text:span text:style-name="highlight.24"><text:span text:style-name="highlight.25">&lt;add</text:span> <text:span text:style-name="highlight.26">key</text:span>=<text:span text:style-name="highlight.27">"LINGUA"</text:span> <text:span text:style-name="highlight.28">value</text:span>=<text:span text:style-name="highlight.29">"it"</text:span><text:span text:style-name="highlight.30">&gt;</text:span><text:span text:style-name="highlight.31">&lt;/add<text:span text:style-name="highlight.32">&gt;</text:span></text:span></text:span><text:line-break/><text:tab/><text:tab/><text:span text:style-name="highlight.33">&lt;!-- Stringa di connessione al database ("Data Source=#SERVER#;Initial Catalog=#DATABASE#;User ID=sa;Password=#PASSWORD#") --&gt;</text:span><text:line-break/><text:tab/><text:tab/><text:span text:style-name="highlight.34"><text:span text:style-name="highlight.35">&lt;add</text:span> <text:span text:style-name="highlight.36">key</text:span>=<text:span text:style-name="highlight.37">"SQL_SERVER_CONNECTION"</text:span> <text:span text:style-name="highlight.38">value</text:span>=<text:span text:style-name="highlight.39">"Data Source=192.168.0.56\SQLEXPRESS;Initial Catalog=CQ_FX;User ID=sa;Password=marel"</text:span><text:span text:style-name="highlight.40">&gt;</text:span><text:span text:style-name="highlight.41">&lt;/add<text:span text:style-name="highlight.42">&gt;</text:span></text:span></text:span><text:line-break/><text:tab/><text:tab/><text:span text:style-name="highlight.43">&lt;!-- Percorso dell'archvio --&gt;</text:span><text:line-break/><text:tab/><text:tab/><text:span text:style-name="highlight.44"><text:span text:style-name="highlight.45">&lt;add</text:span> <text:span text:style-name="highlight.46">key</text:span>=<text:span text:style-name="highlight.47">"PATH_ARCHIVIO"</text:span> <text:span text:style-name="highlight.48">value</text:span>=<text:span text:style-name="highlight.49">"..\ARCHIVE"</text:span><text:span text:style-name="highlight.50">&gt;</text:span><text:span text:style-name="highlight.51">&lt;/add<text:span text:style-name="highlight.52">&gt;</text:span></text:span></text:span><text:line-break/><text:tab/><text:tab/><text:span text:style-name="highlight.53">&lt;!-- Identificazione sistema --&gt;</text:span><text:line-break/><text:tab/><text:tab/><text:span text:style-name="highlight.54"><text:span text:style-name="highlight.55">&lt;add</text:span> <text:span text:style-name="highlight.56">key</text:span>=<text:span text:style-name="highlight.57">"NOME_SISTEMA"</text:span> <text:span text:style-name="highlight.58">value</text:span>=<text:span text:style-name="highlight.59">"CQP"</text:span><text:span text:style-name="highlight.60">&gt;</text:span><text:span text:style-name="highlight.61">&lt;/add<text:span text:style-name="highlight.62">&gt;</text:span></text:span></text:span><text:line-break/><text:tab/><text:tab/><text:span text:style-name="highlight.63"><text:span text:style-name="highlight.64">&lt;add</text:span> <text:span text:style-name="highlight.65">key</text:span>=<text:span text:style-name="highlight.66">"NOME_CLIENTE"</text:span> <text:span text:style-name="highlight.67">value</text:span>=<text:span text:style-name="highlight.68">"INDESIT Company SpA"</text:span><text:span text:style-name="highlight.69">&gt;</text:span><text:span text:style-name="highlight.70">&lt;/add<text:span text:style-name="highlight.71">&gt;</text:span></text:span></text:span><text:line-break/><text:tab/><text:tab/><text:span text:style-name="highlight.72">&lt;!-- Impostazioni di comunicazione dispositivi seriali--&gt;</text:span><text:line-break/><text:tab/><text:tab/><text:span text:style-name="highlight.73"><text:span text:style-name="highlight.74">&lt;add</text:span> <text:span text:style-name="highlight.75">key</text:span>=<text:span text:style-name="highlight.76">"COM_PM110"</text:span> <text:span text:style-name="highlight.77">value</text:span>=<text:span text:style-name="highlight.78">"0"</text:span><text:span text:style-name="highlight.79">&gt;</text:span><text:span text:style-name="highlight.80">&lt;/add<text:span text:style-name="highlight.81">&gt;</text:span></text:span></text:span><text:line-break/><text:tab/><text:tab/><text:span text:style-name="highlight.82"><text:span text:style-name="highlight.83">&lt;add</text:span> <text:span text:style-name="highlight.84">key</text:span>=<text:span text:style-name="highlight.85">"COM_ADAM5000"</text:span> <text:span text:style-name="highlight.86">value</text:span>=<text:span text:style-name="highlight.87">"0"</text:span><text:span text:style-name="highlight.88">&gt;</text:span><text:span text:style-name="highlight.89">&lt;/add<text:span text:style-name="highlight.90">&gt;</text:span></text:span></text:span><text:line-break/><text:tab/><text:tab/><text:span text:style-name="highlight.91"><text:span text:style-name="highlight.92">&lt;add</text:span> <text:span text:style-name="highlight.93">key</text:span>=<text:span text:style-name="highlight.94">"ADAM_BAUDRATE"</text:span> <text:span text:style-name="highlight.95">value</text:span>=<text:span text:style-name="highlight.96">"19200"</text:span><text:span text:style-name="highlight.97">&gt;</text:span><text:span text:style-name="highlight.98">&lt;/add<text:span text:style-name="highlight.99">&gt;</text:span></text:span></text:span><text:line-break/><text:tab/><text:tab/><text:span text:style-name="highlight.100"><text:span text:style-name="highlight.101">&lt;add</text:span> <text:span text:style-name="highlight.102">key</text:span>=<text:span text:style-name="highlight.103">"ADAM_CHECKSUM"</text:span> <text:span text:style-name="highlight.104">value</text:span>=<text:span text:style-name="highlight.105">"0"</text:span><text:span text:style-name="highlight.106">&gt;</text:span><text:span text:style-name="highlight.107">&lt;/add<text:span text:style-name="highlight.108">&gt;</text:span></text:span></text:span><text:line-break/><text:tab/><text:tab/><text:span text:style-name="highlight.109"><text:span text:style-name="highlight.110">&lt;add</text:span> <text:span text:style-name="highlight.111">key</text:span>=<text:span text:style-name="highlight.112">"COM_C_ENERGETICO"</text:span> <text:span text:style-name="highlight.113">value</text:span>=<text:span text:style-name="highlight.114">"0"</text:span><text:span text:style-name="highlight.115">&gt;</text:span><text:span text:style-name="highlight.116">&lt;/add<text:span text:style-name="highlight.117">&gt;</text:span></text:span></text:span><text:line-break/><text:tab/><text:tab/><text:span text:style-name="highlight.118"><text:span text:style-name="highlight.119">&lt;add</text:span> <text:span text:style-name="highlight.120">key</text:span>=<text:span text:style-name="highlight.121">"N_LINEE_COM_C_ENERGETICO"</text:span> <text:span text:style-name="highlight.122">value</text:span>=<text:span text:style-name="highlight.123">"1"</text:span><text:span text:style-name="highlight.124">&gt;</text:span><text:span text:style-name="highlight.125">&lt;/add<text:span text:style-name="highlight.126">&gt;</text:span></text:span></text:span><text:line-break/><text:tab/><text:tab/><text:span text:style-name="highlight.127">&lt;!--Impostazioni PhoenixContact --&gt;</text:span><text:line-break/><text:tab/><text:tab/><text:span text:style-name="highlight.128"><text:span text:style-name="highlight.129">&lt;add</text:span> <text:span text:style-name="highlight.130">key</text:span>=<text:span text:style-name="highlight.131">"PHOENIXCONTACT_ENABLED"</text:span> <text:span text:style-name="highlight.132">value</text:span>=<text:span text:style-name="highlight.133">"1"</text:span><text:span text:style-name="highlight.134">/&gt;</text:span></text:span><text:line-break/><text:tab/><text:tab/><text:span text:style-name="highlight.135"><text:span text:style-name="highlight.136">&lt;add</text:span> <text:span text:style-name="highlight.137">key</text:span>=<text:span text:style-name="highlight.138">"PHOENIXCONTACT_UPDATE_TIME"</text:span> <text:span text:style-name="highlight.139">value</text:span>=<text:span text:style-name="highlight.140">"200"</text:span><text:span text:style-name="highlight.141">/&gt;</text:span></text:span><text:line-break/><text:tab/><text:tab/><text:tab/><text:span text:style-name="highlight.142">&lt;!-- key="PHOENIXCONTACT_CPU_XX" value="xxx.xxx.xxx.xxx,slot" --&gt;</text:span><text:line-break/><text:tab/><text:tab/><text:span text:style-name="highlight.143"><text:span text:style-name="highlight.144">&lt;add</text:span> <text:span text:style-name="highlight.145">key</text:span>=<text:span text:style-name="highlight.146">"PHOENIXCONTACT_CPU_01"</text:span> <text:span text:style-name="highlight.147">value</text:span>=<text:span text:style-name="highlight.148">"192.168.38.1,20"</text:span><text:span text:style-name="highlight.149">/&gt;</text:span></text:span><text:line-break/><text:tab/><text:tab/><text:span text:style-name="highlight.150">&lt;!-- Intervallo di aggiornamento degli ingressi --&gt;</text:span><text:line-break/><text:tab/><text:tab/><text:span text:style-name="highlight.151"><text:span text:style-name="highlight.152">&lt;add</text:span> <text:span text:style-name="highlight.153">key</text:span>=<text:span text:style-name="highlight.154">"TEMPO_ACQUISIZIONE_MINIMO"</text:span> <text:span text:style-name="highlight.155">value</text:span>=<text:span text:style-name="highlight.156">"1"</text:span><text:span text:style-name="highlight.157">&gt;</text:span><text:span text:style-name="highlight.158">&lt;/add<text:span text:style-name="highlight.159">&gt;</text:span></text:span></text:span><text:line-break/><text:tab/><text:tab/><text:span text:style-name="highlight.160">&lt;!-- Impostazioni di visualizzazione 0,1,2,3--&gt;</text:span><text:line-break/><text:tab/><text:tab/><text:span text:style-name="highlight.161"><text:span text:style-name="highlight.162">&lt;add</text:span> <text:span text:style-name="highlight.163">key</text:span>=<text:span text:style-name="highlight.164">"MODO_VISUALIZZAZIONE_LINEA"</text:span> <text:span text:style-name="highlight.165">value</text:span>=<text:span text:style-name="highlight.166">"3"</text:span><text:span text:style-name="highlight.167">&gt;</text:span><text:span text:style-name="highlight.168">&lt;/add<text:span text:style-name="highlight.169">&gt;</text:span></text:span></text:span><text:line-break/><text:tab/><text:tab/><text:span text:style-name="highlight.170"><text:span text:style-name="highlight.171">&lt;add</text:span> <text:span text:style-name="highlight.172">key</text:span>=<text:span text:style-name="highlight.173">"POSTAZIONI_RIGA"</text:span> <text:span text:style-name="highlight.174">value</text:span>=<text:span text:style-name="highlight.175">"10"</text:span><text:span text:style-name="highlight.176">&gt;</text:span><text:span text:style-name="highlight.177">&lt;/add<text:span text:style-name="highlight.178">&gt;</text:span></text:span></text:span><text:line-break/><text:tab/><text:tab/><text:span text:style-name="highlight.179">&lt;!-- Imposta lo stato di CLVoltageManager ("0","1") --&gt;</text:span><text:line-break/><text:tab/><text:tab/><text:span text:style-name="highlight.180"><text:span text:style-name="highlight.181">&lt;add</text:span> <text:span text:style-name="highlight.182">key</text:span>=<text:span text:style-name="highlight.183">"CLVoltageManager"</text:span> <text:span text:style-name="highlight.184">value</text:span>=<text:span text:style-name="highlight.185">"0"</text:span><text:span text:style-name="highlight.186">&gt;</text:span><text:span text:style-name="highlight.187">&lt;/add<text:span text:style-name="highlight.188">&gt;</text:span></text:span></text:span><text:line-break/><text:tab/><text:tab/><text:span text:style-name="highlight.189">&lt;!-- Indica se sono attive le verifiche ("0","1") --&gt;</text:span><text:line-break/><text:tab/><text:tab/><text:span text:style-name="highlight.190"><text:span text:style-name="highlight.191">&lt;add</text:span> <text:span text:style-name="highlight.192">key</text:span>=<text:span text:style-name="highlight.193">"VERIFICHE"</text:span> <text:span text:style-name="highlight.194">value</text:span>=<text:span text:style-name="highlight.195">"0"</text:span><text:span text:style-name="highlight.196">/&gt;</text:span></text:span><text:line-break/><text:tab/><text:span text:style-name="highlight.197"><text:span text:style-name="highlight.198">&lt;/appSettings<text:span text:style-name="highlight.199">&gt;</text:span></text:span></text:span><text:line-break/><text:span text:style-name="highlight.200"><text:span text:style-name="highlight.201">&lt;/configuration<text:span text:style-name="highlight.202">&gt;</text:span></text:span></text:span></text:p>
      <text:h text:style-name="Heading_20_2" text:outline-level="2"><text:bookmark-start text:name="calibrazione_del_sistema"/>Calibrazione del sistema<text:bookmark-end text:name="calibrazione_del_sistema"/></text:h>
      <text:p text:style-name="Text_20_body">
La calibrazione o taratura del sistema deve necessariamente essere effettuata nei seguenti casi:</text:p>
      <text:list text:style-name="List_20_1">
        <text:list-item>
          <text:p text:style-name="Text_20_body"> Installazione del programma</text:p>
        </text:list-item>
        <text:list-item>
          <text:p text:style-name="Text_20_body"> Sostituzione dei dispositivi di acquisizione</text:p>
        </text:list-item>
      </text:list>
      <text:p text:style-name="Text_20_body">E’ comunque consigliabile eseguire periodicamente una verifica delle grandezze acquisite e nel caso che non siano corrette procedere con una nuova taratura.</text:p>
      <text:p text:style-name="Text_20_body">Fare click con il mouse nel menu <text:span text:style-name="Emphasis">Strumenti → Calibra</text:span> ed inserire la password per visualizzare la seguente interfaccia:</text:p>
      <text:p text:style-name="Text_20_body"><draw:frame draw:style-name="mediacenter" draw:name="" text:anchor-type="paragraph" draw:z-index="0" svg:width="10.583333333333cm" svg:height="7.9110416666667cm"><draw:image xlink:href="Pictures/b6d0c282ff75d1a43a13d6f6f8eb2a6b.jpg" xlink:type="simple" xlink:show="embed" xlink:actuate="onLoad"/></draw:frame></text:p>
      <text:p text:style-name="Text_20_body">La taratura consiste nella modifica dei valori di offset e guadagno da applicare alla lettura del canale. I valori possono essere calcolati in modo automatico dal programma oppure inseriti manualmente dall’operatore.</text:p>
      <text:h text:style-name="Heading_20_3" text:outline-level="3"><text:bookmark-start text:name="taratura_manuale_del_singolo_canale"/>Taratura manuale del singolo canale<text:bookmark-end text:name="taratura_manuale_del_singolo_canale"/></text:h>
      <text:list text:style-name="Numbering_20_1">
        <text:list-item>
          <text:p text:style-name="Text_20_body"> Selezionare la linea: <text:line-break/><draw:frame draw:style-name="mediacenter" draw:name="" text:anchor-type="paragraph" draw:z-index="0" svg:width="10.795cm" svg:height="0.873125cm"><draw:image xlink:href="Pictures/5e14886d7010a34bf4af70fae0c2649c.jpg" xlink:type="simple" xlink:show="embed" xlink:actuate="onLoad"/></draw:frame></text:p>
        </text:list-item>
        <text:list-item>
          <text:p text:style-name="Text_20_body"> Selezionare il tipo di ingresso: <text:line-break/><draw:frame draw:style-name="mediacenter" draw:name="" text:anchor-type="paragraph" draw:z-index="0" svg:width="10.795cm" svg:height="0.873125cm"><draw:image xlink:href="Pictures/092860d358142db7068fa0f583848593.jpg" xlink:type="simple" xlink:show="embed" xlink:actuate="onLoad"/></draw:frame></text:p>
        </text:list-item>
        <text:list-item>
          <text:p text:style-name="Text_20_body"> Selezionare nella lista il canale: <text:line-break/><draw:frame draw:style-name="mediacenter" draw:name="" text:anchor-type="paragraph" draw:z-index="0" svg:width="13.096875cm" svg:height="2.5664583333333cm"><draw:image xlink:href="Pictures/032255222b6a55bca2d2eed0e55de598.jpg" xlink:type="simple" xlink:show="embed" xlink:actuate="onLoad"/></draw:frame></text:p>
        </text:list-item>
        <text:list-item>
          <text:p text:style-name="Text_20_body"> Nel riquadro posto in basso a destra, inserire i valori corretti di offset e guadagno per il canale evidenziato e selezionare il tasto <text:span text:style-name="Strong_20_Emphasis">Aggiorna</text:span>. <text:line-break/> <draw:frame draw:style-name="mediacenter" draw:name="" text:anchor-type="paragraph" draw:z-index="0" svg:width="6.5616666666667cm" svg:height="3.3602083333333cm"><draw:image xlink:href="Pictures/a2515b8893dad2a06dbbf587db7b4508.jpg" xlink:type="simple" xlink:show="embed" xlink:actuate="onLoad"/></draw:frame></text:p>
        </text:list-item>
      </text:list>
      <text:h text:style-name="Heading_20_3" text:outline-level="3"><text:bookmark-start text:name="procedura_automatica_di_taratura"/>Procedura automatica di taratura<text:bookmark-end text:name="procedura_automatica_di_taratura"/></text:h>
      <text:p text:style-name="Text_20_body">
E’ necessario l’utilizzo di un calibratore, cioè un apparecchio che collegato agli ingressi dello strumento da tarare sia in grado di simulare diversi valori impostabili dall’operatore.
Per ottenere risultati soddisfacenti utilizzare un apparecchio certificato presso un centro di taratura che, prima dell’utilizzo, deve essere stabilizzato alla temperatura ambiente della linea di collaudo.
</text:p>
      <text:list text:style-name="Numbering_20_1">
        <text:list-item>
          <text:p text:style-name="Text_20_body"> Collegare l’uscita del calibratore agli ingressi, non necessariamente tutti in contemporanea, in quanto è possibile specificare i canali da tarare;</text:p>
        </text:list-item>
        <text:list-item>
          <text:p text:style-name="Text_20_body"> Selezionare la linea; <text:line-break/><draw:frame draw:style-name="mediacenter" draw:name="" text:anchor-type="paragraph" draw:z-index="0" svg:width="10.795cm" svg:height="0.873125cm"><draw:image xlink:href="Pictures/5e14886d7010a34bf4af70fae0c2649c.jpg" xlink:type="simple" xlink:show="embed" xlink:actuate="onLoad"/></draw:frame></text:p>
        </text:list-item>
        <text:list-item>
          <text:p text:style-name="Text_20_body"> Selezionare il tipo di ingresso; <text:line-break/><draw:frame draw:style-name="mediacenter" draw:name="" text:anchor-type="paragraph" draw:z-index="0" svg:width="10.795cm" svg:height="0.873125cm"><draw:image xlink:href="Pictures/092860d358142db7068fa0f583848593.jpg" xlink:type="simple" xlink:show="embed" xlink:actuate="onLoad"/></draw:frame></text:p>
        </text:list-item>
        <text:list-item>
          <text:p text:style-name="Text_20_body"> Selezionare i canali dalla lista facendo doppio click con il mouse oppure selezionare i canali tenendo premuto il mouse e poi premere il tasto Seleziona. I canali selezionati vengono raffigurati con una “chiave inglese”. <text:line-break/><draw:frame draw:style-name="mediacenter" draw:name="" text:anchor-type="paragraph" draw:z-index="0" svg:width="13.17625cm" svg:height="2.8045833333333cm"><draw:image xlink:href="Pictures/3fb60d3c9fbb0601df2b362103e6de17.jpg" xlink:type="simple" xlink:show="embed" xlink:actuate="onLoad"/></draw:frame></text:p>
        </text:list-item>
        <text:list-item>
          <text:p text:style-name="Text_20_body"> Immettere i due valori estremi di calibrazione; <text:line-break/><draw:frame draw:style-name="mediacenter" draw:name="" text:anchor-type="paragraph" draw:z-index="0" svg:width="6.111875cm" svg:height="2.4341666666667cm"><draw:image xlink:href="Pictures/d60aecc93d1ee9fc028dc3fd641943a4.jpg" xlink:type="simple" xlink:show="embed" xlink:actuate="onLoad"/></draw:frame></text:p>
        </text:list-item>
        <text:list-item>
          <text:p text:style-name="Text_20_body"> Impostare il tempo di campionamento (per default 3 secondi). <text:line-break/><draw:frame draw:style-name="mediacenter" draw:name="" text:anchor-type="paragraph" draw:z-index="0" svg:width="3.7570833333333cm" svg:height="1.3758333333333cm"><draw:image xlink:href="Pictures/536a70d19ac4a343ba4ef94787a7541d.jpg" xlink:type="simple" xlink:show="embed" xlink:actuate="onLoad"/></draw:frame></text:p>
        </text:list-item>
        <text:list-item>
          <text:p text:style-name="Text_20_body"> Simulare con il calibratore il primo valore impostato, poi premere il tasto <text:span text:style-name="Strong_20_Emphasis">Avvia</text:span> e premere Invio in risposta al messaggio di conferma;</text:p>
        </text:list-item>
        <text:list-item>
          <text:p text:style-name="Text_20_body"> Attendere quindi che il programma visualizzi un secondo messaggio, quindi simulare con il calibratore il secondo valore impostato e premere Invio;</text:p>
        </text:list-item>
        <text:list-item>
          <text:p text:style-name="Text_20_body"> Visualizzato il messaggio di fine procedura premere Invio e premere il tasto <text:span text:style-name="Strong_20_Emphasis">Salva</text:span> per memorizzare la calibrazione nel database dell’applicazione. A questo punto è possibile ripetere il tutto selezionando altri canali.</text:p>
        </text:list-item>
      </text:list>
      <text:p text:style-name="Text_20_body">
In qualsiasi momento è possibile premere il tasto <text:span text:style-name="Strong_20_Emphasis">Annulla</text:span> per interrompere la procedura di calibrazione.</text:p>
      <text:h text:style-name="Heading_20_3" text:outline-level="3"><text:bookmark-start text:name="rilevazione_dei_valori"/>Rilevazione dei valori<text:bookmark-end text:name="rilevazione_dei_valori"/></text:h>
      <text:p text:style-name="Text_20_body">
Una volta terminata la calibrazione, è possibile effettuare una verifica della procedura appena effettuata tramite la rilevazione dei valori.</text:p>
      <text:p text:style-name="Text_20_body"><draw:frame draw:style-name="mediacenter" draw:name="" text:anchor-type="paragraph" draw:z-index="0" svg:width="6.588125cm" svg:height="2.143125cm"><draw:image xlink:href="Pictures/9f4330b02f55386061ededf6be7bea32.jpg" xlink:type="simple" xlink:show="embed" xlink:actuate="onLoad"/></draw:frame></text:p>
      <text:p text:style-name="Text_20_body">Indicare nella casella appropriata il valore impostato nel calibratore e premere il tasto <text:span text:style-name="Strong_20_Emphasis">Rileva</text:span>. Verrà creato automaticamente un file di testo nella directory dell’applicazione con i valori rilevati dei canali selezionati (evidenziati con l’icona della “chiave inglese”).</text:p>
      <text:h text:style-name="Heading_20_2" text:outline-level="2"><text:bookmark-start text:name="chiurusa_del_programma"/>Chiurusa del programma<text:bookmark-end text:name="chiurusa_del_programma"/></text:h>
      <text:p text:style-name="Text_20_body">Selezionare la voce <text:span text:style-name="Emphasis">File → Esci</text:span> dalla barra dei menù oppure premere il pulsante seguente e rispondere Sì al successivo messaggio di conferma per chiudere l’applicazione.</text:p>
      <text:p text:style-name="Text_20_body"><draw:frame draw:style-name="mediacenter" draw:name="" text:anchor-type="paragraph" draw:z-index="0" svg:width="0.84666666666667cm" svg:height="0.84666666666667cm"><draw:image xlink:href="Pictures/385a9658560d458b9bb707b37dcc5166.png" xlink:type="simple" xlink:show="embed" xlink:actuate="onLoad"/></draw:frame></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L’acquisizione dei dati dei collaudi avviene solamente se il programma è in esecuzione!</text:p>
          </table:table-cell>
        </table:table-row>
      </table:table>
      <text:h text:style-name="Heading_20_1" text:outline-level="1"><text:bookmark-start text:name="interfaccia_utente"/>Interfaccia utente<text:bookmark-end text:name="interfaccia_utente"/></text:h>
      <text:p text:style-name="Text_20_body">Ad applicazione avviata viene mostrato il sinottico del sistema nel quale sono visibili tutte le linee e le postazioni di collaudo.</text:p>
      <text:h text:style-name="Heading_20_2" text:outline-level="2"><text:bookmark-start text:name="schermata_principale"/>Schermata principale<text:bookmark-end text:name="schermata_principale"/></text:h>
      <text:p text:style-name="Text_20_body">L’immagine seguente mostra il sinottico principale dell’applicazione.</text:p>
      <text:p text:style-name="Text_20_body"><draw:frame draw:style-name="mediacenter" draw:name="" text:anchor-type="paragraph" draw:z-index="0" svg:width="13.229166666667cm" svg:height="6.7204166666667cm"><draw:image xlink:href="Pictures/0d06ecd0f078111a4780865945466148.png" xlink:type="simple" xlink:show="embed" xlink:actuate="onLoad"/></draw:frame></text:p>
      <text:p text:style-name="Text_20_body">Il riquadro in alto visualizza il titolo dell’applicazione e contiene i tre pulsanti per il ridimensionamento e la chiusura del programma (fare riferimento al manuale del sistema operativo riguardo il loro funzionamento), immediatamente sotto sono situate la Barra dei menù e la Barra degli strumenti.</text:p>
      <text:p text:style-name="Text_20_body">Il riquadro centrale mostra lo schema delle linee e delle postazioni, visualizzando gli identificativi impostati. Le postazioni configurate vengono rappresentate con un’immagine, mentre lo stato della prova viene indicato da un’icona colorata.</text:p>
      <text:p text:style-name="Text_20_body">Nel riquadro in basso è presente la Barra di stato, che riporta a sinistra l’ultimo errore rilevato dall’applicazione (se presente) ed a destra la data e l’ora attuali del sistema.</text:p>
      <text:p text:style-name="Text_20_body">Nei paragrafi seguenti verrà descritto in dettaglio ciascun componente della schermata principale.</text:p>
      <text:h text:style-name="Heading_20_3" text:outline-level="3"><text:bookmark-start text:name="barra_dei_menu"/>Barra dei menù<text:bookmark-end text:name="barra_dei_menu"/></text:h>
      <text:p text:style-name="Text_20_body">
Tutte le funzioni previste dal programma di collaudo sono accessibili dalla Barra dei menù e sono selezionabili tramite il mouse oppure da tastiera tenendo premuto il tasto Alt e successivamente la lettera sottolineata del comando scelto.</text:p>
      <text:p text:style-name="Text_20_body"><draw:frame draw:style-name="mediacenter" draw:name="" text:anchor-type="paragraph" draw:z-index="0" svg:width="6.985cm" svg:height="0.635cm"><draw:image xlink:href="Pictures/5f7a5877aba70867685b6d85950fcf4a.png" xlink:type="simple" xlink:show="embed" xlink:actuate="onLoad"/></draw:frame></text:p>
      <text:p text:style-name="Text_20_body">Di volta in volta nel manuale verrà indicato quale menù utilizzare per ciascuna specifica funzione, attraverso il seguente schema: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ext:span text:style-name="Emphasis">Voce menù → Voce sottomenù → …</text:span></text:p>
          </table:table-cell>
        </table:table-row>
      </table:table>
      <text:h text:style-name="Heading_20_3" text:outline-level="3"><text:bookmark-start text:name="barra_degli_strumenti"/>Barra degli strumenti<text:bookmark-end text:name="barra_degli_strumenti"/></text:h>
      <text:p text:style-name="Text_20_body">Nella barra degli strumenti sono contenuti dei tasti per l’accesso rapido alle funzioni di menù:</text:p>
      <text:p text:style-name="Text_20_body"><draw:frame draw:style-name="mediacenter" draw:name="" text:anchor-type="paragraph" draw:z-index="0" svg:width="13.229166666667cm" svg:height="0.60854166666667cm"><draw:image xlink:href="Pictures/dec14ac5ae69ac60cf993e7f79cc450b.png" xlink:type="simple" xlink:show="embed" xlink:actuate="onLoad"/></draw:frame>
</text:p>
      <table:table>
        <table:table-column/>
        <table:table-column/>
        <table:table-row>
          <table:table-cell office:value-type="string" table:style-name="tableheader">
            <text:p text:style-name="Table_20_Heading"> Tasto </text:p>
          </table:table-cell>
          <table:table-cell office:value-type="string" table:style-name="tableheader">
            <text:p text:style-name="Table_20_Heading"> Descri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85a9658560d458b9bb707b37dcc5166.png" xlink:type="simple" xlink:show="embed" xlink:actuate="onLoad"/></draw:frame> </text:p>
          </table:table-cell>
          <table:table-cell office:value-type="string" table:style-name="tablecell">
            <text:p text:style-name="tablealignleft"> Esce dall’applica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188ba11031ba22ede8e62f3f3f4eef4.png" xlink:type="simple" xlink:show="embed" xlink:actuate="onLoad"/></draw:frame> </text:p>
          </table:table-cell>
          <table:table-cell office:value-type="string" table:style-name="tablecell">
            <text:p text:style-name="tablealignleft"> Visualizza il log even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9fa3839d9dde0e52ba4a4bb05168b0b.png" xlink:type="simple" xlink:show="embed" xlink:actuate="onLoad"/></draw:frame> </text:p>
          </table:table-cell>
          <table:table-cell office:value-type="string" table:style-name="tablecell">
            <text:p text:style-name="tablealignleft"> Passa alla postazione precedente (visualizzazione prov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76a24e591862b5c8b050decbcbb9078.png" xlink:type="simple" xlink:show="embed" xlink:actuate="onLoad"/></draw:frame> </text:p>
          </table:table-cell>
          <table:table-cell office:value-type="string" table:style-name="tablecell">
            <text:p text:style-name="tablealignleft"> Passa alla postazione successiva (visualizzazione prov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207b77e545ec53f8793c02fd16883719.png" xlink:type="simple" xlink:show="embed" xlink:actuate="onLoad"/></draw:frame> </text:p>
          </table:table-cell>
          <table:table-cell office:value-type="string" table:style-name="tablecell">
            <text:p text:style-name="tablealignleft"> Attiva/disattiva la visualizzazione a griglia (visualizzazione prov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fd6c34efaa85844c2fc15e471ddfb35.png" xlink:type="simple" xlink:show="embed" xlink:actuate="onLoad"/></draw:frame> </text:p>
          </table:table-cell>
          <table:table-cell office:value-type="string" table:style-name="tablecell">
            <text:p text:style-name="tablealignleft"> Torna alla schermata principale (visualizzazione prov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e603952cb23fddb1c014ba3912f0231e.png" xlink:type="simple" xlink:show="embed" xlink:actuate="onLoad"/></draw:frame> </text:p>
          </table:table-cell>
          <table:table-cell office:value-type="string" table:style-name="tablecell">
            <text:p text:style-name="tablealignleft"> Apre un collaudo dall’archivi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afd0338f02a6d8edc10a19c36f1ea7f.png" xlink:type="simple" xlink:show="embed" xlink:actuate="onLoad"/></draw:frame> </text:p>
          </table:table-cell>
          <table:table-cell office:value-type="string" table:style-name="tablecell">
            <text:p text:style-name="tablealignleft"> Carica un nuovo collau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d6c5f0d69d34e5dd8f14a91901583ff.png" xlink:type="simple" xlink:show="embed" xlink:actuate="onLoad"/></draw:frame> </text:p>
          </table:table-cell>
          <table:table-cell office:value-type="string" table:style-name="tablecell">
            <text:p text:style-name="tablealignleft"> Modifica i dati del collau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084b6d960de8f30a2e8ae761abdef6b.png" xlink:type="simple" xlink:show="embed" xlink:actuate="onLoad"/></draw:frame> </text:p>
          </table:table-cell>
          <table:table-cell office:value-type="string" table:style-name="tablecell">
            <text:p text:style-name="tablealignleft"> Elimina un collau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cbb3d1109252d1011b8d3665e4e815c.png" xlink:type="simple" xlink:show="embed" xlink:actuate="onLoad"/></draw:frame> </text:p>
          </table:table-cell>
          <table:table-cell office:value-type="string" table:style-name="tablecell">
            <text:p text:style-name="tablealignleft"> Salva un collaudo in archivi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6decc76c335b6871485bfc0d941ab6b.png" xlink:type="simple" xlink:show="embed" xlink:actuate="onLoad"/></draw:frame> </text:p>
          </table:table-cell>
          <table:table-cell office:value-type="string" table:style-name="tablecell">
            <text:p text:style-name="tablealignleft"> Avvia una prov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20ebd14a6cba9aafdb644e8d3eda579.png" xlink:type="simple" xlink:show="embed" xlink:actuate="onLoad"/></draw:frame> </text:p>
          </table:table-cell>
          <table:table-cell office:value-type="string" table:style-name="tablecell">
            <text:p text:style-name="tablealignleft"> Chiude una prov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52c0c703e74a0c662adf1edca12c3f9.png" xlink:type="simple" xlink:show="embed" xlink:actuate="onLoad"/></draw:frame> </text:p>
          </table:table-cell>
          <table:table-cell office:value-type="string" table:style-name="tablecell">
            <text:p text:style-name="tablealignleft"> Interrompe una prov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e8831fefef6c5b1480b2560ee639386.png" xlink:type="simple" xlink:show="embed" xlink:actuate="onLoad"/></draw:frame> </text:p>
          </table:table-cell>
          <table:table-cell office:value-type="string" table:style-name="tablecell">
            <text:p text:style-name="tablealignleft"> Elimina una prov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aa0801c41260a0282757424266d6ab5.png" xlink:type="simple" xlink:show="embed" xlink:actuate="onLoad"/></draw:frame> </text:p>
          </table:table-cell>
          <table:table-cell office:value-type="string" table:style-name="tablecell">
            <text:p text:style-name="tablealignleft"> Apre la schermata di visualizzazione delle prov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eebdbe794f42bd35db47505e8a92b21.png" xlink:type="simple" xlink:show="embed" xlink:actuate="onLoad"/></draw:frame> </text:p>
          </table:table-cell>
          <table:table-cell office:value-type="string" table:style-name="tablecell">
            <text:p text:style-name="tablealignleft"> Stampa la scheda del collau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e0a40f372ee2706b40dad23c65bcf773.png" xlink:type="simple" xlink:show="embed" xlink:actuate="onLoad"/></draw:frame> </text:p>
          </table:table-cell>
          <table:table-cell office:value-type="string" table:style-name="tablecell">
            <text:p text:style-name="tablealignleft"> Stampa un report delle prove del collau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54bf7b3661e4a0e806effdab5e0dd54.png" xlink:type="simple" xlink:show="embed" xlink:actuate="onLoad"/></draw:frame> </text:p>
          </table:table-cell>
          <table:table-cell office:value-type="string" table:style-name="tablecell">
            <text:p text:style-name="tablealignleft"> Copia una posta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25f32fe4f424ed924e1b31ad783e97c.png" xlink:type="simple" xlink:show="embed" xlink:actuate="onLoad"/></draw:frame> </text:p>
          </table:table-cell>
          <table:table-cell office:value-type="string" table:style-name="tablecell">
            <text:p text:style-name="tablealignleft"> Sposta una posta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14f02ab8c9b13d3588dce20e827e41e.png" xlink:type="simple" xlink:show="embed" xlink:actuate="onLoad"/></draw:frame> </text:p>
          </table:table-cell>
          <table:table-cell office:value-type="string" table:style-name="tablecell">
            <text:p text:style-name="tablealignleft"> Visualizza i valori degli ingressi di una postazione </text:p>
          </table:table-cell>
        </table:table-row>
      </table:table>
      <text:h text:style-name="Heading_20_3" text:outline-level="3"><text:bookmark-start text:name="barra_di_stato"/>Barra di stato<text:bookmark-end text:name="barra_di_stato"/></text:h>
      <text:p text:style-name="Text_20_body">Come detto precedentemente, la barra di stato riporta solamente l’ultimo errore che si è verificato nel pannello a sinistra e la data e l’ora di sistema nel pannello a destra.</text:p>
      <text:p text:style-name="Text_20_body"><draw:frame draw:style-name="mediacenter" draw:name="" text:anchor-type="paragraph" draw:z-index="0" svg:width="15.875cm" svg:height="0.26458333333333cm"><draw:image xlink:href="Pictures/2cb9276685dc29e9933d9073f6aa5b63.png" xlink:type="simple" xlink:show="embed" xlink:actuate="onLoad"/></draw:frame></text:p>
      <text:h text:style-name="Heading_20_3" text:outline-level="3"><text:bookmark-start text:name="visualizzazione_linee_e_postazioni"/>Visualizzazione linee e postazioni<text:bookmark-end text:name="visualizzazione_linee_e_postazioni"/></text:h>
      <text:p text:style-name="Text_20_body">
<draw:frame draw:style-name="mediacenter" draw:name="" text:anchor-type="paragraph" draw:z-index="0" svg:width="10.583333333333cm" svg:height="3.8629166666667cm"><draw:image xlink:href="Pictures/4471362cc8b687426982683e2f6c3b05.jpg" xlink:type="simple" xlink:show="embed" xlink:actuate="onLoad"/></draw:frame></text:p>
      <text:p text:style-name="Text_20_body">Nel riquadro centrale dell’applicazione sono presenti tutte le postazioni configurate, suddivise per linea. Per ogni postazione vengono mostrati:
</text:p>
      <text:list text:style-name="List_20_1">
        <text:list-item>
          <text:p text:style-name="Text_20_body"> l’immagine che rappresenta il tipo di prodotto in collaudo <text:line-break/><draw:frame draw:style-name="mediacenter" draw:name="" text:anchor-type="paragraph" draw:z-index="0" svg:width="1.190625cm" svg:height="1.4022916666667cm"><draw:image xlink:href="Pictures/6c001af174b1d76face64ed12b5d6e3f.jpg" xlink:type="simple" xlink:show="embed" xlink:actuate="onLoad"/></draw:frame></text:p>
        </text:list-item>
        <text:list-item>
          <text:p text:style-name="Text_20_body"> il modello <text:line-break/><draw:frame draw:style-name="mediacenter" draw:name="" text:anchor-type="paragraph" draw:z-index="0" svg:width="1.2170833333333cm" svg:height="0.58208333333333cm"><draw:image xlink:href="Pictures/565c0336b02db4daba6354c419794702.jpg" xlink:type="simple" xlink:show="embed" xlink:actuate="onLoad"/></draw:frame></text:p>
        </text:list-item>
        <text:list-item>
          <text:p text:style-name="Text_20_body"> l’identificativo <text:line-break/><draw:frame draw:style-name="mediacenter" draw:name="" text:anchor-type="paragraph" draw:z-index="0" svg:width="0.79375cm" svg:height="0.44979166666667cm"><draw:image xlink:href="Pictures/2e3e907e7d34723b7c79a1d58d459dab.jpg" xlink:type="simple" xlink:show="embed" xlink:actuate="onLoad"/></draw:frame></text:p>
        </text:list-item>
        <text:list-item>
          <text:p text:style-name="Text_20_body"> lo stato della prova, che può essere:</text:p>
        </text:list-item>
      </text:list>
      <table:table>
        <table:table-column/>
        <table:table-column/>
        <table:table-row>
          <table:table-cell office:value-type="string" table:style-name="tablecell">
            <text:p text:style-name="tablealignleft"> <draw:frame draw:style-name="media" draw:name="" text:anchor-type="as-char" draw:z-index="0" svg:width="0.42333333333333cm" svg:height="0.42333333333333cm"><draw:image xlink:href="Pictures/d24d7d5e8cccc9f01f09979f347493c4.png" xlink:type="simple" xlink:show="embed" xlink:actuate="onLoad"/></draw:frame> </text:p>
          </table:table-cell>
          <table:table-cell office:value-type="string" table:style-name="tablecell">
            <text:p text:style-name="tablealignleft"> Nessun ciclo presen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c9adc868935bbc6896f7bcbde08cae1d.png" xlink:type="simple" xlink:show="embed" xlink:actuate="onLoad"/></draw:frame> </text:p>
          </table:table-cell>
          <table:table-cell office:value-type="string" table:style-name="tablecell">
            <text:p text:style-name="tablealignleft"> Ciclo avviat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5d59c376b970ed51820bcd35d736b74.png" xlink:type="simple" xlink:show="embed" xlink:actuate="onLoad"/></draw:frame> </text:p>
          </table:table-cell>
          <table:table-cell office:value-type="string" table:style-name="tablecell">
            <text:p text:style-name="tablealignleft"> Ciclo interrott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29d3c36b12b22caf2a8bff08be7e77e0.png" xlink:type="simple" xlink:show="embed" xlink:actuate="onLoad"/></draw:frame> </text:p>
          </table:table-cell>
          <table:table-cell office:value-type="string" table:style-name="tablecell">
            <text:p text:style-name="tablealignleft"> Ciclo terminato </text:p>
          </table:table-cell>
        </table:table-row>
      </table:table>
      <text:list text:style-name="List_20_1">
        <text:list-item>
          <text:p text:style-name="Text_20_body"> nel caso sia attiva la funzione delle verifiche, viene visualizzato lo stato della verifica dell’ultima prova:</text:p>
        </text:list-item>
      </text:list>
      <table:table>
        <table:table-column/>
        <table:table-column/>
        <table:table-row>
          <table:table-cell office:value-type="string" table:style-name="tablecell">
            <text:p text:style-name="tablealignleft"> <draw:frame draw:style-name="media" draw:name="" text:anchor-type="as-char" draw:z-index="0" svg:width="0.42333333333333cm" svg:height="0.42333333333333cm"><draw:image xlink:href="Pictures/42e6b070846d40160f52097951ae0f8b.png" xlink:type="simple" xlink:show="embed" xlink:actuate="onLoad"/></draw:frame> </text:p>
          </table:table-cell>
          <table:table-cell office:value-type="string" table:style-name="tablecell">
            <text:p text:style-name="tablealignleft"> Verifica in cors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c8773ed845f4dd847a93f110dd1e007.png" xlink:type="simple" xlink:show="embed" xlink:actuate="onLoad"/></draw:frame> </text:p>
          </table:table-cell>
          <table:table-cell office:value-type="string" table:style-name="tablecell">
            <text:p text:style-name="tablealignleft"> Esito verifica positiv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1e5edbcb3a2a312f883dc6853be3e952.png" xlink:type="simple" xlink:show="embed" xlink:actuate="onLoad"/></draw:frame> </text:p>
          </table:table-cell>
          <table:table-cell office:value-type="string" table:style-name="tablecell">
            <text:p text:style-name="tablealignleft"> Esito verifica negativo </text:p>
          </table:table-cell>
        </table:table-row>
      </table:table>
      <text:h text:style-name="Heading_20_4" text:outline-level="4"><text:bookmark-start text:name="selezione_di_una_postazione"/>Selezione di una postazione<text:bookmark-end text:name="selezione_di_una_postazione"/></text:h>
      <text:p text:style-name="Text_20_body">Per selezionare una postazione, fare click sul suo pannello con il tasto sinistro del mouse. La postazione selezionata viene contrassegnata con un riquadro rosso.</text:p>
      <text:p text:style-name="Text_20_body"><draw:frame draw:style-name="mediacenter" draw:name="" text:anchor-type="paragraph" draw:z-index="0" svg:width="3.5454166666667cm" svg:height="2.8839583333333cm"><draw:image xlink:href="Pictures/1b7e2e9efea825afcfdec6225da02a14.jpg" xlink:type="simple" xlink:show="embed" xlink:actuate="onLoad"/></draw:frame></text:p>
      <text:h text:style-name="Heading_20_4" text:outline-level="4"><text:bookmark-start text:name="selezione_multipla_delle_postazioni"/>Selezione multipla delle postazioni<text:bookmark-end text:name="selezione_multipla_delle_postazioni"/></text:h>
      <text:p text:style-name="Text_20_body">E’ anche possibile selezionare un gruppo di postazioni che abbiano lo stesso numero di progetto. Per far ciò, tenere premuto il tasto Shift della tastiera durante la selezione di una postazione.</text:p>
      <text:p text:style-name="Text_20_body"><draw:frame draw:style-name="mediacenter" draw:name="" text:anchor-type="paragraph" draw:z-index="0" svg:width="6.82625cm" svg:height="2.8045833333333cm"><draw:image xlink:href="Pictures/ad34168814025178dc0e8b9001b07158.jpg" xlink:type="simple" xlink:show="embed" xlink:actuate="onLoad"/></draw:frame></text:p>
      <text:h text:style-name="Heading_20_4" text:outline-level="4"><text:bookmark-start text:name="valori_ingressi_della_postazione"/>Valori ingressi della postazione<text:bookmark-end text:name="valori_ingressi_della_postazione"/></text:h>
      <text:p text:style-name="Text_20_body">La finestra visualizza nella prima lista i valori degli ingressi della postazione selezionata e la seconda lista i valori degli ingressi della linea a cui appartiene la postazione.</text:p>
      <text:p text:style-name="Text_20_body"><draw:frame draw:style-name="mediacenter" draw:name="" text:anchor-type="paragraph" draw:z-index="0" svg:width="5.2916666666667cm" svg:height="8.09625cm"><draw:image xlink:href="Pictures/b80fb238e4437814922557a7f0e6ab6d.png" xlink:type="simple" xlink:show="embed" xlink:actuate="onLoad"/></draw:frame></text:p>
      <text:h text:style-name="Heading_20_2" text:outline-level="2"><text:bookmark-start text:name="eventi"/>Eventi<text:bookmark-end text:name="eventi"/></text:h>
      <text:p text:style-name="Text_20_body">Nella finestra di visualizzazione degli eventi è possibile osservare tutti gli errori che si sono verificati durante l’esecuzione dell’applicazione.
Per aprire la finestra, occorre procedere in uno dei due seguenti modi:</text:p>
      <text:list text:style-name="List_20_1">
        <text:list-item>
          <text:p text:style-name="Text_20_body"> scegliere <text:span text:style-name="Emphasis">File → Eventi</text:span> dalla barra dei menù della schermata principale;</text:p>
        </text:list-item>
        <text:list-item>
          <text:p text:style-name="Text_20_body"> premere il seguente pulsante dalla barra degli strumenti della schermata principale; <text:line-break/><draw:frame draw:style-name="mediacenter" draw:name="" text:anchor-type="paragraph" draw:z-index="0" svg:width="0.84666666666667cm" svg:height="0.84666666666667cm"><draw:image xlink:href="Pictures/a188ba11031ba22ede8e62f3f3f4eef4.png" xlink:type="simple" xlink:show="embed" xlink:actuate="onLoad"/></draw:frame></text:p>
        </text:list-item>
      </text:list>
      <text:p text:style-name="Text_20_body">
Per ogni evento vengono visualizzati il tipo (che può essere errore, avviso e informazione), la data e l’ora in cui si è verificato e il messaggio.
Facendo doppio click su un evento nella lista viene aperta una finestra che mostra ulteriori dettagli su di esso.</text:p>
      <text:p text:style-name="Text_20_body"><draw:frame draw:style-name="mediacenter" draw:name="" text:anchor-type="paragraph" draw:z-index="0" svg:width="10.583333333333cm" svg:height="5.6620833333333cm"><draw:image xlink:href="Pictures/0bd06bb363e7def292456a9882fc23c0.png" xlink:type="simple" xlink:show="embed" xlink:actuate="onLoad"/></draw:frame></text:p>
      <text:p text:style-name="Text_20_body">Per svuotare la lista degli eventi, ad esempio dopo la risoluzione di un problema, occorre scegliere <text:span text:style-name="Strong_20_Emphasis">Svuota</text:span> dalla barra dei menù della finestra e rispondere Sì al messaggio di conferma.</text:p>
      <text:h text:style-name="Heading_20_1" text:outline-level="1"><text:bookmark-start text:name="collaudo"/>Collaudo<text:bookmark-end text:name="collaudo"/></text:h>
      <text:p text:style-name="Text_20_body">Per avviare la fase di collaudo è necessario inserire le informazioni riguardanti il prodotto da collaudare, la relativa scheda e gli ingressi o sensori collegati per la rilevazione dei dati.
In questa sezione vengono analizzate tutte le funzioni di collaudo disponibili dalla creazione al definitivo salvataggio.</text:p>
      <text:h text:style-name="Heading_20_2" text:outline-level="2"><text:bookmark-start text:name="avvio_di_un_collaudo"/>Avvio di un collaudo<text:bookmark-end text:name="avvio_di_un_collaudo"/></text:h>
      <text:p text:style-name="Text_20_body">Le postazioni “vuote” nelle quali non vi è caricato alcun prodotto sono rappresentate solamente da un rettangolo con il relativo numero come in figura:</text:p>
      <text:p text:style-name="Text_20_body"><draw:frame draw:style-name="mediacenter" draw:name="" text:anchor-type="paragraph" draw:z-index="0" svg:width="10.583333333333cm" svg:height="1.8785416666667cm"><draw:image xlink:href="Pictures/01ee21a10c865837b6e3a4876df0d389.jpg" xlink:type="simple" xlink:show="embed" xlink:actuate="onLoad"/></draw:frame></text:p>
      <text:p text:style-name="Text_20_body">Selezionando con il tasto destro del mouse la postazione che interessa, scegliere <text:span text:style-name="Emphasis">Postazione → Carica</text:span> per aprire il pannello di configurazione:</text:p>
      <text:p text:style-name="Text_20_body"><draw:frame draw:style-name="mediacenter" draw:name="" text:anchor-type="paragraph" draw:z-index="0" svg:width="10.583333333333cm" svg:height="10.451041666667cm"><draw:image xlink:href="Pictures/7be70fa1d4b399254615f19a1d0ccb71.png" xlink:type="simple" xlink:show="embed" xlink:actuate="onLoad"/></draw:frame></text:p>
      <text:p text:style-name="Text_20_body">La finestra che si presenta è suddivisa in tre parti: una che contiene i parametri della postazione (Dati di collaudo ed Anagrafica) , un’altra che contiene la Scheda del collaudo e l’ultima che contiene gli Ingressi della postazione.</text:p>
      <text:h text:style-name="Heading_20_3" text:outline-level="3"><text:bookmark-start text:name="dati_di_collaudo"/>Dati di collaudo<text:bookmark-end text:name="dati_di_collaudo"/></text:h>
      <text:p text:style-name="Text_20_body">Nel riquadro “Collaudo” possiamo configurare il tempo di campionamento selezionabile tra: 1, 2, 5, 10, 15, 30 o 60 secondi, quindi inserire il serial number, il numero del progetto (o linea di produzione), il gruppo ed eventuali note. Nel riquadro “Anagrafica” è possibile invece inserire informazioni riguardanti il prodotto in prova. Le stesse informazioni possono essere caricate direttamente dall’archivio e poi, se necessario, modificate manualmente. </text:p>
      <text:p text:style-name="Text_20_body"><draw:frame draw:style-name="mediacenter" draw:name="" text:anchor-type="paragraph" draw:z-index="0" svg:width="10.583333333333cm" svg:height="8.4666666666667cm"><draw:image xlink:href="Pictures/98c5b17d060d54a19932ef0e97b0a7d3.png" xlink:type="simple" xlink:show="embed" xlink:actuate="onLoad"/></draw:frame></text:p>
      <text:h text:style-name="Heading_20_3" text:outline-level="3"><text:bookmark-start text:name="ingressi_della_postazione"/>Ingressi della postazione<text:bookmark-end text:name="ingressi_della_postazione"/></text:h>
      <text:p text:style-name="Text_20_body">Il pannello degli ingressi mostra tutti quelli attualmente configurati che vengono utilizzati durante le fasi di acquisizione. In base al tipo della postazione è possibile avere ingressi di diversa tipologia: tensione, corrente, potenza, temperatura, conta-litri, contagiri ecc..</text:p>
      <text:p text:style-name="Text_20_body">Per ogni ingresso viene visualizzato il tipo ed eventualmente le opzioni configurate per esso (nel caso si tratti di un ingresso contagiri oppure analogico).</text:p>
      <text:p text:style-name="Text_20_body">Il programma come spiegato successivamente prevede anche la possibilità di utilizzare canali di altre postazioni al momento non impiegati in altri collaudi.</text:p>
      <text:p text:style-name="Text_20_body"><draw:frame draw:style-name="mediacenter" draw:name="" text:anchor-type="paragraph" draw:z-index="0" svg:width="7.9375cm" svg:height="5.1858333333333cm"><draw:image xlink:href="Pictures/e427eef386a4eb4294afee3737214c93.jpg" xlink:type="simple" xlink:show="embed" xlink:actuate="onLoad"/></draw:frame></text:p>
      <text:p text:style-name="Text_20_body">Premendo il tasto <text:span text:style-name="Strong_20_Emphasis">Modifica</text:span> si accede alla finestra da cui è possibile impostare gli ingressi:</text:p>
      <text:p text:style-name="Text_20_body"><draw:frame draw:style-name="mediacenter" draw:name="" text:anchor-type="paragraph" draw:z-index="0" svg:width="11.90625cm" svg:height="8.0697916666667cm"><draw:image xlink:href="Pictures/975cc087df091577708d29d33d61e37f.jpg" xlink:type="simple" xlink:show="embed" xlink:actuate="onLoad"/></draw:frame></text:p>
      <text:p text:style-name="Text_20_body">Tramite il pulsante Carica si apre la finestra da dove è possibile selezionare una configurazione di ingressi preesistente (vedere capitolo Archivio, paragrafo Configurazioni ingressi).</text:p>
      <text:p text:style-name="Text_20_body">Per configurare invece manualmente ogni singolo ingresso, selezionarlo nella lista a sinistra (è possibile scegliere tra quelli della linea e quelli della postazione), quindi selezionare nella lista di destra la descrizione ed il colore che si vuole assegnare e premere il pulsante <text:span text:style-name="Strong_20_Emphasis">Aggiorna</text:span>.
Nel caso di un ingresso contagiri è necessario anche specificare il numero di impulsi per giro.</text:p>
      <text:p text:style-name="Text_20_body">Nel caso di un ingresso analogico, è necessario inserire offset e guadagno, che è anche possibile calcolare automaticamente premendo il pulsante <text:span text:style-name="Strong_20_Emphasis">Calibra</text:span>.</text:p>
      <text:p text:style-name="Text_20_body">Prima di premere il pulsante di aggiornamento è possibile cambiare la descrizione dell’ingresso nell’apposita casella di testo.
Tramite la funzione di selezione in basso a sinistra è possibile muoversi tra le postazioni presenti per utilizzare gli ingressi liberi delle altre postazioni.</text:p>
      <text:h text:style-name="Heading_20_3" text:outline-level="3"><text:bookmark-start text:name="scheda_del_collaudo"/>Scheda del collaudo<text:bookmark-end text:name="scheda_del_collaudo"/></text:h>
      <text:p text:style-name="Text_20_body">In questo pannello è necessario inserire tutti i programmi previsti nell’apparecchio in prova che poi sarà possibile assegnare ad ogni ciclo di acquisizione. E’ possibile caricare una scheda collaudo precedentemente inserita nell’archivio, crearne una nuova oppure aggiungere manualmente i programmi.</text:p>
      <text:p text:style-name="Text_20_body"><draw:frame draw:style-name="mediacenter" draw:name="" text:anchor-type="paragraph" draw:z-index="0" svg:width="10.583333333333cm" svg:height="4.3127083333333cm"><draw:image xlink:href="Pictures/a4a5c2d9c607f8ec020eed2b5dee6da2.jpg" xlink:type="simple" xlink:show="embed" xlink:actuate="onLoad"/></draw:frame></text:p>
      <text:p text:style-name="Text_20_body">Per caricare una scheda tra quelle in archivio precedentemente create, procedere come segue:</text:p>
      <text:list text:style-name="List_20_1">
        <text:list-item>
          <text:p text:style-name="Text_20_body"> Premere il pulsante <text:span text:style-name="Strong_20_Emphasis">Carica</text:span>; <text:line-break/><draw:frame draw:style-name="mediacenter" draw:name="" text:anchor-type="paragraph" draw:z-index="0" svg:width="10.980208333333cm" svg:height="9.3133333333333cm"><draw:image xlink:href="Pictures/2aa42d4a003ce8914f60b94842d60001.jpg" xlink:type="simple" xlink:show="embed" xlink:actuate="onLoad"/></draw:frame></text:p>
        </text:list-item>
        <text:list-item>
          <text:p text:style-name="Text_20_body"> Nella finestra appena aperta selezionare una scheda già esistente oppure crearne una nuova. A riguardo, vedere il paragrafo Schede nel capitolo Archivio.</text:p>
        </text:list-item>
        <text:list-item>
          <text:p text:style-name="Text_20_body"> Premere il pulsante <text:span text:style-name="Strong_20_Emphasis">Seleziona</text:span>.</text:p>
        </text:list-item>
      </text:list>
      <text:p text:style-name="Text_20_body">
Per inserire invece un programma manualmente è necessario procedere come di seguito:</text:p>
      <text:list text:style-name="List_20_1">
        <text:list-item>
          <text:p text:style-name="Text_20_body"> Premere il pulsante <text:span text:style-name="Strong_20_Emphasis">Aggiungi</text:span>; <text:line-break/><draw:frame draw:style-name="mediacenter" draw:name="" text:anchor-type="paragraph" draw:z-index="0" svg:width="9.2075cm" svg:height="8.9958333333333cm"><draw:image xlink:href="Pictures/f7598dfa4d7a1562e887d7be52d42ef7.jpg" xlink:type="simple" xlink:show="embed" xlink:actuate="onLoad"/></draw:frame></text:p>
        </text:list-item>
        <text:list-item>
          <text:p text:style-name="Text_20_body"> Nella finestra appena aperta selezionare un programma già esistente oppure crearne uno nuovo. A riguardo, leggere il paragrafo Programmi nel capitolo Archivio.</text:p>
        </text:list-item>
        <text:list-item>
          <text:p text:style-name="Text_20_body"> Premere il pulsante <text:span text:style-name="Strong_20_Emphasis">Seleziona</text:span>.</text:p>
        </text:list-item>
      </text:list>
      <text:h text:style-name="Heading_20_2" text:outline-level="2"><text:bookmark-start text:name="modificare_i_dati_di_collaudo"/>Modificare i dati di collaudo<text:bookmark-end text:name="modificare_i_dati_di_collaudo"/></text:h>
      <text:p text:style-name="Text_20_body">
In qualsiasi momento è possibile modificare i dati anagrafici oltre che aggiungere nuove tipologie di programmi alla scheda collaudo. E’ possibile anche rimuovere i tipi di programma non utilizzati.</text:p>
      <text:p text:style-name="Text_20_body">Si può inoltre selezionare un tempo di campionamento diverso e variare la configurazione degli ingressi utilizzati per le fasi di acquisizione successive alla modifica.</text:p>
      <text:p text:style-name="Text_20_body">Selezionare la postazione con il tasto destro del mouse e scegliere <text:span text:style-name="Emphasis">Postazione → Modifica</text:span> dal menù che compare:</text:p>
      <text:p text:style-name="Text_20_body"><draw:frame draw:style-name="mediacenter" draw:name="" text:anchor-type="paragraph" draw:z-index="0" svg:width="10.583333333333cm" svg:height="11.191875cm"><draw:image xlink:href="Pictures/762c6793b7a0b421c3340ec7b86673a6.jpg" xlink:type="simple" xlink:show="embed" xlink:actuate="onLoad"/></draw:frame></text:p>
      <text:p text:style-name="Text_20_body">La finestra che appare è identica a quella dell’inserimento di una nuova postazione. Si può procedere alla stessa maniera per modificare le informazioni della postazione che si intende aggiornare.</text:p>
      <text:p text:style-name="Text_20_body">Per rimuovere un programma dalla scheda di collaudo, selezionarlo nella lista in basso e premere il pulsante <text:span text:style-name="Strong_20_Emphasis">Rimuovi</text:span>.</text:p>
      <text:p text:style-name="Text_20_body">Per modificare un programma dalla scheda di collaudo, selezionarlo nella lista in basso e premere il pulsante <text:span text:style-name="Strong_20_Emphasis">Modifica</text:span>.</text:p>
      <text:p text:style-name="Text_20_body"><draw:frame draw:style-name="mediacenter" draw:name="" text:anchor-type="paragraph" draw:z-index="0" svg:width="4.7625cm" svg:height="6.6145833333333cm"><draw:image xlink:href="Pictures/8698dd0813ea0d5428dc37704fdf894e.jpg" xlink:type="simple" xlink:show="embed" xlink:actuate="onLoad"/></draw:frame></text:p>
      <text:p text:style-name="Text_20_body">Nella finestra che si apre è possibile modificare il nome, la temperatura, la durata (in minuti), le note e i campi personalizzati del programma.</text:p>
      <text:p text:style-name="Text_20_body">Premere il pulsante <text:span text:style-name="Strong_20_Emphasis">Conferma</text:span> per salvare le modifiche.</text:p>
      <text:h text:style-name="Heading_20_2" text:outline-level="2"><text:bookmark-start text:name="cicli_di_collaudo"/>Cicli di collaudo<text:bookmark-end text:name="cicli_di_collaudo"/></text:h>
      <text:p text:style-name="Text_20_body">
Con il termine “Ciclo” viene identificato l’intervallo di acquisizione dei dati che può essere associato all’esecuzione di un determinato programma nel prodotto in prova. Per tutta la durata di un collaudo è possibile avviare, interrompere o concludere più cicli in maniera sequenziale.</text:p>
      <text:h text:style-name="Heading_20_3" text:outline-level="3"><text:bookmark-start text:name="avvio_di_un_ciclo"/>Avvio di un ciclo<text:bookmark-end text:name="avvio_di_un_ciclo"/></text:h>
      <text:p text:style-name="Text_20_body">Per avviare un ciclo, e quindi anche l’acquisizione dei valori degli ingressi, procedere nella seguente maniera:</text:p>
      <text:list text:style-name="List_20_1">
        <text:list-item>
          <text:p text:style-name="Text_20_body"> Selezionare la postazione con il tasto destro del mouse e scegliere <text:span text:style-name="Emphasis">Postazione → Ciclo → Avvia </text:span> nel menù a comparsa; <text:line-break/><draw:frame draw:style-name="mediacenter" draw:name="" text:anchor-type="paragraph" draw:z-index="0" svg:width="9.2604166666667cm" svg:height="6.429375cm"><draw:image xlink:href="Pictures/443a6f0d97adc498fc3d104925640db1.jpg" xlink:type="simple" xlink:show="embed" xlink:actuate="onLoad"/></draw:frame></text:p>
        </text:list-item>
        <text:list-item>
          <text:p text:style-name="Text_20_body"> Dalla finestra visualizzata scegliere il programma desiderato tra quelli presenti nella scheda del collaudo;</text:p>
        </text:list-item>
        <text:list-item>
          <text:p text:style-name="Text_20_body"> Premere il pulsante <text:span text:style-name="Strong_20_Emphasis">Conferma</text:span>; <text:line-break/><draw:frame draw:style-name="mediacenter" draw:name="" text:anchor-type="paragraph" draw:z-index="0" svg:width="3.571875cm" svg:height="2.8839583333333cm"><draw:image xlink:href="Pictures/fbc27c588a08bf216373da47677bdb6f.jpg" xlink:type="simple" xlink:show="embed" xlink:actuate="onLoad"/></draw:frame></text:p>
        </text:list-item>
      </text:list>
      <text:p text:style-name="Text_20_body">
L’icona dello stato della prova diventerà verde e si avrà la conferma che il ciclo di collaudo è stato avviato.</text:p>
      <text:h text:style-name="Heading_20_3" text:outline-level="3"><text:bookmark-start text:name="interruzione_di_un_ciclo"/>Interruzione di un ciclo<text:bookmark-end text:name="interruzione_di_un_ciclo"/></text:h>
      <text:p text:style-name="Text_20_body">Per interrompere un ciclo in modo che possa essere successivamente eliminato o sovra scritto dal successivo, occorre procedere come di seguito:</text:p>
      <text:list text:style-name="List_20_1">
        <text:list-item>
          <text:p text:style-name="Text_20_body"> Selezionare la postazione con il tasto destro del mouse e scegliere <text:span text:style-name="Emphasis">Postazione → Ciclo → Interrompi</text:span> dal menù che compare; <text:line-break/><draw:frame draw:style-name="mediacenter" draw:name="" text:anchor-type="paragraph" draw:z-index="0" svg:width="3.4660416666667cm" svg:height="2.778125cm"><draw:image xlink:href="Pictures/e9005ffcb73567dea9eccc93d0a3079f.jpg" xlink:type="simple" xlink:show="embed" xlink:actuate="onLoad"/></draw:frame></text:p>
        </text:list-item>
      </text:list>
      <text:p text:style-name="Text_20_body">
L’icona dello stato della prova diventerà gialla e si avrà la conferma che l’ultimo ciclo del collaudo è stato interrotto.</text:p>
      <text:h text:style-name="Heading_20_3" text:outline-level="3"><text:bookmark-start text:name="chiusura_di_un_ciclo"/>Chiusura di un ciclo<text:bookmark-end text:name="chiusura_di_un_ciclo"/></text:h>
      <text:p text:style-name="Text_20_body">A differenza di un ciclo interrotto, un ciclo chiuso non viene soprascritto dal successivo, ma vi è comunque la possibilità di eliminarlo.
Per terminare un ciclo è necessario procedere come di seguito.</text:p>
      <text:list text:style-name="List_20_1">
        <text:list-item>
          <text:p text:style-name="Text_20_body"> Selezionare la postazione con il tasto destro del mouse e scegliere <text:span text:style-name="Emphasis">Postazione → Ciclo → Chiudi</text:span> dal menù che compare; <text:line-break/><draw:frame draw:style-name="mediacenter" draw:name="" text:anchor-type="paragraph" draw:z-index="0" svg:width="3.4925cm" svg:height="2.6458333333333cm"><draw:image xlink:href="Pictures/ed98ebeedf8dfc588aff4b8bbf48688f.jpg" xlink:type="simple" xlink:show="embed" xlink:actuate="onLoad"/></draw:frame></text:p>
        </text:list-item>
      </text:list>
      <text:p text:style-name="Text_20_body">
L’icona dello stato della prova diventerà rossa e si avrà la conferma che il ciclo di collaudo è stato terminato.</text:p>
      <text:h text:style-name="Heading_20_3" text:outline-level="3"><text:bookmark-start text:name="eliminazione_di_un_ciclo"/>Eliminazione di un ciclo<text:bookmark-end text:name="eliminazione_di_un_ciclo"/></text:h>
      <text:p text:style-name="Text_20_body">Per eliminare definitivamente l’ultimo ciclo interrotto o concluso procedere come segue:</text:p>
      <text:list text:style-name="List_20_1">
        <text:list-item>
          <text:p text:style-name="Text_20_body"> Selezionare la postazione con il tasto destro del mouse e scegliere <text:span text:style-name="Emphasis">Postazione → Ciclo → Elimina</text:span> dal menù che compare; <text:line-break/><draw:frame draw:style-name="mediacenter" draw:name="" text:anchor-type="paragraph" draw:z-index="0" svg:width="3.4925cm" svg:height="2.6458333333333cm"><draw:image xlink:href="Pictures/ed98ebeedf8dfc588aff4b8bbf48688f.jpg" xlink:type="simple" xlink:show="embed" xlink:actuate="onLoad"/></draw:frame></text:p>
        </text:list-item>
      </text:list>
      <text:h text:style-name="Heading_20_2" text:outline-level="2"><text:bookmark-start text:name="visualizzazione_dei_cicli"/>Visualizzazione dei cicli<text:bookmark-end text:name="visualizzazione_dei_cicli"/></text:h>
      <text:p text:style-name="Text_20_body">Una volta selezionata una postazione, è possibile accedere ai dettagli delle prove o cicli eseguiti, in tre modi:</text:p>
      <text:list text:style-name="List_20_1">
        <text:list-item>
          <text:p text:style-name="Text_20_body"> facendo click sulla postazione stessa con il tasto destro del mouse e selezionando <text:span text:style-name="Emphasis">Postazione → Visualizza</text:span> dal menù a comparsa;</text:p>
        </text:list-item>
        <text:list-item>
          <text:p text:style-name="Text_20_body"> premendo il tasto F4 della tastiera;</text:p>
        </text:list-item>
        <text:list-item>
          <text:p text:style-name="Text_20_body"> premendo il seguente pulsante dalla barra degli strumenti: <text:line-break/><draw:frame draw:style-name="mediacenter" draw:name="" text:anchor-type="paragraph" draw:z-index="0" svg:width="0.84666666666667cm" svg:height="0.84666666666667cm"><draw:image xlink:href="Pictures/0aa0801c41260a0282757424266d6ab5.png" xlink:type="simple" xlink:show="embed" xlink:actuate="onLoad"/></draw:frame></text:p>
        </text:list-item>
      </text:list>
      <text:p text:style-name="Text_20_body">
Si aprirà una nuova finestra da cui poter accedere a tutti i dati delle prove effettuate sulla postazione selezionata: il grafico dei valori rilevati, i valori calcolati (minimo, massimo, medie).</text:p>
      <text:p text:style-name="Text_20_body"><draw:frame draw:style-name="mediacenter" draw:name="" text:anchor-type="paragraph" draw:z-index="0" svg:width="13.229166666667cm" svg:height="10.31875cm"><draw:image xlink:href="Pictures/9de70f1c7f0d216686c038c281d6317d.jpg" xlink:type="simple" xlink:show="embed" xlink:actuate="onLoad"/></draw:frame></text:p>
      <text:p text:style-name="Text_20_body">La finestra appena aperta presenta:</text:p>
      <text:list text:style-name="List_20_1">
        <text:list-item>
          <text:p text:style-name="Text_20_body"> in alto, la barra degli strumenti;</text:p>
        </text:list-item>
        <text:list-item>
          <text:p text:style-name="Text_20_body"> sulla sinistra, l’elenco dei cicli, l’elenco delle sonde e i dati della prova selezionata;</text:p>
        </text:list-item>
        <text:list-item>
          <text:p text:style-name="Text_20_body"> sulla destra, il grafico, anche esso, della prova selezionata.</text:p>
        </text:list-item>
      </text:list>
      <text:h text:style-name="Heading_20_3" text:outline-level="3"><text:bookmark-start text:name="elenco_dei_cicli"/>Elenco dei cicli<text:bookmark-end text:name="elenco_dei_cicli"/></text:h>
      <text:p text:style-name="Text_20_body">La lista elenca tutte le prove effettuate sulla postazione selezionata, indicando il numero progressivo, la data e l’ora di inizio e il nome del programma eseguito sul prodotto in collaudo.</text:p>
      <text:p text:style-name="Text_20_body"><draw:frame draw:style-name="mediacenter" draw:name="" text:anchor-type="paragraph" draw:z-index="0" svg:width="6.6145833333333cm" svg:height="6.6675cm"><draw:image xlink:href="Pictures/80e6c4e083bb11e5af35983224ae7850.jpg" xlink:type="simple" xlink:show="embed" xlink:actuate="onLoad"/></draw:frame></text:p>
      <text:h text:style-name="Heading_20_3" text:outline-level="3"><text:bookmark-start text:name="elenco_delle_sonde"/>Elenco delle sonde<text:bookmark-end text:name="elenco_delle_sonde"/></text:h>
      <text:p text:style-name="Text_20_body">Visualizza la lista di tutte le sonde utilizzate nella prova, indicando nelle prime due colonne il colore sul grafico e la descrizione per ciascuna.</text:p>
      <text:p text:style-name="Text_20_body">Nella colonna successiva vengono visualizzati i valori delle sonde dell’ultima rilevazione eseguita. Nell’intestazione è indicato il tempo in cui è stata effettuata la lettura conclusiva. Se è attiva la funzione barre (vedi paragrafo in seguito), questa colonna viene suddivisa in due dove sono indicati i valori rilevati delle sonde nei punti determinati dalla posizione delle barre.</text:p>
      <text:p text:style-name="Text_20_body">Nelle colonne finali vengono visualizzati il valore minimo rilevato, il valore massimo rilevato, la media integrale e la media aritmetica di ciascuna sonda.</text:p>
      <text:p text:style-name="Text_20_body"><draw:frame draw:style-name="mediacenter" draw:name="" text:anchor-type="paragraph" draw:z-index="0" svg:width="6.6145833333333cm" svg:height="7.9110416666667cm"><draw:image xlink:href="Pictures/3e0f9195aaa7dff8029283a16f3c6f46.jpg" xlink:type="simple" xlink:show="embed" xlink:actuate="onLoad"/></draw:frame></text:p>
      <text:p text:style-name="Text_20_body">Per visualizzare o nascondere una sonda nel grafico è sufficiente fare click con il mouse nel proprio segno di spunta posto a sinistra.</text:p>
      <text:h text:style-name="Heading_20_3" text:outline-level="3"><text:bookmark-start text:name="risultato_della_prova"/>Risultato della prova<text:bookmark-end text:name="risultato_della_prova"/></text:h>
      <text:p text:style-name="Text_20_body">Mostra alcuni dati sulla prova selezionata: la durata totale, il consumo in Kwh e il consumo dell’acqua in litri. Ovviamente possono non essere visualizzati se nel ciclo non sono state impiegate rispettivamente le sonde di potenza e conta-litri.</text:p>
      <text:p text:style-name="Text_20_body"><draw:frame draw:style-name="mediacenter" draw:name="" text:anchor-type="paragraph" draw:z-index="0" svg:width="10.027708333333cm" svg:height="1.9579166666667cm"><draw:image xlink:href="Pictures/883bf80cc7e5fc245755ff765ff91137.jpg" xlink:type="simple" xlink:show="embed" xlink:actuate="onLoad"/></draw:frame></text:p>
      <text:h text:style-name="Heading_20_3" text:outline-level="3"><text:bookmark-start text:name="grafico"/>Grafico<text:bookmark-end text:name="grafico"/></text:h>
      <text:p text:style-name="Text_20_body">Mostra graficamente i valori rilevati dalle sonde di ingresso. Nel riquadro in alto vengono visualizzati il numero della linea e della postazione e il modello a cui si fa riferimento.</text:p>
      <text:p text:style-name="Text_20_body"><draw:frame draw:style-name="mediacenter" draw:name="" text:anchor-type="paragraph" draw:z-index="0" svg:width="10.186458333333cm" svg:height="9.4985416666667cm"><draw:image xlink:href="Pictures/81f1c201296512e84f84d5753bcad31d.jpg" xlink:type="simple" xlink:show="embed" xlink:actuate="onLoad"/></draw:frame></text:p>
      <text:h text:style-name="Heading_20_3" text:outline-level="3"><text:bookmark-start text:name="barra_degli_strumenti1"/>Barra degli strumenti<text:bookmark-end text:name="barra_degli_strumenti1"/></text:h>
      <text:p text:style-name="Text_20_body">Nella barra degli strumenti sono contenuti dei tasti per l’accesso rapido alle funzioni del grafico:</text:p>
      <text:p text:style-name="Text_20_body"><draw:frame draw:style-name="mediacenter" draw:name="" text:anchor-type="paragraph" draw:z-index="0" svg:width="10.583333333333cm" svg:height="0.58208333333333cm"><draw:image xlink:href="Pictures/7915aa35eb532aa2c6ef89df448eb44c.png" xlink:type="simple" xlink:show="embed" xlink:actuate="onLoad"/></draw:frame>
</text:p>
      <table:table>
        <table:table-column/>
        <table:table-column/>
        <table:table-row>
          <table:table-cell office:value-type="string" table:style-name="tableheader">
            <text:p text:style-name="Table_20_Heading"> Tasto toolbar </text:p>
          </table:table-cell>
          <table:table-cell office:value-type="string" table:style-name="tableheader">
            <text:p text:style-name="Table_20_Heading"> A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eebdbe794f42bd35db47505e8a92b21.png" xlink:type="simple" xlink:show="embed" xlink:actuate="onLoad"/></draw:frame> </text:p>
          </table:table-cell>
          <table:table-cell office:value-type="string" table:style-name="tablecell">
            <text:p text:style-name="tablealignleft"> Funzione di stampa del grafic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cbb3d1109252d1011b8d3665e4e815c.png" xlink:type="simple" xlink:show="embed" xlink:actuate="onLoad"/></draw:frame> </text:p>
          </table:table-cell>
          <table:table-cell office:value-type="string" table:style-name="tablecell">
            <text:p text:style-name="tablealignleft"> Funzione di esportazione dei dati in un file di test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e391c3e214f8bb596418bef92dbe61a0.png" xlink:type="simple" xlink:show="embed" xlink:actuate="onLoad"/></draw:frame> </text:p>
          </table:table-cell>
          <table:table-cell office:value-type="string" table:style-name="tablecell">
            <text:p text:style-name="tablealignleft"> Funzione di salvataggio del grafico in un file immagine (jpeg o bitmap)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aa0801c41260a0282757424266d6ab5.png" xlink:type="simple" xlink:show="embed" xlink:actuate="onLoad"/></draw:frame> </text:p>
          </table:table-cell>
          <table:table-cell office:value-type="string" table:style-name="tablecell">
            <text:p text:style-name="tablealignleft"> Strumento di zoom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c37df91d7ded5f367db9bd0a62d8d6a.png" xlink:type="simple" xlink:show="embed" xlink:actuate="onLoad"/></draw:frame> </text:p>
          </table:table-cell>
          <table:table-cell office:value-type="string" table:style-name="tablecell">
            <text:p text:style-name="tablealignleft"> Strumento di inserimento barr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e33b75a27909eb786db4604d65337ed5.png" xlink:type="simple" xlink:show="embed" xlink:actuate="onLoad"/></draw:frame> </text:p>
          </table:table-cell>
          <table:table-cell office:value-type="string" table:style-name="tablecell">
            <text:p text:style-name="tablealignleft"> Riporta il grafico alla visualizzazione predefinit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7be082307abedfc807af37147cc9dd9.png" xlink:type="simple" xlink:show="embed" xlink:actuate="onLoad"/></draw:frame> </text:p>
          </table:table-cell>
          <table:table-cell office:value-type="string" table:style-name="tablecell">
            <text:p text:style-name="tablealignleft"> Elimina le barre inserit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8e5296e340fc3ecfd8238b3595da93e.png" xlink:type="simple" xlink:show="embed" xlink:actuate="onLoad"/></draw:frame> </text:p>
          </table:table-cell>
          <table:table-cell office:value-type="string" table:style-name="tablecell">
            <text:p text:style-name="tablealignleft"> Visualizza i valori acquisiti in corrispondenza delle barr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0a5a2362a6f073bbd21f57ea593b3fb.png" xlink:type="simple" xlink:show="embed" xlink:actuate="onLoad"/></draw:frame> </text:p>
          </table:table-cell>
          <table:table-cell office:value-type="string" table:style-name="tablecell">
            <text:p text:style-name="tablealignleft"> Funzione di separazione del cicl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1667d73b72b7846f0b7aac0aae588a6.png" xlink:type="simple" xlink:show="embed" xlink:actuate="onLoad"/></draw:frame> </text:p>
          </table:table-cell>
          <table:table-cell office:value-type="string" table:style-name="tablecell">
            <text:p text:style-name="tablealignleft"> Seleziona la prova precedent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3c8f2dcbd825fccf3b25a983d1636b6.png" xlink:type="simple" xlink:show="embed" xlink:actuate="onLoad"/></draw:frame> </text:p>
          </table:table-cell>
          <table:table-cell office:value-type="string" table:style-name="tablecell">
            <text:p text:style-name="tablealignleft"> Seleziona la prova successiv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fafd0c7023a3143b5e8efca04336d62.png" xlink:type="simple" xlink:show="embed" xlink:actuate="onLoad"/></draw:frame> </text:p>
          </table:table-cell>
          <table:table-cell office:value-type="string" table:style-name="tablecell">
            <text:p text:style-name="tablealignleft"> Permette di modificare le impostazioni del grafic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c546c7a8eea0f31ffedbbdc4b71ad04.png" xlink:type="simple" xlink:show="embed" xlink:actuate="onLoad"/></draw:frame> </text:p>
          </table:table-cell>
          <table:table-cell office:value-type="string" table:style-name="tablecell">
            <text:p text:style-name="tablealignleft"> Permette di modificare i dati del cicl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2045155e6c5bb2f574dde8edae608f0.png" xlink:type="simple" xlink:show="embed" xlink:actuate="onLoad"/></draw:frame> </text:p>
          </table:table-cell>
          <table:table-cell office:value-type="string" table:style-name="tablecell">
            <text:p text:style-name="tablealignleft"> Permette di modificare le note del cicl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b3ebaed5cb02796dadc3be68b38330b.png" xlink:type="simple" xlink:show="embed" xlink:actuate="onLoad"/></draw:frame> </text:p>
          </table:table-cell>
          <table:table-cell office:value-type="string" table:style-name="tablecell">
            <text:p text:style-name="tablealignleft"> Nel caso siano abilitate le verifiche, assegna l’esito positivo alla prova corrent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2cd1dca12cbcf38d6b364d2355597b0.png" xlink:type="simple" xlink:show="embed" xlink:actuate="onLoad"/></draw:frame> </text:p>
          </table:table-cell>
          <table:table-cell office:value-type="string" table:style-name="tablecell">
            <text:p text:style-name="tablealignleft"> Nel caso siano abilitate le verifiche, assegna l’esito negativo alla prova corrente </text:p>
          </table:table-cell>
        </table:table-row>
      </table:table>
      <text:h text:style-name="Heading_20_3" text:outline-level="3"><text:bookmark-start text:name="strumento_zoom"/>Strumento zoom<text:bookmark-end text:name="strumento_zoom"/></text:h>
      <text:p text:style-name="Text_20_body">Utilizzare il seguente tasto  per abilitare la funzione di zoom:</text:p>
      <text:p text:style-name="Text_20_body"><draw:frame draw:style-name="mediacenter" draw:name="" text:anchor-type="paragraph" draw:z-index="0" svg:width="0.84666666666667cm" svg:height="0.84666666666667cm"><draw:image xlink:href="Pictures/0aa0801c41260a0282757424266d6ab5.png" xlink:type="simple" xlink:show="embed" xlink:actuate="onLoad"/></draw:frame></text:p>
      <text:p text:style-name="Text_20_body">Per ingrandire una parte del grafico fare click con il tasto sinistro del mouse sul primo punto quindi spostarsi diagonalmente sul secondo punto tenendo premuto il tasto ed infine rilasciarlo.</text:p>
      <text:p text:style-name="Text_20_body"><draw:frame draw:style-name="media" draw:name="" text:anchor-type="as-char" draw:z-index="0" svg:width="21.775208333333cm" style:rel-width="100%" svg:height="20.955cm" style:rel-height="scale"><draw:image xlink:href="Pictures/68dcec749da4a9d2b653a6667fad1e21.jpg" xlink:type="simple" xlink:show="embed" xlink:actuate="onLoad"/></draw:frame></text:p>
      <text:h text:style-name="Heading_20_3" text:outline-level="3"><text:bookmark-start text:name="strumento_barre"/>Strumento barre<text:bookmark-end text:name="strumento_barre"/></text:h>
      <text:p text:style-name="Text_20_body">Utilizzare il seguente tasto  per abilitare la funzione di inserimento barre:</text:p>
      <text:p text:style-name="Text_20_body"><draw:frame draw:style-name="mediacenter" draw:name="" text:anchor-type="paragraph" draw:z-index="0" svg:width="0.84666666666667cm" svg:height="0.84666666666667cm"><draw:image xlink:href="Pictures/6c37df91d7ded5f367db9bd0a62d8d6a.png" xlink:type="simple" xlink:show="embed" xlink:actuate="onLoad"/></draw:frame></text:p>
      <text:p text:style-name="Text_20_body">E’ possibile posizionare due barre sul grafico: la prima con il tasto sinistro e la seconda con il tasto destro del mouse. Nell’elenco delle sonde la terza colonna viene suddivisa in due parti che visualizzeranno i valori di ciascuna sonda rilevati nella posizione delle barre.  Nell’intestazione della colonna viene visualizzato il tempo della rilevazione in cui è posizionata la barra.
Nel risultato della prova la durata e i consumi totali del ciclo verranno sostituiti dalla durata e i consumi calcolati del periodo tra le due barre.</text:p>
      <text:p text:style-name="Text_20_body"><draw:frame draw:style-name="mediacenter" draw:name="" text:anchor-type="paragraph" draw:z-index="0" svg:width="10.583333333333cm" svg:height="9.604375cm"><draw:image xlink:href="Pictures/fcecb66f45142e9f2f5b531456195e82.jpg" xlink:type="simple" xlink:show="embed" xlink:actuate="onLoad"/></draw:frame></text:p>
      <text:p text:style-name="Text_20_body">Mantenendo premuto il tasto <text:span text:style-name="Strong_20_Emphasis">SHIFT</text:span> durante l’inserimento delle barre è possibile creare una lista di valori che possono essere successivamente visualizzati e stampati.</text:p>
      <text:h text:style-name="Heading_20_3" text:outline-level="3"><text:bookmark-start text:name="strumento_visualizzazione_predefinita"/>Strumento visualizzazione predefinita<text:bookmark-end text:name="strumento_visualizzazione_predefinita"/></text:h>
      <text:p text:style-name="Text_20_body">Tramite il seguente pulsante :</text:p>
      <text:p text:style-name="Text_20_body"><draw:frame draw:style-name="mediacenter" draw:name="" text:anchor-type="paragraph" draw:z-index="0" svg:width="0.84666666666667cm" svg:height="0.84666666666667cm"><draw:image xlink:href="Pictures/e33b75a27909eb786db4604d65337ed5.png" xlink:type="simple" xlink:show="embed" xlink:actuate="onLoad"/></draw:frame></text:p>
      <text:p text:style-name="Text_20_body">è possibile riportare il grafico alla visualizzazione iniziale predefinita. Tale funzione è utile quando si è usato lo strumento zoom oppure lo strumento barre e si vuole tornare al grafico originale. E’ possibile utilizzare anche il tasto destro del mouse per eseguire la stessa funzione.</text:p>
      <text:h text:style-name="Heading_20_3" text:outline-level="3"><text:bookmark-start text:name="strumento_visualizzazione_barre"/>Strumento visualizzazione barre<text:bookmark-end text:name="strumento_visualizzazione_barre"/></text:h>
      <text:p text:style-name="Text_20_body">Tramite il seguente pulsante:</text:p>
      <text:p text:style-name="Text_20_body"><draw:frame draw:style-name="mediacenter" draw:name="" text:anchor-type="paragraph" draw:z-index="0" svg:width="0.84666666666667cm" svg:height="0.84666666666667cm"><draw:image xlink:href="Pictures/d8e5296e340fc3ecfd8238b3595da93e.png" xlink:type="simple" xlink:show="embed" xlink:actuate="onLoad"/></draw:frame></text:p>
      <text:p text:style-name="Text_20_body">è possibile visualizzare i valori acquisiti in corrispondenza della lista di barre inserite: </text:p>
      <text:p text:style-name="Text_20_body"><draw:frame draw:style-name="mediacenter" draw:name="" text:anchor-type="paragraph" draw:z-index="0" svg:width="10.583333333333cm" svg:height="7.064375cm"><draw:image xlink:href="Pictures/57a4e395e53a76fed84a4425f00ef350.png" xlink:type="simple" xlink:show="embed" xlink:actuate="onLoad"/></draw:frame></text:p>
      <text:h text:style-name="Heading_20_3" text:outline-level="3"><text:bookmark-start text:name="strumento_eliminazione_barre"/>Strumento eliminazione barre<text:bookmark-end text:name="strumento_eliminazione_barre"/></text:h>
      <text:p text:style-name="Text_20_body">Per eliminare le barre precedentemente inserite premere il seguente pulsante:</text:p>
      <text:p text:style-name="Text_20_body"><draw:frame draw:style-name="mediacenter" draw:name="" text:anchor-type="paragraph" draw:z-index="0" svg:width="0.84666666666667cm" svg:height="0.84666666666667cm"><draw:image xlink:href="Pictures/07be082307abedfc807af37147cc9dd9.png" xlink:type="simple" xlink:show="embed" xlink:actuate="onLoad"/></draw:frame></text:p>
      <text:h text:style-name="Heading_20_3" text:outline-level="3"><text:bookmark-start text:name="strumento_separazione_ciclo"/>Strumento separazione ciclo<text:bookmark-end text:name="strumento_separazione_ciclo"/></text:h>
      <text:p text:style-name="Text_20_body">La funzione di separazione del ciclo si attiva tramite il seguente tasto:</text:p>
      <text:p text:style-name="Text_20_body"><draw:frame draw:style-name="mediacenter" draw:name="" text:anchor-type="paragraph" draw:z-index="0" svg:width="0.84666666666667cm" svg:height="0.84666666666667cm"><draw:image xlink:href="Pictures/90a5a2362a6f073bbd21f57ea593b3fb.png" xlink:type="simple" xlink:show="embed" xlink:actuate="onLoad"/></draw:frame></text:p>
      <text:p text:style-name="Text_20_body">Questa funzione permette di separare l’ultimo ciclo in base alla posizione della prima barra inserita con  lo strumento barre. La parte di acquisizione successiva alla barra viene tolta ed inserita in un nuovo ciclo. E’ possibile utilizzare nuovamente la stessa funzione per suddividere ulteriormente l’ultimo ciclo creato.</text:p>
      <text:h text:style-name="Heading_20_3" text:outline-level="3"><text:bookmark-start text:name="strumenti_di_selezione_ciclo"/>Strumenti di selezione ciclo<text:bookmark-end text:name="strumenti_di_selezione_ciclo"/></text:h>
      <text:p text:style-name="Text_20_body">Utilizzando i seguenti tasti:</text:p>
      <text:p text:style-name="Text_20_body"><draw:frame draw:style-name="mediacenter" draw:name="" text:anchor-type="paragraph" draw:z-index="0" svg:width="0.84666666666667cm" svg:height="0.84666666666667cm"><draw:image xlink:href="Pictures/91667d73b72b7846f0b7aac0aae588a6.png" xlink:type="simple" xlink:show="embed" xlink:actuate="onLoad"/></draw:frame> <draw:frame draw:style-name="mediacenter" draw:name="" text:anchor-type="paragraph" draw:z-index="0" svg:width="0.84666666666667cm" svg:height="0.84666666666667cm"><draw:image xlink:href="Pictures/b3c8f2dcbd825fccf3b25a983d1636b6.png" xlink:type="simple" xlink:show="embed" xlink:actuate="onLoad"/></draw:frame></text:p>
      <text:p text:style-name="Text_20_body">è possibile selezionare rispettivamente il ciclo precedente e successivo. Si rendono particolarmente utili nella visualizzazione di più postazioni contemporaneamente.</text:p>
      <text:h text:style-name="Heading_20_3" text:outline-level="3"><text:bookmark-start text:name="strumento_impostazioni_grafico"/>Strumento impostazioni grafico<text:bookmark-end text:name="strumento_impostazioni_grafico"/></text:h>
      <text:p text:style-name="Text_20_body">Il seguente pulsante :</text:p>
      <text:p text:style-name="Text_20_body"><draw:frame draw:style-name="mediacenter" draw:name="" text:anchor-type="paragraph" draw:z-index="0" svg:width="0.84666666666667cm" svg:height="0.84666666666667cm"><draw:image xlink:href="Pictures/5fafd0c7023a3143b5e8efca04336d62.png" xlink:type="simple" xlink:show="embed" xlink:actuate="onLoad"/></draw:frame></text:p>
      <text:p text:style-name="Text_20_body">apre la finestra da dove è possibile cambiare le impostazioni di visualizzazione del grafico.</text:p>
      <text:p text:style-name="Text_20_body"><draw:frame draw:style-name="mediacenter" draw:name="" text:anchor-type="paragraph" draw:z-index="0" svg:width="3.96875cm" svg:height="6.588125cm"><draw:image xlink:href="Pictures/6fea4c8a69eca5b1376403251c325532.jpg" xlink:type="simple" xlink:show="embed" xlink:actuate="onLoad"/></draw:frame></text:p>
      <text:p text:style-name="Text_20_body">In ordine, è possibile impostare: il valore minimo e massimo visualizzabili, le dimensioni della griglia, la lunghezza della pagina visualizzata in ore e la divisione verticale della griglia.
Infine, è possibile modificare la scala di visualizzazione per ciascun tipo di ingresso. Selezionare il tipo di ingresso nella lista, modificare il valore nell’apposito campo e premere il pulsante <text:span text:style-name="Strong_20_Emphasis">Aggiorna</text:span> per confermare.</text:p>
      <text:h text:style-name="Heading_20_3" text:outline-level="3"><text:bookmark-start text:name="strumento_dati_ciclo"/>Strumento dati ciclo<text:bookmark-end text:name="strumento_dati_ciclo"/></text:h>
      <text:p text:style-name="Text_20_body">Per accedere al pannello dei dati ciclo utilizzare il seguente tasto:</text:p>
      <text:p text:style-name="Text_20_body"><draw:frame draw:style-name="mediacenter" draw:name="" text:anchor-type="paragraph" draw:z-index="0" svg:width="0.84666666666667cm" svg:height="0.84666666666667cm"><draw:image xlink:href="Pictures/5c546c7a8eea0f31ffedbbdc4b71ad04.png" xlink:type="simple" xlink:show="embed" xlink:actuate="onLoad"/></draw:frame></text:p>
      <text:p text:style-name="Text_20_body">Nella finestra che appare si possono modificare il nome, la temperatura, le note e i campi personalizzati del programma. Non è possibile modificare la durata del ciclo impostata in precedenza.</text:p>
      <text:p text:style-name="Text_20_body"><draw:frame draw:style-name="mediacenter" draw:name="" text:anchor-type="paragraph" draw:z-index="0" svg:width="3.96875cm" svg:height="5.5297916666667cm"><draw:image xlink:href="Pictures/78df8df50dde43bcf2d17fe639686144.jpg" xlink:type="simple" xlink:show="embed" xlink:actuate="onLoad"/></draw:frame></text:p>
      <text:h text:style-name="Heading_20_3" text:outline-level="3"><text:bookmark-start text:name="strumento_note_ciclo"/>Strumento note ciclo<text:bookmark-end text:name="strumento_note_ciclo"/></text:h>
      <text:p text:style-name="Text_20_body">Utilizzare il seguente tasto per accedere alla finestra delle note del ciclo:</text:p>
      <text:p text:style-name="Text_20_body"><draw:frame draw:style-name="mediacenter" draw:name="" text:anchor-type="paragraph" draw:z-index="0" svg:width="0.84666666666667cm" svg:height="0.84666666666667cm"><draw:image xlink:href="Pictures/82045155e6c5bb2f574dde8edae608f0.png" xlink:type="simple" xlink:show="embed" xlink:actuate="onLoad"/></draw:frame></text:p>
      <text:p text:style-name="Text_20_body">Premere il tasto Conferma per applicare le modifiche e il tasto Annulla per annullare.</text:p>
      <text:p text:style-name="Text_20_body"><draw:frame draw:style-name="mediacenter" draw:name="" text:anchor-type="paragraph" draw:z-index="0" svg:width="5.2916666666667cm" svg:height="3.9158333333333cm"><draw:image xlink:href="Pictures/9f6f1d4f6aa4cf5c2db137d316ceb208.jpg" xlink:type="simple" xlink:show="embed" xlink:actuate="onLoad"/></draw:frame></text:p>
      <text:h text:style-name="Heading_20_2" text:outline-level="2"><text:bookmark-start text:name="visualizzazione_a_griglia"/>Visualizzazione a griglia<text:bookmark-end text:name="visualizzazione_a_griglia"/></text:h>
      <text:p text:style-name="Text_20_body">
Tramite il tasto griglia della barra degli strumenti principale è possibile attivare/disattivare la funzione di visualizzazione contemporanea di più postazioni. Se precedentemente era stata effettuata una selezione multipla delle postazioni, verranno visualizzate tutte le postazioni con lo stesso numero di progetto, altrimenti verranno mostrate tutte le postazioni che fanno parte della linea selezionata.
Nella visualizzazione a griglia l’elenco dei cicli, delle sonde e il risultato fanno riferimento alla postazione contrassegnata con un segno di spunta verde.</text:p>
      <text:p text:style-name="Text_20_body"><draw:frame draw:style-name="mediacenter" draw:name="" text:anchor-type="paragraph" draw:z-index="0" svg:width="1.905cm" svg:height="0.60854166666667cm"><draw:image xlink:href="Pictures/38da9c022231d48842a4a01b82b9bcbf.png" xlink:type="simple" xlink:show="embed" xlink:actuate="onLoad"/></draw:frame></text:p>
      <text:p text:style-name="Text_20_body">E’ possibile spostarsi in un'altra postazione con i due pulsanti <text:span text:style-name="Strong_20_Emphasis">Precedente</text:span> e <text:span text:style-name="Strong_20_Emphasis">Successiva</text:span> della barra degli strumenti principale.</text:p>
      <text:p text:style-name="Text_20_body"><draw:frame draw:style-name="mediacenter" draw:name="" text:anchor-type="paragraph" draw:z-index="0" svg:width="0.84666666666667cm" svg:height="0.84666666666667cm"><draw:image xlink:href="Pictures/91667d73b72b7846f0b7aac0aae588a6.png" xlink:type="simple" xlink:show="embed" xlink:actuate="onLoad"/></draw:frame> <draw:frame draw:style-name="mediacenter" draw:name="" text:anchor-type="paragraph" draw:z-index="0" svg:width="0.84666666666667cm" svg:height="0.84666666666667cm"><draw:image xlink:href="Pictures/b3c8f2dcbd825fccf3b25a983d1636b6.png" xlink:type="simple" xlink:show="embed" xlink:actuate="onLoad"/></draw:frame></text:p>
      <text:p text:style-name="Text_20_body">Di seguito possiamo osservare come appare la schermata di visualizzazione delle prove:</text:p>
      <text:p text:style-name="Text_20_body"><draw:frame draw:style-name="mediacenter" draw:name="" text:anchor-type="paragraph" draw:z-index="0" svg:width="11.90625cm" svg:height="9.286875cm"><draw:image xlink:href="Pictures/dfbf09b209bd9e7fa3e711d78a4d4487.jpg" xlink:type="simple" xlink:show="embed" xlink:actuate="onLoad"/></draw:frame></text:p>
      <text:h text:style-name="Heading_20_2" text:outline-level="2"><text:bookmark-start text:name="eliminare_un_collaudo"/>Eliminare un collaudo<text:bookmark-end text:name="eliminare_un_collaudo"/></text:h>
      <text:p text:style-name="Text_20_body">
Nel caso che si voglia liberare la postazione e non si desideri archiviare il collaudo e necessario procedere con l’eliminazione.
Per eliminare il collaudo di una postazione procedere come di seguito:</text:p>
      <text:list text:style-name="List_20_1">
        <text:list-item>
          <text:p text:style-name="Text_20_body"> Selezionare la postazione con il tasto destro del mouse e scegliere <text:span text:style-name="Emphasis">Postazione → Elimina</text:span> dal menù che compare; <text:line-break/><draw:frame draw:style-name="mediacenter" draw:name="" text:anchor-type="paragraph" draw:z-index="0" svg:width="5.2916666666667cm" svg:height="1.6933333333333cm"><draw:image xlink:href="Pictures/5f88ea1262f6d0c5fa402d58da19ea47.jpg" xlink:type="simple" xlink:show="embed" xlink:actuate="onLoad"/></draw:frame></text:p>
        </text:list-item>
        <text:list-item>
          <text:p text:style-name="Text_20_body"> Rispondere <text:span text:style-name="Strong_20_Emphasis">Sì</text:span> al messaggio di conferma.</text:p>
        </text:list-item>
      </text:list>
      <text:h text:style-name="Heading_20_2" text:outline-level="2"><text:bookmark-start text:name="salvare_un_collaudo"/>Salvare un collaudo<text:bookmark-end text:name="salvare_un_collaudo"/></text:h>
      <text:p text:style-name="Text_20_body">
Memorizzando un collaudo verranno salvati nell’archivio anche tutti i cicli effettuati compresi i dati acquisiti. Un collaudo salvato può essere successivamente riaperto dall’archivio; l’operatore avrà a disposizione gli stessi strumenti di analisi e stampa utilizzati normalmente nelle postazioni attive.
Ovviamente vista la mole dei dati questa operazione può richiedere anche qualche secondo.
Per salvare quindi il collaudo di una postazione procedere come di seguito:</text:p>
      <text:list text:style-name="List_20_1">
        <text:list-item>
          <text:p text:style-name="Text_20_body"> Selezionare la postazione con il tasto destro del mouse e scegliere <text:span text:style-name="Emphasis">Postazione → Salva</text:span> dal menù che compare; <text:line-break/><draw:frame draw:style-name="mediacenter" draw:name="" text:anchor-type="paragraph" draw:z-index="0" svg:width="5.2916666666667cm" svg:height="1.666875cm"><draw:image xlink:href="Pictures/b5176f658cd08b454ae4bf192e7a88fa.jpg" xlink:type="simple" xlink:show="embed" xlink:actuate="onLoad"/></draw:frame></text:p>
        </text:list-item>
        <text:list-item>
          <text:p text:style-name="Text_20_body"> Rispondere <text:span text:style-name="Strong_20_Emphasis">Sì</text:span> al messaggio di conferma. <text:line-break/><draw:frame draw:style-name="mediacenter" draw:name="" text:anchor-type="paragraph" draw:z-index="0" svg:width="5.2916666666667cm" svg:height="2.619375cm"><draw:image xlink:href="Pictures/85d2964c78d80ab6b07d0a27acbdf98b.jpg" xlink:type="simple" xlink:show="embed" xlink:actuate="onLoad"/></draw:frame></text:p>
        </text:list-item>
        <text:list-item>
          <text:p text:style-name="Text_20_body"> Attendere che il procedimento venga completato e al termine premere il pulsante <text:span text:style-name="Strong_20_Emphasis">Ok</text:span> nella finestra di attesa.</text:p>
        </text:list-item>
      </text:list>
      <text:h text:style-name="Heading_20_2" text:outline-level="2"><text:bookmark-start text:name="spostare_un_collaudo"/>Spostare un collaudo<text:bookmark-end text:name="spostare_un_collaudo"/></text:h>
      <text:p text:style-name="Text_20_body">
E’ possibile spostare un collaudo da una linea ad un’altra oppure anche in un’altra collocazione nella stessa linea. Occorre procedere come di seguito:</text:p>
      <text:list text:style-name="List_20_1">
        <text:list-item>
          <text:p text:style-name="Text_20_body"> Selezionare la postazione con il tasto destro del mouse e scegliere <text:span text:style-name="Emphasis">Postazione → Sposta</text:span> dal menù che compare; <text:line-break/><draw:frame draw:style-name="mediacenter" draw:name="" text:anchor-type="paragraph" draw:z-index="0" svg:width="5.2916666666667cm" svg:height="1.6933333333333cm"><draw:image xlink:href="Pictures/a3cae893aa4621feb4deeb7b745d361e.jpg" xlink:type="simple" xlink:show="embed" xlink:actuate="onLoad"/></draw:frame></text:p>
        </text:list-item>
        <text:list-item>
          <text:p text:style-name="Text_20_body"> Selezionare con il tasto sinistro del mouse una piazzola libera (riquadro verde).</text:p>
        </text:list-item>
        <text:list-item>
          <text:p text:style-name="Text_20_body"> Rispondere <text:span text:style-name="Strong_20_Emphasis">Sì</text:span> al messaggio di conferma.</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Spostando un collaudo, la configurazione degli ingressi non viene spostata assieme al collaudo ma viene utilizzata quella presente nella nuova collocazione.</text:p>
          </table:table-cell>
        </table:table-row>
      </table:table>
      <text:h text:style-name="Heading_20_1" text:outline-level="1"><text:bookmark-start text:name="archivio"/>Archivio<text:bookmark-end text:name="archivio"/></text:h>
      <text:p text:style-name="Text_20_body">Tramite l’archivio è possibile accedere a tutti i collaudi terminati e memorizzati. Questo capitolo spiega come effettuare la ricerca di un collaudo mediante l’interfaccia di gestione.</text:p>
      <text:p text:style-name="Text_20_body">Inoltre all’interno dell’applicazione CQ_FX sono previste interfacce di gestione di due tipologie di elementi:</text:p>
      <text:list text:style-name="List_20_1">
        <text:list-item>
          <text:p text:style-name="Text_20_body"> informazioni anagrafiche (tipi prodotto, campi prodotti e prodotti);</text:p>
        </text:list-item>
        <text:list-item>
          <text:p text:style-name="Text_20_body"> informazioni di collaudo (funzioni, programmi, schede, definizioni ingressi e configurazioni).</text:p>
        </text:list-item>
      </text:list>
      <text:h text:style-name="Heading_20_2" text:outline-level="2"><text:bookmark-start text:name="ricerca_collaudi_archiviati"/>Ricerca collaudi archiviati<text:bookmark-end text:name="ricerca_collaudi_archiviati"/></text:h>
      <text:p text:style-name="Text_20_body">E’ possibile aprire un collaudo precedentemente memorizzato dall’archivio procedendo come di seguito:</text:p>
      <text:list text:style-name="List_20_1">
        <text:list-item>
          <text:p text:style-name="Text_20_body"> Per aprire l’archivio dei collaudi, selezionare <text:span text:style-name="Emphasis">Archivio → Collaudi</text:span> dalla barra dei menù oppure il seguente pulsante della barra degli strumenti. <text:line-break/><draw:frame draw:style-name="mediacenter" draw:name="" text:anchor-type="paragraph" draw:z-index="0" svg:width="0.84666666666667cm" svg:height="0.84666666666667cm"><draw:image xlink:href="Pictures/e603952cb23fddb1c014ba3912f0231e.png" xlink:type="simple" xlink:show="embed" xlink:actuate="onLoad"/></draw:frame></text:p>
        </text:list-item>
      </text:list>
      <text:p text:style-name="Text_20_body">
Tramite la finestra appena aperta è possibile ricercare i collaudi memorizzati nell’archivio.</text:p>
      <text:p text:style-name="Text_20_body"><draw:frame draw:style-name="mediacenter" draw:name="" text:anchor-type="paragraph" draw:z-index="0" svg:width="10.583333333333cm" svg:height="7.9375cm"><draw:image xlink:href="Pictures/ba30dbbce10a6b8d5cc2f689aea4f8c3.jpg" xlink:type="simple" xlink:show="embed" xlink:actuate="onLoad"/></draw:frame></text:p>
      <text:p text:style-name="Text_20_body">Il pannello a destra consente la ricerca di un collaudo attraverso i seguenti campi:</text:p>
      <text:p text:style-name="Text_20_body"><draw:frame draw:style-name="mediaright" draw:name="" text:anchor-type="paragraph" draw:z-index="0" svg:width="2.1166666666667cm" svg:height="6.3764583333333cm"><draw:image xlink:href="Pictures/47eff704bfb13fc7df37d68b26a57686.jpg" xlink:type="simple" xlink:show="embed" xlink:actuate="onLoad"/></draw:frame>
</text:p>
      <text:list text:style-name="List_20_1">
        <text:list-item>
          <text:p text:style-name="Text_20_body"> Numero del collaudo</text:p>
        </text:list-item>
        <text:list-item>
          <text:p text:style-name="Text_20_body"> Tipo del prodotto</text:p>
        </text:list-item>
        <text:list-item>
          <text:p text:style-name="Text_20_body"> Campi del prodotto</text:p>
        </text:list-item>
        <text:list-item>
          <text:p text:style-name="Text_20_body"> Data del collaudo (intervallo)</text:p>
        </text:list-item>
        <text:list-item>
          <text:p text:style-name="Text_20_body"> Note del collaudo</text:p>
        </text:list-item>
        <text:list-item>
          <text:p text:style-name="Text_20_body"> Codice del prodotto</text:p>
        </text:list-item>
        <text:list-item>
          <text:p text:style-name="Text_20_body"> Modello del prodotto</text:p>
        </text:list-item>
        <text:list-item>
          <text:p text:style-name="Text_20_body"> Note del prodotto</text:p>
        </text:list-item>
        <text:list-item>
          <text:p text:style-name="Text_20_body"> Serial Number del prodotto</text:p>
        </text:list-item>
        <text:list-item>
          <text:p text:style-name="Text_20_body"> Numero progetto</text:p>
        </text:list-item>
      </text:list>
      <text:p text:style-name="Text_20_body">
Premendo il pulsante <text:span text:style-name="Strong_20_Emphasis">Trova</text:span> dopo aver inserito uno o più campi di ricerca (o anche nessuno per visualizzare tutti i collaudi presenti nell’archivio) nella lista verranno caricati tutti i collaudi che soddisfano i parametri inseriti.</text:p>
      <text:list text:style-name="List_20_1">
        <text:list-item>
          <text:p text:style-name="Text_20_body"> Premere il pulsante <text:span text:style-name="Strong_20_Emphasis">Carica</text:span> per aprire il collaudo selezionato.</text:p>
        </text:list-item>
        <text:list-item>
          <text:p text:style-name="Text_20_body"> Premere il pulsante <text:span text:style-name="Strong_20_Emphasis">Elimina</text:span> per cancellare definitivamente il collaudo selezionato dall’archivio.</text:p>
        </text:list-item>
      </text:list>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Attenzione: un collaudo eliminato non può essere più recuperato.</text:p>
          </table:table-cell>
        </table:table-row>
      </table:table>
      <text:p text:style-name="Text_20_body">Una volta aperto il collaudo verrà aperta la schermata di visualizzazione prove che mostrerà tutti i cicli eseguiti e i rispettivi grafici.</text:p>
      <text:h text:style-name="Heading_20_2" text:outline-level="2"><text:bookmark-start text:name="tipi_prodotto"/>Tipi prodotto<text:bookmark-end text:name="tipi_prodotto"/></text:h>
      <text:p text:style-name="Text_20_body">Nell’archivio dei tipi prodotto possono essere inserite le tipologie di prodotto collaudabili (come ad esempio: lavatrice, lavastoviglie, forno, piano cottura ecc…).</text:p>
      <text:p text:style-name="Text_20_body"><draw:frame draw:style-name="mediacenter" draw:name="" text:anchor-type="paragraph" draw:z-index="0" svg:width="9.2604166666667cm" svg:height="5.1329166666667cm"><draw:image xlink:href="Pictures/fd3d452481aaa09cb24196bc87c87734.png" xlink:type="simple" xlink:show="embed" xlink:actuate="onLoad"/></draw:frame></text:p>
      <text:p text:style-name="Text_20_body">Per aggiungere un nuovo tipo di prodotto occorre compiere la seguente procedura:</text:p>
      <text:list text:style-name="List_20_1">
        <text:list-item>
          <text:p text:style-name="Text_20_body"> Premere il pulsante <text:span text:style-name="Strong_20_Emphasis">Nuovo</text:span>.</text:p>
        </text:list-item>
        <text:list-item>
          <text:p text:style-name="Text_20_body"> Inserire la descrizione del tipo prodotto nell’apposita etichetta.</text:p>
        </text:list-item>
        <text:list-item>
          <text:p text:style-name="Text_20_body"> Caricare l’immagine che verrà assegnata al tipo prodotto tramite il pulsante seguente (il file deve essere un’immagine gif 48×48 pixel). <text:line-break/><draw:frame draw:style-name="mediacenter" draw:name="" text:anchor-type="paragraph" draw:z-index="0" svg:width="1.42875cm" svg:height="1.2170833333333cm"><draw:image xlink:href="Pictures/39a117f5eb093eb862825292d0eaad3c.png" xlink:type="simple" xlink:show="embed" xlink:actuate="onLoad"/></draw:frame></text:p>
        </text:list-item>
        <text:list-item>
          <text:p text:style-name="Text_20_body"> Premere il pulsante <text:span text:style-name="Strong_20_Emphasis">Aggiorna</text:span>.</text:p>
        </text:list-item>
      </text:list>
      <text:p text:style-name="Text_20_body">
Per modificare un tipo di prodotto già esistente occorre compiere la seguente procedura:</text:p>
      <text:list text:style-name="List_20_1">
        <text:list-item>
          <text:p text:style-name="Text_20_body"> Selezionare nella lista il tipo prodotto da aggiornare.</text:p>
        </text:list-item>
        <text:list-item>
          <text:p text:style-name="Text_20_body"> Modificare la descrizione del tipo nell’apposita etichetta.</text:p>
        </text:list-item>
        <text:list-item>
          <text:p text:style-name="Text_20_body"> Caricare la nuova immagine da assegnare al tipo prodotto tramite il pulsante seguente (il file deve essere un’immagine gif 48×48 pixel). <text:line-break/><draw:frame draw:style-name="mediacenter" draw:name="" text:anchor-type="paragraph" draw:z-index="0" svg:width="1.42875cm" svg:height="1.2170833333333cm"><draw:image xlink:href="Pictures/39a117f5eb093eb862825292d0eaad3c.png" xlink:type="simple" xlink:show="embed" xlink:actuate="onLoad"/></draw:frame></text:p>
        </text:list-item>
        <text:list-item>
          <text:p text:style-name="Text_20_body"> Premere il pulsante <text:span text:style-name="Strong_20_Emphasis">Aggiorna</text:span>.</text:p>
        </text:list-item>
      </text:list>
      <text:p text:style-name="Text_20_body">
Per eliminare un tipo di prodotto già esistente occorre compiere la seguente procedura:</text:p>
      <text:list text:style-name="List_20_1">
        <text:list-item>
          <text:p text:style-name="Text_20_body"> Selezionare nella lista il tipo prodotto da rimuovere.</text:p>
        </text:list-item>
        <text:list-item>
          <text:p text:style-name="Text_20_body"> Premere il pulsante <text:span text:style-name="Strong_20_Emphasis">Elimina</text:span>.</text:p>
        </text:list-item>
      </text:list>
      <text:h text:style-name="Heading_20_2" text:outline-level="2"><text:bookmark-start text:name="campi_prodotti"/>Campi prodotti<text:bookmark-end text:name="campi_prodotti"/></text:h>
      <text:p text:style-name="Text_20_body">
Nella finestra di archivio dei campi prodotto è possibile gestire i campi personalizzabili relativi ai vari tipi di prodotto.</text:p>
      <text:p text:style-name="Text_20_body"><draw:frame draw:style-name="mediacenter" draw:name="" text:anchor-type="paragraph" draw:z-index="0" svg:width="9.2604166666667cm" svg:height="8.4666666666667cm"><draw:image xlink:href="Pictures/79d85a97416485f41fe5aa32724b121e.jpg" xlink:type="simple" xlink:show="embed" xlink:actuate="onLoad"/></draw:frame></text:p>
      <text:p text:style-name="Text_20_body">Per aggiungere un nuovo campo personalizzato ad un tipo di prodotto occorre compiere la seguente procedura:</text:p>
      <text:list text:style-name="List_20_1">
        <text:list-item>
          <text:p text:style-name="Text_20_body"> Selezionare in alto il tipo di prodotto a cui si vuole aggiungere un nuovo campo. <text:line-break/><draw:frame draw:style-name="mediacenter" draw:name="" text:anchor-type="paragraph" draw:z-index="0" svg:width="6.429375cm" svg:height="0.79375cm"><draw:image xlink:href="Pictures/fd7090103146072bb50b61e138830864.jpg" xlink:type="simple" xlink:show="embed" xlink:actuate="onLoad"/></draw:frame></text:p>
        </text:list-item>
        <text:list-item>
          <text:p text:style-name="Text_20_body"> Premere il pulsante <text:span text:style-name="Strong_20_Emphasis">Nuovo</text:span>.</text:p>
        </text:list-item>
        <text:list-item>
          <text:p text:style-name="Text_20_body"> Inserire il nome del campo nell’apposita etichetta. <text:line-break/><draw:frame draw:style-name="mediacenter" draw:name="" text:anchor-type="paragraph" draw:z-index="0" svg:width="6.7733333333333cm" svg:height="0.84666666666667cm"><draw:image xlink:href="Pictures/dfa8087f4139839282b85a1d6d8bfa99.jpg" xlink:type="simple" xlink:show="embed" xlink:actuate="onLoad"/></draw:frame></text:p>
        </text:list-item>
        <text:list-item>
          <text:p text:style-name="Text_20_body"> Premere il pulsante <text:span text:style-name="Strong_20_Emphasis">Aggiorna</text:span>.</text:p>
        </text:list-item>
      </text:list>
      <text:p text:style-name="Text_20_body">
Per modificare un campo personalizzato già esistente di un tipo di prodotto occorre portare a termine la seguente procedura:</text:p>
      <text:list text:style-name="List_20_1">
        <text:list-item>
          <text:p text:style-name="Text_20_body"> Selezionare in alto il tipo di prodotto a cui si vuole modificare un campo esistente. <text:line-break/><draw:frame draw:style-name="mediacenter" draw:name="" text:anchor-type="paragraph" draw:z-index="0" svg:width="6.429375cm" svg:height="0.79375cm"><draw:image xlink:href="Pictures/fd7090103146072bb50b61e138830864.jpg" xlink:type="simple" xlink:show="embed" xlink:actuate="onLoad"/></draw:frame></text:p>
        </text:list-item>
        <text:list-item>
          <text:p text:style-name="Text_20_body"> Selezionare nella lista il campo personalizzato da modificare. <text:line-break/><draw:frame draw:style-name="mediacenter" draw:name="" text:anchor-type="paragraph" draw:z-index="0" svg:width="6.270625cm" svg:height="1.905cm"><draw:image xlink:href="Pictures/1ee497cc4ed3088f061909788028772d.jpg" xlink:type="simple" xlink:show="embed" xlink:actuate="onLoad"/></draw:frame></text:p>
        </text:list-item>
        <text:list-item>
          <text:p text:style-name="Text_20_body"> Modificare il nome del campo nell’apposita etichetta. <text:line-break/><draw:frame draw:style-name="mediacenter" draw:name="" text:anchor-type="paragraph" draw:z-index="0" svg:width="6.746875cm" svg:height="0.79375cm"><draw:image xlink:href="Pictures/5d88889e192016bb1ce088d2cae92eb8.jpg" xlink:type="simple" xlink:show="embed" xlink:actuate="onLoad"/></draw:frame></text:p>
        </text:list-item>
        <text:list-item>
          <text:p text:style-name="Text_20_body"> Premere il pulsante <text:span text:style-name="Strong_20_Emphasis">Aggiorna</text:span>.</text:p>
        </text:list-item>
      </text:list>
      <text:p text:style-name="Text_20_body">
Per eliminare un campo personalizzato già esistente di un tipo prodotto occorre portare a termine la seguente procedura:</text:p>
      <text:list text:style-name="List_20_1">
        <text:list-item>
          <text:p text:style-name="Text_20_body"> Selezionare in alto il tipo di prodotto a cui si vuole eliminare il campo esistente. <text:line-break/><draw:frame draw:style-name="mediacenter" draw:name="" text:anchor-type="paragraph" draw:z-index="0" svg:width="6.429375cm" svg:height="0.79375cm"><draw:image xlink:href="Pictures/fd7090103146072bb50b61e138830864.jpg" xlink:type="simple" xlink:show="embed" xlink:actuate="onLoad"/></draw:frame></text:p>
        </text:list-item>
        <text:list-item>
          <text:p text:style-name="Text_20_body"> Selezionare nella lista il campo personalizzato da rimuovere. <text:line-break/><draw:frame draw:style-name="mediacenter" draw:name="" text:anchor-type="paragraph" draw:z-index="0" svg:width="6.270625cm" svg:height="1.905cm"><draw:image xlink:href="Pictures/1ee497cc4ed3088f061909788028772d.jpg" xlink:type="simple" xlink:show="embed" xlink:actuate="onLoad"/></draw:frame></text:p>
        </text:list-item>
        <text:list-item>
          <text:p text:style-name="Text_20_body"> Premere il pulsante <text:span text:style-name="Strong_20_Emphasis">Elimina</text:span>.</text:p>
        </text:list-item>
      </text:list>
      <text:h text:style-name="Heading_20_2" text:outline-level="2"><text:bookmark-start text:name="prodotti"/>Prodotti<text:bookmark-end text:name="prodotti"/></text:h>
      <text:p text:style-name="Text_20_body">Nell’archivio prodotti sono presenti tutti i modelli raggruppati in base al tipo. Esistono dei campi fissi comuni a tutte le tipologie di prodotto ed altri personalizzabili nella descrizione.</text:p>
      <text:p text:style-name="Text_20_body"><draw:frame draw:style-name="mediacenter" draw:name="" text:anchor-type="paragraph" draw:z-index="0" svg:width="11.90625cm" svg:height="11.615208333333cm"><draw:image xlink:href="Pictures/43ac91121fe60c3d3d2c6ae64fe48d05.jpg" xlink:type="simple" xlink:show="embed" xlink:actuate="onLoad"/></draw:frame></text:p>
      <text:p text:style-name="Text_20_body">Per aggiungere un nuovo modello all’archivio prodotti è necessario procedere come di seguito.</text:p>
      <text:list text:style-name="List_20_1">
        <text:list-item>
          <text:p text:style-name="Text_20_body"> Selezionare in alto il tipo di prodotto. <text:line-break/><draw:frame draw:style-name="mediacenter" draw:name="" text:anchor-type="paragraph" draw:z-index="0" svg:width="6.19125cm" svg:height="0.68791666666667cm"><draw:image xlink:href="Pictures/9ab133dda0477bc5ed71cbcc51362533.jpg" xlink:type="simple" xlink:show="embed" xlink:actuate="onLoad"/></draw:frame></text:p>
        </text:list-item>
        <text:list-item>
          <text:p text:style-name="Text_20_body"> Premere il pulsante <text:span text:style-name="Strong_20_Emphasis">Nuovo</text:span>.</text:p>
        </text:list-item>
        <text:list-item>
          <text:p text:style-name="Text_20_body"> Inserire il codice commerciale, il nome del modello e le note relative al prodotto da aggiungere. <text:line-break/><draw:frame draw:style-name="mediacenter" draw:name="" text:anchor-type="paragraph" draw:z-index="0" svg:width="8.09625cm" svg:height="3.01625cm"><draw:image xlink:href="Pictures/afa07d9b2dddcc7efba0abf69134f303.jpg" xlink:type="simple" xlink:show="embed" xlink:actuate="onLoad"/></draw:frame></text:p>
        </text:list-item>
        <text:list-item>
          <text:p text:style-name="Text_20_body"> Premere il pulsante <text:span text:style-name="Strong_20_Emphasis">Aggiorna</text:span>.</text:p>
        </text:list-item>
      </text:list>
      <text:p text:style-name="Text_20_body">
Per modificare un modello già esistente dall’archivio prodotti è necessario procedere come di seguito.</text:p>
      <text:list text:style-name="List_20_1">
        <text:list-item>
          <text:p text:style-name="Text_20_body"> Selezionare in alto il tipo di prodotto. <text:line-break/><draw:frame draw:style-name="mediacenter" draw:name="" text:anchor-type="paragraph" draw:z-index="0" svg:width="6.19125cm" svg:height="0.68791666666667cm"><draw:image xlink:href="Pictures/9ab133dda0477bc5ed71cbcc51362533.jpg" xlink:type="simple" xlink:show="embed" xlink:actuate="onLoad"/></draw:frame></text:p>
        </text:list-item>
        <text:list-item>
          <text:p text:style-name="Text_20_body"> Selezionare nella lista a sinistra il modello da aggiornare. <text:line-break/><draw:frame draw:style-name="mediacenter" draw:name="" text:anchor-type="paragraph" draw:z-index="0" svg:width="8.2814583333333cm" svg:height="2.4341666666667cm"><draw:image xlink:href="Pictures/8e8960c02c33dd4578734e309f71cdb2.jpg" xlink:type="simple" xlink:show="embed" xlink:actuate="onLoad"/></draw:frame></text:p>
        </text:list-item>
        <text:list-item>
          <text:p text:style-name="Text_20_body"> Modificare il codice commerciale, il nome del modello e le note relative al prodotto da aggiornare. <text:line-break/><draw:frame draw:style-name="mediacenter" draw:name="" text:anchor-type="paragraph" draw:z-index="0" svg:width="8.0697916666667cm" svg:height="2.9897916666667cm"><draw:image xlink:href="Pictures/b0bd9f47814d7aa559331aba0a49ec64.jpg" xlink:type="simple" xlink:show="embed" xlink:actuate="onLoad"/></draw:frame></text:p>
        </text:list-item>
        <text:list-item>
          <text:p text:style-name="Text_20_body"> Premere il pulsante <text:span text:style-name="Strong_20_Emphasis">Aggiorna</text:span>.</text:p>
        </text:list-item>
      </text:list>
      <text:p text:style-name="Text_20_body">
Per eliminare un modello già esistente dall’archivio prodotti è necessario procedere come di seguito.</text:p>
      <text:list text:style-name="List_20_1">
        <text:list-item>
          <text:p text:style-name="Text_20_body"> Selezionare in alto il tipo di prodotto. <text:line-break/><draw:frame draw:style-name="mediacenter" draw:name="" text:anchor-type="paragraph" draw:z-index="0" svg:width="6.19125cm" svg:height="0.68791666666667cm"><draw:image xlink:href="Pictures/9ab133dda0477bc5ed71cbcc51362533.jpg" xlink:type="simple" xlink:show="embed" xlink:actuate="onLoad"/></draw:frame></text:p>
        </text:list-item>
        <text:list-item>
          <text:p text:style-name="Text_20_body"> Selezionare nella lista a sinistra il modello da aggiornare. <text:line-break/><draw:frame draw:style-name="mediacenter" draw:name="" text:anchor-type="paragraph" draw:z-index="0" svg:width="8.2814583333333cm" svg:height="2.4341666666667cm"><draw:image xlink:href="Pictures/8e8960c02c33dd4578734e309f71cdb2.jpg" xlink:type="simple" xlink:show="embed" xlink:actuate="onLoad"/></draw:frame></text:p>
        </text:list-item>
        <text:list-item>
          <text:p text:style-name="Text_20_body"> Premere il pulsante <text:span text:style-name="Strong_20_Emphasis">Elimina</text:span>.</text:p>
        </text:list-item>
      </text:list>
      <text:h text:style-name="Heading_20_3" text:outline-level="3"><text:bookmark-start text:name="campi_personalizzati"/>Campi personalizzati<text:bookmark-end text:name="campi_personalizzati"/></text:h>
      <text:p text:style-name="Text_20_body">Nell’archivio prodotti è possibile anche assegnare i campi personalizzati di ogni modello inserito.</text:p>
      <text:p text:style-name="Text_20_body"><draw:frame draw:style-name="mediacenter" draw:name="" text:anchor-type="paragraph" draw:z-index="0" svg:width="8.255cm" svg:height="5.794375cm"><draw:image xlink:href="Pictures/d0ab48f72c9a5fc2f809dea4f33fd4c4.jpg" xlink:type="simple" xlink:show="embed" xlink:actuate="onLoad"/></draw:frame></text:p>
      <text:p text:style-name="Text_20_body">Occorre compiere la seguente procedura:</text:p>
      <text:list text:style-name="List_20_1">
        <text:list-item>
          <text:p text:style-name="Text_20_body"> Selezionare in alto il tipo di prodotto. <text:line-break/><draw:frame draw:style-name="mediacenter" draw:name="" text:anchor-type="paragraph" draw:z-index="0" svg:width="6.19125cm" svg:height="0.68791666666667cm"><draw:image xlink:href="Pictures/9ab133dda0477bc5ed71cbcc51362533.jpg" xlink:type="simple" xlink:show="embed" xlink:actuate="onLoad"/></draw:frame></text:p>
        </text:list-item>
        <text:list-item>
          <text:p text:style-name="Text_20_body"> Selezionare nella lista a sinistra il modello su cui aggiornare i campi personalizzati. <text:line-break/><draw:frame draw:style-name="mediacenter" draw:name="" text:anchor-type="paragraph" draw:z-index="0" svg:width="8.2814583333333cm" svg:height="2.4341666666667cm"><draw:image xlink:href="Pictures/8e8960c02c33dd4578734e309f71cdb2.jpg" xlink:type="simple" xlink:show="embed" xlink:actuate="onLoad"/></draw:frame></text:p>
        </text:list-item>
        <text:list-item>
          <text:p text:style-name="Text_20_body"> Selezionare il campo personalizzato da assegnare. <text:line-break/><draw:frame draw:style-name="mediacenter" draw:name="" text:anchor-type="paragraph" draw:z-index="0" svg:width="7.7522916666667cm" svg:height="1.42875cm"><draw:image xlink:href="Pictures/65a9823cc709ec6f874b5a64aefc05dc.jpg" xlink:type="simple" xlink:show="embed" xlink:actuate="onLoad"/></draw:frame></text:p>
        </text:list-item>
        <text:list-item>
          <text:p text:style-name="Text_20_body"> Modificare il valore nel campo nell’apposita etichetta. <text:line-break/><draw:frame draw:style-name="mediacenter" draw:name="" text:anchor-type="paragraph" draw:z-index="0" svg:width="5.715cm" svg:height="0.92604166666667cm"><draw:image xlink:href="Pictures/dee266955496d837f0225d1b6d48c441.jpg" xlink:type="simple" xlink:show="embed" xlink:actuate="onLoad"/></draw:frame></text:p>
        </text:list-item>
        <text:list-item>
          <text:p text:style-name="Text_20_body"> Premere il pulsante <text:span text:style-name="Strong_20_Emphasis">Ok</text:span>.</text:p>
        </text:list-item>
      </text:list>
      <text:h text:style-name="Heading_20_2" text:outline-level="2"><text:bookmark-start text:name="funzioni_programma"/>Funzioni programma<text:bookmark-end text:name="funzioni_programma"/></text:h>
      <text:p text:style-name="Text_20_body">Nell’archivio delle funzioni è possibile definire i tipi di funzione dei programmi.</text:p>
      <text:p text:style-name="Text_20_body"><draw:frame draw:style-name="mediacenter" draw:name="" text:anchor-type="paragraph" draw:z-index="0" svg:width="7.9375cm" svg:height="6.9585416666667cm"><draw:image xlink:href="Pictures/2b7ee0e5d61e8312970f2a07813988e6.jpg" xlink:type="simple" xlink:show="embed" xlink:actuate="onLoad"/></draw:frame></text:p>
      <text:p text:style-name="Text_20_body">Per inserire una nuova funzione, occorre procedere come di seguito.</text:p>
      <text:list text:style-name="List_20_1">
        <text:list-item>
          <text:p text:style-name="Text_20_body"> Selezionare il tipo di prodotto. <text:line-break/><draw:frame draw:style-name="mediacenter" draw:name="" text:anchor-type="paragraph" draw:z-index="0" svg:width="6.19125cm" svg:height="0.68791666666667cm"><draw:image xlink:href="Pictures/9ab133dda0477bc5ed71cbcc51362533.jpg" xlink:type="simple" xlink:show="embed" xlink:actuate="onLoad"/></draw:frame></text:p>
        </text:list-item>
        <text:list-item>
          <text:p text:style-name="Text_20_body"> Premere il pulsante <text:span text:style-name="Strong_20_Emphasis">Nuovo</text:span>.</text:p>
        </text:list-item>
        <text:list-item>
          <text:p text:style-name="Text_20_body"> Inserire nell’apposita etichetta il nome della funzione. <text:line-break/><draw:frame draw:style-name="mediacenter" draw:name="" text:anchor-type="paragraph" draw:z-index="0" svg:width="6.7997916666667cm" svg:height="0.74083333333333cm"><draw:image xlink:href="Pictures/679ae40556a207eac4ead240e3565adf.jpg" xlink:type="simple" xlink:show="embed" xlink:actuate="onLoad"/></draw:frame></text:p>
        </text:list-item>
        <text:list-item>
          <text:p text:style-name="Text_20_body"> Premere il pulsante <text:span text:style-name="Strong_20_Emphasis">Aggiorna</text:span>.</text:p>
        </text:list-item>
      </text:list>
      <text:p text:style-name="Text_20_body">
Per modificare una funzione già esistente, occorre procedere come di seguito.</text:p>
      <text:list text:style-name="List_20_1">
        <text:list-item>
          <text:p text:style-name="Text_20_body"> Selezionare il tipo di prodotto. <text:line-break/><draw:frame draw:style-name="mediacenter" draw:name="" text:anchor-type="paragraph" draw:z-index="0" svg:width="6.19125cm" svg:height="0.68791666666667cm"><draw:image xlink:href="Pictures/9ab133dda0477bc5ed71cbcc51362533.jpg" xlink:type="simple" xlink:show="embed" xlink:actuate="onLoad"/></draw:frame></text:p>
        </text:list-item>
        <text:list-item>
          <text:p text:style-name="Text_20_body"> Selezionare nella lista la funzione da aggiornare. <text:line-break/><draw:frame draw:style-name="mediacenter" draw:name="" text:anchor-type="paragraph" draw:z-index="0" svg:width="6.19125cm" svg:height="2.301875cm"><draw:image xlink:href="Pictures/5aa3cd2e936772af0017e95f9b1d111e.jpg" xlink:type="simple" xlink:show="embed" xlink:actuate="onLoad"/></draw:frame></text:p>
        </text:list-item>
        <text:list-item>
          <text:p text:style-name="Text_20_body"> Modificare nell’apposita etichetta il nome della funzione. <text:line-break/><draw:frame draw:style-name="mediacenter" draw:name="" text:anchor-type="paragraph" draw:z-index="0" svg:width="6.6939583333333cm" svg:height="0.68791666666667cm"><draw:image xlink:href="Pictures/883aa894eaedee68b9e8533c4e8b8343.jpg" xlink:type="simple" xlink:show="embed" xlink:actuate="onLoad"/></draw:frame></text:p>
        </text:list-item>
        <text:list-item>
          <text:p text:style-name="Text_20_body"> Premere il pulsante <text:span text:style-name="Strong_20_Emphasis">Aggiorna</text:span>.</text:p>
        </text:list-item>
      </text:list>
      <text:p text:style-name="Text_20_body">
Per eliminare una funzione già esistente, occorre procedere come di seguito.</text:p>
      <text:list text:style-name="List_20_1">
        <text:list-item>
          <text:p text:style-name="Text_20_body"> Selezionare il tipo di prodotto. <text:line-break/><draw:frame draw:style-name="mediacenter" draw:name="" text:anchor-type="paragraph" draw:z-index="0" svg:width="6.19125cm" svg:height="0.68791666666667cm"><draw:image xlink:href="Pictures/9ab133dda0477bc5ed71cbcc51362533.jpg" xlink:type="simple" xlink:show="embed" xlink:actuate="onLoad"/></draw:frame></text:p>
        </text:list-item>
        <text:list-item>
          <text:p text:style-name="Text_20_body"> Selezionare nella lista la funzione da rimuovere. <text:line-break/><draw:frame draw:style-name="mediacenter" draw:name="" text:anchor-type="paragraph" draw:z-index="0" svg:width="6.19125cm" svg:height="2.301875cm"><draw:image xlink:href="Pictures/5aa3cd2e936772af0017e95f9b1d111e.jpg" xlink:type="simple" xlink:show="embed" xlink:actuate="onLoad"/></draw:frame></text:p>
        </text:list-item>
        <text:list-item>
          <text:p text:style-name="Text_20_body"> Premere il pulsante <text:span text:style-name="Strong_20_Emphasis">Elimina</text:span>.</text:p>
        </text:list-item>
      </text:list>
      <text:h text:style-name="Heading_20_2" text:outline-level="2"><text:bookmark-start text:name="programmi"/>Programmi<text:bookmark-end text:name="programmi"/></text:h>
      <text:p text:style-name="Text_20_body">Per programma si intende la funzione da attivare nel prodotto in esame. Ogni programma ha un nome, una temperatura, una durata, un campo note ed una serie di altri campi personalizzabili dall’operatore nelle quali è possibile definire le funzioni.</text:p>
      <text:p text:style-name="Text_20_body"><draw:frame draw:style-name="mediacenter" draw:name="" text:anchor-type="paragraph" draw:z-index="0" svg:width="11.90625cm" svg:height="11.641666666667cm"><draw:image xlink:href="Pictures/cecd4a17ff0d8b7372ce8ea4961a5886.jpg" xlink:type="simple" xlink:show="embed" xlink:actuate="onLoad"/></draw:frame></text:p>
      <text:p text:style-name="Text_20_body">Per inserire un nuovo programma, procedere come di seguito.</text:p>
      <text:list text:style-name="List_20_1">
        <text:list-item>
          <text:p text:style-name="Text_20_body"> Selezionare il tipo di prodotto. <text:line-break/><draw:frame draw:style-name="mediacenter" draw:name="" text:anchor-type="paragraph" draw:z-index="0" svg:width="6.19125cm" svg:height="0.68791666666667cm"><draw:image xlink:href="Pictures/9ab133dda0477bc5ed71cbcc51362533.jpg" xlink:type="simple" xlink:show="embed" xlink:actuate="onLoad"/></draw:frame></text:p>
        </text:list-item>
        <text:list-item>
          <text:p text:style-name="Text_20_body"> Premere il pulsante <text:span text:style-name="Strong_20_Emphasis">Nuovo</text:span>.</text:p>
        </text:list-item>
        <text:list-item>
          <text:p text:style-name="Text_20_body"> Inserire negli appositi campi il nome del programma, la temperatura, la durata in minuti e le note. Se nella durata viene immesso ‘0’, il ciclo non ha una durata massima. <text:line-break/><draw:frame draw:style-name="mediacenter" draw:name="" text:anchor-type="paragraph" draw:z-index="0" svg:width="8.3079166666667cm" svg:height="3.8629166666667cm"><draw:image xlink:href="Pictures/197f97e5745852426e7cad1c62d3a990.jpg" xlink:type="simple" xlink:show="embed" xlink:actuate="onLoad"/></draw:frame></text:p>
        </text:list-item>
        <text:list-item>
          <text:p text:style-name="Text_20_body"> Premere il pulsante <text:span text:style-name="Strong_20_Emphasis">Aggiorna</text:span>.</text:p>
        </text:list-item>
      </text:list>
      <text:p text:style-name="Text_20_body">
Per modificare un programma già esistente, procedere come di seguito.</text:p>
      <text:list text:style-name="List_20_1">
        <text:list-item>
          <text:p text:style-name="Text_20_body"> Selezionare il tipo di prodotto. <text:line-break/><draw:frame draw:style-name="mediacenter" draw:name="" text:anchor-type="paragraph" draw:z-index="0" svg:width="6.19125cm" svg:height="0.68791666666667cm"><draw:image xlink:href="Pictures/9ab133dda0477bc5ed71cbcc51362533.jpg" xlink:type="simple" xlink:show="embed" xlink:actuate="onLoad"/></draw:frame></text:p>
        </text:list-item>
        <text:list-item>
          <text:p text:style-name="Text_20_body"> Selezionare nella lista il nome del programma da modificare. <text:line-break/><draw:frame draw:style-name="mediacenter" draw:name="" text:anchor-type="paragraph" draw:z-index="0" svg:width="9.604375cm" svg:height="2.5664583333333cm"><draw:image xlink:href="Pictures/e25e19dbff48ccd38d65adef0d2c22d2.jpg" xlink:type="simple" xlink:show="embed" xlink:actuate="onLoad"/></draw:frame></text:p>
        </text:list-item>
        <text:list-item>
          <text:p text:style-name="Text_20_body"> Modificare negli appositi campi il nome del programma, la temperatura, la durata in minuti e le note. <text:line-break/><draw:frame draw:style-name="mediacenter" draw:name="" text:anchor-type="paragraph" draw:z-index="0" svg:width="8.09625cm" svg:height="3.81cm"><draw:image xlink:href="Pictures/ab9242dd45c0e2b9bd862611fb549b21.jpg" xlink:type="simple" xlink:show="embed" xlink:actuate="onLoad"/></draw:frame></text:p>
        </text:list-item>
        <text:list-item>
          <text:p text:style-name="Text_20_body"> Premere il pulsante <text:span text:style-name="Strong_20_Emphasis">Aggiorna</text:span>.</text:p>
        </text:list-item>
      </text:list>
      <text:p text:style-name="Text_20_body">
Per rimuovere un programma già esistente, procedere come di seguito.</text:p>
      <text:list text:style-name="List_20_1">
        <text:list-item>
          <text:p text:style-name="Text_20_body"> Selezionare il tipo di prodotto. <text:line-break/><draw:frame draw:style-name="mediacenter" draw:name="" text:anchor-type="paragraph" draw:z-index="0" svg:width="6.19125cm" svg:height="0.68791666666667cm"><draw:image xlink:href="Pictures/9ab133dda0477bc5ed71cbcc51362533.jpg" xlink:type="simple" xlink:show="embed" xlink:actuate="onLoad"/></draw:frame></text:p>
        </text:list-item>
        <text:list-item>
          <text:p text:style-name="Text_20_body"> Selezionare nella lista il nome del programma da modificare. <text:line-break/><draw:frame draw:style-name="mediacenter" draw:name="" text:anchor-type="paragraph" draw:z-index="0" svg:width="9.604375cm" svg:height="2.5664583333333cm"><draw:image xlink:href="Pictures/e25e19dbff48ccd38d65adef0d2c22d2.jpg" xlink:type="simple" xlink:show="embed" xlink:actuate="onLoad"/></draw:frame></text:p>
        </text:list-item>
        <text:list-item>
          <text:p text:style-name="Text_20_body"> Premere il pulsante <text:span text:style-name="Strong_20_Emphasis">Elimina</text:span>.</text:p>
        </text:list-item>
      </text:list>
      <text:h text:style-name="Heading_20_3" text:outline-level="3"><text:bookmark-start text:name="funzioni_programmi"/>Funzioni programmi<text:bookmark-end text:name="funzioni_programmi"/></text:h>
      <text:p text:style-name="Text_20_body">Nell’archivio dei programmi è possibile anche assegnare le funzioni di ciascun programma. Occorre procedere come di seguito.</text:p>
      <text:list text:style-name="List_20_1">
        <text:list-item>
          <text:p text:style-name="Text_20_body"> Selezionare il tipo di prodotto. <text:line-break/><draw:frame draw:style-name="mediacenter" draw:name="" text:anchor-type="paragraph" draw:z-index="0" svg:width="6.19125cm" svg:height="0.68791666666667cm"><draw:image xlink:href="Pictures/9ab133dda0477bc5ed71cbcc51362533.jpg" xlink:type="simple" xlink:show="embed" xlink:actuate="onLoad"/></draw:frame></text:p>
        </text:list-item>
        <text:list-item>
          <text:p text:style-name="Text_20_body"> Selezionare nella lista il nome del programma da modificare. <text:line-break/><draw:frame draw:style-name="mediacenter" draw:name="" text:anchor-type="paragraph" draw:z-index="0" svg:width="9.604375cm" svg:height="2.5664583333333cm"><draw:image xlink:href="Pictures/e25e19dbff48ccd38d65adef0d2c22d2.jpg" xlink:type="simple" xlink:show="embed" xlink:actuate="onLoad"/></draw:frame></text:p>
        </text:list-item>
        <text:list-item>
          <text:p text:style-name="Text_20_body"> Selezionare nella lista il nome della funzione da assegnare. <text:line-break/><draw:frame draw:style-name="mediacenter" draw:name="" text:anchor-type="paragraph" draw:z-index="0" svg:width="6.19125cm" svg:height="2.301875cm"><draw:image xlink:href="Pictures/5aa3cd2e936772af0017e95f9b1d111e.jpg" xlink:type="simple" xlink:show="embed" xlink:actuate="onLoad"/></draw:frame></text:p>
        </text:list-item>
        <text:list-item>
          <text:p text:style-name="Text_20_body"> Assegnare il valore alla funzione nell’apposito campo. <text:line-break/><draw:frame draw:style-name="mediacenter" draw:name="" text:anchor-type="paragraph" draw:z-index="0" svg:width="5.6620833333333cm" svg:height="0.82020833333333cm"><draw:image xlink:href="Pictures/685dab7fe7d1c266847d6f2a84df0784.jpg" xlink:type="simple" xlink:show="embed" xlink:actuate="onLoad"/></draw:frame></text:p>
        </text:list-item>
        <text:list-item>
          <text:p text:style-name="Text_20_body"> Premere il pulsante <text:span text:style-name="Strong_20_Emphasis">Ok</text:span>.</text:p>
        </text:list-item>
      </text:list>
      <text:h text:style-name="Heading_20_3" text:outline-level="3"><text:bookmark-start text:name="verifiche"/>Verifiche<text:bookmark-end text:name="verifiche"/></text:h>
      <text:p text:style-name="Text_20_body">Nel caso sia attiva la funzione delle verifiche, nella finestra dei programmi è presente anche un pannello relativo ad esse.</text:p>
      <text:p text:style-name="Text_20_body"><draw:frame draw:style-name="mediacenter" draw:name="" text:anchor-type="paragraph" draw:z-index="0" svg:width="8.4666666666667cm" svg:height="3.1220833333333cm"><draw:image xlink:href="Pictures/f629e15b394cded3fd244b953f6572f1.png" xlink:type="simple" xlink:show="embed" xlink:actuate="onLoad"/></draw:frame></text:p>
      <text:p text:style-name="Text_20_body">Per inserire una verifica al programma selezionato, premere il pulsante <text:span text:style-name="Strong_20_Emphasis">Aggiungi</text:span>. Nella finestra che appare impostare i dettagli della verifica che si desidera creare. Impostare negli appositi campi il tipo di verifica (punto o intervallo nel range), il nome della sonda, la temperatura trigger (espressa in °C), il tempo di attesa in minuti dopo il raggiungimento del trigger, la durata in minuti, il setpoint della verifica ed il suo range. Premere il pulsante <text:span text:style-name="Strong_20_Emphasis">Conferma</text:span> una volta terminato l’inserimento.</text:p>
      <text:p text:style-name="Text_20_body"><draw:frame draw:style-name="mediacenter" draw:name="" text:anchor-type="paragraph" draw:z-index="0" svg:width="9.3133333333333cm" svg:height="6.7733333333333cm"><draw:image xlink:href="Pictures/42c303c68e0089393f7279379c79022f.png" xlink:type="simple" xlink:show="embed" xlink:actuate="onLoad"/></draw:frame>
</text:p>
      <text:list text:style-name="List_20_1">
        <text:list-item>
          <text:p text:style-name="Text_20_body"> Per modificare una verifica, premere il pulsante <text:span text:style-name="Strong_20_Emphasis">Modifica</text:span> e correggere i parametri nella finestra che appare.</text:p>
        </text:list-item>
        <text:list-item>
          <text:p text:style-name="Text_20_body"> Per eliminare una verifica, premere il pulsante <text:span text:style-name="Strong_20_Emphasis">Elimina</text:span> e rispondere Sì al successivo messaggio di conferma.</text:p>
        </text:list-item>
      </text:list>
      <text:h text:style-name="Heading_20_2" text:outline-level="2"><text:bookmark-start text:name="schede"/>Schede<text:bookmark-end text:name="schede"/></text:h>
      <text:p text:style-name="Text_20_body">Una scheda di collaudo raggruppa l’elenco dei programmi eseguibili o previsti nel prodotto in prova. L’operatore ha a disposizione delle funzioni per l’aggiunta e la rimozione degli stessi. Ad ogni scheda di collaudo è necessario assegnare un nome appropriato per semplificarne la ricerca durante la fase di avvio delle prove.</text:p>
      <text:p text:style-name="Text_20_body"><draw:frame draw:style-name="mediacenter" draw:name="" text:anchor-type="paragraph" draw:z-index="0" svg:width="11.90625cm" svg:height="10.107083333333cm"><draw:image xlink:href="Pictures/716520ccbdd96ca763b83dda177f2aa2.jpg" xlink:type="simple" xlink:show="embed" xlink:actuate="onLoad"/></draw:frame></text:p>
      <text:p text:style-name="Text_20_body">Per aggiungere una nuova scheda di collaudo, occorre procedere come di seguito.</text:p>
      <text:list text:style-name="List_20_1">
        <text:list-item>
          <text:p text:style-name="Text_20_body"> Selezionare il tipo di prodotto. <text:line-break/><draw:frame draw:style-name="mediacenter" draw:name="" text:anchor-type="paragraph" draw:z-index="0" svg:width="6.19125cm" svg:height="0.68791666666667cm"><draw:image xlink:href="Pictures/9ab133dda0477bc5ed71cbcc51362533.jpg" xlink:type="simple" xlink:show="embed" xlink:actuate="onLoad"/></draw:frame></text:p>
        </text:list-item>
        <text:list-item>
          <text:p text:style-name="Text_20_body"> Premere il pulsante <text:span text:style-name="Strong_20_Emphasis">Nuova</text:span>.</text:p>
        </text:list-item>
        <text:list-item>
          <text:p text:style-name="Text_20_body"> Inserire il nome della scheda nel relativo campo. <text:line-break/><draw:frame draw:style-name="mediacenter" draw:name="" text:anchor-type="paragraph" draw:z-index="0" svg:width="6.35cm" svg:height="1.3758333333333cm"><draw:image xlink:href="Pictures/6801638a734a8e60c333fe40a02b6f9c.jpg" xlink:type="simple" xlink:show="embed" xlink:actuate="onLoad"/></draw:frame></text:p>
        </text:list-item>
        <text:list-item>
          <text:p text:style-name="Text_20_body"> Premere il pulsante <text:span text:style-name="Strong_20_Emphasis">Aggiorna</text:span>.</text:p>
        </text:list-item>
      </text:list>
      <text:p text:style-name="Text_20_body">
Per modificare il nome di una scheda di collaudo già esistente, occorre procedere come di seguito.</text:p>
      <text:list text:style-name="List_20_1">
        <text:list-item>
          <text:p text:style-name="Text_20_body"> Selezionare il tipo di prodotto. <text:line-break/><draw:frame draw:style-name="mediacenter" draw:name="" text:anchor-type="paragraph" draw:z-index="0" svg:width="6.19125cm" svg:height="0.68791666666667cm"><draw:image xlink:href="Pictures/9ab133dda0477bc5ed71cbcc51362533.jpg" xlink:type="simple" xlink:show="embed" xlink:actuate="onLoad"/></draw:frame></text:p>
        </text:list-item>
        <text:list-item>
          <text:p text:style-name="Text_20_body"> Selezionare nella lista il nome della scheda da modificare. <text:line-break/><draw:frame draw:style-name="mediacenter" draw:name="" text:anchor-type="paragraph" draw:z-index="0" svg:width="7.540625cm" svg:height="1.7727083333333cm"><draw:image xlink:href="Pictures/98b9b3da8774ac07bfab2ad8a7e84b7e.jpg" xlink:type="simple" xlink:show="embed" xlink:actuate="onLoad"/></draw:frame></text:p>
        </text:list-item>
        <text:list-item>
          <text:p text:style-name="Text_20_body"> Modificare il nome della scheda nel relativo campo. <text:line-break/><draw:frame draw:style-name="mediacenter" draw:name="" text:anchor-type="paragraph" draw:z-index="0" svg:width="6.4029166666667cm" svg:height="1.2964583333333cm"><draw:image xlink:href="Pictures/e42f42adde57e2b38a5d5c6e4c23db79.jpg" xlink:type="simple" xlink:show="embed" xlink:actuate="onLoad"/></draw:frame></text:p>
        </text:list-item>
        <text:list-item>
          <text:p text:style-name="Text_20_body"> Premere il pulsante <text:span text:style-name="Strong_20_Emphasis">Aggiorna</text:span>.</text:p>
        </text:list-item>
      </text:list>
      <text:p text:style-name="Text_20_body">
Per eliminare una scheda di collaudo già esistente, occorre procedere come di seguito.</text:p>
      <text:list text:style-name="List_20_1">
        <text:list-item>
          <text:p text:style-name="Text_20_body"> Selezionare il tipo di prodotto. <text:line-break/><draw:frame draw:style-name="mediacenter" draw:name="" text:anchor-type="paragraph" draw:z-index="0" svg:width="6.19125cm" svg:height="0.68791666666667cm"><draw:image xlink:href="Pictures/9ab133dda0477bc5ed71cbcc51362533.jpg" xlink:type="simple" xlink:show="embed" xlink:actuate="onLoad"/></draw:frame></text:p>
        </text:list-item>
        <text:list-item>
          <text:p text:style-name="Text_20_body"> Selezionare nella lista la scheda da rimuovere. <text:line-break/><draw:frame draw:style-name="mediacenter" draw:name="" text:anchor-type="paragraph" draw:z-index="0" svg:width="7.540625cm" svg:height="1.7727083333333cm"><draw:image xlink:href="Pictures/98b9b3da8774ac07bfab2ad8a7e84b7e.jpg" xlink:type="simple" xlink:show="embed" xlink:actuate="onLoad"/></draw:frame></text:p>
        </text:list-item>
        <text:list-item>
          <text:p text:style-name="Text_20_body"> Premere il pulsante <text:span text:style-name="Strong_20_Emphasis">Elimina</text:span>.</text:p>
        </text:list-item>
        <text:list-item>
          <text:p text:style-name="Text_20_body"> Rispondere <text:span text:style-name="Strong_20_Emphasis">Si</text:span> al messaggio di conferma. <text:line-break/><draw:frame draw:style-name="mediacenter" draw:name="" text:anchor-type="paragraph" draw:z-index="0" svg:width="7.46125cm" svg:height="3.33375cm"><draw:image xlink:href="Pictures/fc35b68bd937bc57ff68e05114c03ab0.jpg" xlink:type="simple" xlink:show="embed" xlink:actuate="onLoad"/></draw:frame></text:p>
        </text:list-item>
      </text:list>
      <text:h text:style-name="Heading_20_3" text:outline-level="3"><text:bookmark-start text:name="aggiunta_e_rimozione_di_programmi"/>Aggiunta e rimozione di programmi<text:bookmark-end text:name="aggiunta_e_rimozione_di_programmi"/></text:h>
      <text:p text:style-name="Text_20_body">Tramite il pannello posto in basso nella finestra dell’archivio è possibile aggiungere e rimuovere programmi alla scheda selezionata.</text:p>
      <text:p text:style-name="Text_20_body">Per aggiungere un programma ad una scheda di collaudo, occorre procedere come di seguito.</text:p>
      <text:list text:style-name="List_20_1">
        <text:list-item>
          <text:p text:style-name="Text_20_body"> Selezionare il tipo di prodotto. <text:line-break/><draw:frame draw:style-name="mediacenter" draw:name="" text:anchor-type="paragraph" draw:z-index="0" svg:width="6.19125cm" svg:height="0.68791666666667cm"><draw:image xlink:href="Pictures/9ab133dda0477bc5ed71cbcc51362533.jpg" xlink:type="simple" xlink:show="embed" xlink:actuate="onLoad"/></draw:frame></text:p>
        </text:list-item>
        <text:list-item>
          <text:p text:style-name="Text_20_body"> Selezionare nella lista in alto la scheda a cui aggiungere un nuovo programma. <text:line-break/><draw:frame draw:style-name="mediacenter" draw:name="" text:anchor-type="paragraph" draw:z-index="0" svg:width="7.540625cm" svg:height="1.7727083333333cm"><draw:image xlink:href="Pictures/98b9b3da8774ac07bfab2ad8a7e84b7e.jpg" xlink:type="simple" xlink:show="embed" xlink:actuate="onLoad"/></draw:frame></text:p>
        </text:list-item>
        <text:list-item>
          <text:p text:style-name="Text_20_body"> Selezionare nella lista in basso a destra il nome del programma da aggiungere. <text:line-break/><draw:frame draw:style-name="mediacenter" draw:name="" text:anchor-type="paragraph" draw:z-index="0" svg:width="9.604375cm" svg:height="2.5664583333333cm"><draw:image xlink:href="Pictures/e25e19dbff48ccd38d65adef0d2c22d2.jpg" xlink:type="simple" xlink:show="embed" xlink:actuate="onLoad"/></draw:frame></text:p>
        </text:list-item>
        <text:list-item>
          <text:p text:style-name="Text_20_body"> Premere il pulsante <text:span text:style-name="Strong_20_Emphasis">Aggiungi</text:span>.</text:p>
        </text:list-item>
      </text:list>
      <text:p text:style-name="Text_20_body">
Per eliminare un programma da una scheda di collaudo, occorre procedere come di seguito.</text:p>
      <text:list text:style-name="List_20_1">
        <text:list-item>
          <text:p text:style-name="Text_20_body"> Selezionare il tipo di prodotto. <text:line-break/><draw:frame draw:style-name="mediacenter" draw:name="" text:anchor-type="paragraph" draw:z-index="0" svg:width="6.19125cm" svg:height="0.68791666666667cm"><draw:image xlink:href="Pictures/9ab133dda0477bc5ed71cbcc51362533.jpg" xlink:type="simple" xlink:show="embed" xlink:actuate="onLoad"/></draw:frame></text:p>
        </text:list-item>
        <text:list-item>
          <text:p text:style-name="Text_20_body"> Selezionare nella lista in alto la scheda a cui rimuovere un programma. <text:line-break/><draw:frame draw:style-name="mediacenter" draw:name="" text:anchor-type="paragraph" draw:z-index="0" svg:width="7.540625cm" svg:height="1.7727083333333cm"><draw:image xlink:href="Pictures/98b9b3da8774ac07bfab2ad8a7e84b7e.jpg" xlink:type="simple" xlink:show="embed" xlink:actuate="onLoad"/></draw:frame></text:p>
        </text:list-item>
        <text:list-item>
          <text:p text:style-name="Text_20_body"> Selezionare nella lista in basso a sinistra il nome del programma da rimuovere.  <text:line-break/><draw:frame draw:style-name="mediacenter" draw:name="" text:anchor-type="paragraph" draw:z-index="0" svg:width="9.604375cm" svg:height="2.5664583333333cm"><draw:image xlink:href="Pictures/e25e19dbff48ccd38d65adef0d2c22d2.jpg" xlink:type="simple" xlink:show="embed" xlink:actuate="onLoad"/></draw:frame></text:p>
        </text:list-item>
        <text:list-item>
          <text:p text:style-name="Text_20_body"> Premere il pulsante <text:span text:style-name="Strong_20_Emphasis">Rimuovi</text:span>.</text:p>
        </text:list-item>
      </text:list>
      <text:h text:style-name="Heading_20_2" text:outline-level="2"><text:bookmark-start text:name="definizioni_ingressi"/>Definizioni Ingressi<text:bookmark-end text:name="definizioni_ingressi"/></text:h>
      <text:p text:style-name="Text_20_body">
In questo archivio vengono configurate le definizioni degli ingressi per le postazioni, a seconda del tipo di prodotto.</text:p>
      <text:p text:style-name="Text_20_body"><draw:frame draw:style-name="mediacenter" draw:name="" text:anchor-type="paragraph" draw:z-index="0" svg:width="9.2604166666667cm" svg:height="9.2339583333333cm"><draw:image xlink:href="Pictures/ed31f00e56d1d03aa38c95a5f54fe8ff.jpg" xlink:type="simple" xlink:show="embed" xlink:actuate="onLoad"/></draw:frame></text:p>
      <text:p text:style-name="Text_20_body">Per inserire un nuovo ingresso, occorre procedere come di seguito.</text:p>
      <text:list text:style-name="List_20_1">
        <text:list-item>
          <text:p text:style-name="Text_20_body"> Selezionare il tipo di prodotto. <text:line-break/><draw:frame draw:style-name="mediacenter" draw:name="" text:anchor-type="paragraph" draw:z-index="0" svg:width="6.19125cm" svg:height="0.68791666666667cm"><draw:image xlink:href="Pictures/9ab133dda0477bc5ed71cbcc51362533.jpg" xlink:type="simple" xlink:show="embed" xlink:actuate="onLoad"/></draw:frame></text:p>
        </text:list-item>
        <text:list-item>
          <text:p text:style-name="Text_20_body"> Premere il pulsante <text:span text:style-name="Strong_20_Emphasis">Nuovo</text:span>.</text:p>
        </text:list-item>
        <text:list-item>
          <text:p text:style-name="Text_20_body"> Selezionare il tipo di ingresso, inserire la descrizione del nuovo ingresso e definire il colore che avrà la curva dei valori nel grafico. <text:line-break/><draw:frame draw:style-name="mediacenter" draw:name="" text:anchor-type="paragraph" draw:z-index="0" svg:width="5.3445833333333cm" svg:height="4.445cm"><draw:image xlink:href="Pictures/95c9af6a712eb1d73f5875791eb2b6bb.jpg" xlink:type="simple" xlink:show="embed" xlink:actuate="onLoad"/></draw:frame></text:p>
        </text:list-item>
        <text:list-item>
          <text:p text:style-name="Text_20_body"> Premere il pulsante <text:span text:style-name="Strong_20_Emphasis">Aggiorna</text:span>.</text:p>
        </text:list-item>
      </text:list>
      <text:p text:style-name="Text_20_body">
Per modificare un ingresso presente nell’archivio, occorre procedere come di seguito.</text:p>
      <text:list text:style-name="List_20_1">
        <text:list-item>
          <text:p text:style-name="Text_20_body"> Selezionare il tipo di prodotto. <text:line-break/><draw:frame draw:style-name="mediacenter" draw:name="" text:anchor-type="paragraph" draw:z-index="0" svg:width="6.19125cm" svg:height="0.68791666666667cm"><draw:image xlink:href="Pictures/9ab133dda0477bc5ed71cbcc51362533.jpg" xlink:type="simple" xlink:show="embed" xlink:actuate="onLoad"/></draw:frame></text:p>
        </text:list-item>
        <text:list-item>
          <text:p text:style-name="Text_20_body"> Selezionare nella lista l’ingresso da aggiornare. <text:line-break/><draw:frame draw:style-name="mediacenter" draw:name="" text:anchor-type="paragraph" draw:z-index="0" svg:width="8.5460416666667cm" svg:height="6.1383333333333cm"><draw:image xlink:href="Pictures/14764c5d30e50f1a3bba907a606be53d.jpg" xlink:type="simple" xlink:show="embed" xlink:actuate="onLoad"/></draw:frame></text:p>
        </text:list-item>
        <text:list-item>
          <text:p text:style-name="Text_20_body"> Modificare il tipo di ingresso, la descrizione e il colore della curva negli appositi campi. <text:line-break/><draw:frame draw:style-name="mediacenter" draw:name="" text:anchor-type="paragraph" draw:z-index="0" svg:width="5.3975cm" svg:height="4.4714583333333cm"><draw:image xlink:href="Pictures/9f8a7ce66c5958289fbdbd6e3ce0bd00.jpg" xlink:type="simple" xlink:show="embed" xlink:actuate="onLoad"/></draw:frame></text:p>
        </text:list-item>
        <text:list-item>
          <text:p text:style-name="Text_20_body"> Premere il pulsante <text:span text:style-name="Strong_20_Emphasis">Aggiorna</text:span>.</text:p>
        </text:list-item>
      </text:list>
      <text:p text:style-name="Text_20_body">
Per eliminare un ingresso presente in archivio, occorre procedere come di seguito.</text:p>
      <text:list text:style-name="List_20_1">
        <text:list-item>
          <text:p text:style-name="Text_20_body"> Selezionare il tipo di prodotto. <text:line-break/><draw:frame draw:style-name="mediacenter" draw:name="" text:anchor-type="paragraph" draw:z-index="0" svg:width="6.19125cm" svg:height="0.68791666666667cm"><draw:image xlink:href="Pictures/9ab133dda0477bc5ed71cbcc51362533.jpg" xlink:type="simple" xlink:show="embed" xlink:actuate="onLoad"/></draw:frame></text:p>
        </text:list-item>
        <text:list-item>
          <text:p text:style-name="Text_20_body"> Selezionare nella lista l’ingresso da rimuovere. <text:line-break/><draw:frame draw:style-name="mediacenter" draw:name="" text:anchor-type="paragraph" draw:z-index="0" svg:width="8.5460416666667cm" svg:height="6.1383333333333cm"><draw:image xlink:href="Pictures/14764c5d30e50f1a3bba907a606be53d.jpg" xlink:type="simple" xlink:show="embed" xlink:actuate="onLoad"/></draw:frame></text:p>
        </text:list-item>
        <text:list-item>
          <text:p text:style-name="Text_20_body"> Premere il pulsante <text:span text:style-name="Strong_20_Emphasis">Elimina</text:span>.</text:p>
        </text:list-item>
      </text:list>
      <text:h text:style-name="Heading_20_2" text:outline-level="2"><text:bookmark-start text:name="configurazioni_ingressi"/>Configurazioni Ingressi<text:bookmark-end text:name="configurazioni_ingressi"/></text:h>
      <text:p text:style-name="Text_20_body">
Tramite l’archivio delle configurazioni ingressi è possibile definire dei raggruppamenti di ingressi da poter utilizzare successivamente nei collaudi.</text:p>
      <text:p text:style-name="Text_20_body"><draw:frame draw:style-name="mediacenter" draw:name="" text:anchor-type="paragraph" draw:z-index="0" svg:width="10.583333333333cm" svg:height="10.583333333333cm"><draw:image xlink:href="Pictures/1e0a27c699310c68a63bd69bfe581bed.png" xlink:type="simple" xlink:show="embed" xlink:actuate="onLoad"/></draw:frame></text:p>
      <text:p text:style-name="Text_20_body">Per creare una nuova configurazione, occorre procedere come di seguito.</text:p>
      <text:list text:style-name="List_20_1">
        <text:list-item>
          <text:p text:style-name="Text_20_body"> Selezionare il tipo di prodotto. <text:line-break/><draw:frame draw:style-name="mediacenter" draw:name="" text:anchor-type="paragraph" draw:z-index="0" svg:width="6.19125cm" svg:height="0.68791666666667cm"><draw:image xlink:href="Pictures/9ab133dda0477bc5ed71cbcc51362533.jpg" xlink:type="simple" xlink:show="embed" xlink:actuate="onLoad"/></draw:frame></text:p>
        </text:list-item>
        <text:list-item>
          <text:p text:style-name="Text_20_body"> Premere il pulsante <text:span text:style-name="Strong_20_Emphasis">Nuova</text:span>.</text:p>
        </text:list-item>
        <text:list-item>
          <text:p text:style-name="Text_20_body"> Inserire il nome della configurazione nell’apposito campo. <text:line-break/><draw:frame draw:style-name="mediacenter" draw:name="" text:anchor-type="paragraph" draw:z-index="0" svg:width="6.3235416666667cm" svg:height="1.3229166666667cm"><draw:image xlink:href="Pictures/a3d942f80c719a89a4312b21ea918265.jpg" xlink:type="simple" xlink:show="embed" xlink:actuate="onLoad"/></draw:frame></text:p>
        </text:list-item>
        <text:list-item>
          <text:p text:style-name="Text_20_body"> Premere il pulsante <text:span text:style-name="Strong_20_Emphasis">Aggiorna</text:span>.</text:p>
        </text:list-item>
      </text:list>
      <text:p text:style-name="Text_20_body">
Per modificare il nome di una configurazione già presente nell’archivio occorre procedere come di seguito.</text:p>
      <text:list text:style-name="List_20_1">
        <text:list-item>
          <text:p text:style-name="Text_20_body"> Selezionare il tipo di prodotto. <text:line-break/><draw:frame draw:style-name="mediacenter" draw:name="" text:anchor-type="paragraph" draw:z-index="0" svg:width="6.19125cm" svg:height="0.68791666666667cm"><draw:image xlink:href="Pictures/9ab133dda0477bc5ed71cbcc51362533.jpg" xlink:type="simple" xlink:show="embed" xlink:actuate="onLoad"/></draw:frame></text:p>
        </text:list-item>
        <text:list-item>
          <text:p text:style-name="Text_20_body"> Selezionare nella lista in alto la configurazione a cui modificare il nome. <text:line-break/><draw:frame draw:style-name="mediacenter" draw:name="" text:anchor-type="paragraph" draw:z-index="0" svg:width="8.651875cm" svg:height="1.825625cm"><draw:image xlink:href="Pictures/b5bedf68e6cd45aef9faf4b64b06380b.jpg" xlink:type="simple" xlink:show="embed" xlink:actuate="onLoad"/></draw:frame></text:p>
        </text:list-item>
        <text:list-item>
          <text:p text:style-name="Text_20_body"> Modificare il nome della configurazione nell’apposita etichetta. <text:line-break/><draw:frame draw:style-name="mediacenter" draw:name="" text:anchor-type="paragraph" draw:z-index="0" svg:width="6.4822916666667cm" svg:height="1.3758333333333cm"><draw:image xlink:href="Pictures/acb0741e0cc5b4346219b6c480fb2453.jpg" xlink:type="simple" xlink:show="embed" xlink:actuate="onLoad"/></draw:frame></text:p>
        </text:list-item>
        <text:list-item>
          <text:p text:style-name="Text_20_body"> Premere il pulsante <text:span text:style-name="Strong_20_Emphasis">Aggiorna</text:span>.</text:p>
        </text:list-item>
      </text:list>
      <text:p text:style-name="Text_20_body">
Per eliminare una configurazione già presente nell’archivio occorre procedere come di seguito.</text:p>
      <text:list text:style-name="List_20_1">
        <text:list-item>
          <text:p text:style-name="Text_20_body"> Selezionare il tipo di prodotto. <text:line-break/><draw:frame draw:style-name="mediacenter" draw:name="" text:anchor-type="paragraph" draw:z-index="0" svg:width="6.19125cm" svg:height="0.68791666666667cm"><draw:image xlink:href="Pictures/9ab133dda0477bc5ed71cbcc51362533.jpg" xlink:type="simple" xlink:show="embed" xlink:actuate="onLoad"/></draw:frame></text:p>
        </text:list-item>
        <text:list-item>
          <text:p text:style-name="Text_20_body"> Selezionare nella lista in alto la configurazione da eliminare. <text:line-break/><draw:frame draw:style-name="mediacenter" draw:name="" text:anchor-type="paragraph" draw:z-index="0" svg:width="8.651875cm" svg:height="1.825625cm"><draw:image xlink:href="Pictures/b5bedf68e6cd45aef9faf4b64b06380b.jpg" xlink:type="simple" xlink:show="embed" xlink:actuate="onLoad"/></draw:frame></text:p>
        </text:list-item>
        <text:list-item>
          <text:p text:style-name="Text_20_body"> Premere il pulsante <text:span text:style-name="Strong_20_Emphasis">Elimina</text:span>.</text:p>
        </text:list-item>
      </text:list>
      <text:h text:style-name="Heading_20_3" text:outline-level="3"><text:bookmark-start text:name="aggiunta_e_rimozione_di_ingressi"/>Aggiunta e rimozione di ingressi<text:bookmark-end text:name="aggiunta_e_rimozione_di_ingressi"/></text:h>
      <text:p text:style-name="Text_20_body">
<draw:frame draw:style-name="mediacenter" draw:name="" text:anchor-type="paragraph" draw:z-index="0" svg:width="10.583333333333cm" svg:height="4.445cm"><draw:image xlink:href="Pictures/271489ee3d1b09c57d60051f85220a5c.jpg" xlink:type="simple" xlink:show="embed" xlink:actuate="onLoad"/></draw:frame>
</text:p>
      <text:list text:style-name="List_20_1">
        <text:list-item>
          <text:p text:style-name="Text_20_body"> Per aggiungere un ingresso alla configurazione, selezionarlo nella lista a destra (che elenca tutti gli ingressi disponibili per il tipo di prodotto selezionato) e premere il pulsante <text:span text:style-name="Strong_20_Emphasis">Aggiungi</text:span>.</text:p>
        </text:list-item>
        <text:list-item>
          <text:p text:style-name="Text_20_body"> Per rimuovere un ingresso dalla configurazione, selezionarlo nella lista a sinistra (che elenca tutti gli ingressi presenti nella configurazione selezionata) e premere il pulsante <text:span text:style-name="Strong_20_Emphasis">Rimuovi</text:span>.</text:p>
        </text:list-item>
        <text:list-item>
          <text:p text:style-name="Text_20_body"> Premendo il pulsante <text:span text:style-name="Strong_20_Emphasis">Apri</text:span> si accede all’archivio delle definizioni degli ingressi (vedi paragrafo precedente).</text:p>
        </text:list-item>
      </text:list>
      <text:h text:style-name="Heading_20_1" text:outline-level="1"><text:bookmark-start text:name="stampa"/>Stampa<text:bookmark-end text:name="stampa"/></text:h>
      <text:p text:style-name="Text_20_body">
L’applicazione consente due tipologie di stampa dalla schermata principale ed un’altra dalla finestra di visualizzazione delle prove.</text:p>
      <text:p text:style-name="Text_20_body">Dalla schermata principale del programma è possibile stampare la scheda o il report di un collaudo.</text:p>
      <text:p text:style-name="Text_20_body">Dalla finestra di visualizzazione delle prove è effettuabile la stampa del report di un ciclo.</text:p>
      <text:h text:style-name="Heading_20_2" text:outline-level="2"><text:bookmark-start text:name="stampa_scheda_di_collaudo"/>Stampa scheda di collaudo<text:bookmark-end text:name="stampa_scheda_di_collaudo"/></text:h>
      <text:p text:style-name="Text_20_body">E’ possibile stampare la scheda del collaudo dalla schermata principale tramite uno dei seguenti metodi:</text:p>
      <text:list text:style-name="List_20_1">
        <text:list-item>
          <text:p text:style-name="Text_20_body"> selezionare la postazione con il tasto destro del mouse e scegliere <text:span text:style-name="Emphasis">Postazione → Stampa → Scheda</text:span> dal menù che compare;</text:p>
        </text:list-item>
        <text:list-item>
          <text:p text:style-name="Text_20_body"> selezionare la postazione con il tasto sinistro del mouse e premere il seguente pulsante della barra degli strumenti; <text:line-break/><draw:frame draw:style-name="mediacenter" draw:name="" text:anchor-type="paragraph" draw:z-index="0" svg:width="0.84666666666667cm" svg:height="0.84666666666667cm"><draw:image xlink:href="Pictures/3eebdbe794f42bd35db47505e8a92b21.png" xlink:type="simple" xlink:show="embed" xlink:actuate="onLoad"/></draw:frame></text:p>
        </text:list-item>
      </text:list>
      <text:p text:style-name="Text_20_body">
La stampa contiene i dati anagrafici della postazione e i dettagli di tutti i programmi presenti nella scheda di collaudo.</text:p>
      <text:h text:style-name="Heading_20_2" text:outline-level="2"><text:bookmark-start text:name="stampa_report_di_collaudo"/>Stampa report di collaudo<text:bookmark-end text:name="stampa_report_di_collaudo"/></text:h>
      <text:p text:style-name="Text_20_body">E’ possibile stampare il report del collaudo dalla schermata principale tramite uno dei seguenti metodi:</text:p>
      <text:list text:style-name="List_20_1">
        <text:list-item>
          <text:p text:style-name="Text_20_body"> selezionare la postazione con il tasto destro del mouse e scegliere <text:span text:style-name="Emphasis">Postazione → Stampa → Report</text:span> dal menù che compare;</text:p>
        </text:list-item>
        <text:list-item>
          <text:p text:style-name="Text_20_body"> selezionare la postazione con il tasto sinistro del mouse e premere il seguente pulsante della barra degli strumenti; <text:line-break/><draw:frame draw:style-name="mediacenter" draw:name="" text:anchor-type="paragraph" draw:z-index="0" svg:width="0.84666666666667cm" svg:height="0.84666666666667cm"><draw:image xlink:href="Pictures/e0a40f372ee2706b40dad23c65bcf773.png" xlink:type="simple" xlink:show="embed" xlink:actuate="onLoad"/></draw:frame></text:p>
        </text:list-item>
      </text:list>
      <text:p text:style-name="Text_20_body">
La stampa contiene i dati anagrafici della postazione e i dettagli di tutti i cicli eseguiti sul collaudo attivo nella postazione.</text:p>
      <text:h text:style-name="Heading_20_2" text:outline-level="2"><text:bookmark-start text:name="stampa_report_del_ciclo"/>Stampa report del ciclo<text:bookmark-end text:name="stampa_report_del_ciclo"/></text:h>
      <text:p text:style-name="Text_20_body">
Nella schermata di visualizzazione delle prove, è possibile stampare il report di un ciclo con la seguente procedura:</text:p>
      <text:list text:style-name="List_20_1">
        <text:list-item>
          <text:p text:style-name="Text_20_body"> selezionare nella lista il ciclo di cui si vuole stampare il grafico;</text:p>
        </text:list-item>
        <text:list-item>
          <text:p text:style-name="Text_20_body"> premere il seguente pulsante nella barra degli strumenti della schermata di visualizzazione prove; <text:line-break/><draw:frame draw:style-name="mediacenter" draw:name="" text:anchor-type="paragraph" draw:z-index="0" svg:width="0.84666666666667cm" svg:height="0.84666666666667cm"><draw:image xlink:href="Pictures/3eebdbe794f42bd35db47505e8a92b21.png" xlink:type="simple" xlink:show="embed" xlink:actuate="onLoad"/></draw:frame></text:p>
        </text:list-item>
      </text:list>
      <text:p text:style-name="Text_20_body">
La stampa contiene i dati anagrafici della postazione, tutti i dettagli del ciclo attivo (programma, grafico delle curve dei valori, ingressi della postazione) e il risultato del collaudo.</text:p>
      <text:h text:style-name="Heading_20_1" text:outline-level="1"><text:bookmark-start text:name="scanner"/>Scanner<text:bookmark-end text:name="scanner"/></text:h>
      <text:p text:style-name="Text_20_body">
CQ_FX supporta anche la connessione ad uno scanner barcode Dragon per l’avvio veloce dei collaudi.</text:p>
      <text:p text:style-name="Text_20_body"><draw:frame draw:style-name="mediacenter" draw:name="" text:anchor-type="paragraph" draw:z-index="0" svg:width="5.23875cm" svg:height="5.23875cm"><draw:image xlink:href="Pictures/564a13a2fe1041188a4015017f05c069.png" xlink:type="simple" xlink:show="embed" xlink:actuate="onLoad"/></draw:frame></text:p>
      <text:p text:style-name="Text_20_body">Per impostare la connessione al dispositivo, editare con Blocco note, o un altro editor di testo, il file “Scanner.dat” presente nella directory dell’applicazione.</text:p>
      <text:p text:style-name="Source_20_Code">COM1<text:line-break/>28<text:line-break/>1<text:line-break/>11<text:line-break/>12<text:line-break/>9<text:line-break/></text:p>
      <text:p text:style-name="Text_20_body">La prima riga identifica la porta seriale alla quale lo scanner è collegato, nella forma COMn, dove “n” è il numero della porta. Per disabilitare lo scanner, lasciare vuota la prima riga.</text:p>
      <text:p text:style-name="Text_20_body">La seconda riga imposta la lunghezza del barcode da leggere, la terza riga imposta il carattere di inizio del codice del modello e la quarta riga la sua lunghezza, la quinta riga imposta il carattere di inizio del serial number e la sesta riga la sua lunghezza.
</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Riavviare l’applicazione per rendere effettive le modifiche.</text:p>
          </table:table-cell>
        </table:table-row>
      </table:table>
      <text:h text:style-name="Heading_20_2" text:outline-level="2"><text:bookmark-start text:name="avviare_un_collaudo"/>Avviare un collaudo<text:bookmark-end text:name="avviare_un_collaudo"/></text:h>
      <text:p text:style-name="Text_20_body">
Per avviare un collaudo da scanner, leggere il barcode della postazione tramite lo scanner. Se la postazione è vuota, sullo schermo dello scanner apparirà la seguente schermata (se la postazione non è vuota, viene visualizzato lo stato dell’ultimo ciclo; fare riferimento al paragrafo seguente per gestire i collaudi attivi):</text:p>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L1/03      VUOTA<text:line-break/>
<text:line-break/>
<text:line-break/>
 &gt;BARCODE&lt;
</text:p>
          </table:table-cell>
        </table:table-row>
      </table:table>
      <text:p text:style-name="Text_20_body">Ora, lo scanner attende che venga letto il barcode del modello presente nella postazione. Se viene letto un barcode non presente nell’archivio prodotti, viene mostrato il seguente messaggio:</text:p>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CODICE NON<text:line-break/>
TROVATO
</text:p>
          </table:table-cell>
        </table:table-row>
      </table:table>
      <text:p text:style-name="Text_20_body">Inserire quindi nell’archivio prodotti il codice modello e ripetere nuovamente la procedura. Se invece il barcode appartiene ad un codice modello presente nell’archivio, la schermata successiva ci chiede su quale tipo prodotto intendiamo avviare un collaudo (nel caso il codice modello corrisponda a più tipi prodotto). Selezionarlo con i pulsanti di spostamento e confermare la scelta con il pulsante di conferma.</text:p>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L1/02<text:line-break/>
 &gt;TIPO  PRODOTTO&lt;<text:line-break/>
1/1:Forno
</text:p>
          </table:table-cell>
        </table:table-row>
      </table:table>
      <text:p text:style-name="Text_20_body">Premere il pulsante di conferma per procedere alla selezione della scheda di collaudo.</text:p>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L1/02<text:line-break/>
 &gt; S C H E D A  &lt;<text:line-break/>
1/1:SchedaProva
</text:p>
          </table:table-cell>
        </table:table-row>
      </table:table>
      <text:p text:style-name="Text_20_body">Selezionare la scheda desiderata tramite i pulsanti di spostamento e premere di nuovo il pulsante di conferma per procedere all’impostazione della linea di produzione. Se presente, leggere il barcode della linea di produzione. Premere infine il pulsante di conferma per aggiornare la postazione.</text:p>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L1/02<text:line-break/>
 &gt; LINEA  PROD.<text:line-break/>
</text:p>
          </table:table-cell>
        </table:table-row>
      </table:table>
      <text:p text:style-name="Text_20_body">A questo punto, per avviare il collaudo leggere di nuovo il barcode della postazione. Nella schermata successiva bisogna impostare il programma del ciclo da avviare tra quelli reimpostati nella scheda selezionata. Selezionarlo con i pulsanti di spostamento e premere il pulsante di conferma per avviare il ciclo di collaudo.</text:p>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L1/02      PRIMO<text:line-break/>
<text:line-break/>
1/1 ProgTest
</text:p>
          </table:table-cell>
        </table:table-row>
      </table:table>
      <text:h text:style-name="Heading_20_2" text:outline-level="2"><text:bookmark-start text:name="interrompere_o_chiudere_un_collaudo"/>Interrompere o chiudere un collaudo<text:bookmark-end text:name="interrompere_o_chiudere_un_collaudo"/></text:h>
      <text:p text:style-name="Text_20_body">
Per interrompere o chiudere un ciclo leggere il barcode della postazione. La schermata dello scanner apparirà come la seguente:</text:p>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L1/01     ATTIVO<text:line-break/>
ProgTest<text:line-break/>
<text:line-break/>
&lt;STOP&gt;  &lt;CHIUDI&gt;
</text:p>
          </table:table-cell>
        </table:table-row>
      </table:table>
      <text:p text:style-name="Text_20_body">Premere il tasto stop per interrompere il ciclo, premere il tasto chiudi per chiudere il ciclo. Successivamente premere il tasto di conferma per applicare la modifica.</text:p>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L1/01     ATTIVO<text:line-break/>
<text:line-break/>
INTERROMPI PROVA<text:line-break/>
&lt;CONFERMA&gt;<text:line-break/>
</text:p>
          </table:table-cell>
        </table:table-row>
      </table:table>
      <text:p text:style-name="Text_20_body">Un ciclo interrotto può essere ripreso semplicemente leggendo il barcode della postazione e successivamente premendo il pulsante di conferma.</text:p>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L1/01     INTER.<text:line-break/>
3:ProgTest<text:line-break/>
1/1<text:line-break/>
ProgTest
</text:p>
          </table:table-cell>
        </table:table-row>
      </table:table>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highlight.1" style:family="text">
      <style:text-properties fo:color="#009900"/>
    </style:style>
    <style:style style:name="highlight.2" style:family="text">
      <style:text-properties fo:color="#000000" fo:font-weight="bold"/>
    </style:style>
    <style:style style:name="highlight.3" style:family="text">
      <style:text-properties fo:color="#000066"/>
    </style:style>
    <style:style style:name="highlight.4" style:family="text">
      <style:text-properties fo:color="#ff0000"/>
    </style:style>
    <style:style style:name="highlight.5" style:family="text">
      <style:text-properties fo:color="#000066"/>
    </style:style>
    <style:style style:name="highlight.6" style:family="text">
      <style:text-properties fo:color="#ff0000"/>
    </style:style>
    <style:style style:name="highlight.7" style:family="text">
      <style:text-properties fo:color="#000000" fo:font-weight="bold"/>
    </style:style>
    <style:style style:name="highlight.8" style:family="text">
      <style:text-properties fo:color="#009900"/>
    </style:style>
    <style:style style:name="highlight.9" style:family="text">
      <style:text-properties fo:color="#000000" fo:font-weight="bold"/>
    </style:style>
    <style:style style:name="highlight.10" style:family="text">
      <style:text-properties fo:color="#000000" fo:font-weight="bold"/>
    </style:style>
    <style:style style:name="highlight.11" style:family="text">
      <style:text-properties fo:color="#009900"/>
    </style:style>
    <style:style style:name="highlight.12" style:family="text">
      <style:text-properties fo:color="#000000" fo:font-weight="bold"/>
    </style:style>
    <style:style style:name="highlight.13" style:family="text">
      <style:text-properties fo:color="#000000" fo:font-weight="bold"/>
    </style:style>
    <style:style style:name="highlight.14" style:family="text">
      <style:text-properties fo:color="#009900"/>
    </style:style>
    <style:style style:name="highlight.15" style:family="text">
      <style:text-properties fo:color="#000000" fo:font-weight="bold"/>
    </style:style>
    <style:style style:name="highlight.16" style:family="text">
      <style:text-properties fo:color="#000066"/>
    </style:style>
    <style:style style:name="highlight.17" style:family="text">
      <style:text-properties fo:color="#ff0000"/>
    </style:style>
    <style:style style:name="highlight.18" style:family="text">
      <style:text-properties fo:color="#000066"/>
    </style:style>
    <style:style style:name="highlight.19" style:family="text">
      <style:text-properties fo:color="#ff0000"/>
    </style:style>
    <style:style style:name="highlight.20" style:family="text">
      <style:text-properties fo:color="#000000" fo:font-weight="bold"/>
    </style:style>
    <style:style style:name="highlight.21" style:family="text">
      <style:text-properties fo:color="#000000" fo:font-weight="bold"/>
    </style:style>
    <style:style style:name="highlight.22" style:family="text">
      <style:text-properties fo:color="#000000" fo:font-weight="bold"/>
    </style:style>
    <style:style style:name="highlight.23" style:family="text">
      <style:text-properties fo:color="#808080" fo:font-style="italic"/>
    </style:style>
    <style:style style:name="highlight.24" style:family="text">
      <style:text-properties fo:color="#009900"/>
    </style:style>
    <style:style style:name="highlight.25" style:family="text">
      <style:text-properties fo:color="#000000" fo:font-weight="bold"/>
    </style:style>
    <style:style style:name="highlight.26" style:family="text">
      <style:text-properties fo:color="#000066"/>
    </style:style>
    <style:style style:name="highlight.27" style:family="text">
      <style:text-properties fo:color="#ff0000"/>
    </style:style>
    <style:style style:name="highlight.28" style:family="text">
      <style:text-properties fo:color="#000066"/>
    </style:style>
    <style:style style:name="highlight.29" style:family="text">
      <style:text-properties fo:color="#ff0000"/>
    </style:style>
    <style:style style:name="highlight.30" style:family="text">
      <style:text-properties fo:color="#000000" fo:font-weight="bold"/>
    </style:style>
    <style:style style:name="highlight.31" style:family="text">
      <style:text-properties fo:color="#000000" fo:font-weight="bold"/>
    </style:style>
    <style:style style:name="highlight.32" style:family="text">
      <style:text-properties fo:color="#000000" fo:font-weight="bold"/>
    </style:style>
    <style:style style:name="highlight.33" style:family="text">
      <style:text-properties fo:color="#808080" fo:font-style="italic"/>
    </style:style>
    <style:style style:name="highlight.34" style:family="text">
      <style:text-properties fo:color="#009900"/>
    </style:style>
    <style:style style:name="highlight.35" style:family="text">
      <style:text-properties fo:color="#000000" fo:font-weight="bold"/>
    </style:style>
    <style:style style:name="highlight.36" style:family="text">
      <style:text-properties fo:color="#000066"/>
    </style:style>
    <style:style style:name="highlight.37" style:family="text">
      <style:text-properties fo:color="#ff0000"/>
    </style:style>
    <style:style style:name="highlight.38" style:family="text">
      <style:text-properties fo:color="#000066"/>
    </style:style>
    <style:style style:name="highlight.39" style:family="text">
      <style:text-properties fo:color="#ff0000"/>
    </style:style>
    <style:style style:name="highlight.40" style:family="text">
      <style:text-properties fo:color="#000000" fo:font-weight="bold"/>
    </style:style>
    <style:style style:name="highlight.41" style:family="text">
      <style:text-properties fo:color="#000000" fo:font-weight="bold"/>
    </style:style>
    <style:style style:name="highlight.42" style:family="text">
      <style:text-properties fo:color="#000000" fo:font-weight="bold"/>
    </style:style>
    <style:style style:name="highlight.43" style:family="text">
      <style:text-properties fo:color="#808080" fo:font-style="italic"/>
    </style:style>
    <style:style style:name="highlight.44" style:family="text">
      <style:text-properties fo:color="#009900"/>
    </style:style>
    <style:style style:name="highlight.45" style:family="text">
      <style:text-properties fo:color="#000000" fo:font-weight="bold"/>
    </style:style>
    <style:style style:name="highlight.46" style:family="text">
      <style:text-properties fo:color="#000066"/>
    </style:style>
    <style:style style:name="highlight.47" style:family="text">
      <style:text-properties fo:color="#ff0000"/>
    </style:style>
    <style:style style:name="highlight.48" style:family="text">
      <style:text-properties fo:color="#000066"/>
    </style:style>
    <style:style style:name="highlight.49" style:family="text">
      <style:text-properties fo:color="#ff0000"/>
    </style:style>
    <style:style style:name="highlight.50" style:family="text">
      <style:text-properties fo:color="#000000" fo:font-weight="bold"/>
    </style:style>
    <style:style style:name="highlight.51" style:family="text">
      <style:text-properties fo:color="#000000" fo:font-weight="bold"/>
    </style:style>
    <style:style style:name="highlight.52" style:family="text">
      <style:text-properties fo:color="#000000" fo:font-weight="bold"/>
    </style:style>
    <style:style style:name="highlight.53" style:family="text">
      <style:text-properties fo:color="#808080" fo:font-style="italic"/>
    </style:style>
    <style:style style:name="highlight.54" style:family="text">
      <style:text-properties fo:color="#009900"/>
    </style:style>
    <style:style style:name="highlight.55" style:family="text">
      <style:text-properties fo:color="#000000" fo:font-weight="bold"/>
    </style:style>
    <style:style style:name="highlight.56" style:family="text">
      <style:text-properties fo:color="#000066"/>
    </style:style>
    <style:style style:name="highlight.57" style:family="text">
      <style:text-properties fo:color="#ff0000"/>
    </style:style>
    <style:style style:name="highlight.58" style:family="text">
      <style:text-properties fo:color="#000066"/>
    </style:style>
    <style:style style:name="highlight.59" style:family="text">
      <style:text-properties fo:color="#ff0000"/>
    </style:style>
    <style:style style:name="highlight.60" style:family="text">
      <style:text-properties fo:color="#000000" fo:font-weight="bold"/>
    </style:style>
    <style:style style:name="highlight.61" style:family="text">
      <style:text-properties fo:color="#000000" fo:font-weight="bold"/>
    </style:style>
    <style:style style:name="highlight.62" style:family="text">
      <style:text-properties fo:color="#000000" fo:font-weight="bold"/>
    </style:style>
    <style:style style:name="highlight.63" style:family="text">
      <style:text-properties fo:color="#009900"/>
    </style:style>
    <style:style style:name="highlight.64" style:family="text">
      <style:text-properties fo:color="#000000" fo:font-weight="bold"/>
    </style:style>
    <style:style style:name="highlight.65" style:family="text">
      <style:text-properties fo:color="#000066"/>
    </style:style>
    <style:style style:name="highlight.66" style:family="text">
      <style:text-properties fo:color="#ff0000"/>
    </style:style>
    <style:style style:name="highlight.67" style:family="text">
      <style:text-properties fo:color="#000066"/>
    </style:style>
    <style:style style:name="highlight.68" style:family="text">
      <style:text-properties fo:color="#ff0000"/>
    </style:style>
    <style:style style:name="highlight.69" style:family="text">
      <style:text-properties fo:color="#000000" fo:font-weight="bold"/>
    </style:style>
    <style:style style:name="highlight.70" style:family="text">
      <style:text-properties fo:color="#000000" fo:font-weight="bold"/>
    </style:style>
    <style:style style:name="highlight.71" style:family="text">
      <style:text-properties fo:color="#000000" fo:font-weight="bold"/>
    </style:style>
    <style:style style:name="highlight.72" style:family="text">
      <style:text-properties fo:color="#808080" fo:font-style="italic"/>
    </style:style>
    <style:style style:name="highlight.73" style:family="text">
      <style:text-properties fo:color="#009900"/>
    </style:style>
    <style:style style:name="highlight.74" style:family="text">
      <style:text-properties fo:color="#000000" fo:font-weight="bold"/>
    </style:style>
    <style:style style:name="highlight.75" style:family="text">
      <style:text-properties fo:color="#000066"/>
    </style:style>
    <style:style style:name="highlight.76" style:family="text">
      <style:text-properties fo:color="#ff0000"/>
    </style:style>
    <style:style style:name="highlight.77" style:family="text">
      <style:text-properties fo:color="#000066"/>
    </style:style>
    <style:style style:name="highlight.78" style:family="text">
      <style:text-properties fo:color="#ff0000"/>
    </style:style>
    <style:style style:name="highlight.79" style:family="text">
      <style:text-properties fo:color="#000000" fo:font-weight="bold"/>
    </style:style>
    <style:style style:name="highlight.80" style:family="text">
      <style:text-properties fo:color="#000000" fo:font-weight="bold"/>
    </style:style>
    <style:style style:name="highlight.81" style:family="text">
      <style:text-properties fo:color="#000000" fo:font-weight="bold"/>
    </style:style>
    <style:style style:name="highlight.82" style:family="text">
      <style:text-properties fo:color="#009900"/>
    </style:style>
    <style:style style:name="highlight.83" style:family="text">
      <style:text-properties fo:color="#000000" fo:font-weight="bold"/>
    </style:style>
    <style:style style:name="highlight.84" style:family="text">
      <style:text-properties fo:color="#000066"/>
    </style:style>
    <style:style style:name="highlight.85" style:family="text">
      <style:text-properties fo:color="#ff0000"/>
    </style:style>
    <style:style style:name="highlight.86" style:family="text">
      <style:text-properties fo:color="#000066"/>
    </style:style>
    <style:style style:name="highlight.87" style:family="text">
      <style:text-properties fo:color="#ff0000"/>
    </style:style>
    <style:style style:name="highlight.88" style:family="text">
      <style:text-properties fo:color="#000000" fo:font-weight="bold"/>
    </style:style>
    <style:style style:name="highlight.89" style:family="text">
      <style:text-properties fo:color="#000000" fo:font-weight="bold"/>
    </style:style>
    <style:style style:name="highlight.90" style:family="text">
      <style:text-properties fo:color="#000000" fo:font-weight="bold"/>
    </style:style>
    <style:style style:name="highlight.91" style:family="text">
      <style:text-properties fo:color="#009900"/>
    </style:style>
    <style:style style:name="highlight.92" style:family="text">
      <style:text-properties fo:color="#000000" fo:font-weight="bold"/>
    </style:style>
    <style:style style:name="highlight.93" style:family="text">
      <style:text-properties fo:color="#000066"/>
    </style:style>
    <style:style style:name="highlight.94" style:family="text">
      <style:text-properties fo:color="#ff0000"/>
    </style:style>
    <style:style style:name="highlight.95" style:family="text">
      <style:text-properties fo:color="#000066"/>
    </style:style>
    <style:style style:name="highlight.96" style:family="text">
      <style:text-properties fo:color="#ff0000"/>
    </style:style>
    <style:style style:name="highlight.97" style:family="text">
      <style:text-properties fo:color="#000000" fo:font-weight="bold"/>
    </style:style>
    <style:style style:name="highlight.98" style:family="text">
      <style:text-properties fo:color="#000000" fo:font-weight="bold"/>
    </style:style>
    <style:style style:name="highlight.99" style:family="text">
      <style:text-properties fo:color="#000000" fo:font-weight="bold"/>
    </style:style>
    <style:style style:name="highlight.100" style:family="text">
      <style:text-properties fo:color="#009900"/>
    </style:style>
    <style:style style:name="highlight.101" style:family="text">
      <style:text-properties fo:color="#000000" fo:font-weight="bold"/>
    </style:style>
    <style:style style:name="highlight.102" style:family="text">
      <style:text-properties fo:color="#000066"/>
    </style:style>
    <style:style style:name="highlight.103" style:family="text">
      <style:text-properties fo:color="#ff0000"/>
    </style:style>
    <style:style style:name="highlight.104" style:family="text">
      <style:text-properties fo:color="#000066"/>
    </style:style>
    <style:style style:name="highlight.105" style:family="text">
      <style:text-properties fo:color="#ff0000"/>
    </style:style>
    <style:style style:name="highlight.106" style:family="text">
      <style:text-properties fo:color="#000000" fo:font-weight="bold"/>
    </style:style>
    <style:style style:name="highlight.107" style:family="text">
      <style:text-properties fo:color="#000000" fo:font-weight="bold"/>
    </style:style>
    <style:style style:name="highlight.108" style:family="text">
      <style:text-properties fo:color="#000000" fo:font-weight="bold"/>
    </style:style>
    <style:style style:name="highlight.109" style:family="text">
      <style:text-properties fo:color="#009900"/>
    </style:style>
    <style:style style:name="highlight.110" style:family="text">
      <style:text-properties fo:color="#000000" fo:font-weight="bold"/>
    </style:style>
    <style:style style:name="highlight.111" style:family="text">
      <style:text-properties fo:color="#000066"/>
    </style:style>
    <style:style style:name="highlight.112" style:family="text">
      <style:text-properties fo:color="#ff0000"/>
    </style:style>
    <style:style style:name="highlight.113" style:family="text">
      <style:text-properties fo:color="#000066"/>
    </style:style>
    <style:style style:name="highlight.114" style:family="text">
      <style:text-properties fo:color="#ff0000"/>
    </style:style>
    <style:style style:name="highlight.115" style:family="text">
      <style:text-properties fo:color="#000000" fo:font-weight="bold"/>
    </style:style>
    <style:style style:name="highlight.116" style:family="text">
      <style:text-properties fo:color="#000000" fo:font-weight="bold"/>
    </style:style>
    <style:style style:name="highlight.117" style:family="text">
      <style:text-properties fo:color="#000000" fo:font-weight="bold"/>
    </style:style>
    <style:style style:name="highlight.118" style:family="text">
      <style:text-properties fo:color="#009900"/>
    </style:style>
    <style:style style:name="highlight.119" style:family="text">
      <style:text-properties fo:color="#000000" fo:font-weight="bold"/>
    </style:style>
    <style:style style:name="highlight.120" style:family="text">
      <style:text-properties fo:color="#000066"/>
    </style:style>
    <style:style style:name="highlight.121" style:family="text">
      <style:text-properties fo:color="#ff0000"/>
    </style:style>
    <style:style style:name="highlight.122" style:family="text">
      <style:text-properties fo:color="#000066"/>
    </style:style>
    <style:style style:name="highlight.123" style:family="text">
      <style:text-properties fo:color="#ff0000"/>
    </style:style>
    <style:style style:name="highlight.124" style:family="text">
      <style:text-properties fo:color="#000000" fo:font-weight="bold"/>
    </style:style>
    <style:style style:name="highlight.125" style:family="text">
      <style:text-properties fo:color="#000000" fo:font-weight="bold"/>
    </style:style>
    <style:style style:name="highlight.126" style:family="text">
      <style:text-properties fo:color="#000000" fo:font-weight="bold"/>
    </style:style>
    <style:style style:name="highlight.127" style:family="text">
      <style:text-properties fo:color="#808080" fo:font-style="italic"/>
    </style:style>
    <style:style style:name="highlight.128" style:family="text">
      <style:text-properties fo:color="#009900"/>
    </style:style>
    <style:style style:name="highlight.129" style:family="text">
      <style:text-properties fo:color="#000000" fo:font-weight="bold"/>
    </style:style>
    <style:style style:name="highlight.130" style:family="text">
      <style:text-properties fo:color="#000066"/>
    </style:style>
    <style:style style:name="highlight.131" style:family="text">
      <style:text-properties fo:color="#ff0000"/>
    </style:style>
    <style:style style:name="highlight.132" style:family="text">
      <style:text-properties fo:color="#000066"/>
    </style:style>
    <style:style style:name="highlight.133" style:family="text">
      <style:text-properties fo:color="#ff0000"/>
    </style:style>
    <style:style style:name="highlight.134" style:family="text">
      <style:text-properties fo:color="#000000" fo:font-weight="bold"/>
    </style:style>
    <style:style style:name="highlight.135" style:family="text">
      <style:text-properties fo:color="#009900"/>
    </style:style>
    <style:style style:name="highlight.136" style:family="text">
      <style:text-properties fo:color="#000000" fo:font-weight="bold"/>
    </style:style>
    <style:style style:name="highlight.137" style:family="text">
      <style:text-properties fo:color="#000066"/>
    </style:style>
    <style:style style:name="highlight.138" style:family="text">
      <style:text-properties fo:color="#ff0000"/>
    </style:style>
    <style:style style:name="highlight.139" style:family="text">
      <style:text-properties fo:color="#000066"/>
    </style:style>
    <style:style style:name="highlight.140" style:family="text">
      <style:text-properties fo:color="#ff0000"/>
    </style:style>
    <style:style style:name="highlight.141" style:family="text">
      <style:text-properties fo:color="#000000" fo:font-weight="bold"/>
    </style:style>
    <style:style style:name="highlight.142" style:family="text">
      <style:text-properties fo:color="#808080" fo:font-style="italic"/>
    </style:style>
    <style:style style:name="highlight.143" style:family="text">
      <style:text-properties fo:color="#009900"/>
    </style:style>
    <style:style style:name="highlight.144" style:family="text">
      <style:text-properties fo:color="#000000" fo:font-weight="bold"/>
    </style:style>
    <style:style style:name="highlight.145" style:family="text">
      <style:text-properties fo:color="#000066"/>
    </style:style>
    <style:style style:name="highlight.146" style:family="text">
      <style:text-properties fo:color="#ff0000"/>
    </style:style>
    <style:style style:name="highlight.147" style:family="text">
      <style:text-properties fo:color="#000066"/>
    </style:style>
    <style:style style:name="highlight.148" style:family="text">
      <style:text-properties fo:color="#ff0000"/>
    </style:style>
    <style:style style:name="highlight.149" style:family="text">
      <style:text-properties fo:color="#000000" fo:font-weight="bold"/>
    </style:style>
    <style:style style:name="highlight.150" style:family="text">
      <style:text-properties fo:color="#808080" fo:font-style="italic"/>
    </style:style>
    <style:style style:name="highlight.151" style:family="text">
      <style:text-properties fo:color="#009900"/>
    </style:style>
    <style:style style:name="highlight.152" style:family="text">
      <style:text-properties fo:color="#000000" fo:font-weight="bold"/>
    </style:style>
    <style:style style:name="highlight.153" style:family="text">
      <style:text-properties fo:color="#000066"/>
    </style:style>
    <style:style style:name="highlight.154" style:family="text">
      <style:text-properties fo:color="#ff0000"/>
    </style:style>
    <style:style style:name="highlight.155" style:family="text">
      <style:text-properties fo:color="#000066"/>
    </style:style>
    <style:style style:name="highlight.156" style:family="text">
      <style:text-properties fo:color="#ff0000"/>
    </style:style>
    <style:style style:name="highlight.157" style:family="text">
      <style:text-properties fo:color="#000000" fo:font-weight="bold"/>
    </style:style>
    <style:style style:name="highlight.158" style:family="text">
      <style:text-properties fo:color="#000000" fo:font-weight="bold"/>
    </style:style>
    <style:style style:name="highlight.159" style:family="text">
      <style:text-properties fo:color="#000000" fo:font-weight="bold"/>
    </style:style>
    <style:style style:name="highlight.160" style:family="text">
      <style:text-properties fo:color="#808080" fo:font-style="italic"/>
    </style:style>
    <style:style style:name="highlight.161" style:family="text">
      <style:text-properties fo:color="#009900"/>
    </style:style>
    <style:style style:name="highlight.162" style:family="text">
      <style:text-properties fo:color="#000000" fo:font-weight="bold"/>
    </style:style>
    <style:style style:name="highlight.163" style:family="text">
      <style:text-properties fo:color="#000066"/>
    </style:style>
    <style:style style:name="highlight.164" style:family="text">
      <style:text-properties fo:color="#ff0000"/>
    </style:style>
    <style:style style:name="highlight.165" style:family="text">
      <style:text-properties fo:color="#000066"/>
    </style:style>
    <style:style style:name="highlight.166" style:family="text">
      <style:text-properties fo:color="#ff0000"/>
    </style:style>
    <style:style style:name="highlight.167" style:family="text">
      <style:text-properties fo:color="#000000" fo:font-weight="bold"/>
    </style:style>
    <style:style style:name="highlight.168" style:family="text">
      <style:text-properties fo:color="#000000" fo:font-weight="bold"/>
    </style:style>
    <style:style style:name="highlight.169" style:family="text">
      <style:text-properties fo:color="#000000" fo:font-weight="bold"/>
    </style:style>
    <style:style style:name="highlight.170" style:family="text">
      <style:text-properties fo:color="#009900"/>
    </style:style>
    <style:style style:name="highlight.171" style:family="text">
      <style:text-properties fo:color="#000000" fo:font-weight="bold"/>
    </style:style>
    <style:style style:name="highlight.172" style:family="text">
      <style:text-properties fo:color="#000066"/>
    </style:style>
    <style:style style:name="highlight.173" style:family="text">
      <style:text-properties fo:color="#ff0000"/>
    </style:style>
    <style:style style:name="highlight.174" style:family="text">
      <style:text-properties fo:color="#000066"/>
    </style:style>
    <style:style style:name="highlight.175" style:family="text">
      <style:text-properties fo:color="#ff0000"/>
    </style:style>
    <style:style style:name="highlight.176" style:family="text">
      <style:text-properties fo:color="#000000" fo:font-weight="bold"/>
    </style:style>
    <style:style style:name="highlight.177" style:family="text">
      <style:text-properties fo:color="#000000" fo:font-weight="bold"/>
    </style:style>
    <style:style style:name="highlight.178" style:family="text">
      <style:text-properties fo:color="#000000" fo:font-weight="bold"/>
    </style:style>
    <style:style style:name="highlight.179" style:family="text">
      <style:text-properties fo:color="#808080" fo:font-style="italic"/>
    </style:style>
    <style:style style:name="highlight.180" style:family="text">
      <style:text-properties fo:color="#009900"/>
    </style:style>
    <style:style style:name="highlight.181" style:family="text">
      <style:text-properties fo:color="#000000" fo:font-weight="bold"/>
    </style:style>
    <style:style style:name="highlight.182" style:family="text">
      <style:text-properties fo:color="#000066"/>
    </style:style>
    <style:style style:name="highlight.183" style:family="text">
      <style:text-properties fo:color="#ff0000"/>
    </style:style>
    <style:style style:name="highlight.184" style:family="text">
      <style:text-properties fo:color="#000066"/>
    </style:style>
    <style:style style:name="highlight.185" style:family="text">
      <style:text-properties fo:color="#ff0000"/>
    </style:style>
    <style:style style:name="highlight.186" style:family="text">
      <style:text-properties fo:color="#000000" fo:font-weight="bold"/>
    </style:style>
    <style:style style:name="highlight.187" style:family="text">
      <style:text-properties fo:color="#000000" fo:font-weight="bold"/>
    </style:style>
    <style:style style:name="highlight.188" style:family="text">
      <style:text-properties fo:color="#000000" fo:font-weight="bold"/>
    </style:style>
    <style:style style:name="highlight.189" style:family="text">
      <style:text-properties fo:color="#808080" fo:font-style="italic"/>
    </style:style>
    <style:style style:name="highlight.190" style:family="text">
      <style:text-properties fo:color="#009900"/>
    </style:style>
    <style:style style:name="highlight.191" style:family="text">
      <style:text-properties fo:color="#000000" fo:font-weight="bold"/>
    </style:style>
    <style:style style:name="highlight.192" style:family="text">
      <style:text-properties fo:color="#000066"/>
    </style:style>
    <style:style style:name="highlight.193" style:family="text">
      <style:text-properties fo:color="#ff0000"/>
    </style:style>
    <style:style style:name="highlight.194" style:family="text">
      <style:text-properties fo:color="#000066"/>
    </style:style>
    <style:style style:name="highlight.195" style:family="text">
      <style:text-properties fo:color="#ff0000"/>
    </style:style>
    <style:style style:name="highlight.196" style:family="text">
      <style:text-properties fo:color="#000000" fo:font-weight="bold"/>
    </style:style>
    <style:style style:name="highlight.197" style:family="text">
      <style:text-properties fo:color="#009900"/>
    </style:style>
    <style:style style:name="highlight.198" style:family="text">
      <style:text-properties fo:color="#000000" fo:font-weight="bold"/>
    </style:style>
    <style:style style:name="highlight.199" style:family="text">
      <style:text-properties fo:color="#000000" fo:font-weight="bold"/>
    </style:style>
    <style:style style:name="highlight.200" style:family="text">
      <style:text-properties fo:color="#009900"/>
    </style:style>
    <style:style style:name="highlight.201" style:family="text">
      <style:text-properties fo:color="#000000" fo:font-weight="bold"/>
    </style:style>
    <style:style style:name="highlight.202" style:family="text">
      <style:text-properties fo:color="#000000" fo:font-weight="bold"/>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style:style style:name="pluginnotescanner.A1" style:family="table-cell">
      <style:table-cell-properties style:vertical-align="middle" fo:padding="0.1cm" fo:border-left="0.002cm solid #000000" fo:border-right="none" fo:border-top="0.002cm solid #000000" fo:border-bottom="0.002cm solid #000000" fo:background-color=""/>
    </style:style>
    <style:style style:name="pluginnotescanner.B1" style:family="table-cell">
      <style:table-cell-properties style:vertical-align="middle" fo:padding="0.3cm" fo:border-left="none" fo:border-right="0.002cm solid #000000" fo:border-top="0.002cm solid #000000" fo:border-bottom="0.002cm solid #000000" fo:background-color=""/>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