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ec8773ed1f651ada31f243a13489701a.png"/>
  <manifest:file-entry manifest:media-type="image/png" manifest:full-path="Pictures/87711ba64f9a931cb8790c3d03c0bf74.png"/>
  <manifest:file-entry manifest:media-type="image/png" manifest:full-path="Pictures/59f830551b99444d2e6ab281d9ac9dcd.png"/>
  <manifest:file-entry manifest:media-type="image/png" manifest:full-path="Pictures/98ba1aad8a2e072cb0ad968c521ee6de.png"/>
  <manifest:file-entry manifest:media-type="image/png" manifest:full-path="Pictures/14327b2a5c486e7e62c093273209ca29.png"/>
  <manifest:file-entry manifest:media-type="image/png" manifest:full-path="Pictures/243d716187db577b7fddf0d7d4b2a1cf.png"/>
  <manifest:file-entry manifest:media-type="image/png" manifest:full-path="Pictures/5d75987099efdeeb23f538663f1c09d8.png"/>
  <manifest:file-entry manifest:media-type="image/png" manifest:full-path="Pictures/c507be483cd00a99acb845aa9d865436.png"/>
  <manifest:file-entry manifest:media-type="image/png" manifest:full-path="Pictures/0846a5576b89843cbe7af46f5deb04f7.png"/>
  <manifest:file-entry manifest:media-type="image/png" manifest:full-path="Pictures/f35e071ff3d134872d98bc428a8af6f9.png"/>
  <manifest:file-entry manifest:media-type="image/png" manifest:full-path="Pictures/c1816e8c85eeadd3930380c96985ddad.png"/>
  <manifest:file-entry manifest:media-type="image/png" manifest:full-path="Pictures/3b606d4a26ce29192fe024f87fbf37e6.png"/>
  <manifest:file-entry manifest:media-type="image/png" manifest:full-path="Pictures/d1297d5a4d6b813cbb457bb45214eab5.png"/>
  <manifest:file-entry manifest:media-type="image/png" manifest:full-path="Pictures/5e316e86c4cd30c49c208ce222fbb2ce.png"/>
  <manifest:file-entry manifest:media-type="image/png" manifest:full-path="Pictures/851c895dd75412f39850d1b652f5829a.png"/>
  <manifest:file-entry manifest:media-type="image/png" manifest:full-path="Pictures/070cd7339d4f3c7fa7f910d95d08f527.png"/>
  <manifest:file-entry manifest:media-type="image/png" manifest:full-path="Pictures/796fa7cb8cd0f6ea20aaf481eaffb4a0.png"/>
  <manifest:file-entry manifest:media-type="image/png" manifest:full-path="Pictures/fd087cd4b701d7154ca88f17f3786cd9.png"/>
  <manifest:file-entry manifest:media-type="image/png" manifest:full-path="Pictures/02531953e70f3422aa8e56aa9c40dead.png"/>
  <manifest:file-entry manifest:media-type="image/png" manifest:full-path="Pictures/048e7ac68d0c69d00dd3c4b75a20a178.png"/>
  <manifest:file-entry manifest:media-type="image/png" manifest:full-path="Pictures/06d8f375b58ca109679d54749a532514.png"/>
  <manifest:file-entry manifest:media-type="image/png" manifest:full-path="Pictures/b64032a32966ec4eca02118e04b8d094.png"/>
  <manifest:file-entry manifest:media-type="image/png" manifest:full-path="Pictures/590fd7f29e11b70a477be0096fbde9af.png"/>
  <manifest:file-entry manifest:media-type="image/png" manifest:full-path="Pictures/02167fb152a18a3087ed7d8262ff00eb.png"/>
  <manifest:file-entry manifest:media-type="image/png" manifest:full-path="Pictures/7bdcc043d0e1fda4fd35ec3375adba29.png"/>
  <manifest:file-entry manifest:media-type="image/png" manifest:full-path="Pictures/456b40993fd886c9b8aacf742bb73262.png"/>
  <manifest:file-entry manifest:media-type="image/png" manifest:full-path="Pictures/d23a5d8c8302b58f520192b5c8d77074.png"/>
  <manifest:file-entry manifest:media-type="image/png" manifest:full-path="Pictures/df57ecc9cda6a1ea7a018b6181106e3d.png"/>
  <manifest:file-entry manifest:media-type="image/png" manifest:full-path="Pictures/03ccf6a49994f8ef3ac20a6385c47ec7.png"/>
  <manifest:file-entry manifest:media-type="image/png" manifest:full-path="Pictures/df539cf630d00531fc8f59469a0b4aae.png"/>
  <manifest:file-entry manifest:media-type="image/png" manifest:full-path="Pictures/7c4a047c667100893144eef25b69a21a.png"/>
  <manifest:file-entry manifest:media-type="image/png" manifest:full-path="Pictures/5f003a1fb0f380332d08dbd1237380f7.png"/>
  <manifest:file-entry manifest:media-type="image/png" manifest:full-path="Pictures/b0118a2a375489c74d6220202f470e28.png"/>
  <manifest:file-entry manifest:media-type="image/png" manifest:full-path="Pictures/e46926265c5256f95c80cd06afd6b111.png"/>
  <manifest:file-entry manifest:media-type="image/png" manifest:full-path="Pictures/086e2c7eb9610b8f060fdc2bc62494b3.png"/>
  <manifest:file-entry manifest:media-type="image/png" manifest:full-path="Pictures/224088fad17b806b24467158e892b2b0.png"/>
  <manifest:file-entry manifest:media-type="image/png" manifest:full-path="Pictures/e72557735d46bdd13e4ca31518cd1589.png"/>
  <manifest:file-entry manifest:media-type="image/png" manifest:full-path="Pictures/cc99e5601d3c224d6d9b2759ab6341be.png"/>
  <manifest:file-entry manifest:media-type="image/png" manifest:full-path="Pictures/1b8db8a61f82e3638fa85159ad27010f.png"/>
  <manifest:file-entry manifest:media-type="image/png" manifest:full-path="Pictures/cf1a6b4fafddee2b00855ba07edeffd0.png"/>
  <manifest:file-entry manifest:media-type="image/png" manifest:full-path="Pictures/e8ab60f40a2ab5263d0837b6e413c494.png"/>
  <manifest:file-entry manifest:media-type="image/png" manifest:full-path="Pictures/4096983ac91e3216ad857cc4b42653ff.png"/>
  <manifest:file-entry manifest:media-type="image/png" manifest:full-path="Pictures/63af9f393d3adb8b7ea6f1f4b4174768.png"/>
  <manifest:file-entry manifest:media-type="image/png" manifest:full-path="Pictures/4dd821bd90406a4714b48efd4d245936.png"/>
  <manifest:file-entry manifest:media-type="image/png" manifest:full-path="Pictures/7e8c770f8e40f6399b109db425fc5222.png"/>
  <manifest:file-entry manifest:media-type="image/png" manifest:full-path="Pictures/00bd8e85c256a908f055239b68b4451a.png"/>
  <manifest:file-entry manifest:media-type="image/png" manifest:full-path="Pictures/70fd118320a4ea6015d10d029c133de4.png"/>
  <manifest:file-entry manifest:media-type="image/png" manifest:full-path="Pictures/2e0c5a6f9458d00b730a402296effa8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cicliapertura"/>CicliApertura<text:bookmark-end text:name="cicliapertura"/></text:h>
      <text:p text:style-name="Text_20_body">
In questo manuale vengono illustrate le procedure per il corretto utilizzo del software <text:span text:style-name="Strong_20_Emphasis">CicliApertura</text:span> in dotazione con il sistema di apertura delle porte/cassetti tramite l'utilizzo di motori lineari.</text:p>
      <text:h text:style-name="Heading_20_2" text:outline-level="2"><text:bookmark-start text:name="installazione_e_configurazione"/>Installazione e configurazione<text:bookmark-end text:name="installazione_e_configurazione"/></text:h>
      <text:p text:style-name="Text_20_body">
Per il corretto funzionamento è necessario installare <text:span text:style-name="Strong_20_Emphasis">Microsoft SQL Server Express</text:span> avendo l'accortezza di selezionare la modalità di <text:span text:style-name="Strong_20_Emphasis">autenticazione mista</text:span> in modo che venga abilitato anche l'utente <text:span text:style-name="Strong_20_Emphasis">sa</text:span>. E' inoltre necessario installare la libreria <text:span text:style-name="Strong_20_Emphasis">LinUDP</text:span> della <text:span text:style-name="Strong_20_Emphasis">LinMot</text:span> seguendo la procedura specificata nel manuale della stessa.</text:p>
      <text:p text:style-name="Text_20_body">Durante l'installazione viene creato il file CicliApertura.exe.config utilizzato per la configurazione del sistema che deve essere modificato tramite <text:span text:style-name="Strong_20_Emphasis">Blocco Note</text:span> di Windows o un qualsiasi altro editor di testo.</text:p>
      <text:h text:style-name="Heading_20_2" text:outline-level="2"><text:bookmark-start text:name="pannello_di_collegamento_dei_motori"/>Pannello di collegamento dei motori<text:bookmark-end text:name="pannello_di_collegamento_dei_motori"/></text:h>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Questa operazione deve essere effettuata dalla versione 2.0.0 del programma <text:line-break/>che utilizza la libreria LinUdp versione 2.x.x</text:p>
          </table:table-cell>
        </table:table-row>
      </table:table>
      <text:p text:style-name="Text_20_body">All'avvio del programma viene visualizzato il seguente pannello per la selezione dei motori collegati al sistema:</text:p>
      <text:p text:style-name="Text_20_body"> <draw:frame draw:style-name="mediacenter" draw:name="Schermata collegamento motori  Legend" text:anchor-type="paragraph" draw:z-index="0" svg:width="11.90625cm"><draw:text-box><text:p text:style-name="legendcenter"><draw:frame draw:style-name="mediacenter" draw:name="Schermata collegamento motori " text:anchor-type="paragraph" draw:z-index="0" svg:width="11.90625cm" svg:height="9.921875cm"><draw:image xlink:href="Pictures/87711ba64f9a931cb8790c3d03c0bf74.png" xlink:type="simple" xlink:show="embed" xlink:actuate="onLoad"/></draw:frame>Schermata collegamento motori </text:p></draw:text-box></draw:frame></text:p>
      <text:p text:style-name="Text_20_body">In questa fase è necessario collegare i motori che si intendono utilizzare in una o più prove separate, quindi attendere qualche secondo affinchè i controller degli stessi completino la procedura di startup iniziale e premere il tasto <text:span text:style-name="Strong_20_Emphasis">Aggiorna</text:span>.
I motori rilevati vengono automaticamente selezionati dall'applicazione quindi sarà sufficiente premere il tasto <text:span text:style-name="Strong_20_Emphasis">Conferma</text:span>.</text:p>
      <text:p text:style-name="Text_20_body">Nel caso si intenda utilizzare parte dei motori rilevati, togliere la spunta ai restanti prima di confermare.</text:p>
      <text:p text:style-name="Text_20_body">Nel caso si voglia abbandonare l'applicazione premere il tasto <text:span text:style-name="Strong_20_Emphasis">Chiudi</text:span>.
</text:p>
      <text:h text:style-name="Heading_20_1" text:outline-level="1"><text:bookmark-start text:name="interfaccia_utente"/>Interfaccia utente<text:bookmark-end text:name="interfaccia_utente"/></text:h>
      <text:p text:style-name="Text_20_body">
La schermata principale dell'applicazione è la seguente:</text:p>
      <text:p text:style-name="Text_20_body"><draw:frame draw:style-name="mediacenter" draw:name="Schermata principale Legend" text:anchor-type="paragraph" draw:z-index="0" svg:width="11.90625cm"><draw:text-box><text:p text:style-name="legendcenter"><draw:frame draw:style-name="mediacenter" draw:name="Schermata principale" text:anchor-type="paragraph" draw:z-index="0" svg:width="11.90625cm" svg:height="6.6939583333333cm"><draw:image xlink:href="Pictures/59f830551b99444d2e6ab281d9ac9dcd.png" xlink:type="simple" xlink:show="embed" xlink:actuate="onLoad"/></draw:frame>Schermata principale</text:p></draw:text-box></draw:frame></text:p>
      <text:p text:style-name="Text_20_body">La barra in alto visualizza il titolo dell'applicazione e contiene i tre tasti per il ridimensionamento e la chiusura del programma (fare riferimento al manuale del sistema operativo installato nel computer). </text:p>
      <text:p text:style-name="Text_20_body">Situate immediatamente sotto troviamo la Barra dei menù e la Barra degli strumenti. </text:p>
      <text:p text:style-name="Text_20_body">La parte centrale dell'applicazione partendo da sinistra verso destra si divide nelle seguenti aree: Lista delle prove, Pannello dei motori e Lista delle aperture. </text:p>
      <text:p text:style-name="Text_20_body">La statusbar posta in fondo alla finestra, visualizza l'operatore autenticato ed eventuali messaggi di errore.</text:p>
      <text:h text:style-name="Heading_20_2" text:outline-level="2"><text:bookmark-start text:name="barra_dei_menu"/>Barra dei menù<text:bookmark-end text:name="barra_dei_menu"/></text:h>
      <text:p text:style-name="Text_20_body">
Dalla barra menù è possibile accedere a tutte le funzioni previste nel programma. Le funzioni possono essere selezionate tramite il mouse o da tastiera premendo il tasto <text:span text:style-name="Strong_20_Emphasis">Alt</text:span> e successivamente la lettera sottolineata del comando scelto. Quelle più utilizzate sono accessibili anche tramite un tasto funzione o una combinazione di tasti come visualizzato nel menù accanto alla funzione stessa.</text:p>
      <text:p text:style-name="Text_20_body">Nella seguente tabella sono riassunti tutti i comandi del menù:
</text:p>
      <table:table>
        <table:table-column/>
        <table:table-column/>
        <table:table-column/>
        <table:table-row>
          <table:table-cell office:value-type="string" table:style-name="tableheader">
            <text:p text:style-name="Table_20_Heading"> Comandi Menù </text:p>
          </table:table-cell>
          <table:table-cell office:value-type="string" table:style-name="tableheader">
            <text:p text:style-name="Table_20_Heading"> Descrizione </text:p>
          </table:table-cell>
          <table:table-cell office:value-type="string" table:style-name="tableheader">
            <text:p text:style-name="Table_20_Heading"> Scorciatoia </text:p>
          </table:table-cell>
        </table:table-row>
        <table:table-row>
          <table:table-cell office:value-type="string" table:style-name="tablecell">
            <text:p text:style-name="tablealignleft"> <text:span text:style-name="Strong_20_Emphasis">File</text:span>  </text:p>
          </table:table-cell>
          <table:table-cell office:value-type="string" table:style-name="tablecell"/>
          <table:table-cell office:value-type="string" table:style-name="tablecell"/>
        </table:table-row>
        <table:table-row>
          <table:table-cell office:value-type="string" table:style-name="tablecell">
            <text:p text:style-name="tablealignleft"> –&gt; Login </text:p>
          </table:table-cell>
          <table:table-cell office:value-type="string" table:style-name="tablecell">
            <text:p text:style-name="tablealignleft"> Visualizza una casella per il login dell'operatore </text:p>
          </table:table-cell>
          <table:table-cell office:value-type="string" table:style-name="tablecell">
            <text:p text:style-name="tablealignleft"> CTRL + I </text:p>
          </table:table-cell>
        </table:table-row>
        <table:table-row>
          <table:table-cell office:value-type="string" table:style-name="tablecell">
            <text:p text:style-name="tablealignleft"> –&gt; Logout </text:p>
          </table:table-cell>
          <table:table-cell office:value-type="string" table:style-name="tablecell">
            <text:p text:style-name="tablealignleft"> Esegue il logout dell'operatore </text:p>
          </table:table-cell>
          <table:table-cell office:value-type="string" table:style-name="tablecell">
            <text:p text:style-name="tablealignleft"> CTRL + O </text:p>
          </table:table-cell>
        </table:table-row>
        <table:table-row>
          <table:table-cell office:value-type="string" table:style-name="tablecell">
            <text:p text:style-name="tablealignleft"> –&gt; Eventi </text:p>
          </table:table-cell>
          <table:table-cell office:value-type="string" table:style-name="tablecell">
            <text:p text:style-name="tablealignleft"> Visualizza l'elenco degli eventi registrati </text:p>
          </table:table-cell>
          <table:table-cell office:value-type="string" table:style-name="tablecell">
            <text:p text:style-name="tablealignleft"> CTRL + L </text:p>
          </table:table-cell>
        </table:table-row>
        <table:table-row>
          <table:table-cell office:value-type="string" table:style-name="tablecell">
            <text:p text:style-name="tablealignleft"> –&gt; Esci </text:p>
          </table:table-cell>
          <table:table-cell office:value-type="string" table:style-name="tablecell">
            <text:p text:style-name="tablealignleft"> Chiude l'applicazione </text:p>
          </table:table-cell>
          <table:table-cell office:value-type="string" table:style-name="tablecell">
            <text:p text:style-name="tablealignleft"> CTRL + X </text:p>
          </table:table-cell>
        </table:table-row>
        <table:table-row>
          <table:table-cell office:value-type="string" table:style-name="tablecell">
            <text:p text:style-name="tablealignleft"> <text:span text:style-name="Strong_20_Emphasis">Archivio</text:span> </text:p>
          </table:table-cell>
          <table:table-cell office:value-type="string" table:style-name="tablecell"/>
          <table:table-cell office:value-type="string" table:style-name="tablecell"/>
        </table:table-row>
        <table:table-row>
          <table:table-cell office:value-type="string" table:style-name="tablecell">
            <text:p text:style-name="tablealignleft"> –&gt; Programmi </text:p>
          </table:table-cell>
          <table:table-cell office:value-type="string" table:style-name="tablecell">
            <text:p text:style-name="tablealignleft"> Visualizza il pannello di gestione dei programmi di test </text:p>
          </table:table-cell>
          <table:table-cell office:value-type="string" table:style-name="tablecell">
            <text:p text:style-name="tablealignleft"> F10 </text:p>
          </table:table-cell>
        </table:table-row>
        <table:table-row>
          <table:table-cell office:value-type="string" table:style-name="tablecell">
            <text:p text:style-name="tablealignleft"> –&gt; Operatori </text:p>
          </table:table-cell>
          <table:table-cell office:value-type="string" table:style-name="tablecell">
            <text:p text:style-name="tablealignleft"> Visualizza il pannello di gestione degli operatori </text:p>
          </table:table-cell>
          <table:table-cell office:value-type="string" table:style-name="tablecell"/>
        </table:table-row>
        <table:table-row>
          <table:table-cell office:value-type="string" table:style-name="tablecell">
            <text:p text:style-name="tablealignleft"> –&gt; Motori </text:p>
          </table:table-cell>
          <table:table-cell office:value-type="string" table:style-name="tablecell">
            <text:p text:style-name="tablealignleft"> Visualizza il pannello di gestione dei motori definiti nel sistema </text:p>
          </table:table-cell>
          <table:table-cell office:value-type="string" table:style-name="tablecell"/>
        </table:table-row>
        <table:table-row>
          <table:table-cell office:value-type="string" table:style-name="tablecell">
            <text:p text:style-name="tablealignleft"> –&gt; Archivio prove </text:p>
          </table:table-cell>
          <table:table-cell office:value-type="string" table:style-name="tablecell">
            <text:p text:style-name="tablealignleft"> Visualizza una finestra per la gestione delle prove archiviate </text:p>
          </table:table-cell>
          <table:table-cell office:value-type="string" table:style-name="tablecell">
            <text:p text:style-name="tablealignleft"> F12 </text:p>
          </table:table-cell>
        </table:table-row>
        <table:table-row>
          <table:table-cell office:value-type="string" table:style-name="tablecell">
            <text:p text:style-name="tablealignleft"> <text:span text:style-name="Strong_20_Emphasis">Prova</text:span> </text:p>
          </table:table-cell>
          <table:table-cell office:value-type="string" table:style-name="tablecell"/>
          <table:table-cell office:value-type="string" table:style-name="tablecell"/>
        </table:table-row>
        <table:table-row>
          <table:table-cell office:value-type="string" table:style-name="tablecell">
            <text:p text:style-name="tablealignleft"> –&gt; Nuova </text:p>
          </table:table-cell>
          <table:table-cell office:value-type="string" table:style-name="tablecell">
            <text:p text:style-name="tablealignleft"> Apre il pannello per creare una nuova prova  </text:p>
          </table:table-cell>
          <table:table-cell office:value-type="string" table:style-name="tablecell">
            <text:p text:style-name="tablealignleft"> F2 </text:p>
          </table:table-cell>
        </table:table-row>
        <table:table-row>
          <table:table-cell office:value-type="string" table:style-name="tablecell">
            <text:p text:style-name="tablealignleft"> –&gt; Modifica </text:p>
          </table:table-cell>
          <table:table-cell office:value-type="string" table:style-name="tablecell">
            <text:p text:style-name="tablealignleft"> Visualizza il pannello per la modifica dei dati della prova selezionata </text:p>
          </table:table-cell>
          <table:table-cell office:value-type="string" table:style-name="tablecell">
            <text:p text:style-name="tablealignleft"> F3 </text:p>
          </table:table-cell>
        </table:table-row>
        <table:table-row>
          <table:table-cell office:value-type="string" table:style-name="tablecell">
            <text:p text:style-name="tablealignleft"> –&gt; Copia </text:p>
          </table:table-cell>
          <table:table-cell office:value-type="string" table:style-name="tablecell">
            <text:p text:style-name="tablealignleft"> Avvia una nuova prova copiando i dati della prova selezionata  </text:p>
          </table:table-cell>
          <table:table-cell office:value-type="string" table:style-name="tablecell"/>
        </table:table-row>
        <table:table-row>
          <table:table-cell office:value-type="string" table:style-name="tablecell">
            <text:p text:style-name="tablealignleft"> –&gt; Elimina </text:p>
          </table:table-cell>
          <table:table-cell office:value-type="string" table:style-name="tablecell">
            <text:p text:style-name="tablealignleft"> Elimina la prova selezionata </text:p>
          </table:table-cell>
          <table:table-cell office:value-type="string" table:style-name="tablecell">
            <text:p text:style-name="tablealignleft"> CTRL + F4 </text:p>
          </table:table-cell>
        </table:table-row>
        <table:table-row>
          <table:table-cell office:value-type="string" table:style-name="tablecell">
            <text:p text:style-name="tablealignleft"> –&gt; Avvia </text:p>
          </table:table-cell>
          <table:table-cell office:value-type="string" table:style-name="tablecell">
            <text:p text:style-name="tablealignleft"> Avvia la prova selezionata </text:p>
          </table:table-cell>
          <table:table-cell office:value-type="string" table:style-name="tablecell">
            <text:p text:style-name="tablealignleft"> F5 </text:p>
          </table:table-cell>
        </table:table-row>
        <table:table-row>
          <table:table-cell office:value-type="string" table:style-name="tablecell">
            <text:p text:style-name="tablealignleft"> –&gt; Ritarda avvio </text:p>
          </table:table-cell>
          <table:table-cell office:value-type="string" table:style-name="tablecell">
            <text:p text:style-name="tablealignleft"> Visualizza un pannello per l'avvio ritardato della prova selezionata </text:p>
          </table:table-cell>
          <table:table-cell office:value-type="string" table:style-name="tablecell">
            <text:p text:style-name="tablealignleft"> CTRL + F5 </text:p>
          </table:table-cell>
        </table:table-row>
        <table:table-row>
          <table:table-cell office:value-type="string" table:style-name="tablecell">
            <text:p text:style-name="tablealignleft"> –&gt; Interrompi </text:p>
          </table:table-cell>
          <table:table-cell office:value-type="string" table:style-name="tablecell">
            <text:p text:style-name="tablealignleft"> Interrompe la prova in corso </text:p>
          </table:table-cell>
          <table:table-cell office:value-type="string" table:style-name="tablecell">
            <text:p text:style-name="tablealignleft"> CTRL + F6 </text:p>
          </table:table-cell>
        </table:table-row>
        <table:table-row>
          <table:table-cell office:value-type="string" table:style-name="tablecell">
            <text:p text:style-name="tablealignleft"> –&gt; Chiudi </text:p>
          </table:table-cell>
          <table:table-cell office:value-type="string" table:style-name="tablecell">
            <text:p text:style-name="tablealignleft"> Salva definitivamente la prova nell'archivio </text:p>
          </table:table-cell>
          <table:table-cell office:value-type="string" table:style-name="tablecell"/>
        </table:table-row>
        <table:table-row>
          <table:table-cell office:value-type="string" table:style-name="tablecell">
            <text:p text:style-name="tablealignleft"> –&gt; Stampa </text:p>
          </table:table-cell>
          <table:table-cell office:value-type="string" table:style-name="tablecell">
            <text:p text:style-name="tablealignleft"> Stampa l'elenco delle apertured ella prova selezionata </text:p>
          </table:table-cell>
          <table:table-cell office:value-type="string" table:style-name="tablecell"/>
        </table:table-row>
        <table:table-row>
          <table:table-cell office:value-type="string" table:style-name="tablecell">
            <text:p text:style-name="tablealignleft"> <text:span text:style-name="Strong_20_Emphasis">Strumenti</text:span> </text:p>
          </table:table-cell>
          <table:table-cell office:value-type="string" table:style-name="tablecell"/>
          <table:table-cell office:value-type="string" table:style-name="tablecell"/>
        </table:table-row>
        <table:table-row>
          <table:table-cell office:value-type="string" table:style-name="tablecell">
            <text:p text:style-name="tablealignleft"> –&gt; Controllo motori </text:p>
          </table:table-cell>
          <table:table-cell office:value-type="string" table:style-name="tablecell">
            <text:p text:style-name="tablealignleft"> Apre il pannello per la gestione dei motori  </text:p>
          </table:table-cell>
          <table:table-cell office:value-type="string" table:style-name="tablecell">
            <text:p text:style-name="tablealignleft"> F7 </text:p>
          </table:table-cell>
        </table:table-row>
        <table:table-row>
          <table:table-cell office:value-type="string" table:style-name="tablecell">
            <text:p text:style-name="tablealignleft"> –&gt; Opzioni </text:p>
          </table:table-cell>
          <table:table-cell office:value-type="string" table:style-name="tablecell">
            <text:p text:style-name="tablealignleft"> Apre il pannello con le impostazioni di programma  </text:p>
          </table:table-cell>
          <table:table-cell office:value-type="string" table:style-name="tablecell"/>
        </table:table-row>
      </table:table>
      <text:h text:style-name="Heading_20_2" text:outline-level="2"><text:bookmark-start text:name="barra_degli_strumenti"/>Barra degli strumenti<text:bookmark-end text:name="barra_degli_strumenti"/></text:h>
      <text:p text:style-name="Text_20_body">
Nella barra degli strumenti sono contenuti i tasti per l'accesso rapido ad alcuni dei comandi del menù:
</text:p>
      <table:table>
        <table:table-column/>
        <table:table-column/>
        <table:table-column/>
        <table:table-row>
          <table:table-cell office:value-type="string" table:style-name="tableheader">
            <text:p text:style-name="Table_20_Heading"> Tasto </text:p>
          </table:table-cell>
          <table:table-cell office:value-type="string" table:style-name="tableheader">
            <text:p text:style-name="Table_20_Heading"> Tasto Barra Strumenti </text:p>
          </table:table-cell>
          <table:table-cell office:value-type="string" table:style-name="tableheader">
            <text:p text:style-name="Table_20_Heading"> Comando menù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hiude l'applicazione </text:p>
          </table:table-cell>
          <table:table-cell office:value-type="string" table:style-name="tablecell">
            <text:p text:style-name="tablealignleft"> File–&gt;Esc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4327b2a5c486e7e62c093273209ca29.png" xlink:type="simple" xlink:show="embed" xlink:actuate="onLoad"/></draw:frame> </text:p>
          </table:table-cell>
          <table:table-cell office:value-type="string" table:style-name="tablecell">
            <text:p text:style-name="tablealignleft"> Visualizza il registro eventi </text:p>
          </table:table-cell>
          <table:table-cell office:value-type="string" table:style-name="tablecell">
            <text:p text:style-name="tablealignleft"> File–&gt;Log eventi</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43d716187db577b7fddf0d7d4b2a1cf.png" xlink:type="simple" xlink:show="embed" xlink:actuate="onLoad"/></draw:frame> </text:p>
          </table:table-cell>
          <table:table-cell office:value-type="string" table:style-name="tablecell">
            <text:p text:style-name="tablealignleft"> Login operatore </text:p>
          </table:table-cell>
          <table:table-cell office:value-type="string" table:style-name="tablecell">
            <text:p text:style-name="tablealignleft"> CTRL + I</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d75987099efdeeb23f538663f1c09d8.png" xlink:type="simple" xlink:show="embed" xlink:actuate="onLoad"/></draw:frame> </text:p>
          </table:table-cell>
          <table:table-cell office:value-type="string" table:style-name="tablecell">
            <text:p text:style-name="tablealignleft"> Logout operatore </text:p>
          </table:table-cell>
          <table:table-cell office:value-type="string" table:style-name="tablecell">
            <text:p text:style-name="tablealignleft"> CTRL + 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507be483cd00a99acb845aa9d865436.png" xlink:type="simple" xlink:show="embed" xlink:actuate="onLoad"/></draw:frame> </text:p>
          </table:table-cell>
          <table:table-cell office:value-type="string" table:style-name="tablecell">
            <text:p text:style-name="tablealignleft"> Visualizza l'archivio dei programmi </text:p>
          </table:table-cell>
          <table:table-cell office:value-type="string" table:style-name="tablecell">
            <text:p text:style-name="tablealignleft"> Archivio→Programm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846a5576b89843cbe7af46f5deb04f7.png" xlink:type="simple" xlink:show="embed" xlink:actuate="onLoad"/></draw:frame> </text:p>
          </table:table-cell>
          <table:table-cell office:value-type="string" table:style-name="tablecell">
            <text:p text:style-name="tablealignleft"> Visualizza l'archivio degli operatori </text:p>
          </table:table-cell>
          <table:table-cell office:value-type="string" table:style-name="tablecell">
            <text:p text:style-name="tablealignleft"> Archivio→Operator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Visualizza l'archivio delle prove </text:p>
          </table:table-cell>
          <table:table-cell office:value-type="string" table:style-name="tablecell">
            <text:p text:style-name="tablealignleft"> Archivio–&gt;Prov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1816e8c85eeadd3930380c96985ddad.png" xlink:type="simple" xlink:show="embed" xlink:actuate="onLoad"/></draw:frame> </text:p>
          </table:table-cell>
          <table:table-cell office:value-type="string" table:style-name="tablecell">
            <text:p text:style-name="tablealignleft"> Crea una nuova prova </text:p>
          </table:table-cell>
          <table:table-cell office:value-type="string" table:style-name="tablecell">
            <text:p text:style-name="tablealignleft"> Prova–&gt;Nuov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b606d4a26ce29192fe024f87fbf37e6.png" xlink:type="simple" xlink:show="embed" xlink:actuate="onLoad"/></draw:frame> </text:p>
          </table:table-cell>
          <table:table-cell office:value-type="string" table:style-name="tablecell">
            <text:p text:style-name="tablealignleft"> Modifica i dati della prova selezionata </text:p>
          </table:table-cell>
          <table:table-cell office:value-type="string" table:style-name="tablecell">
            <text:p text:style-name="tablealignleft"> Prova–&gt;Modific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Avvia una nuova prova copiando le impostazioni della prova selezionata </text:p>
          </table:table-cell>
          <table:table-cell office:value-type="string" table:style-name="tablecell">
            <text:p text:style-name="tablealignleft"> Prova–&gt;Copi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e316e86c4cd30c49c208ce222fbb2ce.png" xlink:type="simple" xlink:show="embed" xlink:actuate="onLoad"/></draw:frame> </text:p>
          </table:table-cell>
          <table:table-cell office:value-type="string" table:style-name="tablecell">
            <text:p text:style-name="tablealignleft"> Elimina la prova selezionata </text:p>
          </table:table-cell>
          <table:table-cell office:value-type="string" table:style-name="tablecell">
            <text:p text:style-name="tablealignleft"> Prova–&gt;Elimin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Avvia la prova selezionata </text:p>
          </table:table-cell>
          <table:table-cell office:value-type="string" table:style-name="tablecell">
            <text:p text:style-name="tablealignleft"> Prova–&gt;Avvi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70cd7339d4f3c7fa7f910d95d08f527.png" xlink:type="simple" xlink:show="embed" xlink:actuate="onLoad"/></draw:frame> </text:p>
          </table:table-cell>
          <table:table-cell office:value-type="string" table:style-name="tablecell">
            <text:p text:style-name="tablealignleft"> Avvia la prova selezionata alla data ed ora stabiliti </text:p>
          </table:table-cell>
          <table:table-cell office:value-type="string" table:style-name="tablecell">
            <text:p text:style-name="tablealignleft"> Prova–&gt;Ritarda avvi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Interrompe la prova selezionata </text:p>
          </table:table-cell>
          <table:table-cell office:value-type="string" table:style-name="tablecell">
            <text:p text:style-name="tablealignleft"> Prova–&gt;Interromp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Salva la prova selezionata in archivio </text:p>
          </table:table-cell>
          <table:table-cell office:value-type="string" table:style-name="tablecell">
            <text:p text:style-name="tablealignleft"> Prova–&gt;Salv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2531953e70f3422aa8e56aa9c40dead.png" xlink:type="simple" xlink:show="embed" xlink:actuate="onLoad"/></draw:frame> </text:p>
          </table:table-cell>
          <table:table-cell office:value-type="string" table:style-name="tablecell">
            <text:p text:style-name="tablealignleft"> Stampa l'elenco delle aperture della prova selezionata </text:p>
          </table:table-cell>
          <table:table-cell office:value-type="string" table:style-name="tablecell">
            <text:p text:style-name="tablealignleft"> Prova–&gt;Stamp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e7ac68d0c69d00dd3c4b75a20a178.png" xlink:type="simple" xlink:show="embed" xlink:actuate="onLoad"/></draw:frame> </text:p>
          </table:table-cell>
          <table:table-cell office:value-type="string" table:style-name="tablecell">
            <text:p text:style-name="tablealignleft"> Apre il pannello per la gestione dei motori </text:p>
          </table:table-cell>
          <table:table-cell office:value-type="string" table:style-name="tablecell">
            <text:p text:style-name="tablealignleft"> Strumenti–&gt;Controllo motori </text:p>
          </table:table-cell>
        </table:table-row>
      </table:table>
      <text:h text:style-name="Heading_20_2" text:outline-level="2"><text:bookmark-start text:name="lista_delle_prove"/>Lista delle prove<text:bookmark-end text:name="lista_delle_prove"/></text:h>
      <text:p text:style-name="Text_20_body">
Nella parte sinistra dello schermo per ogni prova attiva o riaperta dall'archivio viene visualizzato un riquadro con le seguenti informazioni:</text:p>
      <text:list text:style-name="List_20_1">
        <text:list-item>
          <text:p text:style-name="Text_20_body"> Icona di stato;</text:p>
        </text:list-item>
        <text:list-item>
          <text:p text:style-name="Text_20_body"> Matricola/Modello del prodotto in prova;</text:p>
        </text:list-item>
        <text:list-item>
          <text:p text:style-name="Text_20_body"> Data ed ora di avvio.</text:p>
        </text:list-item>
      </text:list>
      <text:p text:style-name="Text_20_body">
In base allo stato della prova possono essere visualizzate le seguenti icone:
</text:p>
      <table:table>
        <table:table-column/>
        <table:table-column/>
        <table:table-row>
          <table:table-cell office:value-type="string" table:style-name="tableheader">
            <text:p text:style-name="Table_20_Heading">Icona</text:p>
          </table:table-cell>
          <table:table-cell office:value-type="string" table:style-name="tableheader">
            <text:p text:style-name="Table_20_Heading">Stato</text:p>
          </table:table-cell>
        </table:table-row>
        <table:table-row>
          <table:table-cell office:value-type="string" table:style-name="tablecell">
            <text:p text:style-name="tablealignleft"><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Prova in pausa o interrotta</text:p>
          </table:table-cell>
        </table:table-row>
        <table:table-row>
          <table:table-cell office:value-type="string" table:style-name="tablecell">
            <text:p text:style-name="tablealignleft"><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Prova attiva</text:p>
          </table:table-cell>
        </table:table-row>
        <table:table-row>
          <table:table-cell office:value-type="string" table:style-name="tablecell">
            <text:p text:style-name="tablealignleft"><draw:frame draw:style-name="media" draw:name="" text:anchor-type="as-char" draw:z-index="0" svg:width="0.84666666666667cm" svg:height="0.84666666666667cm"><draw:image xlink:href="Pictures/06d8f375b58ca109679d54749a532514.png" xlink:type="simple" xlink:show="embed" xlink:actuate="onLoad"/></draw:frame> </text:p>
          </table:table-cell>
          <table:table-cell office:value-type="string" table:style-name="tablecell">
            <text:p text:style-name="tablealignleft">Prova conclusa</text:p>
          </table:table-cell>
        </table:table-row>
        <table:table-row>
          <table:table-cell office:value-type="string" table:style-name="tablecell">
            <text:p text:style-name="tablealignleft"><draw:frame draw:style-name="media" draw:name="" text:anchor-type="as-char" draw:z-index="0" svg:width="0.84666666666667cm" svg:height="0.84666666666667cm"><draw:image xlink:href="Pictures/070cd7339d4f3c7fa7f910d95d08f527.png" xlink:type="simple" xlink:show="embed" xlink:actuate="onLoad"/></draw:frame> </text:p>
          </table:table-cell>
          <table:table-cell office:value-type="string" table:style-name="tablecell">
            <text:p text:style-name="tablealignleft">Prova in attesa di avvio ritardato</text:p>
          </table:table-cell>
        </table:table-row>
        <table:table-row>
          <table:table-cell office:value-type="string" table:style-name="tablecell">
            <text:p text:style-name="tablealignleft"><draw:frame draw:style-name="media" draw:name="" text:anchor-type="as-char" draw:z-index="0" svg:width="0.84666666666667cm" svg:height="0.84666666666667cm"><draw:image xlink:href="Pictures/b64032a32966ec4eca02118e04b8d094.png" xlink:type="simple" xlink:show="embed" xlink:actuate="onLoad"/></draw:frame> </text:p>
          </table:table-cell>
          <table:table-cell office:value-type="string" table:style-name="tablecell">
            <text:p text:style-name="tablealignleft">Prova riaperta da archivio</text:p>
          </table:table-cell>
        </table:table-row>
      </table:table>
      <text:h text:style-name="Heading_20_2" text:outline-level="2"><text:bookmark-start text:name="pannello_dei_motori"/>Pannello dei motori<text:bookmark-end text:name="pannello_dei_motori"/></text:h>
      <text:p text:style-name="Text_20_body">
Il pannello posto al centro dello schermo mostra i dettagli dei motori utilizzati nella prova selezionata tra quelle presenti nella Lista dei collaudi</text:p>
      <text:p text:style-name="Text_20_body">Per ogni motore viene visualizzato il seguente riquadro:</text:p>
      <text:p text:style-name="Text_20_body"><draw:frame draw:style-name="mediacenter" draw:name="Pannello motore Legend" text:anchor-type="paragraph" draw:z-index="0" svg:width="10.00125cm"><draw:text-box><text:p text:style-name="legendcenter"><draw:frame draw:style-name="mediacenter" draw:name="Pannello motore" text:anchor-type="paragraph" draw:z-index="0" svg:width="10.00125cm" svg:height="3.1485416666667cm"><draw:image xlink:href="Pictures/590fd7f29e11b70a477be0096fbde9af.png" xlink:type="simple" xlink:show="embed" xlink:actuate="onLoad"/></draw:frame>Pannello motore</text:p></draw:text-box></draw:frame></text:p>
      <text:p text:style-name="Text_20_body">Viste in dettaglio le informazioni visualizzate sono le seguenti:
Nei primi due riquadri posti in alto:</text:p>
      <text:list text:style-name="List_20_1">
        <text:list-item>
          <text:p text:style-name="Text_20_body"> Nome o tipologia del cassetto o dello sportello (se assegnato);</text:p>
        </text:list-item>
        <text:list-item>
          <text:p text:style-name="Text_20_body"> Identificativo del motore;</text:p>
        </text:list-item>
      </text:list>
      <text:p text:style-name="Text_20_body">
Immediatamente sotto:</text:p>
      <text:list text:style-name="List_20_1">
        <text:list-item>
          <text:p text:style-name="Text_20_body"> Led di stato del motore; </text:p>
        </text:list-item>
        <text:list-item>
          <text:p text:style-name="Text_20_body"> Ritardo di inizio programma dall'avvio della prova;</text:p>
        </text:list-item>
        <text:list-item>
          <text:p text:style-name="Text_20_body"> Tempo trascorso dall'inizio del programma;</text:p>
        </text:list-item>
        <text:list-item>
          <text:p text:style-name="Text_20_body"> Durata dell'ultima apertura eseguita.</text:p>
        </text:list-item>
        <text:list-item>
          <text:p text:style-name="Text_20_body"> Orario della prossima apertura o di quella attualmente in esecuzione se su sfondo giallo;</text:p>
        </text:list-item>
      </text:list>
      <text:p text:style-name="Text_20_body">In base allo stato del motore i led possono assumere le seguenti colorazioni:
</text:p>
      <table:table>
        <table:table-column/>
        <table:table-column/>
        <table:table-row>
          <table:table-cell office:value-type="string" table:style-name="tableheader">
            <text:p text:style-name="Table_20_Heading">Led</text:p>
          </table:table-cell>
          <table:table-cell office:value-type="string" table:style-name="tableheader">
            <text:p text:style-name="Table_20_Heading">Stato</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2167fb152a18a3087ed7d8262ff00eb.png" xlink:type="simple" xlink:show="embed" xlink:actuate="onLoad"/></draw:frame> </text:p>
          </table:table-cell>
          <table:table-cell office:value-type="string" table:style-name="tablecell">
            <text:p text:style-name="tablealignleft"> Non disponibile per test non in esecu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bdcc043d0e1fda4fd35ec3375adba29.png" xlink:type="simple" xlink:show="embed" xlink:actuate="onLoad"/></draw:frame> </text:p>
          </table:table-cell>
          <table:table-cell office:value-type="string" table:style-name="tablecell">
            <text:p text:style-name="tablealignleft"> In fun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56b40993fd886c9b8aacf742bb73262.png" xlink:type="simple" xlink:show="embed" xlink:actuate="onLoad"/></draw:frame> </text:p>
          </table:table-cell>
          <table:table-cell office:value-type="string" table:style-name="tablecell">
            <text:p text:style-name="tablealignleft"> In funzione ma con una o più movimentazioni non esegui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3a5d8c8302b58f520192b5c8d77074.png" xlink:type="simple" xlink:show="embed" xlink:actuate="onLoad"/></draw:frame> </text:p>
          </table:table-cell>
          <table:table-cell office:value-type="string" table:style-name="tablecell">
            <text:p text:style-name="tablealignleft"> In errore </text:p>
          </table:table-cell>
        </table:table-row>
      </table:table>
      <text:p text:style-name="Text_20_body">
Nel riquadro sono anche posti i seguenti tasti:</text:p>
      <table:table>
        <table:table-column/>
        <table:table-column/>
        <table:table-row>
          <table:table-cell office:value-type="string" table:style-name="tableheader">
            <text:p text:style-name="Table_20_Heading">Tasto</text:p>
          </table:table-cell>
          <table:table-cell office:value-type="string" table:style-name="tableheader">
            <text:p text:style-name="Table_20_Heading">Funzione</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f57ecc9cda6a1ea7a018b6181106e3d.png" xlink:type="simple" xlink:show="embed" xlink:actuate="onLoad"/></draw:frame> </text:p>
          </table:table-cell>
          <table:table-cell office:value-type="string" table:style-name="tablecell">
            <text:p text:style-name="tablealignleft"> Mostra/Nascondi aperture del motor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3ccf6a49994f8ef3ac20a6385c47ec7.png" xlink:type="simple" xlink:show="embed" xlink:actuate="onLoad"/></draw:frame> </text:p>
          </table:table-cell>
          <table:table-cell office:value-type="string" table:style-name="tablecell">
            <text:p text:style-name="tablealignleft"> Apre il pannello di impostazioni del programma caricato nel motore. Vedere il paragrafo Taratura programma </text:p>
          </table:table-cell>
        </table:table-row>
      </table:table>
      <text:h text:style-name="Heading_20_2" text:outline-level="2"><text:bookmark-start text:name="lista_delle_aperture"/>Lista delle aperture<text:bookmark-end text:name="lista_delle_aperture"/></text:h>
      <text:p text:style-name="Text_20_body">
Contiene l'elenco di tutte le aperture effettuate nella prova selezionata tra quelle presenti nella Lista delle prove.</text:p>
      <text:p text:style-name="Text_20_body">Nelle colonne della lista sono riportate le seguenti informazioni:</text:p>
      <text:list text:style-name="List_20_1">
        <text:list-item>
          <text:p text:style-name="Text_20_body"> Data/Ora dell'apertura;</text:p>
        </text:list-item>
        <text:list-item>
          <text:p text:style-name="Text_20_body"> Identificativo del motore;</text:p>
        </text:list-item>
        <text:list-item>
          <text:p text:style-name="Text_20_body"> Durata totale dell'apertura (tempo di apertura più tempo di attesa e tempo di chiusura);</text:p>
        </text:list-item>
        <text:list-item>
          <text:p text:style-name="Text_20_body"> Identificativo del cassetto o della porta se assegnati.</text:p>
        </text:list-item>
      </text:list>
      <text:p text:style-name="Text_20_body">
Nel caso di una apertura programmata ma non effettuata o effettuata parzialmente, la durata sarà pari a 0 e lo sfondo di colore giallo.</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i dati contenuti nella lista possono anche essere filtrati in base al motore tramitre il tasto Mostra/Nascondi aperture del motore <draw:frame draw:style-name="media" draw:name="" text:anchor-type="as-char" draw:z-index="0" svg:width="0.84666666666667cm" svg:height="0.84666666666667cm"><draw:image xlink:href="Pictures/df57ecc9cda6a1ea7a018b6181106e3d.png" xlink:type="simple" xlink:show="embed" xlink:actuate="onLoad"/></draw:frame> come indicato nel precedente capitolo.</text:p>
          </table:table-cell>
        </table:table-row>
      </table:table>
      <text:h text:style-name="Heading_20_1" text:outline-level="1"><text:bookmark-start text:name="autenticazione"/>Autenticazione<text:bookmark-end text:name="autenticazione"/></text:h>
      <text:p text:style-name="Text_20_body">
L'autenticazione è necessaria per accedere alle funzioni di archivio o di esecuzione e modifica delle prove. Non è necessaria per la consultazione delle prove in corso o di quelle in archivio.</text:p>
      <text:h text:style-name="Heading_20_2" text:outline-level="2"><text:bookmark-start text:name="log_in"/>Log in<text:bookmark-end text:name="log_in"/></text:h>
      <text:p text:style-name="Text_20_body">
Selezionare nel menù <text:span text:style-name="Emphasis"><text:span text:style-name="Strong_20_Emphasis">File » Login</text:span></text:span> o premere i tasti <text:span text:style-name="Strong_20_Emphasis">CTRL + I</text:span> o il pulsante <draw:frame draw:style-name="media" draw:name="" text:anchor-type="as-char" draw:z-index="0" svg:width="0.84666666666667cm" svg:height="0.84666666666667cm"><draw:image xlink:href="Pictures/243d716187db577b7fddf0d7d4b2a1cf.png" xlink:type="simple" xlink:show="embed" xlink:actuate="onLoad"/></draw:frame> nella barra degli strumenti:</text:p>
      <text:p text:style-name="Text_20_body"><draw:frame draw:style-name="mediacenter" draw:name="" text:anchor-type="paragraph" draw:z-index="0" svg:width="5.9002083333333cm" svg:height="4.524375cm"><draw:image xlink:href="Pictures/df539cf630d00531fc8f59469a0b4aae.png" xlink:type="simple" xlink:show="embed" xlink:actuate="onLoad"/></draw:frame></text:p>
      <text:p text:style-name="Text_20_body">inserire il proprio codice operatore e premere <text:span text:style-name="Strong_20_Emphasis">OK</text:span>.</text:p>
      <text:h text:style-name="Heading_20_2" text:outline-level="2"><text:bookmark-start text:name="log_out"/>Log out<text:bookmark-end text:name="log_out"/></text:h>
      <text:p text:style-name="Text_20_body">
Selezionare nel menù <text:span text:style-name="Emphasis"><text:span text:style-name="Strong_20_Emphasis">File » Logout</text:span></text:span> o premere i tasti <text:span text:style-name="Strong_20_Emphasis">CTRL + O</text:span> o il pulsante <draw:frame draw:style-name="media" draw:name="" text:anchor-type="as-char" draw:z-index="0" svg:width="0.84666666666667cm" svg:height="0.84666666666667cm"><draw:image xlink:href="Pictures/5d75987099efdeeb23f538663f1c09d8.png" xlink:type="simple" xlink:show="embed" xlink:actuate="onLoad"/></draw:frame> nella barra degli strumenti.</text:p>
      <text:h text:style-name="Heading_20_1" text:outline-level="1"><text:bookmark-start text:name="gestione_prove"/>Gestione prove<text:bookmark-end text:name="gestione_prove"/></text:h>
      <text:p text:style-name="Text_20_body">
Nel programma con il termine <text:span text:style-name="Strong_20_Emphasis">Prova</text:span> viene identificata la fase di movimentazione dei motori. In questa sezione vedremo nello specifico tutte le funzioni disponibili per la creazione, l'avvio, l'interruzione, l'eliminazione ecc… di una prova.</text:p>
      <text:h text:style-name="Heading_20_2" text:outline-level="2"><text:bookmark-start text:name="nuova_prova"/>Nuova prova<text:bookmark-end text:name="nuova_prova"/></text:h>
      <text:p text:style-name="Text_20_body">
Per iniziare la fase di movimentazione dei motori è necessario creare una nuova prova nella quale vanno definiti i motori da utilizzare con la relativa programmazione delle aperture. Durante la creazione o successivamente si possono inserire anche informazioni relative al prodotto per una più facile ricerca in archivio una volta che la prova viene definitivamente salvata.</text:p>
      <text:p text:style-name="Text_20_body">Selezionare nel menù <text:span text:style-name="Emphasis"><text:span text:style-name="Strong_20_Emphasis">Prova » Nuova</text:span></text:span> o premere il tasto <text:span text:style-name="Strong_20_Emphasis">F2</text:span> o il seguente pulsante nella barra degli strumenti:</text:p>
      <text:p text:style-name="Text_20_body"><draw:frame draw:style-name="mediacenter" draw:name="" text:anchor-type="paragraph" draw:z-index="0" svg:width="0.84666666666667cm" svg:height="0.84666666666667cm"><draw:image xlink:href="Pictures/c1816e8c85eeadd3930380c96985ddad.png" xlink:type="simple" xlink:show="embed" xlink:actuate="onLoad"/></draw:frame></text:p>
      <text:p text:style-name="Text_20_body">Il programma visualizza la seguente interfaccia per l'inserimento dei dati:</text:p>
      <text:p text:style-name="Text_20_body">
<draw:frame draw:style-name="mediacenter" draw:name="Finestra di avvio nuova prova Legend" text:anchor-type="paragraph" draw:z-index="0" svg:width="10.583333333333cm"><draw:text-box><text:p text:style-name="legendcenter"><draw:frame draw:style-name="mediacenter" draw:name="Finestra di avvio nuova prova" text:anchor-type="paragraph" draw:z-index="0" svg:width="10.583333333333cm" svg:height="8.2020833333333cm"><draw:image xlink:href="Pictures/7c4a047c667100893144eef25b69a21a.png" xlink:type="simple" xlink:show="embed" xlink:actuate="onLoad"/></draw:frame>Finestra di avvio nuova prova</text:p></draw:text-box></draw:frame></text:p>
      <text:p text:style-name="Text_20_body">Inserire il la <text:span text:style-name="Strong_20_Emphasis">Matricola</text:span> ed il <text:span text:style-name="Strong_20_Emphasis">Modello</text:span> nelle rispettive caselle. Se necessario aggiungere anche altre informazioni nel campo <text:span text:style-name="Strong_20_Emphasis">Note</text:span>. Successivamente è necessario specificare i motori utilizzati nella prova ripetendo per ognuno di essi le seguenti operazioni:</text:p>
      <text:list text:style-name="Numbering_20_1">
        <text:list-item>
          <text:p text:style-name="Text_20_body"> selezionare uno dei motori tra quelli configurati nel sistema dal menu a tendina;</text:p>
        </text:list-item>
        <text:list-item>
          <text:p text:style-name="Text_20_body"> inserire una breve descrizione che identifichi il cassetto o lo sportello al quale è collegato (non necessario);</text:p>
        </text:list-item>
        <text:list-item>
          <text:p text:style-name="Text_20_body"> selezionare uno dei programmi tra quelli definiti nel sistema, come per i motori, selezionandolo dal menù a tendina. Nel caso che il programma non sia stato ancora creato fare click nel tasto <draw:frame draw:style-name="media" draw:name="" text:anchor-type="as-char" draw:z-index="0" svg:width="0.84666666666667cm" svg:height="0.84666666666667cm"><draw:image xlink:href="Pictures/c507be483cd00a99acb845aa9d865436.png" xlink:type="simple" xlink:show="embed" xlink:actuate="onLoad"/></draw:frame> per aprire il pannello di gestione dei programmi (consultare il relativo paragrafo nel capitolo Archivio).</text:p>
        </text:list-item>
        <text:list-item>
          <text:p text:style-name="Text_20_body"> inserire l'eventuale ritardo di esecuzione del programma dall'avvio della prova espresso in secondi;</text:p>
        </text:list-item>
        <text:list-item>
          <text:p text:style-name="Text_20_body"> selezionare il tasto <draw:frame draw:style-name="media" draw:name="" text:anchor-type="as-char" draw:z-index="0" svg:width="0.84666666666667cm" svg:height="0.84666666666667cm"><draw:image xlink:href="Pictures/5f003a1fb0f380332d08dbd1237380f7.png" xlink:type="simple" xlink:show="embed" xlink:actuate="onLoad"/></draw:frame> per aggiungere il motore con il programma specificati.</text:p>
        </text:list-item>
      </text:list>
      <text:p text:style-name="Text_20_body">
Al termine confermare l'avvio con il tasto <text:span text:style-name="Strong_20_Emphasis">Ok</text:span>.</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Il ritardo di avvio del programma è stato previsto per poter eseguire con tempi sfalsati lo stesso programma su più <text:line-break/>motori contemporaneamente.</text:p>
          </table:table-cell>
        </table:table-row>
      </table:table>
      <text:h text:style-name="Heading_20_2" text:outline-level="2"><text:bookmark-start text:name="modifica"/>Modifica<text:bookmark-end text:name="modifica"/></text:h>
      <text:p text:style-name="Text_20_body">
Anche successivamente alla creazione di una prova è possibile modificare parte dei dati puramente descrittivi precedentemente inseriti che non vanno ad influire sull'esecuzione della prova stessa. Scegliere dal menù <text:span text:style-name="Emphasis"><text:span text:style-name="Strong_20_Emphasis">Prova » Modifica</text:span></text:span> oppure premere il tasto <text:span text:style-name="Strong_20_Emphasis">F3</text:span> o il seguente pulsante dalla barra degli strumenti:</text:p>
      <text:p text:style-name="Text_20_body"><draw:frame draw:style-name="mediacenter" draw:name="" text:anchor-type="paragraph" draw:z-index="0" svg:width="0.84666666666667cm" svg:height="0.84666666666667cm"><draw:image xlink:href="Pictures/3b606d4a26ce29192fe024f87fbf37e6.png" xlink:type="simple" xlink:show="embed" xlink:actuate="onLoad"/></draw:frame></text:p>
      <text:p text:style-name="Text_20_body">Il programma visualizza lo stesso pannello come per l'avvio di una nuova prova dove possono essere modificati: il modello, il serial number o le note inserite, mentre non è possibile aggiungere o rimuovere motori o modificare i programmi in esecuzione.</text:p>
      <text:h text:style-name="Heading_20_2" text:outline-level="2"><text:bookmark-start text:name="elimina"/>Elimina<text:bookmark-end text:name="elimina"/></text:h>
      <text:p text:style-name="Text_20_body">
L'eliminazione di una prova consiste nella cancellazione definitiva di tutti i dati acquisiti. Per effettuare tale operazione è necessario selezionare nel menù il comando <text:span text:style-name="Emphasis"><text:span text:style-name="Strong_20_Emphasis">Prova » Elimina</text:span></text:span> oppure il seguente tasto nella barra degli strumenti:</text:p>
      <text:p text:style-name="Text_20_body"><draw:frame draw:style-name="mediacenter" draw:name="" text:anchor-type="paragraph" draw:z-index="0" svg:width="0.84666666666667cm" svg:height="0.84666666666667cm"><draw:image xlink:href="Pictures/5e316e86c4cd30c49c208ce222fbb2ce.png" xlink:type="simple" xlink:show="embed" xlink:actuate="onLoad"/></draw:frame></text:p>
      <text:p text:style-name="Text_20_body">Quindi premere il tasto <text:span text:style-name="Strong_20_Emphasis">Sì</text:span> nel successivo messaggio di conferma.</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Eliminando la prova vengono cancellate anche tutte le aperture effettuate e non possono essere più recuperate.</text:p>
          </table:table-cell>
        </table:table-row>
      </table:table>
      <text:h text:style-name="Heading_20_2" text:outline-level="2"><text:bookmark-start text:name="avvia"/>Avvia<text:bookmark-end text:name="avvia"/></text:h>
      <text:p text:style-name="Text_20_body">Una volta creata un nuova prova è necessario avviarla per iniziare la fase di movimentazione dei motori in bese alle tempistiche stabilite dai programmi caricati.
Selezionare nel menù <text:span text:style-name="Emphasis"><text:span text:style-name="Strong_20_Emphasis">Prova » Avvia</text:span></text:span> oppure premere il tasto <text:span text:style-name="Strong_20_Emphasis">F5</text:span> o il seguente pulsante nella barra degli strumenti:</text:p>
      <text:p text:style-name="Text_20_body"><draw:frame draw:style-name="mediacenter" draw:name="" text:anchor-type="paragraph" draw:z-index="0" svg:width="0.84666666666667cm" svg:height="0.84666666666667cm"><draw:image xlink:href="Pictures/851c895dd75412f39850d1b652f5829a.png" xlink:type="simple" xlink:show="embed" xlink:actuate="onLoad"/></draw:frame></text:p>
      <text:p text:style-name="Text_20_body">Dopo aver selezionato la funzione di avvio, il programma mostra sempre il pannello di Controllo motori per accertarsi che tutti i motori utilizzati nella prova siano collegati e pronti ad operar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 stessa funzione può essere utilizzata per riprendere una prova precedentemente interrotta.</text:p>
          </table:table-cell>
        </table:table-row>
      </table:table>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Nel pannello di controllo dei motori che viene visualizzato sono selezionati solamente quelli <text:line-break/>appartenenti alla prova</text:p>
          </table:table-cell>
        </table:table-row>
      </table:table>
      <text:h text:style-name="Heading_20_2" text:outline-level="2"><text:bookmark-start text:name="ritarda_avvio"/>Ritarda avvio<text:bookmark-end text:name="ritarda_avvio"/></text:h>
      <text:p text:style-name="Text_20_body">Qesta funzione permette di avviare una prova ad una data ed ora prestabiliti.</text:p>
      <text:p text:style-name="Text_20_body">Selezionare nel menù <text:span text:style-name="Emphasis"><text:span text:style-name="Strong_20_Emphasis">Prova » Ritarda avvio</text:span></text:span> o premere il seguente pulsante nella barra degli strumenti:</text:p>
      <text:p text:style-name="Text_20_body"><draw:frame draw:style-name="mediacenter" draw:name="" text:anchor-type="paragraph" draw:z-index="0" svg:width="0.84666666666667cm" svg:height="0.84666666666667cm"><draw:image xlink:href="Pictures/070cd7339d4f3c7fa7f910d95d08f527.png" xlink:type="simple" xlink:show="embed" xlink:actuate="onLoad"/></draw:frame></text:p>
      <text:p text:style-name="Text_20_body">Selezionare qundi la data e l'ora in cui si vuole avviare la prova:</text:p>
      <text:p text:style-name="Text_20_body"><draw:frame draw:style-name="mediacenter" draw:name="" text:anchor-type="paragraph" draw:z-index="0" svg:width="6.0060416666667cm" svg:height="3.7041666666667cm"><draw:image xlink:href="Pictures/e46926265c5256f95c80cd06afd6b111.png" xlink:type="simple" xlink:show="embed" xlink:actuate="onLoad"/></draw:frame></text:p>
      <text:p text:style-name="Text_20_body">e confermare con il tasto <text:span text:style-name="Strong_20_Emphasis">OK</text:span> altrimenti <text:span text:style-name="Strong_20_Emphasis">Annulla</text:span> per abbandonare la programmazione.
Successivamente come per l'avvio normale il programma mostra il pannello di Gestione motori per accertarsi che tutti i motori utilizzati nella prova siano collegati e pronti ad operare.</text:p>
      <text:p text:style-name="Text_20_body">Il test con avvio ritardato viene visualizzato con la data ed ora di avvio evidenziate in giallo:</text:p>
      <text:p text:style-name="Text_20_body"><draw:frame draw:style-name="mediacenter" draw:name="" text:anchor-type="paragraph" draw:z-index="0" svg:width="8.7577083333333cm" svg:height="2.2225cm"><draw:image xlink:href="Pictures/086e2c7eb9610b8f060fdc2bc62494b3.png" xlink:type="simple" xlink:show="embed" xlink:actuate="onLoad"/></draw:fram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E' possibile avviare in maniera ritardata anche eventuali prove precedentemente interrotte.</text:p>
          </table:table-cell>
        </table:table-row>
      </table:table>
      <text:h text:style-name="Heading_20_2" text:outline-level="2"><text:bookmark-start text:name="interrompi"/>Interrompi<text:bookmark-end text:name="interrompi"/></text:h>
      <text:p text:style-name="Text_20_body">L'interruzione di una prova sospende tutte le aperture programmate. Per sospendere una prova è necessario selezionare nel menù <text:span text:style-name="Emphasis"><text:span text:style-name="Strong_20_Emphasis">Prova » Interrompi</text:span></text:span> oppure premere i tasti <text:span text:style-name="Strong_20_Emphasis">CTRL + F6</text:span> o il seguente pulsante nella barra degli strumenti:</text:p>
      <text:p text:style-name="Text_20_body"><draw:frame draw:style-name="mediacenter" draw:name="" text:anchor-type="paragraph" draw:z-index="0" svg:width="0.84666666666667cm" svg:height="0.84666666666667cm"><draw:image xlink:href="Pictures/796fa7cb8cd0f6ea20aaf481eaffb4a0.png" xlink:type="simple" xlink:show="embed" xlink:actuate="onLoad"/></draw:frame></text:p>
      <text:p text:style-name="Text_20_body">Selezionare quindi <text:span text:style-name="Strong_20_Emphasis">Sì</text:span> nel successivo messaggio di conferma. Le eventuali aperture in corso vengono portate a termine ed i motori riposizionati nelle condizioni iniziali.</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Riavviando una prova interrotta vengono eliminate tutte le registrazioni delle aperture effettuate.</text:p>
          </table:table-cell>
        </table:table-row>
      </table:table>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Al riavvio di una prova il calcolo del tempo ricomincia da capo.</text:p>
          </table:table-cell>
        </table:table-row>
      </table:table>
      <text:h text:style-name="Heading_20_2" text:outline-level="2"><text:bookmark-start text:name="chiudi"/>Chiudi<text:bookmark-end text:name="chiudi"/></text:h>
      <text:p text:style-name="Text_20_body">
Questa funzione salva definitivamente la prova in archivio con tutte le registrazioni delle aperture effettuate. 
Selezionare nel menù la voce <text:span text:style-name="Emphasis"><text:span text:style-name="Strong_20_Emphasis">Prova » Chiudi</text:span></text:span> oppure premere il seguente bottone nella barra degli strumenti:</text:p>
      <text:p text:style-name="Text_20_body"><draw:frame draw:style-name="mediacenter" draw:name="" text:anchor-type="paragraph" draw:z-index="0" svg:width="0.84666666666667cm" svg:height="0.84666666666667cm"><draw:image xlink:href="Pictures/fd087cd4b701d7154ca88f17f3786cd9.png" xlink:type="simple" xlink:show="embed" xlink:actuate="onLoad"/></draw:frame></text:p>
      <text:p text:style-name="Text_20_body">Selezionare <text:span text:style-name="Strong_20_Emphasis">Sì</text:span> nel successivo messaggio di conferm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Non è possibile salvare prove che risultano attive.</text:p>
          </table:table-cell>
        </table:table-row>
      </table:table>
      <text:h text:style-name="Heading_20_2" text:outline-level="2"><text:bookmark-start text:name="stampa"/>Stampa<text:bookmark-end text:name="stampa"/></text:h>
      <text:p text:style-name="Text_20_body">
Questa funzione visualizza l'anteprima di tutte le aperture effettuate così come elencate nella lista. L'elenco può essere stampato oppure esportato in formato Excel o come documento PDF.</text:p>
      <text:p text:style-name="Text_20_body">Selezionare nel menù la voce <text:span text:style-name="Emphasis"><text:span text:style-name="Strong_20_Emphasis">Prova » Stampa</text:span></text:span> oppure premere il seguente bottone nella barra degli strumenti:</text:p>
      <text:p text:style-name="Text_20_body"><draw:frame draw:style-name="mediacenter" draw:name="" text:anchor-type="paragraph" draw:z-index="0" svg:width="0.84666666666667cm" svg:height="0.84666666666667cm"><draw:image xlink:href="Pictures/02531953e70f3422aa8e56aa9c40dead.png" xlink:type="simple" xlink:show="embed" xlink:actuate="onLoad"/></draw:fram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 funzione è disponibile sia per la prova attiva che per le prove riaperte dall'archivio.</text:p>
          </table:table-cell>
        </table:table-row>
      </table:table>
      <text:h text:style-name="Heading_20_2" text:outline-level="2"><text:bookmark-start text:name="taratura_programma"/>Taratura programma<text:bookmark-end text:name="taratura_programma"/></text:h>
      <text:p text:style-name="Text_20_body">
Ogni singolo programma caricato può essere calibrato per aumentare o diminuire i tempi di “attesa aperto” e per modificare la corsa del motore. Come descritto in precedenza premere il tasto <draw:frame draw:style-name="media" draw:name="" text:anchor-type="as-char" draw:z-index="0" svg:width="0.84666666666667cm" svg:height="0.84666666666667cm"><draw:image xlink:href="Pictures/03ccf6a49994f8ef3ac20a6385c47ec7.png" xlink:type="simple" xlink:show="embed" xlink:actuate="onLoad"/></draw:frame> nel pannello del motore per accedere alla seguente interfaccia:</text:p>
      <text:p text:style-name="Text_20_body"><draw:frame draw:style-name="mediacenter" draw:name="" text:anchor-type="paragraph" draw:z-index="0" svg:width="7.9375cm" svg:height="7.0908333333333cm"><draw:image xlink:href="Pictures/cc99e5601d3c224d6d9b2759ab6341be.png" xlink:type="simple" xlink:show="embed" xlink:actuate="onLoad"/></draw:frame></text:p>
      <text:p text:style-name="Text_20_body">Il pannello contiene la lista di tutte le aperture con i rispettivi tempi estrapolate dal programma di test selezionato. Tramite il tasto <text:span text:style-name="Strong_20_Emphasis">Esegui</text:span> l'operatore può provare il movimento e controllare anche il tempo di esecuzione. Se selezionato il tasto <text:span text:style-name="Strong_20_Emphasis">Blocca Aperto</text:span> il motore rimarrà nella posizione di aperto dando modo di controllare il movimento effettivamente eseguito.</text:p>
      <text:p text:style-name="Text_20_body">Per aumentare o diminuire gli spostamenti o i tempi delle aperture servirsi delle caselle di inserimento degli offset. Dopo aver inserito il valore premere il tasto <text:span text:style-name="Strong_20_Emphasis">Imposta</text:span> per applicare la correzzione. </text:p>
      <text:p text:style-name="Text_20_body">Nella parte destra vengono costantemente visualizzati i valori della posizione attuale del motore espressa in millimetri e la corrente assorbita espressa in milliamper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 correzzione viene applicata a tutti i movimenti previsti nel programma.</text:p>
          </table:table-cell>
        </table:table-row>
      </table:table>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Se il tasto di Blocca Aperto non è selezionato il motore rimmarrà in posizione di aperto per il tempo impostato da programma</text:p>
          </table:table-cell>
        </table:table-row>
      </table:table>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Dai test effettuati è stato riscontrato che una corrente approissimativamente “non nulla” costantemente presente nella posizione <text:line-break/>di riposo potrebbe causare un surriscaldamento del motore ed una interruzione nel funzionamento.</text:p>
          </table:table-cell>
        </table:table-row>
      </table:table>
      <text:h text:style-name="Heading_20_1" text:outline-level="1"><text:bookmark-start text:name="archivio"/>Archivio<text:bookmark-end text:name="archivio"/></text:h>
      <text:p text:style-name="Text_20_body">
In questo capitolo vengono descritte le procedure per la gestione dell'archivio dei programmi, operatori, motori e prove salvate.</text:p>
      <text:h text:style-name="Heading_20_2" text:outline-level="2"><text:bookmark-start text:name="programmi"/>Programmi<text:bookmark-end text:name="programmi"/></text:h>
      <text:p text:style-name="Text_20_body">
Essenzialmente i programmi sono strutturati in blocchi all'interno dei quali si inseriscono dei comandi. Questi possono essere eseguiti una sola volta o ciclicamente per il numero dei cicli impostato nel blocco. Una volta caricato il programma prima di andare in esecuzione viene tradotto in una serie di istruzioni che vengono eseguite ai tempi prestabiliti. Per visualizzare una anteprima posizionarsi con il mouse nella lista dei programmi come mostrato nella immagine successiva.</text:p>
      <text:p text:style-name="Text_20_body">Per entrare nella gestione dell'archivio dei programmi selezionare dal menù <text:span text:style-name="Emphasis"><text:span text:style-name="Strong_20_Emphasis">Archivio » Programmi</text:span></text:span> oppure premere <text:span text:style-name="Strong_20_Emphasis">F4</text:span> o il pulsante <draw:frame draw:style-name="media" draw:name="" text:anchor-type="as-char" draw:z-index="0" svg:width="0.84666666666667cm" svg:height="0.84666666666667cm"><draw:image xlink:href="Pictures/c507be483cd00a99acb845aa9d865436.png" xlink:type="simple" xlink:show="embed" xlink:actuate="onLoad"/></draw:frame> nella barra degli strumenti.</text:p>
      <text:p text:style-name="Text_20_body">La finestra di gestione dei programmi è la seguente:</text:p>
      <text:p text:style-name="Text_20_body"><draw:frame draw:style-name="mediacenter" draw:name="Finestra gestione programmi Legend" text:anchor-type="paragraph" draw:z-index="0" svg:width="15.875cm"><draw:text-box><text:p text:style-name="legendcenter"><draw:frame draw:style-name="mediacenter" draw:name="Finestra gestione programmi" text:anchor-type="paragraph" draw:z-index="0" svg:width="15.875cm" svg:height="8.6783333333333cm"><draw:image xlink:href="Pictures/1b8db8a61f82e3638fa85159ad27010f.png" xlink:type="simple" xlink:show="embed" xlink:actuate="onLoad"/></draw:frame>Finestra gestione programmi</text:p></draw:text-box></draw:frame></text:p>
      <text:p text:style-name="Text_20_body">La finestra è suddivisa in tre pannelli: a sinistra la lista dei programmi presenti in archivio, al centro la lista dei blocchi e dei comandi appartenenti a quello selezionato, ed infine a destra l'elenco dei comandi disponibili.</text:p>
      <text:h text:style-name="Heading_20_3" text:outline-level="3"><text:bookmark-start text:name="creare_un_programma"/>Creare un programma<text:bookmark-end text:name="creare_un_programma"/></text:h>
      <text:p text:style-name="Text_20_body">
Per creare un nuovo programma:</text:p>
      <text:list text:style-name="List_20_1">
        <text:list-item>
          <text:p text:style-name="Text_20_body"> Fare clic con il tasto destro nella lista dei programmi e scegliere <text:span text:style-name="Strong_20_Emphasis">Nuovo</text:span> dal menù che appare;</text:p>
        </text:list-item>
        <text:list-item>
          <text:p text:style-name="Text_20_body"> Inserire il nome del programma e premere <text:span text:style-name="Strong_20_Emphasis">Ok</text:span>.</text:p>
        </text:list-item>
      </text:list>
      <text:h text:style-name="Heading_20_3" text:outline-level="3"><text:bookmark-start text:name="rinominare_un_programma"/>Rinominare un programma<text:bookmark-end text:name="rinominare_un_programma"/></text:h>
      <text:p text:style-name="Text_20_body">
Per rinominare un programma avanzato:</text:p>
      <text:list text:style-name="List_20_1">
        <text:list-item>
          <text:p text:style-name="Text_20_body"> Fare clic con il tasto destrosul programma che si desidera rinominare e scegliere <text:span text:style-name="Strong_20_Emphasis">Rinomina</text:span> dal menù che appare.</text:p>
        </text:list-item>
      </text:list>
      <text:h text:style-name="Heading_20_3" text:outline-level="3"><text:bookmark-start text:name="copiare_un_programma"/>Copiare un programma<text:bookmark-end text:name="copiare_un_programma"/></text:h>
      <text:p text:style-name="Text_20_body">
Per creare una copia di un programma esistente:</text:p>
      <text:list text:style-name="List_20_1">
        <text:list-item>
          <text:p text:style-name="Text_20_body"> Fare clic con il tasto destro sul programma che si desidera copiare e scegliere <text:span text:style-name="Strong_20_Emphasis">Copia</text:span> dal menù che appare;</text:p>
        </text:list-item>
        <text:list-item>
          <text:p text:style-name="Text_20_body"> In fondo alla lista apparirà una copia esatta del programma selezionato, con lo stesso nome.</text:p>
        </text:list-item>
      </text:list>
      <text:h text:style-name="Heading_20_3" text:outline-level="3"><text:bookmark-start text:name="eliminare_un_programma"/>Eliminare un programma<text:bookmark-end text:name="eliminare_un_programma"/></text:h>
      <text:p text:style-name="Text_20_body">
Per rimuovere un programma:</text:p>
      <text:list text:style-name="List_20_1">
        <text:list-item>
          <text:p text:style-name="Text_20_body"> Fare clic con il tasto destro sul programma che si desidera eliminare e scegliere <text:span text:style-name="Strong_20_Emphasis">Elimina</text:span> dal menù che appare;</text:p>
        </text:list-item>
        <text:list-item>
          <text:p text:style-name="Text_20_body"> Rispondere <text:span text:style-name="Strong_20_Emphasis">Sì</text:span> al successivo messaggio di conferma.</text:p>
        </text:list-item>
      </text:list>
      <text:h text:style-name="Heading_20_3" text:outline-level="3"><text:bookmark-start text:name="esportare_un_programma"/>Esportare un programma<text:bookmark-end text:name="esportare_un_programma"/></text:h>
      <text:p text:style-name="Text_20_body">La funzione di esportazione permette di salvare il programma in un file XML per poterlo successivamente importare in un altro sistema simile.</text:p>
      <text:p text:style-name="Text_20_body">Per esportare il programma in formato XML:</text:p>
      <text:list text:style-name="List_20_1">
        <text:list-item>
          <text:p text:style-name="Text_20_body"> Fare clic con il tasto destro sul programma che si desidera esportare e scegliere <text:span text:style-name="Strong_20_Emphasis">Esporta XML</text:span> dal menù che appare;</text:p>
        </text:list-item>
        <text:list-item>
          <text:p text:style-name="Text_20_body"> Inserire il nome del file e premere <text:span text:style-name="Strong_20_Emphasis">Ok</text:span>.</text:p>
        </text:list-item>
      </text:list>
      <text:h text:style-name="Heading_20_3" text:outline-level="3"><text:bookmark-start text:name="importare_un_programma"/>Importare un programma<text:bookmark-end text:name="importare_un_programma"/></text:h>
      <text:p text:style-name="Text_20_body">
Possono essere importati programmi precedentemente esortati da altri sistemi simili.</text:p>
      <text:p text:style-name="Text_20_body">Per importare un nuovo programma in formato XML:</text:p>
      <text:list text:style-name="List_20_1">
        <text:list-item>
          <text:p text:style-name="Text_20_body"> Fare clic con il tasto destro nella lista dei programmi e scegliere <text:span text:style-name="Strong_20_Emphasis">Importa XML</text:span> dal menù che appare;</text:p>
        </text:list-item>
        <text:list-item>
          <text:p text:style-name="Text_20_body"> Inserire il nome del file e premere <text:span text:style-name="Strong_20_Emphasis">Ok</text:span>.</text:p>
        </text:list-item>
      </text:list>
      <text:h text:style-name="Heading_20_3" text:outline-level="3"><text:bookmark-start text:name="stampare_un_programma"/>Stampare un programma<text:bookmark-end text:name="stampare_un_programma"/></text:h>
      <text:p text:style-name="Text_20_body">
Per stampare il listato di un programma:</text:p>
      <text:list text:style-name="List_20_1">
        <text:list-item>
          <text:p text:style-name="Text_20_body"> Fare clic con il tasto destro sul programma e scegliere <text:span text:style-name="Strong_20_Emphasis">Stampa</text:span> dal menù che appare;</text:p>
        </text:list-item>
        <text:list-item>
          <text:p text:style-name="Text_20_body"> selezionare la stampante e premere <text:span text:style-name="Strong_20_Emphasis">Ok</text:span>.</text:p>
        </text:list-item>
      </text:list>
      <text:h text:style-name="Heading_20_3" text:outline-level="3"><text:bookmark-start text:name="blocchi"/>Blocchi<text:bookmark-end text:name="blocchi"/></text:h>
      <text:p text:style-name="Text_20_body">Un blocco ingloba una serie di istruzioni che possono essere eseguite una sola volta o per il numero di volte specificato. La durata del blocco viene calcolata in automatico in base alla durata delle singole istruzioni.</text:p>
      <text:p text:style-name="Text_20_body">Per creare un nuovo blocco:</text:p>
      <text:list text:style-name="List_20_1">
        <text:list-item>
          <text:p text:style-name="Text_20_body"> Selezionare il programma;</text:p>
        </text:list-item>
        <text:list-item>
          <text:p text:style-name="Text_20_body"> Fare click con il tasto destro nella listra centrale e scegliere <text:span text:style-name="Strong_20_Emphasis">Nuovo blocco</text:span> dal menù che appare;</text:p>
        </text:list-item>
        <text:list-item>
          <text:p text:style-name="Text_20_body"> Inserire la descrizione del blocco ed il numero di cicli che deve essere eseguito;</text:p>
        </text:list-item>
        <text:list-item>
          <text:p text:style-name="Text_20_body"> Premere il tasto <text:span text:style-name="Strong_20_Emphasis">Ok</text:span>.</text:p>
        </text:list-item>
      </text:list>
      <text:p text:style-name="Text_20_body">
Per modificare un blocco:</text:p>
      <text:list text:style-name="List_20_1">
        <text:list-item>
          <text:p text:style-name="Text_20_body"> Fare click con il tasto destro per selezionare il blocco da modificare e scegliere <text:span text:style-name="Strong_20_Emphasis">Modifica blocco</text:span> dal menù che appare;</text:p>
        </text:list-item>
        <text:list-item>
          <text:p text:style-name="Text_20_body"> Modificare i parametri nella finestra seguente;</text:p>
        </text:list-item>
        <text:list-item>
          <text:p text:style-name="Text_20_body"> Premere il tasto <text:span text:style-name="Strong_20_Emphasis">Ok</text:span> per confermare la modifica.</text:p>
        </text:list-item>
      </text:list>
      <text:p text:style-name="Text_20_body">
Per eliminare un blocco:</text:p>
      <text:list text:style-name="List_20_1">
        <text:list-item>
          <text:p text:style-name="Text_20_body"> Fare click con il tasto destro del mouse per selezionare il blocco da rimuovere e scegliere <text:span text:style-name="Strong_20_Emphasis">Elimina blocco</text:span> dal menù che appare;</text:p>
        </text:list-item>
        <text:list-item>
          <text:p text:style-name="Text_20_body"> Rispondere <text:span text:style-name="Strong_20_Emphasis">Sì</text:span> al successivo messaggio di conferma.</text:p>
        </text:list-item>
      </text:list>
      <text:p text:style-name="Text_20_body">
Per copiare un blocco:</text:p>
      <text:list text:style-name="List_20_1">
        <text:list-item>
          <text:p text:style-name="Text_20_body"> Fare clic con il tasto destro del mouse per selezionare il blocco da copiare e scegliere <text:span text:style-name="Strong_20_Emphasis">Copia blocco</text:span> dal menù che appare.</text:p>
        </text:list-item>
      </text:list>
      <text:p text:style-name="Text_20_body">
E' anche possibile creare un collegamento ad un blocco. Un collegamento crea una copia identica del blocco selezionato ed ogni modifica applicata a ciascuno dei due blocchi verrà applicata anche all'altro. E' possibile creare anche più di un collegamento per ciascun blocco.</text:p>
      <text:list text:style-name="List_20_1">
        <text:list-item>
          <text:p text:style-name="Text_20_body"> Fare clic con il tasto destro del mouse per selezionare il blocco desiderato e scegliere <text:span text:style-name="Strong_20_Emphasis">Crea collegamento di questo blocco</text:span> dal menù che appare.</text:p>
        </text:list-item>
      </text:list>
      <text:h text:style-name="Heading_20_3" text:outline-level="3"><text:bookmark-start text:name="comandi"/>Comandi<text:bookmark-end text:name="comandi"/></text:h>
      <text:p text:style-name="Text_20_body">
Nel pannello a destra sono visibili i comandi disponibili che possono essere aggiunti all'interno dei blocchi per creare il programma. </text:p>
      <text:p text:style-name="Text_20_body">Per aggiungere un comando, trascinarlo con il mouse sopra al blocco in cui lo si desidera inserire. Impostare innanzitutto la modalità di esecuzione del comando:</text:p>
      <text:list text:style-name="List_20_1">
        <text:list-item>
          <text:p text:style-name="Text_20_body"> <text:span text:style-name="Strong_20_Emphasis">Inizio blocco</text:span>: il comando viene eseguito una sola volta all'inizio del blocco;</text:p>
        </text:list-item>
        <text:list-item>
          <text:p text:style-name="Text_20_body"> <text:span text:style-name="Strong_20_Emphasis">Ciclico</text:span> : il comando viene ripetuto per il numero di cicli specificato nel blocco;</text:p>
        </text:list-item>
        <text:list-item>
          <text:p text:style-name="Text_20_body"> <text:span text:style-name="Strong_20_Emphasis">Fine blocco</text:span>: il comando viene eseguito una sola volta alla fine del blocco.</text:p>
        </text:list-item>
      </text:list>
      <text:p text:style-name="Text_20_body">
Inserire i parametri, a seconda del comando, e premere il tasto <text:span text:style-name="Strong_20_Emphasis">Ok</text:span> per confermare l'inserimento.</text:p>
      <text:p text:style-name="Text_20_body">Per modificare un comando, selezionarlo con il tasto destro del mouse e scegliere <text:span text:style-name="Strong_20_Emphasis">Modifica comando</text:span> dal menù che appare. Modificare i parametri e premere <text:span text:style-name="Strong_20_Emphasis">Ok</text:span> per confermare le modifiche.</text:p>
      <text:p text:style-name="Text_20_body">Per eliminare un comando, selezionarlo con il tasto destro del mouse e scegliere <text:span text:style-name="Strong_20_Emphasis">Elimina comando</text:span> dal menù che appare. Rispondere <text:span text:style-name="Strong_20_Emphasis">Sì</text:span> al successivo messaggio di conferma.</text:p>
      <text:h text:style-name="Heading_20_3" text:outline-level="3"><text:bookmark-start text:name="elenco_dei_comandi_disponibili"/>Elenco dei comandi disponibili<text:bookmark-end text:name="elenco_dei_comandi_disponibili"/></text:h>
      <text:p text:style-name="Text_20_body">In questo paragrafo sono riassunti i comandi che possono essere utilizzati nella realizzazione dei programmi.</text:p>
      <text:p text:style-name="Text_20_body"><text:line-break/></text:p>
      <table:table>
        <table:table-column/>
        <table:table-column/>
        <table:table-column/>
        <table:table-row>
          <table:table-cell office:value-type="string" table:style-name="tablecell">
            <text:p text:style-name="tablealignleft"> <text:span text:style-name="Strong_20_Emphasis">Comando</text:span> </text:p>
          </table:table-cell>
          <table:table-cell office:value-type="string" table:style-name="tableheader" table:number-columns-spanned="2">
            <text:p text:style-name="Table_20_Heading"> <text:span text:style-name="Strong_20_Emphasis">Apertura/Chiusura</text:span> </text:p>
          </table:table-cell>
        </table:table-row>
        <table:table-row>
          <table:table-cell office:value-type="string" table:style-name="tablecell">
            <text:p text:style-name="tablealignleft"> <text:span text:style-name="Strong_20_Emphasis">Descrizione</text:span> </text:p>
          </table:table-cell>
          <table:table-cell office:value-type="string" table:style-name="tablecell" table:number-columns-spanned="2">
            <text:p text:style-name="tablealignleft"> Esegue il movmento di apertura quindi aspetta ed esegue il movimento di chiusura. </text:p>
          </table:table-cell>
        </table:table-row>
        <table:table-row>
          <table:table-cell office:value-type="string" table:style-name="tablecell" table:number-rows-spanned="5"/>
          <table:table-cell office:value-type="string" table:style-name="tablecell" table:number-columns-spanned="2">
            <text:p text:style-name="tablealigncenter">  <text:span text:style-name="Strong_20_Emphasis">Parametri</text:span>  </text:p>
          </table:table-cell>
        </table:table-row>
        <table:table-row>
          <table:table-cell office:value-type="string" table:style-name="tablecell">
            <text:p text:style-name="tablealignleft"> <text:span text:style-name="Strong_20_Emphasis">Millimetri</text:span> </text:p>
          </table:table-cell>
          <table:table-cell office:value-type="string" table:style-name="tablecell">
            <text:p text:style-name="tablealignleft"> movimento del motore espresso in millimetri </text:p>
          </table:table-cell>
        </table:table-row>
        <table:table-row>
          <table:table-cell office:value-type="string" table:style-name="tablecell">
            <text:p text:style-name="tablealignleft"> <text:span text:style-name="Strong_20_Emphasis">T.apertura</text:span> </text:p>
          </table:table-cell>
          <table:table-cell office:value-type="string" table:style-name="tablecell">
            <text:p text:style-name="tablealignleft"> tempo di esecuzione dell'apertura espresso in secondi con risoluzione ad decimo </text:p>
          </table:table-cell>
        </table:table-row>
        <table:table-row>
          <table:table-cell office:value-type="string" table:style-name="tablecell">
            <text:p text:style-name="tablealignleft"> <text:span text:style-name="Strong_20_Emphasis">T.aperto</text:span> </text:p>
          </table:table-cell>
          <table:table-cell office:value-type="string" table:style-name="tablecell">
            <text:p text:style-name="tablealignleft"> tempo di stazionamento aperto espresso in secondi con risoluzione ad decimo </text:p>
          </table:table-cell>
        </table:table-row>
        <table:table-row>
          <table:table-cell office:value-type="string" table:style-name="tablecell">
            <text:p text:style-name="tablealignleft"> <text:span text:style-name="Strong_20_Emphasis">T.chiusura</text:span> </text:p>
          </table:table-cell>
          <table:table-cell office:value-type="string" table:style-name="tablecell">
            <text:p text:style-name="tablealignleft"> tempo di esecuzione della chiusura espresso in secondi con risoluzione ad decimo </text:p>
          </table:table-cell>
        </table:table-row>
      </table:table>
      <text:p text:style-name="Text_20_body"><text:line-break/></text:p>
      <table:table>
        <table:table-column/>
        <table:table-column/>
        <table:table-column/>
        <table:table-row>
          <table:table-cell office:value-type="string" table:style-name="tablecell">
            <text:p text:style-name="tablealignleft"> <text:span text:style-name="Strong_20_Emphasis">Comando</text:span> </text:p>
          </table:table-cell>
          <table:table-cell office:value-type="string" table:style-name="tableheader" table:number-columns-spanned="2">
            <text:p text:style-name="Table_20_Heading"> <text:span text:style-name="Strong_20_Emphasis">Attesa</text:span> </text:p>
          </table:table-cell>
        </table:table-row>
        <table:table-row>
          <table:table-cell office:value-type="string" table:style-name="tablecell">
            <text:p text:style-name="tablealignleft"> <text:span text:style-name="Strong_20_Emphasis">Descrizione</text:span> </text:p>
          </table:table-cell>
          <table:table-cell office:value-type="string" table:style-name="tablecell" table:number-columns-spanned="2">
            <text:p text:style-name="tablealignleft"> Attende per il tempo specificato. </text:p>
          </table:table-cell>
        </table:table-row>
        <table:table-row>
          <table:table-cell office:value-type="string" table:style-name="tablecell" table:number-rows-spanned="2"/>
          <table:table-cell office:value-type="string" table:style-name="tablecell" table:number-columns-spanned="2">
            <text:p text:style-name="tablealigncenter">  <text:span text:style-name="Strong_20_Emphasis">Parametri</text:span>  </text:p>
          </table:table-cell>
        </table:table-row>
        <table:table-row>
          <table:table-cell office:value-type="string" table:style-name="tablecell">
            <text:p text:style-name="tablealignleft"> <text:span text:style-name="Strong_20_Emphasis">Secondi</text:span> </text:p>
          </table:table-cell>
          <table:table-cell office:value-type="string" table:style-name="tablecell">
            <text:p text:style-name="tablealignleft"> Tempo di attesa in secondi con risoluzione al decimo </text:p>
          </table:table-cell>
        </table:table-row>
      </table:table>
      <text:h text:style-name="Heading_20_2" text:outline-level="2"><text:bookmark-start text:name="operatori"/>Operatori<text:bookmark-end text:name="operatori"/></text:h>
      <text:p text:style-name="Text_20_body">
L'utilizzo di operatori non ha lo scopo di limitare funzioni di programma ma solamente quello di facilitare la successiva ricerca delle prove in archivio. Infatti nel momento in cui viene creata una nuova prova, il programma associa automaticamente l'operatore che al momento risulta autenticato.</text:p>
      <text:p text:style-name="Text_20_body">Per aprire la finestra di gestione selezionare <text:span text:style-name="Emphasis">Archivio → Operatori</text:span> dalla barra dei menù o il pulsante <draw:frame draw:style-name="mediacenter" draw:name="" text:anchor-type="paragraph" draw:z-index="0" svg:width="0.84666666666667cm" svg:height="0.84666666666667cm"><draw:image xlink:href="Pictures/0846a5576b89843cbe7af46f5deb04f7.png" xlink:type="simple" xlink:show="embed" xlink:actuate="onLoad"/></draw:frame>
 nella barra degli strumenti:</text:p>
      <text:p text:style-name="Text_20_body"><draw:frame draw:style-name="mediacenter" draw:name="" text:anchor-type="paragraph" draw:z-index="0" svg:width="7.9375cm" svg:height="7.5670833333333cm"><draw:image xlink:href="Pictures/cf1a6b4fafddee2b00855ba07edeffd0.png" xlink:type="simple" xlink:show="embed" xlink:actuate="onLoad"/></draw:frame></text:p>
      <text:p text:style-name="Text_20_body">All'apertura vengono automaticamente caricati tutti gli operatori. Per visualizzarne solamente uno o un elenco ristretto servirsi delle caselle di testo per l'inserimento dei criteri di ricerca e premere il tasto <text:span text:style-name="Strong_20_Emphasis">Aggiorna</text:span>.</text:p>
      <text:p text:style-name="Text_20_body">Per ogni operatore è necessario fornire le seguenti informazioni:</text:p>
      <text:list text:style-name="List_20_1">
        <text:list-item>
          <text:p text:style-name="Text_20_body"> <text:span text:style-name="Strong_20_Emphasis">Codice:</text:span> Un codice composto da tre cifre;</text:p>
        </text:list-item>
        <text:list-item>
          <text:p text:style-name="Text_20_body"> <text:span text:style-name="Strong_20_Emphasis">Operatore:</text:span> Eventuale nome dell'operatore;</text:p>
        </text:list-item>
      </text:list>
      <text:p text:style-name="Text_20_body">
Per aggiungere un operatore:</text:p>
      <text:list text:style-name="List_20_1">
        <text:list-item>
          <text:p text:style-name="Text_20_body"> Premere il pulsante <text:span text:style-name="Strong_20_Emphasis">Nuovo</text:span>;</text:p>
        </text:list-item>
        <text:list-item>
          <text:p text:style-name="Text_20_body"> Inserire i dati dell'operatore nella nuova finestra visualizzata;</text:p>
        </text:list-item>
        <text:list-item>
          <text:p text:style-name="Text_20_body"> Premere il pulsante <text:span text:style-name="Strong_20_Emphasis">Ok</text:span>.</text:p>
        </text:list-item>
      </text:list>
      <text:p text:style-name="Text_20_body">
Per modificare un operatore:</text:p>
      <text:list text:style-name="List_20_1">
        <text:list-item>
          <text:p text:style-name="Text_20_body"> Selezionare l'operatore dalla lista;</text:p>
        </text:list-item>
        <text:list-item>
          <text:p text:style-name="Text_20_body"> Premere il pulsante <text:span text:style-name="Strong_20_Emphasis">Modifica</text:span>;</text:p>
        </text:list-item>
        <text:list-item>
          <text:p text:style-name="Text_20_body"> Modificare i dati dell'operatore;</text:p>
        </text:list-item>
        <text:list-item>
          <text:p text:style-name="Text_20_body"> Premere il pulsante <text:span text:style-name="Strong_20_Emphasis">Ok</text:span>.</text:p>
        </text:list-item>
      </text:list>
      <text:p text:style-name="Text_20_body">
Per eliminare un operatore:</text:p>
      <text:list text:style-name="List_20_1">
        <text:list-item>
          <text:p text:style-name="Text_20_body"> Selezionare l'operatore dalla lista;</text:p>
        </text:list-item>
        <text:list-item>
          <text:p text:style-name="Text_20_body"> Premere il pulsante <text:span text:style-name="Strong_20_Emphasis">Elimina</text:span>.</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Un operatore rimosso non può più essere ripristinato. Anche aggiungendone un'altro con lo stesso nome e codice <text:line-break/>per il sistema è comunque un nuovo operatore.</text:p>
          </table:table-cell>
        </table:table-row>
      </table:table>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Al primo avvio si richiede la creazione di un operatore non essendocene alcuno definito.</text:p>
          </table:table-cell>
        </table:table-row>
      </table:table>
      <text:h text:style-name="Heading_20_2" text:outline-level="2"><text:bookmark-start text:name="motori"/>Motori<text:bookmark-end text:name="motori"/></text:h>
      <text:p text:style-name="Text_20_body">Il sistema può essere composto da uno o più motori. In questo paragrafo vengono descritte le procedure per creare o modificare la configurazione dei motori.</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Attenzione la modifica o l'eliminazione dei motori deve essere fatta solamente all'installazione di un nuovo sistema <text:line-break/>o nel caso sia necessario aggiungere una nuova unità.</text:p>
          </table:table-cell>
        </table:table-row>
      </table:table>
      <text:p text:style-name="Text_20_body">Per aprire la finestra di gestione selezionare <text:span text:style-name="Emphasis">Archivio → Motori</text:span> dalla barra dei menù.</text:p>
      <text:p text:style-name="Text_20_body"><draw:frame draw:style-name="mediacenter" draw:name="" text:anchor-type="paragraph" draw:z-index="0" svg:width="7.9375cm" svg:height="7.5670833333333cm"><draw:image xlink:href="Pictures/e8ab60f40a2ab5263d0837b6e413c494.png" xlink:type="simple" xlink:show="embed" xlink:actuate="onLoad"/></draw:frame></text:p>
      <text:p text:style-name="Text_20_body">All'apertura vengono automaticamente caricati tutti i motori definiti. </text:p>
      <text:p text:style-name="Text_20_body">Per ogni motore è necessario fornire le seguenti informazioni:</text:p>
      <text:list text:style-name="List_20_1">
        <text:list-item>
          <text:p text:style-name="Text_20_body"> <text:span text:style-name="Strong_20_Emphasis">Nome:</text:span> Nome identificativo del quadro di controllo del motore ;</text:p>
        </text:list-item>
        <text:list-item>
          <text:p text:style-name="Text_20_body"> <text:span text:style-name="Strong_20_Emphasis">Indirizzo IP:</text:span> Indirizzo IP del driver collegato al motore. Attenzione gli indirizzi devono essere univoci;</text:p>
        </text:list-item>
        <text:list-item>
          <text:p text:style-name="Text_20_body"> <text:span text:style-name="Strong_20_Emphasis">Porta:</text:span> Porta di comunicazione UDP (lasciare vuota).</text:p>
        </text:list-item>
      </text:list>
      <text:p text:style-name="Text_20_body">
Per aggiungere un motore:</text:p>
      <text:list text:style-name="List_20_1">
        <text:list-item>
          <text:p text:style-name="Text_20_body"> Premere il pulsante <text:span text:style-name="Strong_20_Emphasis">Nuovo</text:span>;</text:p>
        </text:list-item>
        <text:list-item>
          <text:p text:style-name="Text_20_body"> Inserire i dati del motore nella nuova finestra visualizzata;</text:p>
        </text:list-item>
        <text:list-item>
          <text:p text:style-name="Text_20_body"> Premere il pulsante <text:span text:style-name="Strong_20_Emphasis">Ok</text:span>.</text:p>
        </text:list-item>
      </text:list>
      <text:p text:style-name="Text_20_body">
Per modificare un operatore:</text:p>
      <text:list text:style-name="List_20_1">
        <text:list-item>
          <text:p text:style-name="Text_20_body"> Selezionare il motore nella lista;</text:p>
        </text:list-item>
        <text:list-item>
          <text:p text:style-name="Text_20_body"> Premere il pulsante <text:span text:style-name="Strong_20_Emphasis">Modifica</text:span>;</text:p>
        </text:list-item>
        <text:list-item>
          <text:p text:style-name="Text_20_body"> Modificare i dati del motore;</text:p>
        </text:list-item>
        <text:list-item>
          <text:p text:style-name="Text_20_body"> Premere il pulsante <text:span text:style-name="Strong_20_Emphasis">Ok</text:span>.</text:p>
        </text:list-item>
      </text:list>
      <text:p text:style-name="Text_20_body">
Per eliminare un motore:</text:p>
      <text:list text:style-name="List_20_1">
        <text:list-item>
          <text:p text:style-name="Text_20_body"> Selezionare il dalla lista;</text:p>
        </text:list-item>
        <text:list-item>
          <text:p text:style-name="Text_20_body"> Premere il pulsante <text:span text:style-name="Strong_20_Emphasis">Elimina</text:span>.</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Un motore rimosso non può più essere ripristinato. Anche aggiungendone un'altro con lo stesso nome o indirizzo IP <text:line-break/>per il sistema è comunque un nuovo dispositivo.</text:p>
          </table:table-cell>
        </table:table-row>
      </table:table>
      <text:h text:style-name="Heading_20_2" text:outline-level="2"><text:bookmark-start text:name="archivio_prove"/>Archivio prove<text:bookmark-end text:name="archivio_prove"/></text:h>
      <text:p text:style-name="Text_20_body">
Questa funzione consente di caricare e visualizzare le prove precedentemente salvate nel database di archivio. Selezionare dal menù <text:span text:style-name="Emphasis"><text:span text:style-name="Strong_20_Emphasis">Archivio » Archivio prove</text:span></text:span>, oppure premere il tasto <text:span text:style-name="Strong_20_Emphasis">F12</text:span> o il seguente pulsante nella barra degli strumenti:</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Il programma visualizzerà il seguente pannello di ricerca:</text:p>
      <text:p text:style-name="Text_20_body">
<draw:frame draw:style-name="mediacenter" draw:name="Finestra &quot;Archivio prove&quot; Legend" text:anchor-type="paragraph" draw:z-index="0" svg:width="15.875cm"><draw:text-box><text:p text:style-name="legendcenter"><draw:frame draw:style-name="mediacenter" draw:name="Finestra &quot;Archivio prove&quot;" text:anchor-type="paragraph" draw:z-index="0" svg:width="15.875cm" svg:height="8.6783333333333cm"><draw:image xlink:href="Pictures/4096983ac91e3216ad857cc4b42653ff.png" xlink:type="simple" xlink:show="embed" xlink:actuate="onLoad"/></draw:frame>Finestra "Archivio prove"</text:p></draw:text-box></draw:frame></text:p>
      <text:p text:style-name="Text_20_body">Possono essere eseguite ricerche utilizzando i seguenti filtri:</text:p>
      <text:list text:style-name="List_20_1">
        <text:list-item>
          <text:p text:style-name="Text_20_body"> <text:span text:style-name="Strong_20_Emphasis">Data da … a …</text:span> : data di esecuzione della prova;</text:p>
        </text:list-item>
        <text:list-item>
          <text:p text:style-name="Text_20_body"> <text:span text:style-name="Strong_20_Emphasis">Modello</text:span> : codice modello del prodotto in prova;</text:p>
        </text:list-item>
        <text:list-item>
          <text:p text:style-name="Text_20_body"> <text:span text:style-name="Strong_20_Emphasis">Matricola</text:span> : matricola del prodotto;</text:p>
        </text:list-item>
        <text:list-item>
          <text:p text:style-name="Text_20_body"> <text:span text:style-name="Strong_20_Emphasis">Operatore</text:span> : selezione dell'operatore che ha effettuato la prova;</text:p>
        </text:list-item>
        <text:list-item>
          <text:p text:style-name="Text_20_body"> <text:span text:style-name="Strong_20_Emphasis">Note</text:span> : testo contenuto nelle note.</text:p>
        </text:list-item>
      </text:list>
      <text:p text:style-name="Text_20_body">
Inserire uno o più filtri di ricerca e premere il tasto <text:span text:style-name="Strong_20_Emphasis">Aggiorna</text:span> per visualizzare le prove che soddisfano i criteri inseriti. Selezionare successivamente quello di interesse e premere il tasto <draw:frame draw:style-name="media" draw:name="" text:anchor-type="as-char" draw:z-index="0" svg:width="0.84666666666667cm" svg:height="0.84666666666667cm"><draw:image xlink:href="Pictures/63af9f393d3adb8b7ea6f1f4b4174768.png" xlink:type="simple" xlink:show="embed" xlink:actuate="onLoad"/></draw:frame>. La prova evidenziata verrà caricata nella lista dei collaudi.</text:p>
      <text:p text:style-name="Text_20_body">Per eliminare definitivamente il collaudo dall'archivio premere il tasto <draw:frame draw:style-name="media" draw:name="" text:anchor-type="as-char" draw:z-index="0" svg:width="0.84666666666667cm" svg:height="0.84666666666667cm"><draw:image xlink:href="Pictures/4dd821bd90406a4714b48efd4d245936.png" xlink:type="simple" xlink:show="embed" xlink:actuate="onLoad"/></draw:frame> e rispondere <text:span text:style-name="Strong_20_Emphasis">Si</text:span> al successivo messaggio di conferma. </text:p>
      <text:p text:style-name="Text_20_body">Per uscire dal pannello senza caricare alcuna prova premere il tasto <text:span text:style-name="Strong_20_Emphasis">Chiudi</text:span>.</text:p>
      <text:h text:style-name="Heading_20_1" text:outline-level="1"><text:bookmark-start text:name="controllo_motori"/>Controllo motori<text:bookmark-end text:name="controllo_motori"/></text:h>
      <text:p text:style-name="Text_20_body">
Per entrare nel pannello di gestione selezionare dal menù <text:span text:style-name="Emphasis"><text:span text:style-name="Strong_20_Emphasis">Strumenti » Controllo motori</text:span></text:span> oppure premere <text:span text:style-name="Strong_20_Emphasis">F7</text:span> o il pulsante <draw:frame draw:style-name="media" draw:name="" text:anchor-type="as-char" draw:z-index="0" svg:width="0.84666666666667cm" svg:height="0.84666666666667cm"><draw:image xlink:href="Pictures/048e7ac68d0c69d00dd3c4b75a20a178.png" xlink:type="simple" xlink:show="embed" xlink:actuate="onLoad"/></draw:frame> nella barra degli strumenti:</text:p>
      <text:p text:style-name="Text_20_body"><draw:frame draw:style-name="mediacenter" draw:name="Pannello di controllo dei motori Legend" text:anchor-type="paragraph" draw:z-index="0" svg:width="15.875cm"><draw:text-box><text:p text:style-name="legendcenter"><draw:frame draw:style-name="mediacenter" draw:name="Pannello di controllo dei motori" text:anchor-type="paragraph" draw:z-index="0" svg:width="15.875cm" svg:height="10.212916666667cm"><draw:image xlink:href="Pictures/7e8c770f8e40f6399b109db425fc5222.png" xlink:type="simple" xlink:show="embed" xlink:actuate="onLoad"/></draw:frame>Pannello di controllo dei motori</text:p></draw:text-box></draw:frame></text:p>
      <text:p text:style-name="Text_20_body">per ogni elemento oltre che lo stato rappresentato con un led sono riportate anche la posizione attuale e l'eventuale messaggio di errore.</text:p>
      <text:p text:style-name="Text_20_body">In base allo stato del motore i led possono assumere le seguenti colorazioni:
</text:p>
      <table:table>
        <table:table-column/>
        <table:table-column/>
        <table:table-row>
          <table:table-cell office:value-type="string" table:style-name="tableheader">
            <text:p text:style-name="Table_20_Heading">Led</text:p>
          </table:table-cell>
          <table:table-cell office:value-type="string" table:style-name="tableheader">
            <text:p text:style-name="Table_20_Heading">Stato</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2167fb152a18a3087ed7d8262ff00eb.png" xlink:type="simple" xlink:show="embed" xlink:actuate="onLoad"/></draw:frame> </text:p>
          </table:table-cell>
          <table:table-cell office:value-type="string" table:style-name="tablecell">
            <text:p text:style-name="tablealignleft"> Il motore non è collegato al sistem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0bd8e85c256a908f055239b68b4451a.png" xlink:type="simple" xlink:show="embed" xlink:actuate="onLoad"/></draw:frame> </text:p>
          </table:table-cell>
          <table:table-cell office:value-type="string" table:style-name="tablecell">
            <text:p text:style-name="tablealignleft"> Necessita di inizializz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56b40993fd886c9b8aacf742bb73262.png" xlink:type="simple" xlink:show="embed" xlink:actuate="onLoad"/></draw:frame> </text:p>
          </table:table-cell>
          <table:table-cell office:value-type="string" table:style-name="tablecell">
            <text:p text:style-name="tablealignleft"> In funzione ma con possibili limitazioni (Warning)</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bdcc043d0e1fda4fd35ec3375adba29.png" xlink:type="simple" xlink:show="embed" xlink:actuate="onLoad"/></draw:frame> </text:p>
          </table:table-cell>
          <table:table-cell office:value-type="string" table:style-name="tablecell">
            <text:p text:style-name="tablealignleft"> In fun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3a5d8c8302b58f520192b5c8d77074.png" xlink:type="simple" xlink:show="embed" xlink:actuate="onLoad"/></draw:frame> </text:p>
          </table:table-cell>
          <table:table-cell office:value-type="string" table:style-name="tablecell">
            <text:p text:style-name="tablealignleft"> In errore </text:p>
          </table:table-cell>
        </table:table-row>
      </table:table>
      <text:h text:style-name="Heading_20_3" text:outline-level="3"><text:bookmark-start text:name="inizializzazione_dei_motori"/>Inizializzazione dei motori<text:bookmark-end text:name="inizializzazione_dei_motori"/></text:h>
      <text:p text:style-name="Text_20_body">
Ad ogni riavvio di programma prima è necessario procedere con l'inizializzazione dei motori per eliminare eventuali errori e per abilitarli alla movimentazione. </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All'accensione i motori si troveranno in una posizione non conosciuta per cui <text:line-break/>sarà necessario procedere alla loro inizializzazione con l'opzione <text:span text:style-name="Strong_20_Emphasis">Ricerca posizione zero</text:span> abilitata.</text:p>
          </table:table-cell>
        </table:table-row>
      </table:table>
      <text:p text:style-name="Text_20_body">Premendo il tasto <text:span text:style-name="Strong_20_Emphasis">Inizializza</text:span> il sistema abilita uno ad uno tutti quelli contrassegnati con il segno di spunta e se selezionata l'opzione <text:span text:style-name="Strong_20_Emphasis">Ricerca posizione di zero</text:span>, i motori vengono movimentati fino alla ricerca di una posizione di battuta presa come posizione di <text:span text:style-name="Emphasis">Home</text:span> o <text:span text:style-name="Emphasis">Zero</text:span>.</text:p>
      <text:p text:style-name="Text_20_body">Quelli non collegati vengono automaticamente esclusi dalla procedura. Servirsi dei tasti <text:span text:style-name="Strong_20_Emphasis">Seleziona tutti</text:span> e <text:span text:style-name="Strong_20_Emphasis">Rimuovi selezione</text:span> per selezionare/deselezionare velocemente tutti gli elementi. </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Se necessario inizializzare dei motori con altre prove attive, è bene rimuovere il segno di spunta dei dispositivi già in uso.</text:p>
          </table:table-cell>
        </table:table-row>
      </table:table>
      <text:p text:style-name="Text_20_body">Di seguito vengono descritti gli altri tasti presenti nel pannello:</text:p>
      <text:p text:style-name="Text_20_body"><text:span text:style-name="Strong_20_Emphasis">Tensione OFF</text:span> : rimuove la tensione ai motori affinchè possano essere spostati manualmente;</text:p>
      <text:p text:style-name="Text_20_body"><text:span text:style-name="Strong_20_Emphasis">Reset Corrente</text:span>: i motori con una corrente “non nulla” nella posizione di standby vengono evidenziati con un colore diverso. Con questo tasto il sistema li movimenta automaticamente per trovare la posizione <text:span text:style-name="Emphasis">ottimale</text:span> per annullare l'assorbimento di corrente.</text:p>
      <text:p text:style-name="Text_20_body"><text:span text:style-name="Strong_20_Emphasis">-/+</text:span>: con questi tasti è possibile spostare il motore avanti o indietro senza togliere tensione. Lo spostamento in millimetri può essere impostato nella casella numerica posta tra i due tasti. 
</text:p>
      <text:h text:style-name="Heading_20_1" text:outline-level="1"><text:bookmark-start text:name="opzioni"/>Opzioni<text:bookmark-end text:name="opzioni"/></text:h>
      <text:p text:style-name="Text_20_body">
Per entrare nel pannello delle opzioni di programma selezionare dal menù <text:span text:style-name="Emphasis"><text:span text:style-name="Strong_20_Emphasis">Strumenti » Opzioni</text:span></text:span> :</text:p>
      <text:p text:style-name="Text_20_body"><draw:frame draw:style-name="mediacenter" draw:name="Opzioni di programma Legend" text:anchor-type="paragraph" draw:z-index="0" svg:width="9.9483333333333cm"><draw:text-box><text:p text:style-name="legendcenter"><draw:frame draw:style-name="mediacenter" draw:name="Opzioni di programma" text:anchor-type="paragraph" draw:z-index="0" svg:width="9.9483333333333cm" svg:height="5.4239583333333cm"><draw:image xlink:href="Pictures/70fd118320a4ea6015d10d029c133de4.png" xlink:type="simple" xlink:show="embed" xlink:actuate="onLoad"/></draw:frame>Opzioni di programma</text:p></draw:text-box></draw:frame></text:p>
      <text:h text:style-name="Heading_20_2" text:outline-level="2"><text:bookmark-start text:name="opzioni_prova"/>Opzioni prova<text:bookmark-end text:name="opzioni_prova"/></text:h>
      <text:p text:style-name="Text_20_body">
<text:span text:style-name="Strong_20_Emphasis">Numero massimo aperture non completate</text:span>
Numero massimo di aperture non effettuate raggiunte le quali la prova attiva viene interrotta. Il valore si applica ad ogni songolo motore impiegato nella prova.</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Impostare 0 se alla prima apertura non effettuata la prova deve interrotta.</text:p>
          </table:table-cell>
        </table:table-row>
      </table:table>
      <text:p text:style-name="Text_20_body"> <text:span text:style-name="Strong_20_Emphasis">Togli tensione ai motori in standby</text:span>
Se selezionata l'opzione al termine della singola movimentazione apertura/chiusura, il sistema toglie l'alimentazione al motore lasciandolo libero di muoversi. Il motore viene nuovamente alimentato all'inizio di ogni movimentazione prorammata per tutta la durata della movimentazione.  </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Se disalimentato il motore potrebbe perdere la posizione assoluta e prendere la nuova posizione come posizione iniziale della successiva apertura.</text:p>
          </table:table-cell>
        </table:table-row>
      </table:table>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L'opzione evita il surriscaldamento del motore nella posizione di standby nel caso che la corrente non sia nulla se il dispositivo fosse alimentato.</text:p>
          </table:table-cell>
        </table:table-row>
      </table:table>
      <text:h text:style-name="Heading_20_1" text:outline-level="1"><text:bookmark-start text:name="eventi"/>Eventi<text:bookmark-end text:name="eventi"/></text:h>
      <text:p text:style-name="Text_20_body">
Nella finestra di visualizzazione degli eventi è possibile osservare tutti gli errori che si sono verificati durante l’esecuzione dell’applicazione.</text:p>
      <text:p text:style-name="Text_20_body">Per aprire la finestra, occorre procedere in uno dei due seguenti modi:</text:p>
      <text:list text:style-name="List_20_1">
        <text:list-item>
          <text:p text:style-name="Text_20_body"> scegliere <text:span text:style-name="Emphasis">File → Eventi</text:span> dalla barra dei menù della schermata principale;</text:p>
        </text:list-item>
        <text:list-item>
          <text:p text:style-name="Text_20_body"> premere il seguente pulsante dalla barra degli strumenti della schermata principale; <text:line-break/><draw:frame draw:style-name="mediacenter" draw:name="" text:anchor-type="paragraph" draw:z-index="0" svg:width="0.84666666666667cm" svg:height="0.84666666666667cm"><draw:image xlink:href="Pictures/14327b2a5c486e7e62c093273209ca29.png" xlink:type="simple" xlink:show="embed" xlink:actuate="onLoad"/></draw:frame></text:p>
        </text:list-item>
      </text:list>
      <text:p text:style-name="Text_20_body">
Per ogni evento vengono visualizzati il tipo: errore, avviso o informazione, la data e l’ora in cui si è verificato e il messaggio.
Facendo doppio click su un evento nella lista viene aperta una finestra che mostra ulteriori dettagli su di esso.</text:p>
      <text:p text:style-name="Text_20_body"><draw:frame draw:style-name="mediacenter" draw:name="" text:anchor-type="paragraph" draw:z-index="0" svg:width="10.583333333333cm" svg:height="6.4558333333333cm"><draw:image xlink:href="Pictures/2e0c5a6f9458d00b730a402296effa85.png" xlink:type="simple" xlink:show="embed" xlink:actuate="onLoad"/></draw:frame></text:p>
      <text:p text:style-name="Text_20_body">Per svuotare la lista degli eventi selezionare <text:span text:style-name="Strong_20_Emphasis">Svuota</text:span> dalla barra dei menù della finestr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