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jpeg" manifest:full-path="Pictures/96455966b33dbc8c117b3f3ef3e3688a.jpg"/>
  <manifest:file-entry manifest:media-type="image/png" manifest:full-path="Pictures/402e863bd2f124b695f12b8371210130.png"/>
  <manifest:file-entry manifest:media-type="image/png" manifest:full-path="Pictures/92aaa3b66e0153168658771e79a30785.png"/>
  <manifest:file-entry manifest:media-type="image/png" manifest:full-path="Pictures/ab6e12638c8b29f06c43859433e23075.png"/>
  <manifest:file-entry manifest:media-type="image/png" manifest:full-path="Pictures/718bf6167e0240af347f1f32d164d6c2.png"/>
  <manifest:file-entry manifest:media-type="image/png" manifest:full-path="Pictures/682f52a4a6a90b9ad29ef22a046dda3b.png"/>
  <manifest:file-entry manifest:media-type="image/png" manifest:full-path="Pictures/fda4dd6c3c97dd8bfff6f3cb8ec290de.png"/>
  <manifest:file-entry manifest:media-type="image/png" manifest:full-path="Pictures/17a1a00657ad07164ae48a3726121f44.png"/>
  <manifest:file-entry manifest:media-type="image/png" manifest:full-path="Pictures/4d891a7a49b94d6ab4b903b9d23aab95.png"/>
  <manifest:file-entry manifest:media-type="image/png" manifest:full-path="Pictures/614e73832c74d8b08363fceac3fdacee.png"/>
  <manifest:file-entry manifest:media-type="image/png" manifest:full-path="Pictures/dbdab38139e215f6f1d0f0f5c694661f.png"/>
  <manifest:file-entry manifest:media-type="image/png" manifest:full-path="Pictures/2f01e8e4ff1b839102e40b4c166aaa1a.png"/>
  <manifest:file-entry manifest:media-type="image/png" manifest:full-path="Pictures/ce21daa162740f73320596daeaa9170b.png"/>
  <manifest:file-entry manifest:media-type="image/png" manifest:full-path="Pictures/ab8c36a7ada5f7ec31b6b473b16d3247.png"/>
  <manifest:file-entry manifest:media-type="image/png" manifest:full-path="Pictures/295bd4217bd8feaba306fb5173248a0b.png"/>
  <manifest:file-entry manifest:media-type="image/png" manifest:full-path="Pictures/bb8dda87612a7e1e635b3af45945fe10.png"/>
  <manifest:file-entry manifest:media-type="image/png" manifest:full-path="Pictures/b86e7bf86920fa892abd9926c1c5d012.png"/>
  <manifest:file-entry manifest:media-type="image/png" manifest:full-path="Pictures/fc723740ef2e738453812930a128c099.png"/>
  <manifest:file-entry manifest:media-type="image/png" manifest:full-path="Pictures/08c3ea8aa555303de197c6be73f30d8c.png"/>
  <manifest:file-entry manifest:media-type="image/png" manifest:full-path="Pictures/ca9b3c46ae53994175673e3cf5a1c2ba.png"/>
  <manifest:file-entry manifest:media-type="image/png" manifest:full-path="Pictures/c4110811833d1dc3a969bb633d7533f3.png"/>
  <manifest:file-entry manifest:media-type="image/png" manifest:full-path="Pictures/322c6725fbc2281718bd74865abd96a2.png"/>
  <manifest:file-entry manifest:media-type="image/png" manifest:full-path="Pictures/1688ed0627786613b02399b5da6ac013.png"/>
  <manifest:file-entry manifest:media-type="image/png" manifest:full-path="Pictures/6f9d42b36f0ff3c77f0f2eda8fd84cf1.png"/>
  <manifest:file-entry manifest:media-type="image/png" manifest:full-path="Pictures/38bc97ca486a861e4990435fe9261ab8.png"/>
  <manifest:file-entry manifest:media-type="image/png" manifest:full-path="Pictures/5017af32239c630a7d3c299f524fb8c0.png"/>
  <manifest:file-entry manifest:media-type="image/png" manifest:full-path="Pictures/99c065db2cf76fdedce5867ac195f61f.png"/>
  <manifest:file-entry manifest:media-type="image/png" manifest:full-path="Pictures/f9f06ab062806644784a7c7291cf9fa7.png"/>
  <manifest:file-entry manifest:media-type="image/png" manifest:full-path="Pictures/df18170115b63dbbbb19047114d07500.png"/>
  <manifest:file-entry manifest:media-type="image/png" manifest:full-path="Pictures/ac8f71ed98649b4ea73f23f684571e4b.png"/>
  <manifest:file-entry manifest:media-type="image/png" manifest:full-path="Pictures/a8bd1b698cd7090b6855f8e0e6150029.png"/>
  <manifest:file-entry manifest:media-type="image/jpeg" manifest:full-path="Pictures/bfad1208bee7ef999047017dbd7a7a25.jpg"/>
  <manifest:file-entry manifest:media-type="image/jpeg" manifest:full-path="Pictures/9d528800fdbff1aed99e70e00ad8fe33.jpg"/>
  <manifest:file-entry manifest:media-type="image/png" manifest:full-path="Pictures/e72557735d46bdd13e4ca31518cd1589.png"/>
  <manifest:file-entry manifest:media-type="image/jpeg" manifest:full-path="Pictures/2fd8cf1debd905698050700aa6f06f87.jpg"/>
  <manifest:file-entry manifest:media-type="image/jpeg" manifest:full-path="Pictures/3fbcd088dd65543fbba7db1f05e1b236.jpg"/>
  <manifest:file-entry manifest:media-type="image/png" manifest:full-path="Pictures/224088fad17b806b24467158e892b2b0.png"/>
  <manifest:file-entry manifest:media-type="image/png" manifest:full-path="Pictures/5984dfdea754383907b364225956bf50.png"/>
  <manifest:file-entry manifest:media-type="image/png" manifest:full-path="Pictures/405bde5c657a90a5398056a7b5b1630b.png"/>
  <manifest:file-entry manifest:media-type="image/png" manifest:full-path="Pictures/2a1b5072df09a83bfb7d9e6eec517620.png"/>
  <manifest:file-entry manifest:media-type="image/png" manifest:full-path="Pictures/cbde7aa8526889526948d19db94e0481.png"/>
  <manifest:file-entry manifest:media-type="image/png" manifest:full-path="Pictures/0cd28b65b4d63e9e3c441a0fdb79f001.png"/>
  <manifest:file-entry manifest:media-type="image/jpeg" manifest:full-path="Pictures/5cf9d84359cb119cb79e44139a0acf0a.jpg"/>
  <manifest:file-entry manifest:media-type="image/png" manifest:full-path="Pictures/2cf1ae9e10d0db568292df073d348b1c.png"/>
  <manifest:file-entry manifest:media-type="image/jpeg" manifest:full-path="Pictures/5fc4dbd906d472cfedeac3f1fa3b3481.jpg"/>
  <manifest:file-entry manifest:media-type="image/png" manifest:full-path="Pictures/b199ce48b5ff0ebf2cce02df5763244d.png"/>
  <manifest:file-entry manifest:media-type="image/jpeg" manifest:full-path="Pictures/43e84be5994c783013853d2b32d72e86.jpg"/>
  <manifest:file-entry manifest:media-type="image/png" manifest:full-path="Pictures/3cae0cacfb05516e8b7d59c5b2be7c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bancotestnet"/>BancoTestNet<text:bookmark-end text:name="bancotestnet"/></text:h>
      <text:h text:style-name="Heading_20_2" text:outline-level="2"><text:bookmark-start text:name="prefazione"/>Prefazione<text:bookmark-end text:name="prefazione"/></text:h>
      <text:p text:style-name="Text_20_body">
Questo manuale è stato realizzato per guidare l'operatore nell'utilizzo del programma BancoTest_Net. I tasti funzione o le combinazioni di tasti accettate nel programma sono riportate tra parentesi quadre nei titoli dei paragrafi: <text:span text:style-name="Strong_20_Emphasis">[tasto]</text:span>, <text:span text:style-name="Strong_20_Emphasis">[tasto+tasto]</text:span>.</text:p>
      <text:h text:style-name="Heading_20_2" text:outline-level="2"><text:bookmark-start text:name="introduzione"/>Introduzione<text:bookmark-end text:name="introduzione"/></text:h>
      <text:p text:style-name="Text_20_body">
BancoTestNet è un'applicazione di acquisizione dati.</text:p>
      <text:h text:style-name="Heading_20_2" text:outline-level="2"><text:bookmark-start text:name="interfaccia"/>Interfaccia<text:bookmark-end text:name="interfaccia"/></text:h>
      <text:p text:style-name="Text_20_body">La schermata principale del programma è la seguente:</text:p>
      <text:p text:style-name="Text_20_body"><draw:frame draw:style-name="mediacenter" draw:name="" text:anchor-type="paragraph" draw:z-index="0" svg:width="15.875cm" svg:height="12.3825cm"><draw:image xlink:href="Pictures/96455966b33dbc8c117b3f3ef3e3688a.jpg" xlink:type="simple" xlink:show="embed" xlink:actuate="onLoad"/></draw:frame></text:p>
      <text:p text:style-name="Text_20_body">I paragrafi seguenti descrivono in dettaglio le varie aree in cui la schermata stessa può essere suddivisa.</text:p>
      <text:h text:style-name="Heading_20_3" text:outline-level="3"><text:bookmark-start text:name="menu_e_barra_degli_strumenti"/>Menu e barra degli strumenti<text:bookmark-end text:name="menu_e_barra_degli_strumenti"/></text:h>
      <text:p text:style-name="Text_20_body">
Tutte le funzioni previste dal programma di collaudo sono accessibili dal menù e sono selezionabili tramite il mouse oppure da tastiera tenendo premuto il tasto Alt e successivamente la lettera sottolineata del comando scelto.</text:p>
      <text:p text:style-name="Text_20_body">Di volta in volta nel manuale verrà indicato quale menù utilizzare per ciascuna specifica funzione, attraverso il seguente schema:</text:p>
      <text:p text:style-name="Text_20_body"><text:span text:style-name="Strong_20_Emphasis">Voce menù ⇒ Voce sottomenù ⇒ …</text:span></text:p>
      <text:p text:style-name="Text_20_body">La tabella seguente riporta tutti i tasti presenti nella barra degli strumenti con la relativa funzione:
</text:p>
      <table:table>
        <table:table-column/>
        <table:table-column/>
        <table:table-row>
          <table:table-cell office:value-type="string" table:style-name="tableheader">
            <text:p text:style-name="Table_20_Heading"> Tasto </text:p>
          </table:table-cell>
          <table:table-cell office:value-type="string" table:style-name="tableheader">
            <text:p text:style-name="Table_20_Heading"> Fun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402e863bd2f124b695f12b8371210130.png" xlink:type="simple" xlink:show="embed" xlink:actuate="onLoad"/></draw:frame> </text:p>
          </table:table-cell>
          <table:table-cell office:value-type="string" table:style-name="tablecell">
            <text:p text:style-name="tablealignleft"> Chiude l'applica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92aaa3b66e0153168658771e79a30785.png" xlink:type="simple" xlink:show="embed" xlink:actuate="onLoad"/></draw:frame> </text:p>
          </table:table-cell>
          <table:table-cell office:value-type="string" table:style-name="tablecell">
            <text:p text:style-name="tablealignleft"> Crea un nuovo collaud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ab6e12638c8b29f06c43859433e23075.png" xlink:type="simple" xlink:show="embed" xlink:actuate="onLoad"/></draw:frame> </text:p>
          </table:table-cell>
          <table:table-cell office:value-type="string" table:style-name="tablecell">
            <text:p text:style-name="tablealignleft"> Avvia la fase di acquisi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718bf6167e0240af347f1f32d164d6c2.png" xlink:type="simple" xlink:show="embed" xlink:actuate="onLoad"/></draw:frame> </text:p>
          </table:table-cell>
          <table:table-cell office:value-type="string" table:style-name="tablecell">
            <text:p text:style-name="tablealignleft"> Interrompe la fase di acquisi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682f52a4a6a90b9ad29ef22a046dda3b.png" xlink:type="simple" xlink:show="embed" xlink:actuate="onLoad"/></draw:frame> </text:p>
          </table:table-cell>
          <table:table-cell office:value-type="string" table:style-name="tablecell">
            <text:p text:style-name="tablealignleft"> Elimina il collaud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fda4dd6c3c97dd8bfff6f3cb8ec290de.png" xlink:type="simple" xlink:show="embed" xlink:actuate="onLoad"/></draw:frame> </text:p>
          </table:table-cell>
          <table:table-cell office:value-type="string" table:style-name="tablecell">
            <text:p text:style-name="tablealignleft"> Salva il collaudo nel database local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17a1a00657ad07164ae48a3726121f44.png" xlink:type="simple" xlink:show="embed" xlink:actuate="onLoad"/></draw:frame> </text:p>
          </table:table-cell>
          <table:table-cell office:value-type="string" table:style-name="tablecell">
            <text:p text:style-name="tablealignleft"> Salva il collaudo su dispositivi rimovibili o posizioni divers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4d891a7a49b94d6ab4b903b9d23aab95.png" xlink:type="simple" xlink:show="embed" xlink:actuate="onLoad"/></draw:frame> </text:p>
          </table:table-cell>
          <table:table-cell office:value-type="string" table:style-name="tablecell">
            <text:p text:style-name="tablealignleft"> Carica il collaudo dall'archivio local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614e73832c74d8b08363fceac3fdacee.png" xlink:type="simple" xlink:show="embed" xlink:actuate="onLoad"/></draw:frame> </text:p>
          </table:table-cell>
          <table:table-cell office:value-type="string" table:style-name="tablecell">
            <text:p text:style-name="tablealignleft"> Carica il collaudo da dispositivi rimovibili o posizioni divers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dbdab38139e215f6f1d0f0f5c694661f.png" xlink:type="simple" xlink:show="embed" xlink:actuate="onLoad"/></draw:frame> </text:p>
          </table:table-cell>
          <table:table-cell office:value-type="string" table:style-name="tablecell">
            <text:p text:style-name="tablealignleft"> Chiude il collaudo caricat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2f01e8e4ff1b839102e40b4c166aaa1a.png" xlink:type="simple" xlink:show="embed" xlink:actuate="onLoad"/></draw:frame> </text:p>
          </table:table-cell>
          <table:table-cell office:value-type="string" table:style-name="tablecell">
            <text:p text:style-name="tablealignleft"> Permette di modificare le definizioni personalizzate dei canal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ce21daa162740f73320596daeaa9170b.png" xlink:type="simple" xlink:show="embed" xlink:actuate="onLoad"/></draw:frame> </text:p>
          </table:table-cell>
          <table:table-cell office:value-type="string" table:style-name="tablecell">
            <text:p text:style-name="tablealignleft"> Visualizza i valori istantanei degli ingress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ab8c36a7ada5f7ec31b6b473b16d3247.png" xlink:type="simple" xlink:show="embed" xlink:actuate="onLoad"/></draw:frame> </text:p>
          </table:table-cell>
          <table:table-cell office:value-type="string" table:style-name="tablecell">
            <text:p text:style-name="tablealignleft"> Permette di modificare il tipo delle termocoppie e il range degli ingressi analogici </text:p>
          </table:table-cell>
        </table:table-row>
      </table:table>
      <text:h text:style-name="Heading_20_3" text:outline-level="3"><text:bookmark-start text:name="elenco_collaudi"/>Elenco collaudi<text:bookmark-end text:name="elenco_collaudi"/></text:h>
      <text:p text:style-name="Text_20_body">
L'elenco collaudi situato a sinistra immediatamente sotto la barra degli strumenti, visualizza tutti quelli in memoria. Le icone cambiano a seconda dello stato come riassunto nella seguente tabella:
</text:p>
      <table:table>
        <table:table-column/>
        <table:table-column/>
        <table:table-row>
          <table:table-cell office:value-type="string" table:style-name="tableheader">
            <text:p text:style-name="Table_20_Heading"> Icona </text:p>
          </table:table-cell>
          <table:table-cell office:value-type="string" table:style-name="tableheader">
            <text:p text:style-name="Table_20_Heading"> Stat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295bd4217bd8feaba306fb5173248a0b.png" xlink:type="simple" xlink:show="embed" xlink:actuate="onLoad"/></draw:frame> </text:p>
          </table:table-cell>
          <table:table-cell office:value-type="string" table:style-name="tablecell">
            <text:p text:style-name="tablealignleft"> In paus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b8dda87612a7e1e635b3af45945fe10.png" xlink:type="simple" xlink:show="embed" xlink:actuate="onLoad"/></draw:frame> </text:p>
          </table:table-cell>
          <table:table-cell office:value-type="string" table:style-name="tablecell">
            <text:p text:style-name="tablealignleft"> In acquisi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86e7bf86920fa892abd9926c1c5d012.png" xlink:type="simple" xlink:show="embed" xlink:actuate="onLoad"/></draw:frame> </text:p>
          </table:table-cell>
          <table:table-cell office:value-type="string" table:style-name="tablecell">
            <text:p text:style-name="tablealignleft"> Acquisizione terminat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c723740ef2e738453812930a128c099.png" xlink:type="simple" xlink:show="embed" xlink:actuate="onLoad"/></draw:frame> </text:p>
          </table:table-cell>
          <table:table-cell office:value-type="string" table:style-name="tablecell">
            <text:p text:style-name="tablealignleft"> Riaperto dall'archivi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8c3ea8aa555303de197c6be73f30d8c.png" xlink:type="simple" xlink:show="embed" xlink:actuate="onLoad"/></draw:frame> </text:p>
          </table:table-cell>
          <table:table-cell office:value-type="string" table:style-name="tablecell">
            <text:p text:style-name="tablealignleft"> Riaperto da file </text:p>
          </table:table-cell>
        </table:table-row>
      </table:table>
      <text:h text:style-name="Heading_20_3" text:outline-level="3"><text:bookmark-start text:name="elenco_canali"/>Elenco canali<text:bookmark-end text:name="elenco_canali"/></text:h>
      <text:p text:style-name="Text_20_body">
L'<text:span text:style-name="Emphasis">elenco canali</text:span> è situato sotto l'<text:span text:style-name="Emphasis">elenco collaudi</text:span> e contiene gli ingressi utilizzati dalla prova selezionata. Per ciascun canale, nelle prime due colonne sono visualizzati il colore e la descrizione. A seguire vengono riportati i valori dell’ultima rilevazione eseguita. Nell’intestazione di questa ultima colonna è indicato il tempo dall'inizio collaudo.</text:p>
      <text:p text:style-name="Text_20_body">Inserendo nel grafico le barre verticali di inizio e fine selezione vengono aggiunte altre due colonne per la visualizzazione dei rispettivi tempi e valori.</text:p>
      <text:p text:style-name="Text_20_body">Per visualizzare o nascondere un canale nel grafico fare click con il mouse nel segno di spunta posto a sinistra del canale stesso.</text:p>
      <text:h text:style-name="Heading_20_3" text:outline-level="3"><text:bookmark-start text:name="barra_degli_strumenti_grafici"/>Barra degli strumenti grafici<text:bookmark-end text:name="barra_degli_strumenti_grafici"/></text:h>
      <text:p text:style-name="Text_20_body">
La barra degli strumenti grafici fornisce l'accesso a tutte le funzioni relative ai grafici, come il salvataggio su immagine, lo zoom, ecc.
</text:p>
      <table:table>
        <table:table-column/>
        <table:table-column/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ca9b3c46ae53994175673e3cf5a1c2ba.png" xlink:type="simple" xlink:show="embed" xlink:actuate="onLoad"/></draw:frame> </text:p>
          </table:table-cell>
          <table:table-cell office:value-type="string" table:style-name="tablecell">
            <text:p text:style-name="tablealignleft"> Stampa o salva in un file html i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c4110811833d1dc3a969bb633d7533f3.png" xlink:type="simple" xlink:show="embed" xlink:actuate="onLoad"/></draw:frame> </text:p>
          </table:table-cell>
          <table:table-cell office:value-type="string" table:style-name="tablecell">
            <text:p text:style-name="tablealignleft"> Esporta i dati de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322c6725fbc2281718bd74865abd96a2.png" xlink:type="simple" xlink:show="embed" xlink:actuate="onLoad"/></draw:frame> </text:p>
          </table:table-cell>
          <table:table-cell office:value-type="string" table:style-name="tablecell">
            <text:p text:style-name="tablealignleft">Salva il grafico in un'immagi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1688ed0627786613b02399b5da6ac013.png" xlink:type="simple" xlink:show="embed" xlink:actuate="onLoad"/></draw:frame> </text:p>
          </table:table-cell>
          <table:table-cell office:value-type="string" table:style-name="tablecell">
            <text:p text:style-name="tablealignleft"> Visualizza i calcoli effettuati su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6f9d42b36f0ff3c77f0f2eda8fd84cf1.png" xlink:type="simple" xlink:show="embed" xlink:actuate="onLoad"/></draw:frame> </text:p>
          </table:table-cell>
          <table:table-cell office:value-type="string" table:style-name="tablecell">
            <text:p text:style-name="tablealignleft"> Strumento zoom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38bc97ca486a861e4990435fe9261ab8.png" xlink:type="simple" xlink:show="embed" xlink:actuate="onLoad"/></draw:frame> </text:p>
          </table:table-cell>
          <table:table-cell office:value-type="string" table:style-name="tablecell">
            <text:p text:style-name="tablealignleft"> Strumento barr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5017af32239c630a7d3c299f524fb8c0.png" xlink:type="simple" xlink:show="embed" xlink:actuate="onLoad"/></draw:frame> </text:p>
          </table:table-cell>
          <table:table-cell office:value-type="string" table:style-name="tablecell">
            <text:p text:style-name="tablealignleft"> Strumento selezione dei dettagl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99c065db2cf76fdedce5867ac195f61f.png" xlink:type="simple" xlink:show="embed" xlink:actuate="onLoad"/></draw:frame> </text:p>
          </table:table-cell>
          <table:table-cell office:value-type="string" table:style-name="tablecell">
            <text:p text:style-name="tablealignleft"> Reset de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f9f06ab062806644784a7c7291cf9fa7.png" xlink:type="simple" xlink:show="embed" xlink:actuate="onLoad"/></draw:frame> </text:p>
          </table:table-cell>
          <table:table-cell office:value-type="string" table:style-name="tablecell">
            <text:p text:style-name="tablealignleft"> Opzioni de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df18170115b63dbbbb19047114d07500.png" xlink:type="simple" xlink:show="embed" xlink:actuate="onLoad"/></draw:frame> </text:p>
          </table:table-cell>
          <table:table-cell office:value-type="string" table:style-name="tablecell">
            <text:p text:style-name="tablealignleft"> Grafico funzioni </text:p>
          </table:table-cell>
        </table:table-row>
      </table:table>
      <text:h text:style-name="Heading_20_3" text:outline-level="3"><text:bookmark-start text:name="grafico_principale"/>Grafico principale<text:bookmark-end text:name="grafico_principale"/></text:h>
      <text:p text:style-name="Text_20_body">
Nel grafico principale vengono visualizzate le curve delle letture delle sonde. In questo grafico è possibile utilizzare lo zoom e le barre di selezione. Utilizzando lo strumento di barra dei dettagli è possibile selezionare il periodo di tempo da visualizzare nel grafico inferiore delle sonde.</text:p>
      <text:p text:style-name="Text_20_body"><draw:frame draw:style-name="mediacenter" draw:name="" text:anchor-type="paragraph" draw:z-index="0" svg:width="13.229166666667cm" svg:height="8.651875cm"><draw:image xlink:href="Pictures/ac8f71ed98649b4ea73f23f684571e4b.png" xlink:type="simple" xlink:show="embed" xlink:actuate="onLoad"/></draw:frame></text:p>
      <text:h text:style-name="Heading_20_3" text:outline-level="3"><text:bookmark-start text:name="grafico_dettagli"/>Grafico dettagli<text:bookmark-end text:name="grafico_dettagli"/></text:h>
      <text:p text:style-name="Text_20_body">
In questo grafico vengono visualizzate le letture in dettaglio degli ingressi. Se non è utilizzato lo strumento barra dei dettagli nel grafico superiore, il grafico visualizza automaticamente l'ultimo periodo campionato dall'acquisizione in corso.</text:p>
      <text:p text:style-name="Text_20_body">In questo grafico è possibile utilizzare solamente lo strumento di zoom.</text:p>
      <text:p text:style-name="Text_20_body"><draw:frame draw:style-name="mediacenter" draw:name="" text:anchor-type="paragraph" draw:z-index="0" svg:width="13.229166666667cm" svg:height="4.5772916666667cm"><draw:image xlink:href="Pictures/a8bd1b698cd7090b6855f8e0e6150029.png" xlink:type="simple" xlink:show="embed" xlink:actuate="onLoad"/></draw:frame></text:p>
      <text:h text:style-name="Heading_20_2" text:outline-level="2"><text:bookmark-start text:name="collaudo"/>Collaudo<text:bookmark-end text:name="collaudo"/></text:h>
      <text:p text:style-name="Text_20_body">
Con il termine <text:span text:style-name="Strong_20_Emphasis">Collaudo</text:span> viene identificata una fase di acquisizione e memorizzazione dei valori letti su uno o più ingressi. Il software permette di avviare più collaudi contemporaneamente i quali possono essere successivamente archiviati. Il software prevede la possibilità di memorizzare i collaudi localmente in un proprio archivio oppure di salvarli come files su altri supporti anche rimovibili.</text:p>
      <text:h text:style-name="Heading_20_3" text:outline-level="3"><text:bookmark-start text:name="nuovo_collaudo_f3"/>Nuovo collaudo [F3]<text:bookmark-end text:name="nuovo_collaudo_f3"/></text:h>
      <text:p text:style-name="Text_20_body">
Selezionare <text:span text:style-name="Strong_20_Emphasis">Collaudo</text:span> ⇒ <text:span text:style-name="Strong_20_Emphasis">Nuovo</text:span> o premere il tasto <draw:frame draw:style-name="media" draw:name="" text:anchor-type="as-char" draw:z-index="0" svg:width="0.42333333333333cm" svg:height="0.42333333333333cm"><draw:image xlink:href="Pictures/92aaa3b66e0153168658771e79a30785.png" xlink:type="simple" xlink:show="embed" xlink:actuate="onLoad"/></draw:frame> per accedere alla schermata di avvio del collaudo: </text:p>
      <text:p text:style-name="Text_20_body"><draw:frame draw:style-name="mediacenter" draw:name="" text:anchor-type="paragraph" draw:z-index="0" svg:width="10.583333333333cm" svg:height="6.8791666666667cm"><draw:image xlink:href="Pictures/bfad1208bee7ef999047017dbd7a7a25.jpg" xlink:type="simple" xlink:show="embed" xlink:actuate="onLoad"/></draw:frame></text:p>
      <text:p text:style-name="Text_20_body"><text:span text:style-name="Strong_20_Emphasis">Descrizione:</text:span> inserire una breve descrizione del collaudo.</text:p>
      <text:p text:style-name="Text_20_body"><text:span text:style-name="Strong_20_Emphasis">Matricola:</text:span> è facoltativo inserire la matricola del prodotto in prova.</text:p>
      <text:p text:style-name="Text_20_body"><text:span text:style-name="Strong_20_Emphasis">Durata (minuti):</text:span> inserire la durata massima del collaudo espressa in minuti. Il valore massimo per questo campo è di 1440 minuti pari a 24 ore.</text:p>
      <text:p text:style-name="Text_20_body"><text:span text:style-name="Strong_20_Emphasis">Frequenza campionamento ingressi lenti (Hz):</text:span> selezionare il tempo di campionamento per gli ingressi lenti che possono essere campionati con una frequenza massima di 2 Hz. </text:p>
      <text:p text:style-name="Text_20_body"><text:span text:style-name="Strong_20_Emphasis">Frequenza campionamento ingressi veloci (Hz):</text:span>selezionare il tempo di campionamento per gli ingressi veloci che possono essere campionati con una frequenza massima di 1000 Hz.</text:p>
      <text:p text:style-name="Text_20_body"><text:span text:style-name="Strong_20_Emphasis">Note:</text:span> eventuali note di collaudo.</text:p>
      <text:p text:style-name="Text_20_body">Successivamente è necessario specificare gli ingressi che vengono utilizzati assegnando una descrizione ed un colore per la rappresentazione grafica come descritto nel paragrafo successivo. Terminata la configurazione premendo il tasto <text:span text:style-name="Strong_20_Emphasis">Conferma</text:span> il programma visualizza una ulteriore finestra nella quale sono visualizzati in tempo reale i valori rilevati dagli ingressi:</text:p>
      <text:p text:style-name="Text_20_body"><draw:frame draw:style-name="mediacenter" draw:name="" text:anchor-type="paragraph" draw:z-index="0" svg:width="7.9375cm" svg:height="5.2916666666667cm"><draw:image xlink:href="Pictures/9d528800fdbff1aed99e70e00ad8fe33.jpg" xlink:type="simple" xlink:show="embed" xlink:actuate="onLoad"/></draw:frame></text:p>
      <text:p text:style-name="Text_20_body">Per azzerare la lettura del peso evidenziare i quattro ingressi e con il tasto destro del mouse selezionare il comando <text:span text:style-name="Strong_20_Emphasis">Azzera</text:span>. 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Dopo aver creato il collaudo è necessario avviare l'acquisizione come descritto più avanti in questo capitolo</text:p>
          </table:table-cell>
        </table:table-row>
      </table:table>
      <text:h text:style-name="Heading_20_3" text:outline-level="3"><text:bookmark-start text:name="ingressi"/>Ingressi<text:bookmark-end text:name="ingressi"/></text:h>
      <text:p text:style-name="Text_20_body">
Gli ingressi configurati nel sistema sono raggruppati in: <text:span text:style-name="Strong_20_Emphasis">Ingressi Lenti</text:span> ed <text:span text:style-name="Strong_20_Emphasis">Ingressi Veloci</text:span>. Appartengono al primo gruppo le seguenti grandezze: tensione, corrente, potenza, sfasamento, contatori, frequenza e temperature, mentre fanno parte del secondo gli ingressi analogici e quelli per la rilevazione del peso.</text:p>
      <text:p text:style-name="Text_20_body">Prima di procedere con la configurazione è necessario definire in archivio i canali che si vogliono utilizzare. 
Fare click con il tasto destro del mouse nella lista degli ingressi e selezionare il comando <text:span text:style-name="Strong_20_Emphasis">Archivio definizioni</text:span> per accedere al pannello di gestione. Fare riferimento al paragrafo <text:span text:style-name="Strong_20_Emphasis">Definizioni Canali</text:span> nel capitolo <text:span text:style-name="Strong_20_Emphasis">Strumenti</text:span>.</text:p>
      <text:h text:style-name="Heading_20_4" text:outline-level="4"><text:bookmark-start text:name="collegare_un_canale"/>Collegare un canale<text:bookmark-end text:name="collegare_un_canale"/></text:h>
      <text:p text:style-name="Text_20_body">Fare click con il tasto destro del mouse sul canale da collegare e successivamente selezionare il colore e la descrizione appropriata nel menu a comparsa:</text:p>
      <text:p text:style-name="Text_20_body"><draw:frame draw:style-name="mediacenter" draw:name="" text:anchor-type="paragraph" draw:z-index="0" svg:width="7.9375cm" svg:height="7.8316666666667cm"><draw:image xlink:href="Pictures/2fd8cf1debd905698050700aa6f06f87.jpg" xlink:type="simple" xlink:show="embed" xlink:actuate="onLoad"/></draw:frame>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L'elenco delle sonde potrebbe essere vuoto nel caso che non sia stata definita alcuna sonda del tipo selezionato. Consultare il paragrafo precedente <text:span text:style-name="Strong_20_Emphasis">Archivio definizioni</text:span>.</text:p>
          </table:table-cell>
        </table:table-row>
      </table:table>
      <text:h text:style-name="Heading_20_4" text:outline-level="4"><text:bookmark-start text:name="scollegare_un_canale"/>Scollegare un canale<text:bookmark-end text:name="scollegare_un_canale"/></text:h>
      <text:p text:style-name="Text_20_body">Fare click con il tasto destro del mouse sul canale da scollegare e succesivamente selezionare il comando <text:span text:style-name="Strong_20_Emphasis">Scollega</text:span> nel menù a comparsa:</text:p>
      <text:p text:style-name="Text_20_body"><draw:frame draw:style-name="mediacenter" draw:name="" text:anchor-type="paragraph" draw:z-index="0" svg:width="7.9375cm" svg:height="7.77875cm"><draw:image xlink:href="Pictures/3fbcd088dd65543fbba7db1f05e1b236.jpg" xlink:type="simple" xlink:show="embed" xlink:actuate="onLoad"/></draw:frame></text:p>
      <text:h text:style-name="Heading_20_4" text:outline-level="4"><text:bookmark-start text:name="salvare_una_configurazione"/>Salvare una configurazione<text:bookmark-end text:name="salvare_una_configurazione"/></text:h>
      <text:p text:style-name="Text_20_body">E' possibile salvare la configurazione degli ingressi per velocizzare la fase di avvio dei collaudi successivi:</text:p>
      <text:list text:style-name="List_20_1">
        <text:list-item>
          <text:p text:style-name="Text_20_body"> Fare click con il tasto destro del mouse nella lista degli ingressi;</text:p>
        </text:list-item>
        <text:list-item>
          <text:p text:style-name="Text_20_body"> Selezionare il comando <text:span text:style-name="Strong_20_Emphasis">Salva configurazione</text:span>;</text:p>
        </text:list-item>
        <text:list-item>
          <text:p text:style-name="Text_20_body"> Inserire un nome per la configurazione da salvare e premere <text:span text:style-name="Strong_20_Emphasis">OK</text:span> nella finestra visualizzata successivamente.</text:p>
        </text:list-item>
      </text:list>
      <text:h text:style-name="Heading_20_4" text:outline-level="4"><text:bookmark-start text:name="caricare_una_configurazione"/>Caricare una configurazione<text:bookmark-end text:name="caricare_una_configurazione"/></text:h>
      <text:p text:style-name="Text_20_body">Per caricare una configurazione precedentemente creata procedere come segue:</text:p>
      <text:list text:style-name="List_20_1">
        <text:list-item>
          <text:p text:style-name="Text_20_body"> Fare click con il tasto destro del mouse nella lista degli ingressi;</text:p>
        </text:list-item>
        <text:list-item>
          <text:p text:style-name="Text_20_body"> Selezionare <text:span text:style-name="Strong_20_Emphasis">Carica configurazione</text:span> quindi evidenziare quella desiderata nell'elenco visualizzato a destra;</text:p>
        </text:list-item>
        <text:list-item>
          <text:p text:style-name="Text_20_body"> Confermare il caricamente selezionando il tasto <text:span text:style-name="Strong_20_Emphasis">OK</text:span> nella finestra visualizzata successivamente.</text:p>
        </text:list-item>
      </text:list>
      <text:h text:style-name="Heading_20_4" text:outline-level="4"><text:bookmark-start text:name="eliminare_una_configurazione"/>Eliminare una configurazione<text:bookmark-end text:name="eliminare_una_configurazione"/></text:h>
      <text:p text:style-name="Text_20_body">Per eliminare una configurazione tra quelle precedentemente create procedere come segue:</text:p>
      <text:list text:style-name="List_20_1">
        <text:list-item>
          <text:p text:style-name="Text_20_body"> Fare click con il tasto destro del mouse nella lista degli ingressi;</text:p>
        </text:list-item>
        <text:list-item>
          <text:p text:style-name="Text_20_body"> Selezionare <text:span text:style-name="Strong_20_Emphasis">Elimina configurazione</text:span> quindi evidenziare quella che si intende eliminare nell'elenco visualizzato a destra;</text:p>
        </text:list-item>
        <text:list-item>
          <text:p text:style-name="Text_20_body"> Confermare l'eliminazione selezionando il tasto <text:span text:style-name="Strong_20_Emphasis">OK</text:span> nella finestra visualizzata successivamente.</text:p>
        </text:list-item>
      </text:list>
      <text:h text:style-name="Heading_20_3" text:outline-level="3"><text:bookmark-start text:name="avvio_acquisizione_f5"/>Avvio acquisizione [F5]<text:bookmark-end text:name="avvio_acquisizione_f5"/></text:h>
      <text:p text:style-name="Text_20_body">
Evidenziare il collaudo tra quelli presenti nella lista e selezionare il comando <text:span text:style-name="Strong_20_Emphasis">Collaudo</text:span> ⇒ <text:span text:style-name="Strong_20_Emphasis">Avvia</text:span> oppure premere il tasto <draw:frame draw:style-name="media" draw:name="" text:anchor-type="as-char" draw:z-index="0" svg:width="0.42333333333333cm" svg:height="0.42333333333333cm"><draw:image xlink:href="Pictures/ab6e12638c8b29f06c43859433e23075.png" xlink:type="simple" xlink:show="embed" xlink:actuate="onLoad"/></draw:frame>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Per lo stesso collaudo l'acquisizione può essere avviata ed interrotta più volte.</text:p>
          </table:table-cell>
        </table:table-row>
      </table:table>
      <text:h text:style-name="Heading_20_3" text:outline-level="3"><text:bookmark-start text:name="interruzione_acqusizione_f6"/>Interruzione acqusizione [F6]<text:bookmark-end text:name="interruzione_acqusizione_f6"/></text:h>
      <text:p text:style-name="Text_20_body">
Evidenziare il collaudo tra quelli presenti nella lista e selezionare il comando <text:span text:style-name="Strong_20_Emphasis">Collaudo</text:span> ⇒ <text:span text:style-name="Strong_20_Emphasis">Interrompi</text:span> oppure premere il tasto <draw:frame draw:style-name="media" draw:name="" text:anchor-type="as-char" draw:z-index="0" svg:width="0.42333333333333cm" svg:height="0.42333333333333cm"><draw:image xlink:href="Pictures/718bf6167e0240af347f1f32d164d6c2.png" xlink:type="simple" xlink:show="embed" xlink:actuate="onLoad"/></draw:frame>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Nel grafico del collaudo viene visualizzata una barra verticale in corrispondenza di ogni interruzione effettuata.</text:p>
          </table:table-cell>
        </table:table-row>
      </table:table>
      <text:h text:style-name="Heading_20_3" text:outline-level="3"><text:bookmark-start text:name="eliminazione_collaudo"/>Eliminazione collaudo<text:bookmark-end text:name="eliminazione_collaudo"/></text:h>
      <text:p text:style-name="Text_20_body">
Evidenziare il collaudo tra quelli presenti nella lista e selezionare il comando <text:span text:style-name="Strong_20_Emphasis">Collaudo</text:span> ⇒ <text:span text:style-name="Strong_20_Emphasis">Elimina</text:span> oppure premere il tasto <draw:frame draw:style-name="media" draw:name="" text:anchor-type="as-char" draw:z-index="0" svg:width="0.42333333333333cm" svg:height="0.42333333333333cm"><draw:image xlink:href="Pictures/682f52a4a6a90b9ad29ef22a046dda3b.png" xlink:type="simple" xlink:show="embed" xlink:actuate="onLoad"/></draw:frame>. Completare l'eliminazione premendo <text:span text:style-name="Strong_20_Emphasis">OK</text:span> nel successivo messaggio di conferma visualizzato. 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I dati di un collaudo eliminato non possono essere recuperati.</text:p>
          </table:table-cell>
        </table:table-row>
      </table:table>
      <text:h text:style-name="Heading_20_3" text:outline-level="3"><text:bookmark-start text:name="salva_collaudo_in_archivio_ctrl_a"/>Salva collaudo in archivio [CTRL+A]<text:bookmark-end text:name="salva_collaudo_in_archivio_ctrl_a"/></text:h>
      <text:p text:style-name="Text_20_body">
Usare questa funzione per memorizzare il collaudo localmente nell'archivio dell'applicazione.
</text:p>
      <text:list text:style-name="List_20_1">
        <text:list-item>
          <text:p text:style-name="Text_20_body"> Evidenziare il collaudo tra quelli presenti nella lista;</text:p>
        </text:list-item>
        <text:list-item>
          <text:p text:style-name="Text_20_body"> Selezionare il comando <text:span text:style-name="Strong_20_Emphasis">Collaudo</text:span> ⇒ <text:span text:style-name="Strong_20_Emphasis">Archivia</text:span> oppure premere il tasto <draw:frame draw:style-name="media" draw:name="" text:anchor-type="as-char" draw:z-index="0" svg:width="0.42333333333333cm" svg:height="0.42333333333333cm"><draw:image xlink:href="Pictures/fda4dd6c3c97dd8bfff6f3cb8ec290de.png" xlink:type="simple" xlink:show="embed" xlink:actuate="onLoad"/></draw:frame>;</text:p>
        </text:list-item>
        <text:list-item>
          <text:p text:style-name="Text_20_body"> Fare click sul tasto <text:span text:style-name="Strong_20_Emphasis">OK</text:span> nel successivo messaggio di conferma.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I dati vengono archiviati in maniera compressa quindi questa operazione potrebbe durare alcuni secondi.</text:p>
          </table:table-cell>
        </table:table-row>
      </table:table>
      <text:h text:style-name="Heading_20_3" text:outline-level="3"><text:bookmark-start text:name="salva_collaudo_su_cartella_ctrl_s"/>Salva collaudo su cartella [CTRL+S]<text:bookmark-end text:name="salva_collaudo_su_cartella_ctrl_s"/></text:h>
      <text:p text:style-name="Text_20_body">
Usare questa funzione per salvare i collaudi su dischi rimovibili esterni, unità di rete o cartelle diverse.
</text:p>
      <text:list text:style-name="List_20_1">
        <text:list-item>
          <text:p text:style-name="Text_20_body"> Evidenziare il collaudo tra quelli presenti nella lista;</text:p>
        </text:list-item>
        <text:list-item>
          <text:p text:style-name="Text_20_body"> Selezionare il comando <text:span text:style-name="Strong_20_Emphasis">Collaudo</text:span> ⇒ <text:span text:style-name="Strong_20_Emphasis">Salva</text:span> oppure premere il tasto <draw:frame draw:style-name="media" draw:name="" text:anchor-type="as-char" draw:z-index="0" svg:width="0.42333333333333cm" svg:height="0.42333333333333cm"><draw:image xlink:href="Pictures/17a1a00657ad07164ae48a3726121f44.png" xlink:type="simple" xlink:show="embed" xlink:actuate="onLoad"/></draw:frame>;</text:p>
        </text:list-item>
        <text:list-item>
          <text:p text:style-name="Text_20_body"> Inserire un nome per i files da creare e selezionare il percorso nella finestra <text:span text:style-name="Strong_20_Emphasis">Salva con nome</text:span> successivamente visualizzata;</text:p>
        </text:list-item>
        <text:list-item>
          <text:p text:style-name="Text_20_body"> Fare click sul tasto <text:span text:style-name="Strong_20_Emphasis">OK</text:span> nel successivo messaggio di conferma.</text:p>
        </text:list-item>
      </text:list>
      <text:p text:style-name="Text_20_body">
Per ogni collaudo vengono salvati tre files con le seguenti estensioni:
</text:p>
      <table:table>
        <table:table-column/>
        <table:table-column/>
        <table:table-row>
          <table:table-cell office:value-type="string" table:style-name="tableheader">
            <text:p text:style-name="Table_20_Heading"> Estensione </text:p>
          </table:table-cell>
          <table:table-cell office:value-type="string" table:style-name="tableheader">
            <text:p text:style-name="Table_20_Heading"> Contenuto </text:p>
          </table:table-cell>
        </table:table-row>
        <table:table-row>
          <table:table-cell office:value-type="string" table:style-name="tablecell">
            <text:p text:style-name="tablealignleft"> .th </text:p>
          </table:table-cell>
          <table:table-cell office:value-type="string" table:style-name="tablecell">
            <text:p text:style-name="tablealignleft"> File XML contenente le informazioni del collaudo </text:p>
          </table:table-cell>
        </table:table-row>
        <table:table-row>
          <table:table-cell office:value-type="string" table:style-name="tablecell">
            <text:p text:style-name="tablealignleft"> .ts </text:p>
          </table:table-cell>
          <table:table-cell office:value-type="string" table:style-name="tablecell">
            <text:p text:style-name="tablealignleft"> Dati binari delle sonde appartenenti al gruppo <text:span text:style-name="Strong_20_Emphasis">slow</text:span> </text:p>
          </table:table-cell>
        </table:table-row>
        <table:table-row>
          <table:table-cell office:value-type="string" table:style-name="tablecell">
            <text:p text:style-name="tablealignleft"> .tf </text:p>
          </table:table-cell>
          <table:table-cell office:value-type="string" table:style-name="tablecell">
            <text:p text:style-name="tablealignleft"> Dati binari delle sonde appartenenti al gruppo <text:span text:style-name="Strong_20_Emphasis">fast</text:span> 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Proporzionalmente al volume dei dati acquisiti questa operazione potrebbe richiedere più o meno tempo.</text:p>
          </table:table-cell>
        </table:table-row>
      </table:table>
      <text:h text:style-name="Heading_20_3" text:outline-level="3"><text:bookmark-start text:name="apri_collaudo_da_archivio_f10"/>Apri collaudo da archivio [F10]<text:bookmark-end text:name="apri_collaudo_da_archivio_f10"/></text:h>
      <text:p text:style-name="Text_20_body">
Usare questa funzione per caricare un collaudo precedentemente memorizzato nell'archivio dell'applicazione.
</text:p>
      <text:list text:style-name="List_20_1">
        <text:list-item>
          <text:p text:style-name="Text_20_body"> Selezionare dal menù <text:span text:style-name="Strong_20_Emphasis">Collaudo</text:span>–&gt;<text:span text:style-name="Strong_20_Emphasis">Apri da archivio</text:span> o premere il tasto <draw:frame draw:style-name="media" draw:name="" text:anchor-type="as-char" draw:z-index="0" svg:width="0.42333333333333cm" svg:height="0.42333333333333cm"><draw:image xlink:href="Pictures/4d891a7a49b94d6ab4b903b9d23aab95.png" xlink:type="simple" xlink:show="embed" xlink:actuate="onLoad"/></draw:frame> per accedere alla seguente finestra:</text:p>
        </text:list-item>
      </text:list>
      <text:p text:style-name="Text_20_body">
<draw:frame draw:style-name="mediacenter" draw:name="" text:anchor-type="paragraph" draw:z-index="0" svg:width="13.229166666667cm" svg:height="" svg:rel-height="100%"><draw:image xlink:href="/var/www/wiki/data/media/bancotest_net/caricaarchivio.jpg" xlink:type="simple" xlink:show="embed" xlink:actuate="onLoad"/></draw:frame>
</text:p>
      <text:list text:style-name="List_20_1">
        <text:list-item>
          <text:p text:style-name="Text_20_body"> Premere il tasto <text:span text:style-name="Strong_20_Emphasis">Cerca</text:span> per visualizzare l'elenco dei collaudi archiviati;</text:p>
        </text:list-item>
        <text:list-item>
          <text:p text:style-name="Text_20_body"> Selezionare quindi quello da aprire e premere il tasto <text:span text:style-name="Strong_20_Emphasis">Visualizza</text:span>.</text:p>
        </text:list-item>
      </text:list>
      <text:p text:style-name="Text_20_body">
I collaudi possono anche essere ricercati in base alle seguenti informazioni :</text:p>
      <text:list text:style-name="List_20_1">
        <text:list-item>
          <text:p text:style-name="Text_20_body"> Data</text:p>
        </text:list-item>
        <text:list-item>
          <text:p text:style-name="Text_20_body"> Modello</text:p>
        </text:list-item>
        <text:list-item>
          <text:p text:style-name="Text_20_body"> Matricola</text:p>
        </text:list-item>
        <text:list-item>
          <text:p text:style-name="Text_20_body"> Note</text:p>
        </text:list-item>
      </text:list>
      <text:p text:style-name="Text_20_body">Nel campo <text:span text:style-name="Emphasis">data</text:span> è possibile specificare il periodo di inizio e fine ricerca, nei restanti campi basta inserire uno o più caratteri da ricercare.</text:p>
      <text:h text:style-name="Heading_20_3" text:outline-level="3"><text:bookmark-start text:name="apri_collaudo_da_cartella_f11"/>Apri collaudo da cartella [F11]<text:bookmark-end text:name="apri_collaudo_da_cartella_f11"/></text:h>
      <text:p text:style-name="Text_20_body">
Usare questa funzione per caricare i collaudi da dischi rimovibili esterni, unità di rete o cartelle diverse.
</text:p>
      <text:list text:style-name="List_20_1">
        <text:list-item>
          <text:p text:style-name="Text_20_body"> Selezionare il comando <text:span text:style-name="Strong_20_Emphasis">Collaudo</text:span> ⇒ <text:span text:style-name="Strong_20_Emphasis">Apri da cartella …</text:span> oppure premere il tasto <draw:frame draw:style-name="media" draw:name="" text:anchor-type="as-char" draw:z-index="0" svg:width="0.42333333333333cm" svg:height="0.42333333333333cm"><draw:image xlink:href="Pictures/614e73832c74d8b08363fceac3fdacee.png" xlink:type="simple" xlink:show="embed" xlink:actuate="onLoad"/></draw:frame>;</text:p>
        </text:list-item>
        <text:list-item>
          <text:p text:style-name="Text_20_body"> Nella finestra visualizzata individuare il file <text:span text:style-name="Emphasis">.thf</text:span> del collaudo e premere il tasto <text:span text:style-name="Strong_20_Emphasis">Apri</text:span>.</text:p>
        </text:list-item>
      </text:list>
      <text:h text:style-name="Heading_20_2" text:outline-level="2"><text:bookmark-start text:name="strumenti_grafici"/>Strumenti grafici<text:bookmark-end text:name="strumenti_grafici"/></text:h>
      <text:h text:style-name="Heading_20_3" text:outline-level="3"><text:bookmark-start text:name="stampa"/>Stampa<text:bookmark-end text:name="stampa"/></text:h>
      <text:p text:style-name="Text_20_body">
Tramite questo strumento è possibile stampare il grafico o salvare un report come file html.</text:p>
      <text:h text:style-name="Heading_20_3" text:outline-level="3"><text:bookmark-start text:name="esporta"/>Esporta<text:bookmark-end text:name="esporta"/></text:h>
      <text:p text:style-name="Text_20_body">
Questa funzione permette di esportare i valori del grafico in un file di testo, utilizzabile in software esterni tipo Microsoft Excel.</text:p>
      <text:h text:style-name="Heading_20_3" text:outline-level="3"><text:bookmark-start text:name="salva"/>Salva<text:bookmark-end text:name="salva"/></text:h>
      <text:p text:style-name="Text_20_body">
Questo strumento permette di salvare il grafico come un'immagine jpeg, bitmap o png.</text:p>
      <text:h text:style-name="Heading_20_3" text:outline-level="3"><text:bookmark-start text:name="valori_medi"/>Valori medi<text:bookmark-end text:name="valori_medi"/></text:h>
      <text:p text:style-name="Text_20_body">
Questo strumento visualizza una finestra con i valori minimo, massimo, media integrale e aritmetica di tutti gli ingressi del collaudo selezionato.</text:p>
      <text:p text:style-name="Text_20_body"><draw:frame draw:style-name="mediacenter" draw:name="" text:anchor-type="paragraph" draw:z-index="0" svg:width="7.9375cm" svg:height="5.2122916666667cm"><draw:image xlink:href="Pictures/5984dfdea754383907b364225956bf50.png" xlink:type="simple" xlink:show="embed" xlink:actuate="onLoad"/></draw:frame></text:p>
      <text:h text:style-name="Heading_20_3" text:outline-level="3"><text:bookmark-start text:name="zoom"/>Zoom<text:bookmark-end text:name="zoom"/></text:h>
      <text:p text:style-name="Text_20_body">
Quando lo strumento zoom è attivo, selezionando con il mouse un'area del grafico è possibile effettuare un ingrandimento della stessa. L'operazione può essere effettuata anche su un'area già ingrandita.</text:p>
      <text:h text:style-name="Heading_20_3" text:outline-level="3"><text:bookmark-start text:name="barre"/>Barre<text:bookmark-end text:name="barre"/></text:h>
      <text:p text:style-name="Text_20_body">
Con questo strumento è possibile visualizzare nell'elenco dei canali i valori istantanei di uno o due punti selezionati nel grafico. Con il tasto sinistro del mouse è possibile impostare la prima barra, con il tasto destro la seconda.</text:p>
      <text:h text:style-name="Heading_20_4" text:outline-level="4"><text:bookmark-start text:name="imposta_barre_manualmente"/>Imposta barre manualmente<text:bookmark-end text:name="imposta_barre_manualmente"/></text:h>
      <text:p text:style-name="Text_20_body">
Tramite i due pulsanti del menu a cascata è possibile impostare la posizione delle barre semplicemente scrivendo l'intervallo di tempo preciso.</text:p>
      <text:p text:style-name="Text_20_body"><draw:frame draw:style-name="mediacenter" draw:name="" text:anchor-type="paragraph" draw:z-index="0" svg:width="2.1166666666667cm" svg:height="1.6933333333333cm"><draw:image xlink:href="Pictures/405bde5c657a90a5398056a7b5b1630b.png" xlink:type="simple" xlink:show="embed" xlink:actuate="onLoad"/></draw:frame></text:p>
      <text:h text:style-name="Heading_20_3" text:outline-level="3"><text:bookmark-start text:name="dettagli"/>Dettagli<text:bookmark-end text:name="dettagli"/></text:h>
      <text:p text:style-name="Text_20_body">
Con questo strumento è possibile selezionare nel grafico principale l'area da visualizzare nel grafico dei dettagli. La durata è personalizzabile nelle opzioni del grafico dei dettagi.</text:p>
      <text:h text:style-name="Heading_20_3" text:outline-level="3"><text:bookmark-start text:name="reset"/>Reset<text:bookmark-end text:name="reset"/></text:h>
      <text:p text:style-name="Text_20_body">
Con questo strumento è possibile tornare allo stato iniziale del grafico (cioè annullando lo zoom ed eliminando le tutte barre inserite).</text:p>
      <text:h text:style-name="Heading_20_3" text:outline-level="3"><text:bookmark-start text:name="funzioni"/>Funzioni<text:bookmark-end text:name="funzioni"/></text:h>
      <text:p text:style-name="Text_20_body">
Tramite questo strumento è possibile effettuare alcune azioni sulle letture del grafico dettagli, come la visualizzazione del picco minimo, picco massimo, picco/picco, frequenza in Hz, e visualizzazione di alcune curve collegate a funzioni come velocità e lo spostamento.</text:p>
      <text:p text:style-name="Text_20_body"><draw:frame draw:style-name="mediacenter" draw:name="" text:anchor-type="paragraph" draw:z-index="0" svg:width="15.875cm" svg:height="7.77875cm"><draw:image xlink:href="Pictures/2a1b5072df09a83bfb7d9e6eec517620.png" xlink:type="simple" xlink:show="embed" xlink:actuate="onLoad"/></draw:frame></text:p>
      <text:h text:style-name="Heading_20_4" text:outline-level="4"><text:bookmark-start text:name="modificare_le_funzioni"/>Modificare le funzioni<text:bookmark-end text:name="modificare_le_funzioni"/></text:h>
      <text:p text:style-name="Text_20_body">
Per modificare le funzioni premere il tasto <text:span text:style-name="Strong_20_Emphasis">Funzioni</text:span>. Nella finestra seguente è possibile impostare la scala e l'unità di misura per ogni funzione inserita.
Una volta apportate le modifiche è necessario riaprire la finestra delle funzioni per aggiornare il grafico.</text:p>
      <text:p text:style-name="Text_20_body"><draw:frame draw:style-name="mediacenter" draw:name="" text:anchor-type="paragraph" draw:z-index="0" svg:width="13.229166666667cm" svg:height="6.5616666666667cm"><draw:image xlink:href="Pictures/cbde7aa8526889526948d19db94e0481.png" xlink:type="simple" xlink:show="embed" xlink:actuate="onLoad"/></draw:frame></text:p>
      <text:h text:style-name="Heading_20_2" text:outline-level="2"><text:bookmark-start text:name="strumenti"/>Strumenti<text:bookmark-end text:name="strumenti"/></text:h>
      <text:h text:style-name="Heading_20_3" text:outline-level="3"><text:bookmark-start text:name="opzioni_grafico"/>Opzioni grafico<text:bookmark-end text:name="opzioni_grafico"/></text:h>
      <text:p text:style-name="Text_20_body">
Tramite questa finestra è possibile modificare le opzioni dei grafici.</text:p>
      <text:list text:style-name="List_20_1">
        <text:list-item>
          <text:p text:style-name="Text_20_body"> Valore massimo: valore massimo visualizzabile.</text:p>
        </text:list-item>
        <text:list-item>
          <text:p text:style-name="Text_20_body"> Valore minimo: valore minimo visualizzabile.</text:p>
        </text:list-item>
        <text:list-item>
          <text:p text:style-name="Text_20_body"> Valore griglia: valore della griglia.</text:p>
        </text:list-item>
        <text:list-item>
          <text:p text:style-name="Text_20_body"> Lunghezza pagina: lunghezza della pagina visualizzabile in minuti o secondi (a seconda se si tratta del grafico principale o dei dettagli).</text:p>
        </text:list-item>
        <text:list-item>
          <text:p text:style-name="Text_20_body"> Divisioni pagina: divisioni della pagina visualizzabile.</text:p>
        </text:list-item>
        <text:list-item>
          <text:p text:style-name="Text_20_body"> Smussa grafico: se abilitato, il grafico viene visualizzato smussato.</text:p>
        </text:list-item>
        <text:list-item>
          <text:p text:style-name="Text_20_body"> Timer aggiornamento grafico (secondi): intervallo in secondi dell'aggiornamento del grafico durante l'acquisizione.</text:p>
        </text:list-item>
        <text:list-item>
          <text:p text:style-name="Text_20_body"> Colori (sfondo, assi, barre, barra letture veloci, barra interruzioni): I colori predefiniti del grafico, completamente personalizzabili.</text:p>
        </text:list-item>
        <text:list-item>
          <text:p text:style-name="Text_20_body"> Scale ingressi: possibile modificare la scala di visualizzazione per ciascun tipo di ingresso.</text:p>
        </text:list-item>
        <text:list-item>
          <text:p text:style-name="Text_20_body"> Ingresso seconda scala: Seleziona la scala da visualizzare negli assi del grafico sulla sinistra.</text:p>
        </text:list-item>
        <text:list-item>
          <text:p text:style-name="Text_20_body"> Filtro giri/minuto (secondi).</text:p>
        </text:list-item>
      </text:list>
      <text:p text:style-name="Text_20_body">
<draw:frame draw:style-name="mediacenter" draw:name="" text:anchor-type="paragraph" draw:z-index="0" svg:width="10.583333333333cm" svg:height="8.3872916666667cm"><draw:image xlink:href="Pictures/0cd28b65b4d63e9e3c441a0fdb79f001.png" xlink:type="simple" xlink:show="embed" xlink:actuate="onLoad"/></draw:frame></text:p>
      <text:h text:style-name="Heading_20_3" text:outline-level="3"><text:bookmark-start text:name="definizioni_canali"/>Definizioni canali<text:bookmark-end text:name="definizioni_canali"/></text:h>
      <text:p text:style-name="Text_20_body">
Prima di creare qualsiasi configurazione è necessario definire i canali che si intendono utilizzare.</text:p>
      <text:list text:style-name="List_20_1">
        <text:list-item>
          <text:p text:style-name="Text_20_body"> Selezionare <text:span text:style-name="Strong_20_Emphasis">Strumenti</text:span> –&gt; <text:span text:style-name="Strong_20_Emphasis">Definizioni canali</text:span> per accedere al seguente pannello: </text:p>
        </text:list-item>
      </text:list>
      <text:p text:style-name="Text_20_body">
<draw:frame draw:style-name="mediacenter" draw:name="" text:anchor-type="paragraph" draw:z-index="0" svg:width="10.583333333333cm" svg:height="7.381875cm"><draw:image xlink:href="Pictures/5cf9d84359cb119cb79e44139a0acf0a.jpg" xlink:type="simple" xlink:show="embed" xlink:actuate="onLoad"/></draw:frame></text:p>
      <text:p text:style-name="Text_20_body">Per aggiungere una nuova definizione:</text:p>
      <text:list text:style-name="List_20_1">
        <text:list-item>
          <text:p text:style-name="Text_20_body"> Selezionare il tasto <text:span text:style-name="Strong_20_Emphasis">Nuovo</text:span> o fare click con il tasto destro del mouse nella lista dei canali selezionando successivamente la voce <text:span text:style-name="Strong_20_Emphasis">Nuovo</text:span>;</text:p>
        </text:list-item>
        <text:list-item>
          <text:p text:style-name="Text_20_body"> Scegliere il tipo di ingresso nel menu a tendina;</text:p>
        </text:list-item>
        <text:list-item>
          <text:p text:style-name="Text_20_body"> Inserire una descrizione</text:p>
        </text:list-item>
        <text:list-item>
          <text:p text:style-name="Text_20_body"> Impostare il colore facendo click nel tasto <draw:frame draw:style-name="media" draw:name="" text:anchor-type="as-char" draw:z-index="0" svg:width="1.0583333333333cm" svg:height="0.68791666666667cm"><draw:image xlink:href="Pictures/2cf1ae9e10d0db568292df073d348b1c.png" xlink:type="simple" xlink:show="embed" xlink:actuate="onLoad"/></draw:frame>;</text:p>
        </text:list-item>
        <text:list-item>
          <text:p text:style-name="Text_20_body"> Premere il tasto <text:span text:style-name="Strong_20_Emphasis">Aggiorna</text:span>.</text:p>
        </text:list-item>
      </text:list>
      <text:p text:style-name="Text_20_body">
Per gli ingressi del tipo <text:span text:style-name="Strong_20_Emphasis">Analogico</text:span> è necessario specificare anche altri parametri per l'ingegnerizzazione in base alle caratteristiche del dispositivo che vi si desidera collegare:</text:p>
      <text:p text:style-name="Text_20_body"><draw:frame draw:style-name="mediacenter" draw:name="" text:anchor-type="paragraph" draw:z-index="0" svg:width="4.3391666666667cm" svg:height="3.3602083333333cm"><draw:image xlink:href="Pictures/5fc4dbd906d472cfedeac3f1fa3b3481.jpg" xlink:type="simple" xlink:show="embed" xlink:actuate="onLoad"/></draw:frame></text:p>
      <text:p text:style-name="Text_20_body">Inserire nei campi <text:span text:style-name="Strong_20_Emphasis">Unità fisica</text:span> ed <text:span text:style-name="Strong_20_Emphasis">Unità logica</text:span> la corrispondenza tra la tensione generata dallo strumento ed il valore misurato, quindi specificare anche l'unità di misura.</text:p>
      <text:p text:style-name="Text_20_body">Per gli ingressi del tipo <text:span text:style-name="Strong_20_Emphasis">Contatore</text:span> è necessario specificare se devono essere gestiti come valore istantaneo (es. contagiri) o come incrementale, ovvero la somma dei valori letti dall'inizio collaudo (es. contalitri), oltre agli impulsi per unità e l'unità di misura:</text:p>
      <text:p text:style-name="Text_20_body"><draw:frame draw:style-name="mediacenter" draw:name="" text:anchor-type="paragraph" draw:z-index="0" svg:width="4.5508333333333cm" svg:height="2.8839583333333cm"><draw:image xlink:href="Pictures/b199ce48b5ff0ebf2cce02df5763244d.png" xlink:type="simple" xlink:show="embed" xlink:actuate="onLoad"/></draw:frame>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E' possibile accedere all'archivio definizioni anche durante la fase di avvio collaudo come descritto nel relativo paragrafo.</text:p>
          </table:table-cell>
        </table:table-row>
      </table:table>
      <text:h text:style-name="Heading_20_3" text:outline-level="3"><text:bookmark-start text:name="valori_ingressi"/>Valori Ingressi<text:bookmark-end text:name="valori_ingressi"/></text:h>
      <text:p text:style-name="Text_20_body">
Per visualizzare in tempo reale i valori degli ingressi configurati nel sistema, selezionare il comando <text:span text:style-name="Strong_20_Emphasis">Strumenti</text:span> ⇒ <text:span text:style-name="Strong_20_Emphasis">Valori Ingressi</text:span> oppure premere il tasto <draw:frame draw:style-name="media" draw:name="" text:anchor-type="as-char" draw:z-index="0" svg:width="0.42333333333333cm" svg:height="0.42333333333333cm"><draw:image xlink:href="Pictures/ce21daa162740f73320596daeaa9170b.png" xlink:type="simple" xlink:show="embed" xlink:actuate="onLoad"/></draw:frame>:</text:p>
      <text:p text:style-name="Text_20_body"><draw:frame draw:style-name="mediacenter" draw:name="" text:anchor-type="paragraph" draw:z-index="0" svg:width="7.9375cm" svg:height="9.8954166666667cm"><draw:image xlink:href="Pictures/43e84be5994c783013853d2b32d72e86.jpg" xlink:type="simple" xlink:show="embed" xlink:actuate="onLoad"/></draw:frame>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Gli ingressi vengono aggiornati ogni secondo</text:p>
          </table:table-cell>
        </table:table-row>
      </table:table>
      <text:h text:style-name="Heading_20_3" text:outline-level="3"><text:bookmark-start text:name="configurazione_ingressi"/>Configurazione Ingressi<text:bookmark-end text:name="configurazione_ingressi"/></text:h>
      <text:p text:style-name="Text_20_body">
Il sistema prevede degli ingressi in termocoppia di tipo T o di tipo K. Tramite il seguente pannello è possibile selezionare il tipo di termocoppia che si indende collegare.</text:p>
      <text:p text:style-name="Text_20_body">Inoltre, è possibile selezionare il range di acquisizione degli ingressi analogici (-10/10 V, -5/5 V, ecc.).</text:p>
      <text:p text:style-name="Text_20_body"><draw:frame draw:style-name="mediacenter" draw:name="" text:anchor-type="paragraph" draw:z-index="0" svg:width="7.9375cm" svg:height="7.4347916666667cm"><draw:image xlink:href="Pictures/3cae0cacfb05516e8b7d59c5b2be7c43.png" xlink:type="simple" xlink:show="embed" xlink:actuate="onLoad"/></draw:frame></text:p>
      <text:p text:style-name="Text_20_body">Selezionare <text:span text:style-name="Strong_20_Emphasis">Strumenti</text:span> ⇒ <text:span text:style-name="Strong_20_Emphasis">Configurazione Ingressi</text:span> per accedervi. Fare clic con il tasto destro del mouse sull'icona di una termocoppia per impostarne il tipo o su un ingresso analogico per impostarne il rang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