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png" manifest:full-path="Pictures/c9c043ae92c3c3014c2eacfe5a44ee9e.png"/>
  <manifest:file-entry manifest:media-type="image/png" manifest:full-path="Pictures/c3cc56392c111d8b0ad4339766721534.png"/>
  <manifest:file-entry manifest:media-type="image/png" manifest:full-path="Pictures/c07842b1d9301271e87ab4b1d3eb969d.png"/>
  <manifest:file-entry manifest:media-type="image/png" manifest:full-path="Pictures/71dea4f00bd0dc0c07d69a4e8bf43b40.png"/>
  <manifest:file-entry manifest:media-type="image/png" manifest:full-path="Pictures/9613bb0eaef81af9f6479af112621db2.png"/>
  <manifest:file-entry manifest:media-type="image/png" manifest:full-path="Pictures/421f254b5138dc09d40120c250612319.png"/>
  <manifest:file-entry manifest:media-type="image/png" manifest:full-path="Pictures/997597e644492e3bde8403c14ae0ff68.png"/>
  <manifest:file-entry manifest:media-type="image/png" manifest:full-path="Pictures/552fe44e36f9cfe57023f7eac874e987.png"/>
  <manifest:file-entry manifest:media-type="image/png" manifest:full-path="Pictures/5f4c427713de2a13132991b4a8b919b6.png"/>
  <manifest:file-entry manifest:media-type="image/png" manifest:full-path="Pictures/8d11dff638ed16b8295405e8a0023daf.png"/>
  <manifest:file-entry manifest:media-type="image/png" manifest:full-path="Pictures/d4feaef386f1626ec0a939a9197ef31a.png"/>
  <manifest:file-entry manifest:media-type="image/png" manifest:full-path="Pictures/e2b5f2772a0ace772ca5a8d511ea5a6a.png"/>
  <manifest:file-entry manifest:media-type="image/png" manifest:full-path="Pictures/40f778ef20cc7f2d0eb52e2c418eeb87.png"/>
  <manifest:file-entry manifest:media-type="image/png" manifest:full-path="Pictures/1c645f986d2f91dd6f7b66497200a686.png"/>
  <manifest:file-entry manifest:media-type="image/png" manifest:full-path="Pictures/c733cc8e3a2226e67f27623ccda01bec.png"/>
  <manifest:file-entry manifest:media-type="image/png" manifest:full-path="Pictures/1158dc77e4fcf302b93078dd8a3e7984.png"/>
  <manifest:file-entry manifest:media-type="image/png" manifest:full-path="Pictures/95778f75c68c960d63e90d85ef985c28.png"/>
  <manifest:file-entry manifest:media-type="image/png" manifest:full-path="Pictures/0e41e5a05a70e3197756484f9205507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introduzione"/>Introduzione<text:bookmark-end text:name="introduzione"/></text:h>
      <text:p text:style-name="Text_20_body">Il software “Gestione Bacheca” può funzionare in modalità stand-alone oppure server;</text:p>
      <text:list text:style-name="List_20_1">
        <text:list-item>
          <text:p text:style-name="Text_20_body"> in modalità stand-alone nel computer locale connesso direttamente al dispositivo di output ( monitor , televisore ) viene installato il software completo per la gestione della bacheca, raggiungibile tramite indirizzo ip assegnato al computer.</text:p>
        </text:list-item>
        <text:list-item>
          <text:p text:style-name="Text_20_body"> in modalità server vengono utilizzati due o più computer, uno locale connesso direttamente al dispositivo di output ( monitor , televisore ), ed uno che funge da server,tutti i computer devono essere connessi alla stessa rete, in questo modo il server contiene il programma di gestione della bacheca e le sequenze di file e video vengono inviate ai vari dispositivi locali ( bacheca 1, bacheca 2, ecc…), se il Server viene spento il computer locale eseguirà all'infinito l'ultima sequenza inviata.</text:p>
        </text:list-item>
      </text:list>
      <text:h text:style-name="Heading_20_2" text:outline-level="2"><text:bookmark-start text:name="installazione"/>Installazione<text:bookmark-end text:name="installazione"/></text:h>
      <text:p text:style-name="Text_20_body">L'installazione deve essere eseguita direttamente dal personale Marel.</text:p>
      <text:h text:style-name="Heading_20_2" text:outline-level="2"><text:bookmark-start text:name="inizio"/>Inizio<text:bookmark-end text:name="inizio"/></text:h>
      <text:p text:style-name="Text_20_body">Una volta assegnato l'indirizzo ip il software “Gestione Bacheca” è raggiungibile direttamente da un qualsiasi browser (esempio <text:a xlink:type="simple" xlink:href="http://192.168.0.29">http://192.168.0.29</text:a>)
e verra visualizzata la finestra come in fig.1</text:p>
      <text:p text:style-name="Text_20_body"><draw:frame draw:style-name="mediacenter" draw:name="" text:anchor-type="paragraph" draw:z-index="0" svg:width="15.875cm" svg:height="8.9164583333333cm"><draw:image xlink:href="Pictures/c9c043ae92c3c3014c2eacfe5a44ee9e.png" xlink:type="simple" xlink:show="embed" xlink:actuate="onLoad"/></draw:frame></text:p>
      <text:p text:style-name="Text_20_body">
A questo punto potete inserire la username e la password a voi assegnate, verrà visualizzata la finestra come in fig.2</text:p>
      <text:p text:style-name="Text_20_body"><draw:frame draw:style-name="mediacenter" draw:name="" text:anchor-type="paragraph" draw:z-index="0" svg:width="15.875cm" svg:height="8.9164583333333cm"><draw:image xlink:href="Pictures/c3cc56392c111d8b0ad4339766721534.png" xlink:type="simple" xlink:show="embed" xlink:actuate="onLoad"/></draw:frame></text:p>
      <text:h text:style-name="Heading_20_2" text:outline-level="2"><text:bookmark-start text:name="menu_files"/>Menu Files<text:bookmark-end text:name="menu_files"/></text:h>
      <text:p text:style-name="Text_20_body">Utilizzando il menù di sinistra, possiamo gestire la nostra bacheca, selezionando la voce “Files” vedi fig.3 possiamo caricare e visualizzare i file che vogliamo inserire nella nostra sequenza di visualizzazione.</text:p>
      <text:p text:style-name="Text_20_body"><draw:frame draw:style-name="mediacenter" draw:name="" text:anchor-type="paragraph" draw:z-index="0" svg:width="15.875cm" svg:height="8.9164583333333cm"><draw:image xlink:href="Pictures/c07842b1d9301271e87ab4b1d3eb969d.png" xlink:type="simple" xlink:show="embed" xlink:actuate="onLoad"/></draw:frame></text:p>
      <text:p text:style-name="Text_20_body">Nella pagina vengono visualizzati i files che sono già stati caricati nel server, cliccando alla voce “sfoglia” possiamo cercare e caricare nuovi files presenti nel nostro computer come in fig.4</text:p>
      <text:p text:style-name="Text_20_body"><draw:frame draw:style-name="mediacenter" draw:name="" text:anchor-type="paragraph" draw:z-index="0" svg:width="15.875cm" svg:height="8.9164583333333cm"><draw:image xlink:href="Pictures/71dea4f00bd0dc0c07d69a4e8bf43b40.png" xlink:type="simple" xlink:show="embed" xlink:actuate="onLoad"/></draw:frame></text:p>
      <text:p text:style-name="Text_20_body">Una volta selezionato il files desiderato esso viene caricato nel server e verrà visualizzato nella lista precedente, ora è a disposizione per poter essere caricato nella sequenza di visualizazione, caricate tutti i files desiderati in questo modo fino ad avere la vostra lista completa.</text:p>
      <text:p text:style-name="Text_20_body"><draw:frame draw:style-name="mediacenter" draw:name="" text:anchor-type="paragraph" draw:z-index="0" svg:width="15.875cm" svg:height="8.9164583333333cm"><draw:image xlink:href="Pictures/9613bb0eaef81af9f6479af112621db2.png" xlink:type="simple" xlink:show="embed" xlink:actuate="onLoad"/></draw:frame></text:p>
      <text:p text:style-name="Text_20_body"><draw:frame draw:style-name="mediacenter" draw:name="" text:anchor-type="paragraph" draw:z-index="0" svg:width="15.875cm" svg:height="8.9164583333333cm"><draw:image xlink:href="Pictures/421f254b5138dc09d40120c250612319.png" xlink:type="simple" xlink:show="embed" xlink:actuate="onLoad"/></draw:frame></text:p>
      <text:h text:style-name="Heading_20_2" text:outline-level="2"><text:bookmark-start text:name="menu_sequenze"/>Menu Sequenze<text:bookmark-end text:name="menu_sequenze"/></text:h>
      <text:p text:style-name="Text_20_body">
Ora possiamo passare alla voce del menù “Sequences” dove possiamo gestire i nostri files per la visualizzazione, nella figura n.7 possiamo notare che le seguenze si divido in tre modalità;</text:p>
      <text:list text:style-name="List_20_1">
        <text:list-item>
          <text:p text:style-name="Text_20_body"> Bacheca1 = i files presenti in questa sequenza vengono inviati alla Bacheca 1, e verranno visualizzati a schermo intero.</text:p>
        </text:list-item>
        <text:list-item>
          <text:p text:style-name="Text_20_body"> Bacheca1-sx = i files presenti in questa sequenza vengono inviati alla Bacheca 1, e verranno visualizzati a metà schermo sul lato sinistro.</text:p>
        </text:list-item>
        <text:list-item>
          <text:p text:style-name="Text_20_body"> Bacheca1-dx = i files presenti in questa sequenza vengono inviati alla Bacheca 1, e verranno visualizzati a metà schermo sul lato destro.</text:p>
        </text:list-item>
      </text:list>
      <text:p text:style-name="Text_20_body">
per selezionare la sequenza desiderata selezionare……………</text:p>
      <text:p text:style-name="Text_20_body"><draw:frame draw:style-name="mediacenter" draw:name="" text:anchor-type="paragraph" draw:z-index="0" svg:width="15.875cm" svg:height="8.9164583333333cm"><draw:image xlink:href="Pictures/997597e644492e3bde8403c14ae0ff68.png" xlink:type="simple" xlink:show="embed" xlink:actuate="onLoad"/></draw:frame></text:p>
      <text:p text:style-name="Text_20_body">Aggiungiamo un file sulla Bacheca1, seleziona il file dal menù a tendina ( sono i file poresenti nel server caricati precedentemente) ora clicca su aggiungi il file in questo modo viene caricato nella sequenza, eseguire questa operazione per tutti i file che desideri siano presenti nella sequenza di visualizzazione come in figura.</text:p>
      <text:p text:style-name="Text_20_body"><draw:frame draw:style-name="mediacenter" draw:name="" text:anchor-type="paragraph" draw:z-index="0" svg:width="15.875cm" svg:height="8.9164583333333cm"><draw:image xlink:href="Pictures/552fe44e36f9cfe57023f7eac874e987.png" xlink:type="simple" xlink:show="embed" xlink:actuate="onLoad"/></draw:frame></text:p>
      <text:p text:style-name="Text_20_body">Per ogni files dobbiamo impostare l'ora iniziale e finale di avvio della sequenza ed il tempo di visualizzazione.</text:p>
      <text:p text:style-name="Text_20_body"><draw:frame draw:style-name="mediacenter" draw:name="" text:anchor-type="paragraph" draw:z-index="0" svg:width="15.875cm" svg:height="8.9164583333333cm"><draw:image xlink:href="Pictures/5f4c427713de2a13132991b4a8b919b6.png" xlink:type="simple" xlink:show="embed" xlink:actuate="onLoad"/></draw:frame></text:p>
      <text:p text:style-name="Text_20_body">Una volta effettuata la scelta cliccare su “aggiungi” per salvare la scelta.</text:p>
      <text:p text:style-name="Text_20_body"><draw:frame draw:style-name="mediacenter" draw:name="" text:anchor-type="paragraph" draw:z-index="0" svg:width="15.875cm" svg:height="8.9164583333333cm"><draw:image xlink:href="Pictures/8d11dff638ed16b8295405e8a0023daf.png" xlink:type="simple" xlink:show="embed" xlink:actuate="onLoad"/></draw:frame></text:p>
      <text:p text:style-name="Text_20_body">Alla fine di tutte le impostazioni ricordarsi di salvare la sequenza modificata.</text:p>
      <text:p text:style-name="Text_20_body"><draw:frame draw:style-name="mediacenter" draw:name="" text:anchor-type="paragraph" draw:z-index="0" svg:width="15.875cm" svg:height="8.9164583333333cm"><draw:image xlink:href="Pictures/d4feaef386f1626ec0a939a9197ef31a.png" xlink:type="simple" xlink:show="embed" xlink:actuate="onLoad"/></draw:frame></text:p>
      <text:p text:style-name="Text_20_body">Se la sequenza viene salvata correttamente la scritta SEQUENZA MODIFICATA deve scomparire come in figura.</text:p>
      <text:p text:style-name="Text_20_body"><draw:frame draw:style-name="mediacenter" draw:name="" text:anchor-type="paragraph" draw:z-index="0" svg:width="15.875cm" svg:height="8.9164583333333cm"><draw:image xlink:href="Pictures/e2b5f2772a0ace772ca5a8d511ea5a6a.png" xlink:type="simple" xlink:show="embed" xlink:actuate="onLoad"/></draw:frame></text:p>
      <text:p text:style-name="Text_20_body">Le operazioni precedenti possono essere eseguite nello stesso modo, per creare le sequenze di visualizzazione a schermo diviso in due parti destra e sinistra.</text:p>
      <text:p text:style-name="Text_20_body"><draw:frame draw:style-name="mediacenter" draw:name="" text:anchor-type="paragraph" draw:z-index="0" svg:width="15.875cm" svg:height="8.9164583333333cm"><draw:image xlink:href="Pictures/40f778ef20cc7f2d0eb52e2c418eeb87.png" xlink:type="simple" xlink:show="embed" xlink:actuate="onLoad"/></draw:frame></text:p>
      <text:p text:style-name="Text_20_body">Per aggiungere nella visualizzazione delle pagine internet, inserire l'indirizzo URL completo (es.<text:a xlink:type="simple" xlink:href="http://google.com">http://google.com</text:a>)cliccare su aggiungi, impostare l'ora iniziale e finale di avvio della sequenza ed il tempo di visualizzazione, cliccare su aggiungi, salvare la sequenza modificata.</text:p>
      <text:p text:style-name="Text_20_body"><draw:frame draw:style-name="mediacenter" draw:name="" text:anchor-type="paragraph" draw:z-index="0" svg:width="15.875cm" svg:height="8.4666666666667cm"><draw:image xlink:href="Pictures/1c645f986d2f91dd6f7b66497200a686.png" xlink:type="simple" xlink:show="embed" xlink:actuate="onLoad"/></draw:frame></text:p>
      <text:h text:style-name="Heading_20_2" text:outline-level="2"><text:bookmark-start text:name="menu_dispositivi"/>Menù Dispositivi<text:bookmark-end text:name="menu_dispositivi"/></text:h>
      <text:p text:style-name="Text_20_body">
Cliccando alla voce del menù “Dispositivi” possiamo visualizzare tutte le bacheche installate ora possiamo attivare le sequnze preparate precedentemente, selezionando quella desiderata, Bacheca1, Bacheca1-dx, Bacheca1-sx, scegliendo anche il giorno di inizio e di fine della visualizzazione ( se il campo è vuoto la visualizzazione è infinita ed inizia da subito ).</text:p>
      <text:p text:style-name="Text_20_body"><draw:frame draw:style-name="mediacenter" draw:name="" text:anchor-type="paragraph" draw:z-index="0" svg:width="15.875cm" svg:height="8.9164583333333cm"><draw:image xlink:href="Pictures/c733cc8e3a2226e67f27623ccda01bec.png" xlink:type="simple" xlink:show="embed" xlink:actuate="onLoad"/></draw:frame></text:p>
      <text:p text:style-name="Text_20_body">
Una volta aggiunta la data e scelta la bacheca cliccare su aggiungi il menù cambia visualizzando la scelta effettuata.
I dispositivi vengono aggiornati dal server ogni 60 secondi.</text:p>
      <text:p text:style-name="Text_20_body"><draw:frame draw:style-name="mediacenter" draw:name="" text:anchor-type="paragraph" draw:z-index="0" svg:width="15.875cm" svg:height="8.9164583333333cm"><draw:image xlink:href="Pictures/1158dc77e4fcf302b93078dd8a3e7984.png" xlink:type="simple" xlink:show="embed" xlink:actuate="onLoad"/></draw:frame></text:p>
      <text:p text:style-name="Text_20_body"><text:span text:style-name="Strong_20_Emphasis">Scelta del tipo di visualizzazione</text:span> : cliccando dul nome del dispositivo si viene reinderizzati sulla scelta del tipo di presentazione single-mode , double-mode.</text:p>
      <text:p text:style-name="Text_20_body"><draw:frame draw:style-name="mediacenter" draw:name="" text:anchor-type="paragraph" draw:z-index="0" svg:width="15.875cm" svg:height="8.9164583333333cm"><draw:image xlink:href="Pictures/95778f75c68c960d63e90d85ef985c28.png" xlink:type="simple" xlink:show="embed" xlink:actuate="onLoad"/></draw:frame></text:p>
      <text:p text:style-name="Text_20_body">Cliccando su una delle due sclete si ha la possibilità di attivare la modalità desiderata, cliccando su restart, il sistema riparte con la scelta effettuata</text:p>
      <text:p text:style-name="Text_20_body"><draw:frame draw:style-name="mediacenter" draw:name="" text:anchor-type="paragraph" draw:z-index="0" svg:width="15.875cm" svg:height="8.9164583333333cm"><draw:image xlink:href="Pictures/0e41e5a05a70e3197756484f92055078.png" xlink:type="simple" xlink:show="embed" xlink:actuate="onLoad"/></draw:frame></text:p>
      <text:h text:style-name="Heading_20_2" text:outline-level="2"><text:bookmark-start text:name="gestione_remota"/>Gestione Remota<text:bookmark-end text:name="gestione_remota"/></text:h>
      <text:p text:style-name="Text_20_body">
E' possibile gestire da remoto il computer connesso al monitor/tv tramite due distinti programmi:
</text:p>
      <text:list text:style-name="List_20_1">
        <text:list-item>
          <text:p text:style-name="Text_20_body"> Filezilla , per il trasferimento diretto di file video e foto.</text:p>
        </text:list-item>
        <text:list-item>
          <text:p text:style-name="Text_20_body"> TightVNC Viewer, per catturare il desktop e far avviare direttamente filmati e presentazioni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