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jpeg" manifest:full-path="Pictures/10000000000000B10000034A90A1BEDD.jpg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binary" manifest:full-path="layout-cache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  <manifest:file-entry manifest:media-type="image/jpeg" manifest:full-path="Pictures/9043acd0eb57acf5c5fc64022863540e.jpg"/>
  <manifest:file-entry manifest:media-type="image/png" manifest:full-path="Pictures/9e9bc20850f60563ded7d8941d3a727d.png"/>
  <manifest:file-entry manifest:media-type="image/png" manifest:full-path="Pictures/b4044cb6c66640ea44ecb196e051e4b3.png"/>
  <manifest:file-entry manifest:media-type="image/png" manifest:full-path="Pictures/4a5f0256e994384687474f1c50f84a46.png"/>
  <manifest:file-entry manifest:media-type="image/png" manifest:full-path="Pictures/b6550d37f35ca064263b29e0d0db5f51.png"/>
  <manifest:file-entry manifest:media-type="image/png" manifest:full-path="Pictures/47aa304040c19c434c08ae117c51da0c.png"/>
  <manifest:file-entry manifest:media-type="image/png" manifest:full-path="Pictures/fa7014e91cd6bd82ffd218ec0418ff6d.png"/>
  <manifest:file-entry manifest:media-type="image/png" manifest:full-path="Pictures/9b1f5b5462444ea324b00ecfc402fa32.png"/>
  <manifest:file-entry manifest:media-type="image/png" manifest:full-path="Pictures/18d37570baaf050511139acdb485529e.png"/>
  <manifest:file-entry manifest:media-type="image/png" manifest:full-path="Pictures/f9083ede0c9ea85416bc3d09e7cd60af.png"/>
  <manifest:file-entry manifest:media-type="image/png" manifest:full-path="Pictures/e592756ecc0e544c47f188cdcd59c426.png"/>
  <manifest:file-entry manifest:media-type="image/png" manifest:full-path="Pictures/bcaa87fd55a72ff1d2f460f25f144be0.png"/>
  <manifest:file-entry manifest:media-type="image/png" manifest:full-path="Pictures/4f6d650753844ab69b4c51c4fecc4f75.png"/>
  <manifest:file-entry manifest:media-type="image/png" manifest:full-path="Pictures/f117152df2e90293d4b0e7c035da2c65.png"/>
  <manifest:file-entry manifest:media-type="image/png" manifest:full-path="Pictures/ddb2b90d78d3a4339129f7ba1a1e6ca5.png"/>
  <manifest:file-entry manifest:media-type="image/png" manifest:full-path="Pictures/f9e475680ff9923a16827b5de3a432a0.png"/>
  <manifest:file-entry manifest:media-type="image/png" manifest:full-path="Pictures/26b0c315cb1eb872f4b7476c625a4764.png"/>
  <manifest:file-entry manifest:media-type="image/png" manifest:full-path="Pictures/9d926a4274ec6bf8b63b98f51e6735a9.png"/>
  <manifest:file-entry manifest:media-type="image/png" manifest:full-path="Pictures/752d57b2fd68260aa5e3269981c24631.png"/>
  <manifest:file-entry manifest:media-type="image/png" manifest:full-path="Pictures/ca930267a986932a90d654e87044ead1.png"/>
  <manifest:file-entry manifest:media-type="image/png" manifest:full-path="Pictures/0dad4bec97b1e2780ff39037d6519361.png"/>
  <manifest:file-entry manifest:media-type="image/png" manifest:full-path="Pictures/2c61be63f42781d272982099f43e73db.png"/>
  <manifest:file-entry manifest:media-type="image/png" manifest:full-path="Pictures/b5bcc36707cb2752bdbb5dfd7d8f287d.png"/>
  <manifest:file-entry manifest:media-type="image/png" manifest:full-path="Pictures/1b6ece12548c09216089468d11e7a4ea.png"/>
  <manifest:file-entry manifest:media-type="image/png" manifest:full-path="Pictures/791aec10245da19aa1f5d1de2cbc06ed.png"/>
  <manifest:file-entry manifest:media-type="image/png" manifest:full-path="Pictures/1312dfdd55bfc1a3ae31299a0c5d6366.png"/>
  <manifest:file-entry manifest:media-type="image/png" manifest:full-path="Pictures/9f459315404039becff89f01162f51f5.png"/>
  <manifest:file-entry manifest:media-type="image/png" manifest:full-path="Pictures/105acc8a16575c30985364aff7200caf.png"/>
  <manifest:file-entry manifest:media-type="image/png" manifest:full-path="Pictures/ebd2fe6c98ab9802c8c6d8c0cbde2ef0.png"/>
  <manifest:file-entry manifest:media-type="image/png" manifest:full-path="Pictures/13ace5e67961ee49c2fd8d4f1ff27ad8.png"/>
  <manifest:file-entry manifest:media-type="image/png" manifest:full-path="Pictures/3d39a911a98ac8d561e5886b054a5c92.png"/>
  <manifest:file-entry manifest:media-type="image/jpeg" manifest:full-path="Pictures/6425b99bdc96baf6615579f2987de7af.jpg"/>
  <manifest:file-entry manifest:media-type="image/jpeg" manifest:full-path="Pictures/3c9c034ad00ec916172e7c97dd198219.jpg"/>
  <manifest:file-entry manifest:media-type="image/png" manifest:full-path="Pictures/f210502fa8cbd7bea568070df64c9bfd.png"/>
  <manifest:file-entry manifest:media-type="image/png" manifest:full-path="Pictures/e72557735d46bdd13e4ca31518cd1589.png"/>
  <manifest:file-entry manifest:media-type="image/png" manifest:full-path="Pictures/224088fad17b806b24467158e892b2b0.png"/>
  <manifest:file-entry manifest:media-type="image/png" manifest:full-path="Pictures/65ce8470b8d1c44458f6c8f638d10916.png"/>
  <manifest:file-entry manifest:media-type="image/jpeg" manifest:full-path="Pictures/af6290c570db82de7ac70372311edab0.jpg"/>
  <manifest:file-entry manifest:media-type="image/jpeg" manifest:full-path="Pictures/712b2a21de1eb65557ac9883b04cb7d0.jpg"/>
  <manifest:file-entry manifest:media-type="image/jpeg" manifest:full-path="Pictures/f5e2a486d09d19a0e79389d5f795d096.jpg"/>
  <manifest:file-entry manifest:media-type="image/jpeg" manifest:full-path="Pictures/4845df49b169cf257c9a0bf6c04ec75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style style:name="P1" style:family="paragraph" style:parent-style-name="Text_20_body">
      <style:paragraph-properties fo:break-before="page"/>
    </style:style>
    <style:style style:name="P2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/>
    </style:style>
    <style:style style:name="P3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32pt" style:font-size-asian="32pt" style:font-size-complex="3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Arial Black" fo:font-size="14pt" style:font-size-asian="14pt" style:font-size-complex="14pt"/>
    </style:style>
    <style:style style:name="P5" style:family="paragraph" style:parent-style-name="Standard">
      <style:paragraph-properties fo:margin-left="0.079cm" fo:margin-right="0cm" fo:text-align="start" style:justify-single-word="false" fo:text-indent="0cm" style:auto-text-indent="false"/>
      <style:text-properties style:font-name="Arial Black" fo:font-size="24pt" style:font-size-asian="24pt" style:font-size-complex="24pt"/>
    </style:style>
    <style:style style:name="P6" style:family="paragraph" style:parent-style-name="Standard">
      <style:paragraph-properties fo:margin-left="7.885cm" fo:margin-right="0cm" fo:text-indent="0cm" style:auto-text-indent="false"/>
      <style:text-properties style:font-name="Arial Black" fo:font-size="24pt" style:font-size-asian="24pt" style:font-size-complex="24pt"/>
    </style:style>
    <style:style style:name="P7" style:family="paragraph" style:parent-style-name="Standard">
      <style:paragraph-properties fo:margin-left="7.885cm" fo:margin-right="0cm" fo:text-indent="0cm" style:auto-text-indent="false"/>
      <style:text-properties style:font-name="Arial Black" fo:font-size="14pt" style:font-size-asian="14pt" style:font-size-complex="14pt"/>
    </style:style>
    <style:style style:name="P8" style:family="paragraph" style:parent-style-name="Standard" style:master-page-name="First_20_Page">
      <style:paragraph-properties fo:margin-left="0cm" fo:margin-right="0cm" fo:text-align="start" style:justify-single-word="false" fo:text-indent="0cm" style:auto-text-indent="false" style:page-number="auto"/>
      <style:text-properties style:font-name="Arial Black" fo:font-size="32pt" style:font-size-asian="32pt" style:font-size-complex="32pt"/>
    </style:style>
    <style:style style:name="T1" style:family="text">
      <style:text-properties fo:font-size="12pt" style:font-size-asian="12pt" style:font-size-complex="12pt"/>
    </style:style>
    <style:style style:name="fr1" style:family="graphic" style:parent-style-name="Graphics">
      <style:graphic-properties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3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/>
      <text:p text:style-name="P3"><draw:frame draw:style-name="fr1" draw:name="immagini1" text:anchor-type="paragraph" svg:x="11.952cm" svg:y="0.205cm" svg:width="4.683cm" svg:height="22.278cm" draw:z-index="0"><draw:image xlink:href="Pictures/10000000000000B10000034A90A1BEDD.jpg" xlink:type="simple" xlink:show="embed" xlink:actuate="onLoad"/></draw:frame></text:p>
      <text:p text:style-name="P3"/>
      <text:p text:style-name="P3"/>
      <text:p text:style-name="P3">$NOME</text:p>
      <text:p text:style-name="P5">Manuale Software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7"/>
      <text:p text:style-name="P4"/>
      <text:p text:style-name="P4"/>
      <text:p text:style-name="P4"/>
      <text:p text:style-name="P4"/>
      <text:p text:style-name="P4">MAREL srl - FABRIANO (AN) – Italy</text:p>
      <text:p text:style-name="P2">www.marelsrl.com<text:span text:style-name="T1"><text:tab/></text:span></text:p>
      <text:p text:style-name="P1"/>
      <text:table-of-content text:style-name="Sect1" text:protected="true" text:name="Indice generale1">
        <text:table-of-content-source text:outline-level="10">
          <text:index-title-template text:style-name="Contents_20_Heading">Indice generale</text:index-title-template>
          <text:table-of-content-entry-template text:outline-level="1" text:style-name="Contents_20_1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2" text:style-name="Contents_20_2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3" text:style-name="Contents_20_3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4" text:style-name="Contents_20_4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5" text:style-name="Contents_20_5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6" text:style-name="Contents_20_6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7" text:style-name="Contents_20_7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8" text:style-name="Contents_20_8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9" text:style-name="Contents_20_9">
            <text:index-entry-chapter/>
            <text:index-entry-text/>
            <text:index-entry-tab-stop style:type="right" style:leader-char="."/>
            <text:index-entry-page-number/>
          </text:table-of-content-entry-template>
          <text:table-of-content-entry-template text:outline-level="10" text:style-name="Contents_20_10">
            <text:index-entry-chapter/>
            <text:index-entry-text/>
            <text:index-entry-tab-stop style:type="right" style:leader-char="."/>
            <text:index-entry-page-number/>
          </text:table-of-content-entry-template>
        </text:table-of-content-source>
        <text:index-body>
          <text:index-title text:style-name="Sect1" text:name="Indice generale1_Head">
            <text:p text:style-name="Contents_20_Heading">Indice generale</text:p>
          </text:index-title>
        </text:index-body>
      </text:table-of-content>
      <text:p text:style-name="Text_20_body"/>
      <text:p text:style-name="P1"/>
      <text:h text:style-name="Heading_20_1" text:outline-level="1"><text:bookmark-start text:name="atp_net"/>Atp_Net<text:bookmark-end text:name="atp_net"/></text:h>
      <text:h text:style-name="Heading_20_2" text:outline-level="2"><text:bookmark-start text:name="prefazione"/>Prefazione<text:bookmark-end text:name="prefazione"/></text:h>
      <text:p text:style-name="Text_20_body">
Questo manuale è stato realizzato per giudare l'operatore nell'utilizzo del programma Atp_Net. I tasti funzione o le combinazioni di tasti accettate nel programma sono riportate tra parentesi quadre nei titoli dei paragrafi: <text:span text:style-name="Strong_20_Emphasis">[tasto]</text:span>, <text:span text:style-name="Strong_20_Emphasis">[tasto+tasto]</text:span>.</text:p>
      <text:h text:style-name="Heading_20_2" text:outline-level="2"><text:bookmark-start text:name="introduzione"/>Introduzione<text:bookmark-end text:name="introduzione"/></text:h>
      <text:p text:style-name="Text_20_body">
Atp_Net è un'applicazione di acquisizione dati realizzata per i centri prova A.T.P.. Le principali funzioni sono :
</text:p>
      <text:list text:style-name="List_20_1">
        <text:list-item>
          <text:p text:style-name="Text_20_body"> Avvio di una nuovo collaudo con l'inseriento dei seguenti campi: N° verbale, N° targa (facoltativo), Note, tipo prova (24 o 26 sonde);</text:p>
        </text:list-item>
        <text:list-item>
          <text:p text:style-name="Text_20_body"> Modifica dei dati della prova in esecuzione: N° verbale, N° targa;</text:p>
        </text:list-item>
        <text:list-item>
          <text:p text:style-name="Text_20_body"> Arresto/Ripresa acquisizione per gestire eventuali malfunzionamenti del datalogger o delle sonde;</text:p>
        </text:list-item>
        <text:list-item>
          <text:p text:style-name="Text_20_body"> Tasto per forzare l'acquisizione immediata delle temperature;</text:p>
        </text:list-item>
        <text:list-item>
          <text:p text:style-name="Text_20_body"> Eliminazione di un collaudo avviato;</text:p>
        </text:list-item>
        <text:list-item>
          <text:p text:style-name="Text_20_body"> Archiviazione delle prove concluse;</text:p>
        </text:list-item>
        <text:list-item>
          <text:p text:style-name="Text_20_body"> Visualizzazione grafica e tabellare dei valori acquisiti;</text:p>
        </text:list-item>
        <text:list-item>
          <text:p text:style-name="Text_20_body"> Visualizzazione delle temperature istantanee aggiornate ogni 5 secondi;</text:p>
        </text:list-item>
        <text:list-item>
          <text:p text:style-name="Text_20_body"> Ricerca e visualizzazione delle prove archiviate inserendo un intervallo di tempo, il N° verbale o la targa;</text:p>
        </text:list-item>
        <text:list-item>
          <text:p text:style-name="Text_20_body"> Stampa dei valori acquisiti con le relative medie.</text:p>
        </text:list-item>
      </text:list>
      <text:h text:style-name="Heading_20_2" text:outline-level="2"><text:bookmark-start text:name="interfaccia"/>Interfaccia<text:bookmark-end text:name="interfaccia"/></text:h>
      <text:p text:style-name="Text_20_body">La schermata principale del programma è la seguente:</text:p>
      <text:p text:style-name="Text_20_body"><draw:frame draw:style-name="mediacenter" draw:name="" text:anchor-type="paragraph" draw:z-index="0" svg:width="13.229166666667cm" svg:height="7.9904166666667cm"><draw:image xlink:href="Pictures/9043acd0eb57acf5c5fc64022863540e.jpg" xlink:type="simple" xlink:show="embed" xlink:actuate="onLoad"/></draw:frame></text:p>
      <text:p text:style-name="Text_20_body">I paragrafi seguenti descrivono in dettaglio le varie aree in cui la schermata stessa può essere suddiviva.</text:p>
      <text:h text:style-name="Heading_20_3" text:outline-level="3"><text:bookmark-start text:name="menu_e_barra_degli_strumenti"/>Menu e barra degli strumenti<text:bookmark-end text:name="menu_e_barra_degli_strumenti"/></text:h>
      <text:p text:style-name="Text_20_body">
Tutte le funzioni previste dal programma di collaudo sono accessibili dal menù e sono selezionabili tramite il mouse oppure da tastiera tenendo premuto il tasto Alt e successivamente la lettera sottolineata del comando scelto.</text:p>
      <text:p text:style-name="Text_20_body">Di volta in volta nel manuale verrà indicato quale menù utilizzare per ciascuna specifica funzione, attraverso il seguente schema:</text:p>
      <text:p text:style-name="Text_20_body"><text:span text:style-name="Strong_20_Emphasis">Voce menù ⇒ Voce sottomenù ⇒ …</text:span></text:p>
      <text:p text:style-name="Text_20_body">La tabella seguente riporta tutti i pulsanti presenti nella barra degli strumenti con la relativa funzione:
</text:p>
      <table:table>
        <table:table-column/>
        <table:table-column/>
        <table:table-column/>
        <table:table-row>
          <table:table-cell office:value-type="string" table:style-name="tableheader">
            <text:p text:style-name="Table_20_Heading"> Pulsante </text:p>
          </table:table-cell>
          <table:table-cell office:value-type="string" table:style-name="tableheader">
            <text:p text:style-name="Table_20_Heading"> Funzione </text:p>
          </table:table-cell>
          <table:table-cell office:value-type="string" table:style-name="tableheader">
            <text:p text:style-name="Table_20_Heading"> Tasto fun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e9bc20850f60563ded7d8941d3a727d.png" xlink:type="simple" xlink:show="embed" xlink:actuate="onLoad"/></draw:frame> </text:p>
          </table:table-cell>
          <table:table-cell office:value-type="string" table:style-name="tablecell">
            <text:p text:style-name="tablealignleft"> Chiude l'applicazione </text:p>
          </table:table-cell>
          <table:table-cell office:value-type="string" table:style-name="tablecell">
            <text:p text:style-name="tablealignleft"> F3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4044cb6c66640ea44ecb196e051e4b3.png" xlink:type="simple" xlink:show="embed" xlink:actuate="onLoad"/></draw:frame> </text:p>
          </table:table-cell>
          <table:table-cell office:value-type="string" table:style-name="tablecell">
            <text:p text:style-name="tablealignleft"> Crea un nuovo collaud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4a5f0256e994384687474f1c50f84a46.png" xlink:type="simple" xlink:show="embed" xlink:actuate="onLoad"/></draw:frame> </text:p>
          </table:table-cell>
          <table:table-cell office:value-type="string" table:style-name="tablecell">
            <text:p text:style-name="tablealignleft"> Modifica i dati del collaud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6550d37f35ca064263b29e0d0db5f51.png" xlink:type="simple" xlink:show="embed" xlink:actuate="onLoad"/></draw:frame> </text:p>
          </table:table-cell>
          <table:table-cell office:value-type="string" table:style-name="tablecell">
            <text:p text:style-name="tablealignleft"> Avvia la fase di acquisizi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47aa304040c19c434c08ae117c51da0c.png" xlink:type="simple" xlink:show="embed" xlink:actuate="onLoad"/></draw:frame> </text:p>
          </table:table-cell>
          <table:table-cell office:value-type="string" table:style-name="tablecell">
            <text:p text:style-name="tablealignleft"> Interrompe la fase di acquisizion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a7014e91cd6bd82ffd218ec0418ff6d.png" xlink:type="simple" xlink:show="embed" xlink:actuate="onLoad"/></draw:frame> </text:p>
          </table:table-cell>
          <table:table-cell office:value-type="string" table:style-name="tablecell">
            <text:p text:style-name="tablealignleft"> Forza l'acquisizione delle temperature e salva i valori acquisiti </text:p>
          </table:table-cell>
          <table:table-cell office:value-type="string" table:style-name="tablecell">
            <text:p text:style-name="tablealignleft"> F7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b1f5b5462444ea324b00ecfc402fa32.png" xlink:type="simple" xlink:show="embed" xlink:actuate="onLoad"/></draw:frame> </text:p>
          </table:table-cell>
          <table:table-cell office:value-type="string" table:style-name="tablecell">
            <text:p text:style-name="tablealignleft"> Elimina il collaud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18d37570baaf050511139acdb485529e.png" xlink:type="simple" xlink:show="embed" xlink:actuate="onLoad"/></draw:frame> </text:p>
          </table:table-cell>
          <table:table-cell office:value-type="string" table:style-name="tablecell">
            <text:p text:style-name="tablealignleft"> Salva il collaudo nel database local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9083ede0c9ea85416bc3d09e7cd60af.png" xlink:type="simple" xlink:show="embed" xlink:actuate="onLoad"/></draw:frame> </text:p>
          </table:table-cell>
          <table:table-cell office:value-type="string" table:style-name="tablecell">
            <text:p text:style-name="tablealignleft"> Salva il collaudo su dispositivi rimovibili o posizioni diverse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e592756ecc0e544c47f188cdcd59c426.png" xlink:type="simple" xlink:show="embed" xlink:actuate="onLoad"/></draw:frame> </text:p>
          </table:table-cell>
          <table:table-cell office:value-type="string" table:style-name="tablecell">
            <text:p text:style-name="tablealignleft"> Stampa il report delle temparature </text:p>
          </table:table-cell>
          <table:table-cell office:value-type="string" table:style-name="tablecell">
            <text:p text:style-name="tablealignleft"> F6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caa87fd55a72ff1d2f460f25f144be0.png" xlink:type="simple" xlink:show="embed" xlink:actuate="onLoad"/></draw:frame> </text:p>
          </table:table-cell>
          <table:table-cell office:value-type="string" table:style-name="tablecell">
            <text:p text:style-name="tablealignleft"> Esporta i valori delle temperature in formato testo </text:p>
          </table:table-cell>
          <table:table-cell office:value-type="string" table:style-name="tablecell">
            <text:p text:style-name="tablealignleft"> F8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4f6d650753844ab69b4c51c4fecc4f75.png" xlink:type="simple" xlink:show="embed" xlink:actuate="onLoad"/></draw:frame> </text:p>
          </table:table-cell>
          <table:table-cell office:value-type="string" table:style-name="tablecell">
            <text:p text:style-name="tablealignleft"> Carica il collaudo dall'archivio locale </text:p>
          </table:table-cell>
          <table:table-cell office:value-type="string" table:style-name="tablecell">
            <text:p text:style-name="tablealignleft">F10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117152df2e90293d4b0e7c035da2c65.png" xlink:type="simple" xlink:show="embed" xlink:actuate="onLoad"/></draw:frame> </text:p>
          </table:table-cell>
          <table:table-cell office:value-type="string" table:style-name="tablecell">
            <text:p text:style-name="tablealignleft"> Carica il collaudo da dispositivi rimovibili o posizioni diverse </text:p>
          </table:table-cell>
          <table:table-cell office:value-type="string" table:style-name="tablecell">
            <text:p text:style-name="tablealignleft"> F11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ddb2b90d78d3a4339129f7ba1a1e6ca5.png" xlink:type="simple" xlink:show="embed" xlink:actuate="onLoad"/></draw:frame> </text:p>
          </table:table-cell>
          <table:table-cell office:value-type="string" table:style-name="tablecell">
            <text:p text:style-name="tablealignleft"> Chiude il collaudo caricato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f9e475680ff9923a16827b5de3a432a0.png" xlink:type="simple" xlink:show="embed" xlink:actuate="onLoad"/></draw:frame> </text:p>
          </table:table-cell>
          <table:table-cell office:value-type="string" table:style-name="tablecell">
            <text:p text:style-name="tablealignleft"> Visualizza i valori istantanei degli ingressi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26b0c315cb1eb872f4b7476c625a4764.png" xlink:type="simple" xlink:show="embed" xlink:actuate="onLoad"/></draw:frame>  <draw:frame draw:style-name="media" draw:name="" text:anchor-type="as-char" draw:z-index="0" svg:width="0.84666666666667cm" svg:height="0.84666666666667cm"><draw:image xlink:href="Pictures/9d926a4274ec6bf8b63b98f51e6735a9.png" xlink:type="simple" xlink:show="embed" xlink:actuate="onLoad"/></draw:frame></text:p>
          </table:table-cell>
          <table:table-cell office:value-type="string" table:style-name="tablecell">
            <text:p text:style-name="tablealignleft"> Nasconde / Visualizza l'area grafic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752d57b2fd68260aa5e3269981c24631.png" xlink:type="simple" xlink:show="embed" xlink:actuate="onLoad"/></draw:frame> </text:p>
          </table:table-cell>
          <table:table-cell office:value-type="string" table:style-name="tablecell">
            <text:p text:style-name="tablealignleft"> Esegue il backup dell'archivio </text:p>
          </table:table-cell>
          <table:table-cell office:value-type="string" table:style-name="tablecell"/>
        </table:table-row>
      </table:table>
      <text:h text:style-name="Heading_20_3" text:outline-level="3"><text:bookmark-start text:name="elenco_collaudi"/>Elenco collaudi<text:bookmark-end text:name="elenco_collaudi"/></text:h>
      <text:p text:style-name="Text_20_body">
L'elenco collaudi situato a sinistra immediatamente sotto la barra degli strumenti, visualizza tutti quelli in memoria. Le icone cambiano a seconda dello stato come riassunto nella seguente tabella:
</text:p>
      <table:table>
        <table:table-column/>
        <table:table-column/>
        <table:table-row>
          <table:table-cell office:value-type="string" table:style-name="tableheader">
            <text:p text:style-name="Table_20_Heading"> Icona </text:p>
          </table:table-cell>
          <table:table-cell office:value-type="string" table:style-name="tableheader">
            <text:p text:style-name="Table_20_Heading"> Stat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ca930267a986932a90d654e87044ead1.png" xlink:type="simple" xlink:show="embed" xlink:actuate="onLoad"/></draw:frame> </text:p>
          </table:table-cell>
          <table:table-cell office:value-type="string" table:style-name="tablecell">
            <text:p text:style-name="tablealignleft"> In pausa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0dad4bec97b1e2780ff39037d6519361.png" xlink:type="simple" xlink:show="embed" xlink:actuate="onLoad"/></draw:frame> </text:p>
          </table:table-cell>
          <table:table-cell office:value-type="string" table:style-name="tablecell">
            <text:p text:style-name="tablealignleft"> In acquisizio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2c61be63f42781d272982099f43e73db.png" xlink:type="simple" xlink:show="embed" xlink:actuate="onLoad"/></draw:frame> </text:p>
          </table:table-cell>
          <table:table-cell office:value-type="string" table:style-name="tablecell">
            <text:p text:style-name="tablealignleft"> Acquisizione terminata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5bcc36707cb2752bdbb5dfd7d8f287d.png" xlink:type="simple" xlink:show="embed" xlink:actuate="onLoad"/></draw:frame> </text:p>
          </table:table-cell>
          <table:table-cell office:value-type="string" table:style-name="tablecell">
            <text:p text:style-name="tablealignleft"> Riaperto dall'archivi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1b6ece12548c09216089468d11e7a4ea.png" xlink:type="simple" xlink:show="embed" xlink:actuate="onLoad"/></draw:frame> </text:p>
          </table:table-cell>
          <table:table-cell office:value-type="string" table:style-name="tablecell">
            <text:p text:style-name="tablealignleft"> Riaperto da file </text:p>
          </table:table-cell>
        </table:table-row>
      </table:table>
      <text:h text:style-name="Heading_20_3" text:outline-level="3"><text:bookmark-start text:name="elenco_canali"/>Elenco canali<text:bookmark-end text:name="elenco_canali"/></text:h>
      <text:p text:style-name="Text_20_body">
L'<text:span text:style-name="Emphasis">elenco canali</text:span> è situato sotto l'<text:span text:style-name="Emphasis">elenco collaudi</text:span> e contiene gli ingressi utilizzati dalla prova selezionata. Per ciascun canale, nella prima colonna vengono visualizzati il numero ed il colore associato in base al gruppo di appartenenza (sonde interne, esterne o altro) ed a seguire l'ultimo valore rilevato. Nell’intestazione di questa ultima colonna è indicato il tempo trascorso in base all'ora di inizio.</text:p>
      <text:p text:style-name="Text_20_body">Inserendo nel grafico le barre verticali di inizio e fine selezione vengono aggiunte altre due colonne per la visualizzazione dei rispettivi tempi e valori.</text:p>
      <text:p text:style-name="Text_20_body">Per visualizzare o nascondere un canale nel grafico fare click con il mouse nel segno di spunta posto a sinistra del canale stesso.</text:p>
      <text:p text:style-name="Text_20_body">Facendo click con il tasto destro del mouse dal menu visualizzato è possibile visualizzare o nascondere tutte le sonde interne o esterne contemporaneamente.</text:p>
      <text:h text:style-name="Heading_20_3" text:outline-level="3"><text:bookmark-start text:name="barra_degli_strumenti_grafici"/>Barra degli strumenti grafici<text:bookmark-end text:name="barra_degli_strumenti_grafici"/></text:h>
      <text:p text:style-name="Text_20_body">
La barra degli strumenti grafici fornisce l'accesso a tutte le funzioni relative ai grafici, come il salvataggio su immagine, lo zoom, ecc.
</text:p>
      <table:table>
        <table:table-column/>
        <table:table-column/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791aec10245da19aa1f5d1de2cbc06ed.png" xlink:type="simple" xlink:show="embed" xlink:actuate="onLoad"/></draw:frame> </text:p>
          </table:table-cell>
          <table:table-cell office:value-type="string" table:style-name="tablecell">
            <text:p text:style-name="tablealignleft"> Stampa o salva in un file html il grafic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bcaa87fd55a72ff1d2f460f25f144be0.png" xlink:type="simple" xlink:show="embed" xlink:actuate="onLoad"/></draw:frame> </text:p>
          </table:table-cell>
          <table:table-cell office:value-type="string" table:style-name="tablecell">
            <text:p text:style-name="tablealignleft"> Esporta i valori delle sonde visualizzate nel grafic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1312dfdd55bfc1a3ae31299a0c5d6366.png" xlink:type="simple" xlink:show="embed" xlink:actuate="onLoad"/></draw:frame> </text:p>
          </table:table-cell>
          <table:table-cell office:value-type="string" table:style-name="tablecell">
            <text:p text:style-name="tablealignleft">Salva il grafico in un'immagin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9f459315404039becff89f01162f51f5.png" xlink:type="simple" xlink:show="embed" xlink:actuate="onLoad"/></draw:frame> </text:p>
          </table:table-cell>
          <table:table-cell office:value-type="string" table:style-name="tablecell">
            <text:p text:style-name="tablealignleft"> Visualizza i calcoli effettuati sul grafic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105acc8a16575c30985364aff7200caf.png" xlink:type="simple" xlink:show="embed" xlink:actuate="onLoad"/></draw:frame> </text:p>
          </table:table-cell>
          <table:table-cell office:value-type="string" table:style-name="tablecell">
            <text:p text:style-name="tablealignleft"> Strumento zoom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ebd2fe6c98ab9802c8c6d8c0cbde2ef0.png" xlink:type="simple" xlink:show="embed" xlink:actuate="onLoad"/></draw:frame> </text:p>
          </table:table-cell>
          <table:table-cell office:value-type="string" table:style-name="tablecell">
            <text:p text:style-name="tablealignleft"> Strumento barre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13ace5e67961ee49c2fd8d4f1ff27ad8.png" xlink:type="simple" xlink:show="embed" xlink:actuate="onLoad"/></draw:frame> </text:p>
          </table:table-cell>
          <table:table-cell office:value-type="string" table:style-name="tablecell">
            <text:p text:style-name="tablealignleft"> Reset del grafico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" text:anchor-type="as-char" draw:z-index="0" svg:width="0.84666666666667cm" svg:height="0.84666666666667cm"><draw:image xlink:href="Pictures/3d39a911a98ac8d561e5886b054a5c92.png" xlink:type="simple" xlink:show="embed" xlink:actuate="onLoad"/></draw:frame> </text:p>
          </table:table-cell>
          <table:table-cell office:value-type="string" table:style-name="tablecell">
            <text:p text:style-name="tablealignleft"> Opzioni del grafico </text:p>
          </table:table-cell>
        </table:table-row>
      </table:table>
      <text:h text:style-name="Heading_20_3" text:outline-level="3"><text:bookmark-start text:name="grafico_valori"/>Grafico valori<text:bookmark-end text:name="grafico_valori"/></text:h>
      <text:p text:style-name="Text_20_body">
In questa area vengono visualizzate graficamente le temperature acquisite in relazione al tempo. Tramite gli strumenti grafici precedentemente elencati è possibile effettuare degli zoom, selezionare degli intervalli o analizzare i valori acquisiti.</text:p>
      <text:p text:style-name="Text_20_body"><draw:frame draw:style-name="mediacenter" draw:name="" text:anchor-type="paragraph" draw:z-index="0" svg:width="10.583333333333cm" svg:height="4.841875cm"><draw:image xlink:href="Pictures/6425b99bdc96baf6615579f2987de7af.jpg" xlink:type="simple" xlink:show="embed" xlink:actuate="onLoad"/></draw:frame></text:p>
      <text:p text:style-name="Text_20_body">Utilizzare la barra di scorrimento orizzontale per scorrere la parte di grafico visualizzata.</text:p>
      <text:h text:style-name="Heading_20_3" text:outline-level="3"><text:bookmark-start text:name="griglia_valori"/>Griglia valori<text:bookmark-end text:name="griglia_valori"/></text:h>
      <text:p text:style-name="Text_20_body">
In questa tabella sono riportate tutte le temperature acquisite del collaudo selezionato. Per ogni riga che corrisponde ad una lettura effettuata sono riportate le seguenti colonne:</text:p>
      <text:list text:style-name="List_20_1">
        <text:list-item>
          <text:p text:style-name="Text_20_body"> media delle sonde interne (1..12)</text:p>
        </text:list-item>
        <text:list-item>
          <text:p text:style-name="Text_20_body"> media delle sonde esterne (13..24)</text:p>
        </text:list-item>
        <text:list-item>
          <text:p text:style-name="Text_20_body"> ora acquisizione;</text:p>
        </text:list-item>
        <text:list-item>
          <text:p text:style-name="Text_20_body"> valori di tutte le sonde.</text:p>
        </text:list-item>
      </text:list>
      <text:p text:style-name="Text_20_body">
<draw:frame draw:style-name="mediacenter" draw:name="" text:anchor-type="paragraph" draw:z-index="0" svg:width="10.583333333333cm" svg:height="6.111875cm"><draw:image xlink:href="Pictures/3c9c034ad00ec916172e7c97dd198219.jpg" xlink:type="simple" xlink:show="embed" xlink:actuate="onLoad"/></draw:frame></text:p>
      <text:p text:style-name="Text_20_body">Per esportare i valori in formato testo (che possono essere letti anche con EXCEL) procedere come descritto in seguito:</text:p>
      <text:list text:style-name="List_20_1">
        <text:list-item>
          <text:p text:style-name="Text_20_body"> fare click con il mouse nell'angolo in alto a sinistra per selezionate l'intera tabella;</text:p>
        </text:list-item>
        <text:list-item>
          <text:p text:style-name="Text_20_body"> premete i tasti <text:span text:style-name="Strong_20_Emphasis">CTRL + C</text:span> (copia di windows) per copiare il contenuto negli appunti;</text:p>
        </text:list-item>
        <text:list-item>
          <text:p text:style-name="Text_20_body"> aprire l'altra applicazione nella quale si vuole inserire i dati e premere i tasti <text:span text:style-name="Strong_20_Emphasis">CTRL + V</text:span> (incolla).</text:p>
        </text:list-item>
      </text:list>
      <text:h text:style-name="Heading_20_3" text:outline-level="3"><text:bookmark-start text:name="barra_di_stato"/>Barra di stato<text:bookmark-end text:name="barra_di_stato"/></text:h>
      <text:p text:style-name="Text_20_body">
Nel lato sinistro della barra di stato vengono visualizzati messaggi di attesa per le operazioni che possono impiegare diversi secondi come ad esempio l'esportazione dei valori o l'archiviazione dei collaudi.
Nel lato destro invece viene visualizzato lo stato della comunicazione con il datalogger:
</text:p>
      <table:table>
        <table:table-column/>
        <table:table-column/>
        <table:table-row>
          <table:table-cell office:value-type="string" table:style-name="tableheader">
            <text:p text:style-name="Table_20_Heading"> Messaggio </text:p>
          </table:table-cell>
          <table:table-cell office:value-type="string" table:style-name="tableheader">
            <text:p text:style-name="Table_20_Heading"> Descrizione </text:p>
          </table:table-cell>
        </table:table-row>
        <table:table-row>
          <table:table-cell office:value-type="string" table:style-name="tablecell">
            <text:p text:style-name="tablealignleft"> COMM ?</text:p>
          </table:table-cell>
          <table:table-cell office:value-type="string" table:style-name="tablecell">
            <text:p text:style-name="tablealignleft"> Seriale di comunicazione con il datalogger non impostata </text:p>
          </table:table-cell>
        </table:table-row>
        <table:table-row>
          <table:table-cell office:value-type="string" table:style-name="tablecell">
            <text:p text:style-name="tablealignleft"> DATALOGGER ? </text:p>
          </table:table-cell>
          <table:table-cell office:value-type="string" table:style-name="tablecell">
            <text:p text:style-name="tablealignleft"> Tipo Datalogger non specificato </text:p>
          </table:table-cell>
        </table:table-row>
        <table:table-row>
          <table:table-cell office:value-type="string" table:style-name="tablecell">
            <text:p text:style-name="tablealignleft"> DATALOGGER KO </text:p>
          </table:table-cell>
          <table:table-cell office:value-type="string" table:style-name="tablecell">
            <text:p text:style-name="tablealignleft"> Datalogger: &lt;messaggio dell'errore rilevato durante la comunicazione&gt;</text:p>
          </table:table-cell>
        </table:table-row>
      </table:table>
      <text:h text:style-name="Heading_20_2" text:outline-level="2"><text:bookmark-start text:name="collaudo"/>Collaudo<text:bookmark-end text:name="collaudo"/></text:h>
      <text:p text:style-name="Text_20_body">
Con il termine <text:span text:style-name="Strong_20_Emphasis">Collaudo</text:span> viene identificata una fase di acquisizione e memorizzazione dei valori letti dalle sonde del datalogger. Il software permette mantenere aperti più collaudi contemporaneamente i quali possono essere successivamente archiviati. Prevede inoltre la possibilità di memorizzare i collaudi localmente in un proprio archivio oppure di salvarli come files su altri supporti anche rimovibili.</text:p>
      <text:h text:style-name="Heading_20_3" text:outline-level="3"><text:bookmark-start text:name="nuovo_collaudo_f3"/>Nuovo collaudo [F3]<text:bookmark-end text:name="nuovo_collaudo_f3"/></text:h>
      <text:p text:style-name="Text_20_body">
Selezionare <text:span text:style-name="Strong_20_Emphasis">Collaudo</text:span> ⇒ <text:span text:style-name="Strong_20_Emphasis">Nuovo</text:span> o premere il tasto <draw:frame draw:style-name="media" draw:name="" text:anchor-type="as-char" draw:z-index="0" svg:width="0.84666666666667cm" svg:height="0.84666666666667cm"><draw:image xlink:href="Pictures/b4044cb6c66640ea44ecb196e051e4b3.png" xlink:type="simple" xlink:show="embed" xlink:actuate="onLoad"/></draw:frame> per accedere alla schermata di avvio del collaudo: </text:p>
      <text:p text:style-name="Text_20_body"><draw:frame draw:style-name="mediacenter" draw:name="" text:anchor-type="paragraph" draw:z-index="0" svg:width="10.583333333333cm" svg:height="5.9266666666667cm"><draw:image xlink:href="Pictures/f210502fa8cbd7bea568070df64c9bfd.png" xlink:type="simple" xlink:show="embed" xlink:actuate="onLoad"/></draw:frame></text:p>
      <text:p text:style-name="Text_20_body"><text:span text:style-name="Strong_20_Emphasis">Report:</text:span> inserire un numero per identificare il collaudo in archivio.</text:p>
      <text:p text:style-name="Text_20_body"><text:span text:style-name="Strong_20_Emphasis">Targa:</text:span> inserire se necessario la targa dell'automezzo.</text:p>
      <text:p text:style-name="Text_20_body"><text:span text:style-name="Strong_20_Emphasis">Data:</text:span> data di inizio prova inserita in automatico.</text:p>
      <text:p text:style-name="Text_20_body"><text:span text:style-name="Strong_20_Emphasis">Ora:</text:span> ira di inizio prova inserita in automatico.</text:p>
      <text:p text:style-name="Text_20_body"><text:span text:style-name="Strong_20_Emphasis">Tipo prova:</text:span> selezionare il tipo prova tra 24 o 26 sonde.</text:p>
      <text:p text:style-name="Text_20_body"><text:span text:style-name="Strong_20_Emphasis">Frequenza campionamento:</text:span> selezionare il tempo di campionamento in minuti. </text:p>
      <text:p text:style-name="Text_20_body"><text:span text:style-name="Strong_20_Emphasis">Note:</text:span> eventuali note di collaudo.</text:p>
      <text:p text:style-name="Text_20_body">Terminato l'inserimento dei dati premere il tasto <text:span text:style-name="Strong_20_Emphasis">Conferma</text:span>.
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Dopo aver creato il collaudo è necessario avviare l'acquisizione come descritto più avanti in questo capitolo</text:p>
          </table:table-cell>
        </table:table-row>
      </table:table>
      <text:h text:style-name="Heading_20_3" text:outline-level="3"><text:bookmark-start text:name="modifica_collaudo"/>Modifica collaudo<text:bookmark-end text:name="modifica_collaudo"/></text:h>
      <text:p text:style-name="Text_20_body">
Selezionare <text:span text:style-name="Strong_20_Emphasis">Collaudo</text:span> ⇒ <text:span text:style-name="Strong_20_Emphasis">Modifica</text:span> o premere il tasto <draw:frame draw:style-name="media" draw:name="" text:anchor-type="as-char" draw:z-index="0" svg:width="0.84666666666667cm" svg:height="0.84666666666667cm"><draw:image xlink:href="Pictures/4a5f0256e994384687474f1c50f84a46.png" xlink:type="simple" xlink:show="embed" xlink:actuate="onLoad"/></draw:frame> per accedere alla stessa schermata schermata di avvio del collaudo nel quale sarà possibile modificare i campi <text:span text:style-name="Strong_20_Emphasis">Report</text:span>, <text:span text:style-name="Strong_20_Emphasis">Targa</text:span> e <text:span text:style-name="Strong_20_Emphasis">Note</text:span>.</text:p>
      <text:h text:style-name="Heading_20_3" text:outline-level="3"><text:bookmark-start text:name="avvio_acquisizione_f5"/>Avvio acquisizione [F5]<text:bookmark-end text:name="avvio_acquisizione_f5"/></text:h>
      <text:p text:style-name="Text_20_body">
Evidenziare il collaudo tra quelli presenti nella lista e selezionare il comando <text:span text:style-name="Strong_20_Emphasis">Collaudo</text:span> ⇒ <text:span text:style-name="Strong_20_Emphasis">Avvia</text:span> oppure premere il tasto <draw:frame draw:style-name="media" draw:name="" text:anchor-type="as-char" draw:z-index="0" svg:width="0.42333333333333cm" svg:height="0.42333333333333cm"><draw:image xlink:href="Pictures/b6550d37f35ca064263b29e0d0db5f51.png" xlink:type="simple" xlink:show="embed" xlink:actuate="onLoad"/></draw:frame>. Confermare l'avvio dell'acquisizione premento <text:span text:style-name="Strong_20_Emphasis">Ok</text:span> nel successivo messaggio di conferma visualizzato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Per lo stesso collaudo l'acquisizione può essere avviata ed interrotta più volte.</text:p>
          </table:table-cell>
        </table:table-row>
      </table:table>
      <text:h text:style-name="Heading_20_3" text:outline-level="3"><text:bookmark-start text:name="interruzione_acqusizione"/>Interruzione acqusizione<text:bookmark-end text:name="interruzione_acqusizione"/></text:h>
      <text:p text:style-name="Text_20_body">
Evidenziare il collaudo tra quelli presenti nella lista quindi premere il tasto <text:span text:style-name="Strong_20_Emphasis">SHIFT</text:span> e selezionare il comando <text:span text:style-name="Strong_20_Emphasis">Collaudo</text:span> ⇒ <text:span text:style-name="Strong_20_Emphasis">Interrompi</text:span> oppure premere il tasto <draw:frame draw:style-name="media" draw:name="" text:anchor-type="as-char" draw:z-index="0" svg:width="0.84666666666667cm" svg:height="0.84666666666667cm"><draw:image xlink:href="Pictures/47aa304040c19c434c08ae117c51da0c.png" xlink:type="simple" xlink:show="embed" xlink:actuate="onLoad"/></draw:frame>.  Confermare l'interruzione dell'acquisizione premento <text:span text:style-name="Strong_20_Emphasis">Ok</text:span> nel successivo messaggio di conferma visualizzato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224088fad17b806b24467158e892b2b0.png" xlink:type="simple" xlink:show="embed" xlink:actuate="onLoad"/></draw:frame></text:p>
          </table:table-cell>
          <table:table-cell table:style-name="pluginnoteimportant.B1" office:value-type="string">
            <text:p text:style-name="Text_20_body">La pressione del tasto SHIFT è stata aggiunta come ulteriore controllo per evitare interruzioni accidentali dei collaudi attivi.</text:p>
          </table:table-cell>
        </table:table-row>
      </table:table>
      <text:h text:style-name="Heading_20_3" text:outline-level="3"><text:bookmark-start text:name="eliminazione_collaudo"/>Eliminazione collaudo<text:bookmark-end text:name="eliminazione_collaudo"/></text:h>
      <text:p text:style-name="Text_20_body">
Evidenziare il collaudo tra quelli presenti nella lista quindi premere il tasto <text:span text:style-name="Strong_20_Emphasis">CTRL</text:span> e selezionare il comando <text:span text:style-name="Strong_20_Emphasis">Collaudo</text:span> ⇒ <text:span text:style-name="Strong_20_Emphasis">Elimina</text:span> oppure premere il tasto <draw:frame draw:style-name="media" draw:name="" text:anchor-type="as-char" draw:z-index="0" svg:width="0.84666666666667cm" svg:height="0.84666666666667cm"><draw:image xlink:href="Pictures/9b1f5b5462444ea324b00ecfc402fa32.png" xlink:type="simple" xlink:show="embed" xlink:actuate="onLoad"/></draw:frame>. Completare l'eliminazione premendo <text:span text:style-name="Strong_20_Emphasis">OK</text:span> nel successivo messaggio di conferma visualizzato. 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important.A1" office:value-type="string">
            <text:p text:style-name="Table_20_Contents"><draw:frame draw:style-name="media" draw:name="" text:anchor-type="as-char" draw:z-index="0" svg:width="1.27cm" svg:height="1.27cm"><draw:image xlink:href="Pictures/224088fad17b806b24467158e892b2b0.png" xlink:type="simple" xlink:show="embed" xlink:actuate="onLoad"/></draw:frame></text:p>
          </table:table-cell>
          <table:table-cell table:style-name="pluginnoteimportant.B1" office:value-type="string">
            <text:p text:style-name="Text_20_body">La pressione del tasto CTRL è stata aggiunta come ulteriore sicurezza per evitare l'eliminazione involontaria dei collaudi visto che questi una volta eliminati non possono essere recuperati.</text:p>
          </table:table-cell>
        </table:table-row>
      </table:table>
      <text:h text:style-name="Heading_20_3" text:outline-level="3"><text:bookmark-start text:name="salva_collaudo_in_archivio"/>Salva collaudo in archivio<text:bookmark-end text:name="salva_collaudo_in_archivio"/></text:h>
      <text:p text:style-name="Text_20_body">
Terminata la fase di acquisizione delle temperature il collaudo deve essere salvato in archivio utilizzando questa funzione:
</text:p>
      <text:list text:style-name="List_20_1">
        <text:list-item>
          <text:p text:style-name="Text_20_body"> Evidenziare il collaudo tra quelli presenti nella lista;</text:p>
        </text:list-item>
        <text:list-item>
          <text:p text:style-name="Text_20_body"> Selezionare il comando <text:span text:style-name="Strong_20_Emphasis">Collaudo</text:span> ⇒ <text:span text:style-name="Strong_20_Emphasis">Archivia</text:span> oppure premere il tasto <draw:frame draw:style-name="media" draw:name="" text:anchor-type="as-char" draw:z-index="0" svg:width="0.84666666666667cm" svg:height="0.84666666666667cm"><draw:image xlink:href="Pictures/18d37570baaf050511139acdb485529e.png" xlink:type="simple" xlink:show="embed" xlink:actuate="onLoad"/></draw:frame>;</text:p>
        </text:list-item>
        <text:list-item>
          <text:p text:style-name="Text_20_body"> Fare click sul tasto <text:span text:style-name="Strong_20_Emphasis">OK</text:span> nel successivo messaggio di conferma.</text:p>
        </text:list-item>
      </text:list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I dati vengono archiviati in maniera compressa quindi questa operazione potrebbe durare alcuni secondi.</text:p>
          </table:table-cell>
        </table:table-row>
      </table:table>
      <text:h text:style-name="Heading_20_3" text:outline-level="3"><text:bookmark-start text:name="salva_collaudo_su_cartella"/>Salva collaudo su cartella<text:bookmark-end text:name="salva_collaudo_su_cartella"/></text:h>
      <text:p text:style-name="Text_20_body">
Usare questa funzione per salvare i collaudi su dischi rimovibili esterni, unità di rete o cartelle diverse.
</text:p>
      <text:list text:style-name="List_20_1">
        <text:list-item>
          <text:p text:style-name="Text_20_body"> Evidenziare il collaudo tra quelli presenti nella lista;</text:p>
        </text:list-item>
        <text:list-item>
          <text:p text:style-name="Text_20_body"> Selezionare il comando <text:span text:style-name="Strong_20_Emphasis">Collaudo</text:span> ⇒ <text:span text:style-name="Strong_20_Emphasis">Salva</text:span> oppure premere il tasto <draw:frame draw:style-name="media" draw:name="" text:anchor-type="as-char" draw:z-index="0" svg:width="0.84666666666667cm" svg:height="0.84666666666667cm"><draw:image xlink:href="Pictures/f9083ede0c9ea85416bc3d09e7cd60af.png" xlink:type="simple" xlink:show="embed" xlink:actuate="onLoad"/></draw:frame>;</text:p>
        </text:list-item>
        <text:list-item>
          <text:p text:style-name="Text_20_body"> Inserire un nome per i files da creare e selezionare il percorso nella finestra <text:span text:style-name="Strong_20_Emphasis">Salva con nome</text:span> successivamente visualizzata;</text:p>
        </text:list-item>
        <text:list-item>
          <text:p text:style-name="Text_20_body"> Fare click sul tasto <text:span text:style-name="Strong_20_Emphasis">OK</text:span> nel successivo messaggio di conferma.</text:p>
        </text:list-item>
      </text:list>
      <text:p text:style-name="Text_20_body">
Per ogni collaudo vengono salvati deu files con le seguenti estensioni:
</text:p>
      <table:table>
        <table:table-column/>
        <table:table-column/>
        <table:table-row>
          <table:table-cell office:value-type="string" table:style-name="tableheader">
            <text:p text:style-name="Table_20_Heading"> Estensione </text:p>
          </table:table-cell>
          <table:table-cell office:value-type="string" table:style-name="tableheader">
            <text:p text:style-name="Table_20_Heading"> Contenuto </text:p>
          </table:table-cell>
        </table:table-row>
        <table:table-row>
          <table:table-cell office:value-type="string" table:style-name="tablecell">
            <text:p text:style-name="tablealignleft"> .th </text:p>
          </table:table-cell>
          <table:table-cell office:value-type="string" table:style-name="tablecell">
            <text:p text:style-name="tablealignleft"> File XML contenente le informazioni del collaudo </text:p>
          </table:table-cell>
        </table:table-row>
        <table:table-row>
          <table:table-cell office:value-type="string" table:style-name="tablecell">
            <text:p text:style-name="tablealignleft"> .td </text:p>
          </table:table-cell>
          <table:table-cell office:value-type="string" table:style-name="tablecell">
            <text:p text:style-name="tablealignleft"> Dati binari delle sonde </text:p>
          </table:table-cell>
        </table:table-row>
      </table:table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Proporzionalmente al volume dei dati acquisiti questa operazione potrebbe richiedere più o meno tempo.</text:p>
          </table:table-cell>
        </table:table-row>
      </table:table>
      <text:h text:style-name="Heading_20_3" text:outline-level="3"><text:bookmark-start text:name="stampa_report_f6"/>Stampa report [F6]<text:bookmark-end text:name="stampa_report_f6"/></text:h>
      <text:p text:style-name="Text_20_body">
Usare questa funzione per stampare il report delle temperature.
</text:p>
      <text:list text:style-name="List_20_1">
        <text:list-item>
          <text:p text:style-name="Text_20_body"> Evidenziare il collaudo tra quelli presenti nella lista;</text:p>
        </text:list-item>
      </text:list>
      <text:list text:style-name="List_20_1">
        <text:list-item>
          <text:p text:style-name="Text_20_body"> Selezionare il comando <text:span text:style-name="Strong_20_Emphasis">Collaudo</text:span> ⇒ <text:span text:style-name="Strong_20_Emphasis">Stampa Report temperature</text:span> oppure premere il tasto <draw:frame draw:style-name="media" draw:name="" text:anchor-type="as-char" draw:z-index="0" svg:width="0.84666666666667cm" svg:height="0.84666666666667cm"><draw:image xlink:href="Pictures/e592756ecc0e544c47f188cdcd59c426.png" xlink:type="simple" xlink:show="embed" xlink:actuate="onLoad"/></draw:frame>.</text:p>
        </text:list-item>
      </text:list>
      <text:p text:style-name="Text_20_body">
Il programma visualizzerà una prima finestra per la selezione della stampante e successivamente un'altra schermata per l'anteprima di stampa.</text:p>
      <text:h text:style-name="Heading_20_3" text:outline-level="3"><text:bookmark-start text:name="esporta_valori_f8"/>Esporta valori [F8]<text:bookmark-end text:name="esporta_valori_f8"/></text:h>
      <text:p text:style-name="Text_20_body">
Questa funzione permette di esportare i valori di tutte le sonde, acquisiti durante il collaudo, in un file di testo. Il file così prodotto può essere utilizzato con software esterni tipo Microsoft Excel.
</text:p>
      <text:list text:style-name="List_20_1">
        <text:list-item>
          <text:p text:style-name="Text_20_body"> Evidenziare il collaudo tra quelli presenti nella lista;</text:p>
        </text:list-item>
      </text:list>
      <text:list text:style-name="List_20_1">
        <text:list-item>
          <text:p text:style-name="Text_20_body"> Selezionare il comando <text:span text:style-name="Strong_20_Emphasis">Collaudo</text:span> ⇒ <text:span text:style-name="Strong_20_Emphasis">Esporta letture</text:span> oppure premere il tasto <draw:frame draw:style-name="media" draw:name="" text:anchor-type="as-char" draw:z-index="0" svg:width="0.84666666666667cm" svg:height="0.84666666666667cm"><draw:image xlink:href="Pictures/bcaa87fd55a72ff1d2f460f25f144be0.png" xlink:type="simple" xlink:show="embed" xlink:actuate="onLoad"/></draw:frame>;</text:p>
        </text:list-item>
      </text:list>
      <text:list text:style-name="List_20_1">
        <text:list-item>
          <text:p text:style-name="Text_20_body"> Selezionare la destinazione (anche supporto rimovibile), inserire il nome del file da creare e premere ok perconfermare.</text:p>
        </text:list-item>
      </text:list>
      <text:p text:style-name="Text_20_body">Il tracciato del file sarà il seguente:
</text:p>
      <table:table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.Lettura </text:p>
          </table:table-cell>
          <table:table-cell office:value-type="string" table:style-name="tableheader">
            <text:p text:style-name="Table_20_Heading"> Tempo </text:p>
          </table:table-cell>
          <table:table-cell office:value-type="string" table:style-name="tableheader">
            <text:p text:style-name="Table_20_Heading"> Sonda(1) </text:p>
          </table:table-cell>
          <table:table-cell office:value-type="string" table:style-name="tableheader">
            <text:p text:style-name="Table_20_Heading"> … </text:p>
          </table:table-cell>
          <table:table-cell office:value-type="string" table:style-name="tableheader">
            <text:p text:style-name="Table_20_Heading"> Sonda(n)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hh:mm:ss </text:p>
          </table:table-cell>
          <table:table-cell office:value-type="string" table:style-name="tablecell">
            <text:p text:style-name="tablealignleft"> temp(1) </text:p>
          </table:table-cell>
          <table:table-cell office:value-type="string" table:style-name="tablecell">
            <text:p text:style-name="tablealignleft"> … </text:p>
          </table:table-cell>
          <table:table-cell office:value-type="string" table:style-name="tablecell">
            <text:p text:style-name="tablealignleft"> temp(n) </text:p>
          </table:table-cell>
        </table:table-row>
      </table:table>
      <text:p text:style-name="Text_20_body">
dove ogni campo è separato dal carattere di tabulazione.</text:p>
      <text:h text:style-name="Heading_20_3" text:outline-level="3"><text:bookmark-start text:name="apri_collaudo_da_archivio_f10"/>Apri collaudo da archivio [F10]<text:bookmark-end text:name="apri_collaudo_da_archivio_f10"/></text:h>
      <text:p text:style-name="Text_20_body">
Usare questa funzione per caricare un collaudo precedentemente memorizzato nell'archivio dell'applicazione.
</text:p>
      <text:list text:style-name="List_20_1">
        <text:list-item>
          <text:p text:style-name="Text_20_body"> Selezionare dal menù <text:span text:style-name="Strong_20_Emphasis">Collaudo</text:span>–&gt;<text:span text:style-name="Strong_20_Emphasis">Apri da archivio</text:span> o premere il tasto <draw:frame draw:style-name="media" draw:name="" text:anchor-type="as-char" draw:z-index="0" svg:width="0.84666666666667cm" svg:height="0.84666666666667cm"><draw:image xlink:href="Pictures/4f6d650753844ab69b4c51c4fecc4f75.png" xlink:type="simple" xlink:show="embed" xlink:actuate="onLoad"/></draw:frame> per accedere alla seguente finestra:</text:p>
        </text:list-item>
      </text:list>
      <text:p text:style-name="Text_20_body">
<draw:frame draw:style-name="mediacenter" draw:name="" text:anchor-type="paragraph" draw:z-index="0" svg:width="13.229166666667cm" svg:height="7.064375cm"><draw:image xlink:href="Pictures/65ce8470b8d1c44458f6c8f638d10916.png" xlink:type="simple" xlink:show="embed" xlink:actuate="onLoad"/></draw:frame>
</text:p>
      <text:list text:style-name="List_20_1">
        <text:list-item>
          <text:p text:style-name="Text_20_body"> Premere il tasto <text:span text:style-name="Strong_20_Emphasis">Cerca</text:span> per visualizzare l'elenco dei collaudi archiviati;</text:p>
        </text:list-item>
        <text:list-item>
          <text:p text:style-name="Text_20_body"> Selezionare quindi quello da aprire e premere il tasto <text:span text:style-name="Strong_20_Emphasis">Visualizza</text:span>.</text:p>
        </text:list-item>
      </text:list>
      <text:p text:style-name="Text_20_body">
I collaudi possono anche essere ricercati in base alle seguenti informazioni :</text:p>
      <text:list text:style-name="List_20_1">
        <text:list-item>
          <text:p text:style-name="Text_20_body"> Data</text:p>
        </text:list-item>
        <text:list-item>
          <text:p text:style-name="Text_20_body"> Report</text:p>
        </text:list-item>
        <text:list-item>
          <text:p text:style-name="Text_20_body"> Targa</text:p>
        </text:list-item>
        <text:list-item>
          <text:p text:style-name="Text_20_body"> Note</text:p>
        </text:list-item>
      </text:list>
      <text:p text:style-name="Text_20_body">Nel campo <text:span text:style-name="Emphasis">data</text:span> è possibile specificare il periodo di inizio e fine ricerca, nei restanti campi basta inserire uno o più caratteri da ricercare.</text:p>
      <text:h text:style-name="Heading_20_3" text:outline-level="3"><text:bookmark-start text:name="apri_collaudo_da_cartella_f11"/>Apri collaudo da cartella [F11]<text:bookmark-end text:name="apri_collaudo_da_cartella_f11"/></text:h>
      <text:p text:style-name="Text_20_body">
Usare questa funzione per caricare i collaudi da dischi rimovibili esterni, unità di rete o cartelle diverse.
</text:p>
      <text:list text:style-name="List_20_1">
        <text:list-item>
          <text:p text:style-name="Text_20_body"> Selezionare il comando <text:span text:style-name="Strong_20_Emphasis">Collaudo</text:span> ⇒ <text:span text:style-name="Strong_20_Emphasis">Apri da cartella …</text:span> oppure premere il tasto <draw:frame draw:style-name="media" draw:name="" text:anchor-type="as-char" draw:z-index="0" svg:width="0.84666666666667cm" svg:height="0.84666666666667cm"><draw:image xlink:href="Pictures/f117152df2e90293d4b0e7c035da2c65.png" xlink:type="simple" xlink:show="embed" xlink:actuate="onLoad"/></draw:frame>;</text:p>
        </text:list-item>
        <text:list-item>
          <text:p text:style-name="Text_20_body"> Nella finestra visualizzata individuare il file <text:span text:style-name="Emphasis">.thf</text:span> del collaudo e premere il tasto <text:span text:style-name="Strong_20_Emphasis">Apri</text:span>.</text:p>
        </text:list-item>
      </text:list>
      <text:h text:style-name="Heading_20_2" text:outline-level="2"><text:bookmark-start text:name="strumenti_grafici"/>Strumenti grafici<text:bookmark-end text:name="strumenti_grafici"/></text:h>
      <text:p text:style-name="Text_20_body">
Tutte le funzioni inerenti il grafico sono accessibili dalla barra degli strumenti posta immediatamente sopra l'area grafica</text:p>
      <text:h text:style-name="Heading_20_3" text:outline-level="3"><text:bookmark-start text:name="stampa"/>Stampa<text:bookmark-end text:name="stampa"/></text:h>
      <text:p text:style-name="Text_20_body">
Tramite questo strumento è possibile stampare o salvare in formato html il grafico visualizzato.</text:p>
      <text:h text:style-name="Heading_20_3" text:outline-level="3"><text:bookmark-start text:name="esporta"/>Esporta<text:bookmark-end text:name="esporta"/></text:h>
      <text:p text:style-name="Text_20_body">
Questa funzione a differenza della funzione di esportazione collaudo vista in precedenza, esporta solamente i valori delle sonde visibili nel grafico.</text:p>
      <text:h text:style-name="Heading_20_3" text:outline-level="3"><text:bookmark-start text:name="salva"/>Salva<text:bookmark-end text:name="salva"/></text:h>
      <text:p text:style-name="Text_20_body">
Questo strumento permette di salvare il grafico come un'immagine jpeg, bitmap o png.</text:p>
      <text:h text:style-name="Heading_20_3" text:outline-level="3"><text:bookmark-start text:name="valori_medi"/>Valori medi<text:bookmark-end text:name="valori_medi"/></text:h>
      <text:p text:style-name="Text_20_body">
Questo strumento visualizza una finestra con i valori minimo, massimo, media integrale e aritmetica di tutte le sonde del collaudo selezionato.</text:p>
      <text:p text:style-name="Text_20_body"><draw:frame draw:style-name="mediacenter" draw:name="" text:anchor-type="paragraph" draw:z-index="0" svg:width="7.9375cm" svg:height="5.794375cm"><draw:image xlink:href="Pictures/af6290c570db82de7ac70372311edab0.jpg" xlink:type="simple" xlink:show="embed" xlink:actuate="onLoad"/></draw:frame></text:p>
      <text:p text:style-name="Text_20_body">Sono inoltre visualizzate le seguenti informazioni:
</text:p>
      <text:list text:style-name="List_20_1">
        <text:list-item>
          <text:p text:style-name="Text_20_body"> Valore medio delle medie interne °C</text:p>
        </text:list-item>
        <text:list-item>
          <text:p text:style-name="Text_20_body"> Valore minimo delle medie esterne °C</text:p>
        </text:list-item>
        <text:list-item>
          <text:p text:style-name="Text_20_body"> Valore massimo delle medie esterne °C</text:p>
        </text:list-item>
        <text:list-item>
          <text:p text:style-name="Text_20_body"> Valore medio delle medie esterne °C</text:p>
        </text:list-item>
        <text:list-item>
          <text:p text:style-name="Text_20_body"> Delta t delle medie esterne °C</text:p>
        </text:list-item>
      </text:list>
      <text:p text:style-name="Text_20_body">
Inserendo la temperatura limite e premendo il tasto <text:span text:style-name="Strong_20_Emphasis">Calcola</text:span> vengono fornite anche le seguenti informazioni:
</text:p>
      <text:list text:style-name="List_20_1">
        <text:list-item>
          <text:p text:style-name="Text_20_body"> Tempo minimo in ore per il raggiungimento della stessa;</text:p>
        </text:list-item>
        <text:list-item>
          <text:p text:style-name="Text_20_body"> Funzionamento relativo in percentuale;</text:p>
        </text:list-item>
        <text:list-item>
          <text:p text:style-name="Text_20_body"> Funzionamento totale in ore, minuti e secondi.</text:p>
        </text:list-item>
      </text:list>
      <text:h text:style-name="Heading_20_3" text:outline-level="3"><text:bookmark-start text:name="zoom"/>Zoom<text:bookmark-end text:name="zoom"/></text:h>
      <text:p text:style-name="Text_20_body">
Quando lo strumento zoom è attivo, selezionando con il tasto sinistro del mouse un'area del grafico è possibile effettuare un ingrandimento della stessa. L'operazione può essere effettuata anche su un'area già ingrandita.</text:p>
      <text:h text:style-name="Heading_20_3" text:outline-level="3"><text:bookmark-start text:name="barre"/>Barre<text:bookmark-end text:name="barre"/></text:h>
      <text:p text:style-name="Text_20_body">
Con questo strumento è possibile visualizzare nell'elenco dei canali i valori istantanei di uno o due punti selezionati nel grafico. Con il tasto sinistro del mouse è possibile impostare la prima barra, con il tasto destro la seconda.</text:p>
      <text:h text:style-name="Heading_20_4" text:outline-level="4"><text:bookmark-start text:name="imposta_barre_manualmente"/>Imposta barre manualmente<text:bookmark-end text:name="imposta_barre_manualmente"/></text:h>
      <text:p text:style-name="Text_20_body">
Tramite i due pulsanti del menu a cascata è possibile impostare la posizione delle barre semplicemente scrivendo l'intervallo di tempo preciso dall'inizio collaudo:</text:p>
      <text:p text:style-name="Text_20_body"><draw:frame draw:style-name="mediacenter" draw:name="" text:anchor-type="paragraph" draw:z-index="0" svg:width="2.1166666666667cm" svg:height="" svg:rel-height="100%"><draw:image xlink:href="/var/www/wiki/data/media/batp_net/impostabarra.png" xlink:type="simple" xlink:show="embed" xlink:actuate="onLoad"/></draw:frame></text:p>
      <text:h text:style-name="Heading_20_3" text:outline-level="3"><text:bookmark-start text:name="reset"/>Reset<text:bookmark-end text:name="reset"/></text:h>
      <text:p text:style-name="Text_20_body">
Con questo strumento è possibile tornare allo stato iniziale del grafico annullando un eventuale zoom effettuato o eliminando le barre di selezione inserite.</text:p>
      <text:h text:style-name="Heading_20_3" text:outline-level="3"><text:bookmark-start text:name="opzioni_grafico"/>Opzioni grafico<text:bookmark-end text:name="opzioni_grafico"/></text:h>
      <text:p text:style-name="Text_20_body">
Tramite questa finestra è possibile modificare le seguenti impostazioni del grafico:</text:p>
      <text:list text:style-name="List_20_1">
        <text:list-item>
          <text:p text:style-name="Text_20_body"> Valore massimo: valore massimo scala y.</text:p>
        </text:list-item>
        <text:list-item>
          <text:p text:style-name="Text_20_body"> Valore minimo: valore minimo scala y.</text:p>
        </text:list-item>
        <text:list-item>
          <text:p text:style-name="Text_20_body"> Valore griglia: valore delle suddivisioni scala x.</text:p>
        </text:list-item>
        <text:list-item>
          <text:p text:style-name="Text_20_body"> Lunghezza pagina: lunghezza della pagina visualizzabile in ore (scala x).</text:p>
        </text:list-item>
        <text:list-item>
          <text:p text:style-name="Text_20_body"> Divisioni pagina: valore dell suddivisioni della scala x.</text:p>
        </text:list-item>
        <text:list-item>
          <text:p text:style-name="Text_20_body"> Smussa grafico: se abilitato, il grafico viene visualizzato smussato.</text:p>
        </text:list-item>
        <text:list-item>
          <text:p text:style-name="Text_20_body"> Visualizza medie sonde: seabilitato vengono visualizzate graficamente le medie delle sonde.</text:p>
        </text:list-item>
        <text:list-item>
          <text:p text:style-name="Text_20_body"> Colori (sfondo, assi, barre, sonde interne, sonde esterne, altre sonde): I colori predefiniti del grafico, completamente personalizzabili.</text:p>
        </text:list-item>
      </text:list>
      <text:p text:style-name="Text_20_body"><draw:frame draw:style-name="mediacenter" draw:name="" text:anchor-type="paragraph" draw:z-index="0" svg:width="8.175625cm" svg:height="12.832291666667cm"><draw:image xlink:href="Pictures/712b2a21de1eb65557ac9883b04cb7d0.jpg" xlink:type="simple" xlink:show="embed" xlink:actuate="onLoad"/></draw:frame></text:p>
      <text:h text:style-name="Heading_20_2" text:outline-level="2"><text:bookmark-start text:name="strumenti"/>Strumenti<text:bookmark-end text:name="strumenti"/></text:h>
      <text:h text:style-name="Heading_20_3" text:outline-level="3"><text:bookmark-start text:name="valori_ingressi"/>Valori Ingressi<text:bookmark-end text:name="valori_ingressi"/></text:h>
      <text:p text:style-name="Text_20_body">
Per visualizzare in tempo reale i valori delle sonde di temperatura del sistema, selezionare il comando <text:span text:style-name="Strong_20_Emphasis">Strumenti</text:span> ⇒ <text:span text:style-name="Strong_20_Emphasis">Valori Ingressi</text:span> oppure premere il tasto <draw:frame draw:style-name="media" draw:name="" text:anchor-type="as-char" draw:z-index="0" svg:width="0.42333333333333cm" svg:height="0.42333333333333cm"><draw:image xlink:href="Pictures/f9e475680ff9923a16827b5de3a432a0.png" xlink:type="simple" xlink:show="embed" xlink:actuate="onLoad"/></draw:frame>:</text:p>
      <text:p text:style-name="Text_20_body"><draw:frame draw:style-name="mediacenter" draw:name="" text:anchor-type="paragraph" draw:z-index="0" svg:width="7.9375cm" svg:height="10.689166666667cm"><draw:image xlink:href="Pictures/f5e2a486d09d19a0e79389d5f795d096.jpg" xlink:type="simple" xlink:show="embed" xlink:actuate="onLoad"/></draw:frame></text:p>
      <text:p text:style-name="Text_20_body">Durante l'esecuzione di un collaudo è possibile premere il tasto <text:span text:style-name="Strong_20_Emphasis">Forza Lettura</text:span> per salvare i valori attuali delle sonde.</text:p>
      <table:table table:name="" table:style-name="pluginnote">
        <table:table-column table:style-name="pluginnote.A"/>
        <table:table-column table:style-name="pluginnote.B"/>
        <table:table-row>
          <table:table-cell table:style-name="pluginnotenote.A1" office:value-type="string">
            <text:p text:style-name="Table_20_Contents"><draw:frame draw:style-name="media" draw:name="" text:anchor-type="as-char" draw:z-index="0" svg:width="1.27cm" svg:height="1.27cm"><draw:image xlink:href="Pictures/e72557735d46bdd13e4ca31518cd1589.png" xlink:type="simple" xlink:show="embed" xlink:actuate="onLoad"/></draw:frame></text:p>
          </table:table-cell>
          <table:table-cell table:style-name="pluginnotenote.B1" office:value-type="string">
            <text:p text:style-name="Text_20_body">I valori vengono aggiornati ogni 5 secondi</text:p>
          </table:table-cell>
        </table:table-row>
      </table:table>
      <text:h text:style-name="Heading_20_3" text:outline-level="3"><text:bookmark-start text:name="visualizza_nasconde_il_grafico"/>Visualizza/Nasconde il grafico<text:bookmark-end text:name="visualizza_nasconde_il_grafico"/></text:h>
      <text:p text:style-name="Text_20_body">
Per visualizzare o nascondere l'area grafica selezionare il comando <text:span text:style-name="Strong_20_Emphasis">Strumenti</text:span> ⇒ <text:span text:style-name="Strong_20_Emphasis">Nascondi grafico</text:span> o <text:span text:style-name="Strong_20_Emphasis">Strumenti</text:span> ⇒ <text:span text:style-name="Strong_20_Emphasis">Visualizza grafico</text:span>. In alternativa passare da una modalità all'altra premendo i tasti <draw:frame draw:style-name="media" draw:name="" text:anchor-type="as-char" draw:z-index="0" svg:width="0.84666666666667cm" svg:height="0.84666666666667cm"><draw:image xlink:href="Pictures/26b0c315cb1eb872f4b7476c625a4764.png" xlink:type="simple" xlink:show="embed" xlink:actuate="onLoad"/></draw:frame> o <draw:frame draw:style-name="media" draw:name="" text:anchor-type="as-char" draw:z-index="0" svg:width="0.84666666666667cm" svg:height="0.84666666666667cm"><draw:image xlink:href="Pictures/9d926a4274ec6bf8b63b98f51e6735a9.png" xlink:type="simple" xlink:show="embed" xlink:actuate="onLoad"/></draw:frame>.</text:p>
      <text:h text:style-name="Heading_20_3" text:outline-level="3"><text:bookmark-start text:name="backup"/>Backup<text:bookmark-end text:name="backup"/></text:h>
      <text:p text:style-name="Text_20_body">
E' consigliabile eseguire periodicamente il backup dell'archivio utilizzando la funzione inserita nel programma. Tale funzione copia il file database contenente l'elenco di tutti i collaudi archiviati e solamente i files di collaudo modificati o non trovati nella carletta di destinazione.
Per accedere alla finestra di backup selezionare <text:span text:style-name="Strong_20_Emphasis">Strumenti</text:span> ⇒ <text:span text:style-name="Strong_20_Emphasis">Backup</text:span> oppure premere il tasto <draw:frame draw:style-name="media" draw:name="" text:anchor-type="as-char" draw:z-index="0" svg:width="0.84666666666667cm" svg:height="0.84666666666667cm"><draw:image xlink:href="Pictures/752d57b2fd68260aa5e3269981c24631.png" xlink:type="simple" xlink:show="embed" xlink:actuate="onLoad"/></draw:frame>:</text:p>
      <text:p text:style-name="Text_20_body"><draw:frame draw:style-name="mediacenter" draw:name="" text:anchor-type="paragraph" draw:z-index="0" svg:width="10.583333333333cm" svg:height="6.6675cm"><draw:image xlink:href="Pictures/4845df49b169cf257c9a0bf6c04ec759.jpg" xlink:type="simple" xlink:show="embed" xlink:actuate="onLoad"/></draw:frame></text:p>
      <text:p text:style-name="Text_20_body">Se necessario modificare la destinazione tramite il tasto <text:span text:style-name="Strong_20_Emphasis">Seleziona</text:span> oppure premere direttamente il tasto <text:span text:style-name="Strong_20_Emphasis">Avvia</text:span> per confermare quella precedentemente impostata.
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Arial Black" svg:font-family="'Arial Black'" style:font-family-generic="swiss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line-height="150%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default-outline-level="1" style:class="text" style:master-page-name="">
      <style:paragraph-properties style:page-number="auto" fo:break-before="page" fo:background-color="transparent" style:shadow="none">
        <style:tab-stops/>
        <style:background-image/>
      </style:paragraph-properties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Text_20_body" style:class="extra"/>
    <style:style style:name="Illustration" style:family="paragraph" style:parent-style-name="Caption" style:class="extra"/>
    <style:style style:name="Footer" style:family="paragraph" style:parent-style-name="Standard" style:class="extra" style:master-page-name="">
      <style:paragraph-properties style:page-number="auto" fo:background-color="transparent" fo:padding="0cm" fo:border-left="none" fo:border-right="none" fo:border-top="0.51pt solid #000000" fo:border-bottom="none" style:shadow="none" text:number-lines="false" text:line-number="0">
        <style:tab-stops>
          <style:tab-stop style:position="8.5cm" style:type="center"/>
          <style:tab-stop style:position="17cm" style:type="right"/>
        </style:tab-stops>
        <style:background-image/>
      </style:paragraph-properties>
    </style:style>
    <style:style style:name="Header" style:family="paragraph" style:parent-style-name="Standard" style:class="extra" style:master-page-name="">
      <style:paragraph-properties style:page-number="auto" fo:padding="0cm" fo:border-left="none" fo:border-right="none" fo:border-top="none" fo:border-bottom="0.51pt solid #000000" style:shadow="non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User_20_Index_20_Heading" style:display-name="User 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Contents_20_Heading" style:display-name="Contents Heading" style:family="paragraph" style:parent-style-name="Heading" style:auto-update="true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499cm"/>
      </text:list-level-style-number>
      <text:list-level-style-number text:level="2" text:style-name="Numbering_20_Symbols" style:num-suffix="." style:num-format="1">
        <style:list-level-properties text:space-before="0.501cm" text:min-label-width="0.499cm"/>
      </text:list-level-style-number>
      <text:list-level-style-number text:level="3" text:style-name="Numbering_20_Symbols" style:num-suffix="." style:num-format="1">
        <style:list-level-properties text:space-before="1cm" text:min-label-width="0.499cm"/>
      </text:list-level-style-number>
      <text:list-level-style-number text:level="4" text:style-name="Numbering_20_Symbols" style:num-suffix="." style:num-format="1">
        <style:list-level-properties text:space-before="1.501cm" text:min-label-width="0.499cm"/>
      </text:list-level-style-number>
      <text:list-level-style-number text:level="5" text:style-name="Numbering_20_Symbols" style:num-suffix="." style:num-format="1">
        <style:list-level-properties text:space-before="2cm" text:min-label-width="0.499cm"/>
      </text:list-level-style-number>
      <text:list-level-style-number text:level="6" text:style-name="Numbering_20_Symbols" style:num-suffix="." style:num-format="1">
        <style:list-level-properties text:space-before="2.501cm" text:min-label-width="0.499cm"/>
      </text:list-level-style-number>
      <text:list-level-style-number text:level="7" text:style-name="Numbering_20_Symbols" style:num-suffix="." style:num-format="1">
        <style:list-level-properties text:space-before="3.001cm" text:min-label-width="0.499cm"/>
      </text:list-level-style-number>
      <text:list-level-style-number text:level="8" text:style-name="Numbering_20_Symbols" style:num-suffix="." style:num-format="1">
        <style:list-level-properties text:space-before="3.502cm" text:min-label-width="0.499cm"/>
      </text:list-level-style-number>
      <text:list-level-style-number text:level="9" text:style-name="Numbering_20_Symbols" style:num-suffix="." style:num-format="1">
        <style:list-level-properties text:space-before="4.001cm" text:min-label-width="0.499cm"/>
      </text:list-level-style-number>
      <text:list-level-style-number text:level="10" text:style-name="Numbering_20_Symbols" style:num-suffix="." style:num-format="1">
        <style:list-level-properties text:space-before="4.502cm" text:min-label-width="0.499cm"/>
      </text:list-level-style-number>
    </text:list-style>
    <text:list-style style:name="List_20_1" style:display-name="List 1">
      <text:list-level-style-bullet text:level="1" text:style-name="Numbering_20_Symbols" text:bullet-char="•">
        <style:list-level-properties text:min-label-width="0.4cm"/>
        <style:text-properties style:font-name="StarSymbol"/>
      </text:list-level-style-bullet>
      <text:list-level-style-bullet text:level="2" text:style-name="Numbering_20_Symbols" text:bullet-char="•">
        <style:list-level-properties text:space-before="0.401cm" text:min-label-width="0.4cm"/>
        <style:text-properties style:font-name="StarSymbol"/>
      </text:list-level-style-bullet>
      <text:list-level-style-bullet text:level="3" text:style-name="Numbering_20_Symbols" text:bullet-char="•">
        <style:list-level-properties text:space-before="0.799cm" text:min-label-width="0.4cm"/>
        <style:text-properties style:font-name="StarSymbol"/>
      </text:list-level-style-bullet>
      <text:list-level-style-bullet text:level="4" text:style-name="Numbering_20_Symbols" text:bullet-char="•">
        <style:list-level-properties text:space-before="1.2cm" text:min-label-width="0.4cm"/>
        <style:text-properties style:font-name="StarSymbol"/>
      </text:list-level-style-bullet>
      <text:list-level-style-bullet text:level="5" text:style-name="Numbering_20_Symbols" text:bullet-char="•">
        <style:list-level-properties text:space-before="1.6cm" text:min-label-width="0.4cm"/>
        <style:text-properties style:font-name="StarSymbol"/>
      </text:list-level-style-bullet>
      <text:list-level-style-bullet text:level="6" text:style-name="Numbering_20_Symbols" text:bullet-char="•">
        <style:list-level-properties text:space-before="2.001cm" text:min-label-width="0.4cm"/>
        <style:text-properties style:font-name="StarSymbol"/>
      </text:list-level-style-bullet>
      <text:list-level-style-bullet text:level="7" text:style-name="Numbering_20_Symbols" text:bullet-char="•">
        <style:list-level-properties text:space-before="2.399cm" text:min-label-width="0.4cm"/>
        <style:text-properties style:font-name="StarSymbol"/>
      </text:list-level-style-bullet>
      <text:list-level-style-bullet text:level="8" text:style-name="Numbering_20_Symbols" text:bullet-char="•">
        <style:list-level-properties text:space-before="2.8cm" text:min-label-width="0.4cm"/>
        <style:text-properties style:font-name="StarSymbol"/>
      </text:list-level-style-bullet>
      <text:list-level-style-bullet text:level="9" text:style-name="Numbering_20_Symbols" text:bullet-char="•">
        <style:list-level-properties text:space-before="3.2cm" text:min-label-width="0.4cm"/>
        <style:text-properties style:font-name="StarSymbol"/>
      </text:list-level-style-bullet>
      <text:list-level-style-bullet text:level="10" text:style-name="Numbering_20_Symbols" text:bullet-char="•">
        <style:list-level-properties text:space-before="3.601cm" text:min-label-width="0.4cm"/>
        <style:text-properties style:font-name="Star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.998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note.A1" style:family="table-cell">
      <style:table-cell-properties style:vertical-align="middle" fo:padding="0.1cm" fo:border-left="0.002cm solid #000000" fo:border-right="none" fo:border-top="0.002cm solid #000000" fo:border-bottom="0.002cm solid #000000" fo:background-color="#eeffff"/>
    </style:style>
    <style:style style:name="pluginnotenote.B1" style:family="table-cell">
      <style:table-cell-properties style:vertical-align="middle" fo:padding="0.3cm" fo:border-left="none" fo:border-right="0.002cm solid #000000" fo:border-top="0.002cm solid #000000" fo:border-bottom="0.002cm solid #000000" fo:background-color="#eeffff"/>
    </style:style>
    <style:style style:name="pluginnoteimportant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ffcc"/>
    </style:style>
    <style:style style:name="pluginnoteimportant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ffcc"/>
    </style:style>
  </office:automatic-styles>
  <office:master-styles>
    <style:master-page style:name="Standard" style:page-layout-name="Mpm1">
      <style:header>
        <text:p text:style-name="Header"><text:description/>Manuale Software $NOME</text:p>
      </style:header>
      <style:footer>
        <text:p text:style-name="Footer"><text:s/><text:chapter text:display="name" text:outline-level="1"/><text:tab/><text:tab/>Pag. <text:page-number text:select-page="current">3</text:page-number></text:p>
      </style:footer>
    </style:master-page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4$Linux LibreOffice_project/340m1$Build-402</meta:generator>
    <dc:date>2011-12-27T12:12:03</dc:date>
    <meta:editing-cycles>9</meta:editing-cycles>
    <meta:editing-duration>PT1H13M40S</meta:editing-duration>
    <meta:document-statistic meta:table-count="0" meta:image-count="1" meta:object-count="0" meta:page-count="3" meta:paragraph-count="8" meta:word-count="19" meta:character-count="138" meta:non-whitespace-character-count="121"/>
    <meta:user-defined meta:name="Info 1"/>
    <meta:user-defined meta:name="Info 2"/>
    <meta:user-defined meta:name="Info 3"/>
    <meta:user-defined meta:name="Info 4"/>
  </office:meta>
</office:document-meta>
</file>