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90A1BEDD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  <manifest:file-entry manifest:media-type="image/png" manifest:full-path="Pictures/230dffd4786d1cc9e22f60226892bd78.png"/>
  <manifest:file-entry manifest:media-type="image/png" manifest:full-path="Pictures/9e9bc20850f60563ded7d8941d3a727d.png"/>
  <manifest:file-entry manifest:media-type="image/png" manifest:full-path="Pictures/b4044cb6c66640ea44ecb196e051e4b3.png"/>
  <manifest:file-entry manifest:media-type="image/png" manifest:full-path="Pictures/4a5f0256e994384687474f1c50f84a46.png"/>
  <manifest:file-entry manifest:media-type="image/png" manifest:full-path="Pictures/b6550d37f35ca064263b29e0d0db5f51.png"/>
  <manifest:file-entry manifest:media-type="image/png" manifest:full-path="Pictures/47aa304040c19c434c08ae117c51da0c.png"/>
  <manifest:file-entry manifest:media-type="image/png" manifest:full-path="Pictures/fa7014e91cd6bd82ffd218ec0418ff6d.png"/>
  <manifest:file-entry manifest:media-type="image/png" manifest:full-path="Pictures/9b1f5b5462444ea324b00ecfc402fa32.png"/>
  <manifest:file-entry manifest:media-type="image/png" manifest:full-path="Pictures/18d37570baaf050511139acdb485529e.png"/>
  <manifest:file-entry manifest:media-type="image/png" manifest:full-path="Pictures/f9083ede0c9ea85416bc3d09e7cd60af.png"/>
  <manifest:file-entry manifest:media-type="image/png" manifest:full-path="Pictures/e592756ecc0e544c47f188cdcd59c426.png"/>
  <manifest:file-entry manifest:media-type="image/png" manifest:full-path="Pictures/bcaa87fd55a72ff1d2f460f25f144be0.png"/>
  <manifest:file-entry manifest:media-type="image/png" manifest:full-path="Pictures/4f6d650753844ab69b4c51c4fecc4f75.png"/>
  <manifest:file-entry manifest:media-type="image/png" manifest:full-path="Pictures/f117152df2e90293d4b0e7c035da2c65.png"/>
  <manifest:file-entry manifest:media-type="image/png" manifest:full-path="Pictures/ddb2b90d78d3a4339129f7ba1a1e6ca5.png"/>
  <manifest:file-entry manifest:media-type="image/png" manifest:full-path="Pictures/f9e475680ff9923a16827b5de3a432a0.png"/>
  <manifest:file-entry manifest:media-type="image/png" manifest:full-path="Pictures/26b0c315cb1eb872f4b7476c625a4764.png"/>
  <manifest:file-entry manifest:media-type="image/png" manifest:full-path="Pictures/9d926a4274ec6bf8b63b98f51e6735a9.png"/>
  <manifest:file-entry manifest:media-type="image/png" manifest:full-path="Pictures/752d57b2fd68260aa5e3269981c24631.png"/>
  <manifest:file-entry manifest:media-type="image/png" manifest:full-path="Pictures/ca930267a986932a90d654e87044ead1.png"/>
  <manifest:file-entry manifest:media-type="image/png" manifest:full-path="Pictures/0dad4bec97b1e2780ff39037d6519361.png"/>
  <manifest:file-entry manifest:media-type="image/png" manifest:full-path="Pictures/2c61be63f42781d272982099f43e73db.png"/>
  <manifest:file-entry manifest:media-type="image/png" manifest:full-path="Pictures/b5bcc36707cb2752bdbb5dfd7d8f287d.png"/>
  <manifest:file-entry manifest:media-type="image/png" manifest:full-path="Pictures/1b6ece12548c09216089468d11e7a4ea.png"/>
  <manifest:file-entry manifest:media-type="image/png" manifest:full-path="Pictures/791aec10245da19aa1f5d1de2cbc06ed.png"/>
  <manifest:file-entry manifest:media-type="image/png" manifest:full-path="Pictures/1312dfdd55bfc1a3ae31299a0c5d6366.png"/>
  <manifest:file-entry manifest:media-type="image/png" manifest:full-path="Pictures/9f459315404039becff89f01162f51f5.png"/>
  <manifest:file-entry manifest:media-type="image/png" manifest:full-path="Pictures/105acc8a16575c30985364aff7200caf.png"/>
  <manifest:file-entry manifest:media-type="image/png" manifest:full-path="Pictures/ebd2fe6c98ab9802c8c6d8c0cbde2ef0.png"/>
  <manifest:file-entry manifest:media-type="image/png" manifest:full-path="Pictures/13ace5e67961ee49c2fd8d4f1ff27ad8.png"/>
  <manifest:file-entry manifest:media-type="image/png" manifest:full-path="Pictures/3d39a911a98ac8d561e5886b054a5c92.png"/>
  <manifest:file-entry manifest:media-type="image/jpeg" manifest:full-path="Pictures/6425b99bdc96baf6615579f2987de7af.jpg"/>
  <manifest:file-entry manifest:media-type="image/png" manifest:full-path="Pictures/ba74a363cd630bd4d8d2550501b37073.png"/>
  <manifest:file-entry manifest:media-type="image/png" manifest:full-path="Pictures/624c644b9911548ca0e88f1072021e3e.png"/>
  <manifest:file-entry manifest:media-type="image/png" manifest:full-path="Pictures/e72557735d46bdd13e4ca31518cd1589.png"/>
  <manifest:file-entry manifest:media-type="image/png" manifest:full-path="Pictures/224088fad17b806b24467158e892b2b0.png"/>
  <manifest:file-entry manifest:media-type="image/png" manifest:full-path="Pictures/3e70fe582b054eedc681da2c8659eaf7.png"/>
  <manifest:file-entry manifest:media-type="image/png" manifest:full-path="Pictures/f3a93b2e981e1b161dc91739add9418d.png"/>
  <manifest:file-entry manifest:media-type="image/png" manifest:full-path="Pictures/3ffd7b56375f934708e9429dea3358b7.png"/>
  <manifest:file-entry manifest:media-type="image/png" manifest:full-path="Pictures/2a8626ce6be43ed73407c1651cbd5be0.png"/>
  <manifest:file-entry manifest:media-type="image/png" manifest:full-path="Pictures/ac2f13d7e97e3ba87f55d0c112ebe4fa.png"/>
  <manifest:file-entry manifest:media-type="image/png" manifest:full-path="Pictures/b7455267a3bee90cc599e8e2931e8efe.png"/>
  <manifest:file-entry manifest:media-type="image/png" manifest:full-path="Pictures/0cb4072cd345bb55bb0789393387ae73.png"/>
  <manifest:file-entry manifest:media-type="image/png" manifest:full-path="Pictures/2fdb92c155f3db0453e62b164d6e98c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note.A1" style:family="table-cell">
      <style:table-cell-properties style:vertical-align="middle" fo:padding="0.1cm" fo:border-left="0.002cm solid #000000" fo:border-right="none" fo:border-top="0.002cm solid #000000" fo:border-bottom="0.002cm solid #000000" fo:background-color="#eeffff"/>
    </style:style>
    <style:style style:name="pluginnotenote.B1" style:family="table-cell">
      <style:table-cell-properties style:vertical-align="middle" fo:padding="0.3cm" fo:border-left="none" fo:border-right="0.002cm solid #000000" fo:border-top="0.002cm solid #000000" fo:border-bottom="0.002cm solid #000000" fo:background-color="#eeffff"/>
    </style:style>
    <style:style style:name="pluginnoteimportant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ffcc"/>
    </style:style>
    <style:style style:name="pluginnoteimportant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ffcc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90A1BEDD.jpg" xlink:type="simple" xlink:show="embed" xlink:actuate="onLoad"/></draw:frame></text:p>
      <text:p text:style-name="P3"/>
      <text:p text:style-name="P3"/>
      <text:p text:style-name="P3">$NOME</text:p>
      <text:p text:style-name="P5">Manuale Software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Indice generale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Indice generale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atpml_net"/>ATPML_Net<text:bookmark-end text:name="atpml_net"/></text:h>
      <text:h text:style-name="Heading_20_2" text:outline-level="2"><text:bookmark-start text:name="prefazione"/>Prefazione<text:bookmark-end text:name="prefazione"/></text:h>
      <text:p text:style-name="Text_20_body">
Questo manuale è stato realizzato per giudare l'operatore nell'utilizzo del programma Atp_Net. I tasti funzione o le combinazioni di tasti accettate nel programma sono riportate tra parentesi quadre nei titoli dei paragrafi: <text:span text:style-name="Strong_20_Emphasis">[tasto]</text:span>, <text:span text:style-name="Strong_20_Emphasis">[tasto+tasto]</text:span>.</text:p>
      <text:h text:style-name="Heading_20_2" text:outline-level="2"><text:bookmark-start text:name="introduzione"/>Introduzione<text:bookmark-end text:name="introduzione"/></text:h>
      <text:p text:style-name="Text_20_body">
AtpML_Net è un'applicazione di acquisizione dati realizzata per i centri prova A.T.P.. Le principali funzioni sono :
</text:p>
      <text:list text:style-name="List_20_1">
        <text:list-item>
          <text:p text:style-name="Text_20_body"> Avvio di una nuovo collaudo con l'inseriento dei seguenti campi: N° verbale, N° targa (facoltativo), Note, tipo prova a 4 o 6 sonde;</text:p>
        </text:list-item>
        <text:list-item>
          <text:p text:style-name="Text_20_body"> Modifica dei dati della prova in esecuzione: N° verbale, N° targa;</text:p>
        </text:list-item>
        <text:list-item>
          <text:p text:style-name="Text_20_body"> Arresto/ripresa/eliminazione acquisizione;</text:p>
        </text:list-item>
        <text:list-item>
          <text:p text:style-name="Text_20_body"> Tasto per forzare l'acquisizione immediata delle temperature;</text:p>
        </text:list-item>
        <text:list-item>
          <text:p text:style-name="Text_20_body"> Archiviazione delle prove concluse su database o cartella;</text:p>
        </text:list-item>
        <text:list-item>
          <text:p text:style-name="Text_20_body"> Visualizzazione grafica e tabellare dei valori acquisiti;</text:p>
        </text:list-item>
        <text:list-item>
          <text:p text:style-name="Text_20_body"> Visualizzazione delle temperature istantanee aggiornate ogni 5 secondi;</text:p>
        </text:list-item>
        <text:list-item>
          <text:p text:style-name="Text_20_body"> Ricerca e visualizzazione delle prove archiviate inserendo un intervallo di tempo, il N° verbale o la targa;</text:p>
        </text:list-item>
        <text:list-item>
          <text:p text:style-name="Text_20_body"> Stampa grafica dei valori acquisiti con le relative medie;</text:p>
        </text:list-item>
        <text:list-item>
          <text:p text:style-name="Text_20_body"> Stampa report dei velori acquisiti;</text:p>
        </text:list-item>
        <text:list-item>
          <text:p text:style-name="Text_20_body"> Esportazione dei valori.</text:p>
        </text:list-item>
      </text:list>
      <text:h text:style-name="Heading_20_2" text:outline-level="2"><text:bookmark-start text:name="interfaccia"/>Interfaccia<text:bookmark-end text:name="interfaccia"/></text:h>
      <text:p text:style-name="Text_20_body">La schermata principale del programma è la seguente:</text:p>
      <text:p text:style-name="Text_20_body"><draw:frame draw:style-name="mediacenter" draw:name="" text:anchor-type="paragraph" draw:z-index="0" svg:width="21.166666666667cm" style:rel-width="100%" svg:height="11.456458333333cm" style:rel-height="scale"><draw:image xlink:href="Pictures/230dffd4786d1cc9e22f60226892bd78.png" xlink:type="simple" xlink:show="embed" xlink:actuate="onLoad"/></draw:frame></text:p>
      <text:p text:style-name="Text_20_body">I paragrafi seguenti descrivono in dettaglio le varie aree in cui la schermata stessa può essere suddiviva.</text:p>
      <text:h text:style-name="Heading_20_3" text:outline-level="3"><text:bookmark-start text:name="menu_e_barra_degli_strumenti"/>Menu e barra degli strumenti<text:bookmark-end text:name="menu_e_barra_degli_strumenti"/></text:h>
      <text:p text:style-name="Text_20_body">
Tutte le funzioni previste dal programma di collaudo sono accessibili dal menù e sono selezionabili tramite il mouse oppure da tastiera tenendo premuto il tasto Alt e successivamente la lettera sottolineata del comando scelto.</text:p>
      <text:p text:style-name="Text_20_body">Di volta in volta nel manuale verrà indicato quale menù utilizzare per ciascuna specifica funzione, attraverso il seguente schema:</text:p>
      <text:p text:style-name="Text_20_body"><text:span text:style-name="Strong_20_Emphasis">Voce menù ⇒ Voce sottomenù ⇒ …</text:span></text:p>
      <text:p text:style-name="Text_20_body">La tabella seguente riporta tutti i pulsanti presenti nella barra degli strumenti con la relativa funzione:
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Pulsante </text:p>
          </table:table-cell>
          <table:table-cell office:value-type="string" table:style-name="tableheader">
            <text:p text:style-name="Table_20_Heading"> Funzione </text:p>
          </table:table-cell>
          <table:table-cell office:value-type="string" table:style-name="tableheader">
            <text:p text:style-name="Table_20_Heading"> Tasto funzion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9e9bc20850f60563ded7d8941d3a727d.png" xlink:type="simple" xlink:show="embed" xlink:actuate="onLoad"/></draw:frame> </text:p>
          </table:table-cell>
          <table:table-cell office:value-type="string" table:style-name="tablecell">
            <text:p text:style-name="tablealignleft"> Chiude l'applicazione </text:p>
          </table:table-cell>
          <table:table-cell office:value-type="string" table:style-name="tablecell">
            <text:p text:style-name="tablealignleft"> F3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b4044cb6c66640ea44ecb196e051e4b3.png" xlink:type="simple" xlink:show="embed" xlink:actuate="onLoad"/></draw:frame> </text:p>
          </table:table-cell>
          <table:table-cell office:value-type="string" table:style-name="tablecell">
            <text:p text:style-name="tablealignleft"> Crea un nuovo collaud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4a5f0256e994384687474f1c50f84a46.png" xlink:type="simple" xlink:show="embed" xlink:actuate="onLoad"/></draw:frame> </text:p>
          </table:table-cell>
          <table:table-cell office:value-type="string" table:style-name="tablecell">
            <text:p text:style-name="tablealignleft"> Modifica i dati del collaud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b6550d37f35ca064263b29e0d0db5f51.png" xlink:type="simple" xlink:show="embed" xlink:actuate="onLoad"/></draw:frame> </text:p>
          </table:table-cell>
          <table:table-cell office:value-type="string" table:style-name="tablecell">
            <text:p text:style-name="tablealignleft"> Avvia la fase di acquisizi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47aa304040c19c434c08ae117c51da0c.png" xlink:type="simple" xlink:show="embed" xlink:actuate="onLoad"/></draw:frame> </text:p>
          </table:table-cell>
          <table:table-cell office:value-type="string" table:style-name="tablecell">
            <text:p text:style-name="tablealignleft"> Interrompe la fase di acquisizi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fa7014e91cd6bd82ffd218ec0418ff6d.png" xlink:type="simple" xlink:show="embed" xlink:actuate="onLoad"/></draw:frame> </text:p>
          </table:table-cell>
          <table:table-cell office:value-type="string" table:style-name="tablecell">
            <text:p text:style-name="tablealignleft"> Forza l'acquisizione delle temperature e salva i valori acquisiti </text:p>
          </table:table-cell>
          <table:table-cell office:value-type="string" table:style-name="tablecell">
            <text:p text:style-name="tablealignleft"> F7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9b1f5b5462444ea324b00ecfc402fa32.png" xlink:type="simple" xlink:show="embed" xlink:actuate="onLoad"/></draw:frame> </text:p>
          </table:table-cell>
          <table:table-cell office:value-type="string" table:style-name="tablecell">
            <text:p text:style-name="tablealignleft"> Elimina il collaud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18d37570baaf050511139acdb485529e.png" xlink:type="simple" xlink:show="embed" xlink:actuate="onLoad"/></draw:frame> </text:p>
          </table:table-cell>
          <table:table-cell office:value-type="string" table:style-name="tablecell">
            <text:p text:style-name="tablealignleft"> Salva il collaudo nel database local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f9083ede0c9ea85416bc3d09e7cd60af.png" xlink:type="simple" xlink:show="embed" xlink:actuate="onLoad"/></draw:frame> </text:p>
          </table:table-cell>
          <table:table-cell office:value-type="string" table:style-name="tablecell">
            <text:p text:style-name="tablealignleft"> Salva il collaudo su dispositivi rimovibili o posizioni divers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e592756ecc0e544c47f188cdcd59c426.png" xlink:type="simple" xlink:show="embed" xlink:actuate="onLoad"/></draw:frame> </text:p>
          </table:table-cell>
          <table:table-cell office:value-type="string" table:style-name="tablecell">
            <text:p text:style-name="tablealignleft"> Stampa il report delle temparature </text:p>
          </table:table-cell>
          <table:table-cell office:value-type="string" table:style-name="tablecell">
            <text:p text:style-name="tablealignleft"> F6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bcaa87fd55a72ff1d2f460f25f144be0.png" xlink:type="simple" xlink:show="embed" xlink:actuate="onLoad"/></draw:frame> </text:p>
          </table:table-cell>
          <table:table-cell office:value-type="string" table:style-name="tablecell">
            <text:p text:style-name="tablealignleft"> Esporta i valori delle temperature in formato testo </text:p>
          </table:table-cell>
          <table:table-cell office:value-type="string" table:style-name="tablecell">
            <text:p text:style-name="tablealignleft"> F8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4f6d650753844ab69b4c51c4fecc4f75.png" xlink:type="simple" xlink:show="embed" xlink:actuate="onLoad"/></draw:frame> </text:p>
          </table:table-cell>
          <table:table-cell office:value-type="string" table:style-name="tablecell">
            <text:p text:style-name="tablealignleft"> Carica il collaudo dall'archivio locale </text:p>
          </table:table-cell>
          <table:table-cell office:value-type="string" table:style-name="tablecell">
            <text:p text:style-name="tablealignleft">F10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f117152df2e90293d4b0e7c035da2c65.png" xlink:type="simple" xlink:show="embed" xlink:actuate="onLoad"/></draw:frame> </text:p>
          </table:table-cell>
          <table:table-cell office:value-type="string" table:style-name="tablecell">
            <text:p text:style-name="tablealignleft"> Carica il collaudo da dispositivi rimovibili o posizioni diverse </text:p>
          </table:table-cell>
          <table:table-cell office:value-type="string" table:style-name="tablecell">
            <text:p text:style-name="tablealignleft"> F11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ddb2b90d78d3a4339129f7ba1a1e6ca5.png" xlink:type="simple" xlink:show="embed" xlink:actuate="onLoad"/></draw:frame> </text:p>
          </table:table-cell>
          <table:table-cell office:value-type="string" table:style-name="tablecell">
            <text:p text:style-name="tablealignleft"> Chiude il collaudo caricat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f9e475680ff9923a16827b5de3a432a0.png" xlink:type="simple" xlink:show="embed" xlink:actuate="onLoad"/></draw:frame> </text:p>
          </table:table-cell>
          <table:table-cell office:value-type="string" table:style-name="tablecell">
            <text:p text:style-name="tablealignleft"> Visualizza i valori istantanei degli ingressi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26b0c315cb1eb872f4b7476c625a4764.png" xlink:type="simple" xlink:show="embed" xlink:actuate="onLoad"/></draw:frame>  <draw:frame draw:style-name="media" draw:name="" text:anchor-type="as-char" draw:z-index="0" svg:width="0.84666666666667cm" svg:height="0.84666666666667cm"><draw:image xlink:href="Pictures/9d926a4274ec6bf8b63b98f51e6735a9.png" xlink:type="simple" xlink:show="embed" xlink:actuate="onLoad"/></draw:frame></text:p>
          </table:table-cell>
          <table:table-cell office:value-type="string" table:style-name="tablecell">
            <text:p text:style-name="tablealignleft"> Nasconde / Visualizza l'area grafic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752d57b2fd68260aa5e3269981c24631.png" xlink:type="simple" xlink:show="embed" xlink:actuate="onLoad"/></draw:frame> </text:p>
          </table:table-cell>
          <table:table-cell office:value-type="string" table:style-name="tablecell">
            <text:p text:style-name="tablealignleft"> Esegue il backup dell'archivio </text:p>
          </table:table-cell>
          <table:table-cell office:value-type="string" table:style-name="tablecell"/>
        </table:table-row>
      </table:table>
      <text:h text:style-name="Heading_20_3" text:outline-level="3"><text:bookmark-start text:name="elenco_collaudi"/>Elenco collaudi<text:bookmark-end text:name="elenco_collaudi"/></text:h>
      <text:p text:style-name="Text_20_body">
L'elenco collaudi situato a sinistra immediatamente sotto la barra degli strumenti, visualizza tutti quelli in memoria. Le icone cambiano a seconda dello stato come riassunto nella seguente tabella:
</text:p>
      <table:table>
        <table:table-column/>
        <table:table-column/>
        <table:table-row>
          <table:table-cell office:value-type="string" table:style-name="tableheader">
            <text:p text:style-name="Table_20_Heading"> Icona </text:p>
          </table:table-cell>
          <table:table-cell office:value-type="string" table:style-name="tableheader">
            <text:p text:style-name="Table_20_Heading"> Stat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ca930267a986932a90d654e87044ead1.png" xlink:type="simple" xlink:show="embed" xlink:actuate="onLoad"/></draw:frame> </text:p>
          </table:table-cell>
          <table:table-cell office:value-type="string" table:style-name="tablecell">
            <text:p text:style-name="tablealignleft"> In pausa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0dad4bec97b1e2780ff39037d6519361.png" xlink:type="simple" xlink:show="embed" xlink:actuate="onLoad"/></draw:frame> </text:p>
          </table:table-cell>
          <table:table-cell office:value-type="string" table:style-name="tablecell">
            <text:p text:style-name="tablealignleft"> In acquisizion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2c61be63f42781d272982099f43e73db.png" xlink:type="simple" xlink:show="embed" xlink:actuate="onLoad"/></draw:frame> </text:p>
          </table:table-cell>
          <table:table-cell office:value-type="string" table:style-name="tablecell">
            <text:p text:style-name="tablealignleft"> Acquisizione terminata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b5bcc36707cb2752bdbb5dfd7d8f287d.png" xlink:type="simple" xlink:show="embed" xlink:actuate="onLoad"/></draw:frame> </text:p>
          </table:table-cell>
          <table:table-cell office:value-type="string" table:style-name="tablecell">
            <text:p text:style-name="tablealignleft"> Riaperto dall'archivi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1b6ece12548c09216089468d11e7a4ea.png" xlink:type="simple" xlink:show="embed" xlink:actuate="onLoad"/></draw:frame> </text:p>
          </table:table-cell>
          <table:table-cell office:value-type="string" table:style-name="tablecell">
            <text:p text:style-name="tablealignleft"> Riaperto da file </text:p>
          </table:table-cell>
        </table:table-row>
      </table:table>
      <text:h text:style-name="Heading_20_3" text:outline-level="3"><text:bookmark-start text:name="elenco_canali"/>Elenco canali<text:bookmark-end text:name="elenco_canali"/></text:h>
      <text:p text:style-name="Text_20_body">
L'<text:span text:style-name="Emphasis">elenco canali</text:span> è situato sotto l'<text:span text:style-name="Emphasis">elenco collaudi</text:span> e contiene gli ingressi utilizzati dalla prova selezionata. Per ciascun canale, nella prima colonna vengono visualizzati il numero ed il colore associato in base al gruppo di appartenenza (sonde interne, esterne o altro) ed a seguire l'ultimo valore rilevato. Nell’intestazione di questa ultima colonna è indicato il tempo trascorso in base all'ora di inizio.</text:p>
      <text:p text:style-name="Text_20_body">Inserendo nel grafico le barre verticali di inizio e fine selezione vengono aggiunte altre due colonne per la visualizzazione dei rispettivi tempi e valori.</text:p>
      <text:p text:style-name="Text_20_body">Per visualizzare o nascondere un canale nel grafico fare click con il mouse nel segno di spunta posto a sinistra del canale stesso.</text:p>
      <text:p text:style-name="Text_20_body">Facendo click con il tasto destro del mouse dal menu visualizzato è possibile visualizzare o nascondere tutte le sonde interne o esterne contemporaneamente.</text:p>
      <text:h text:style-name="Heading_20_3" text:outline-level="3"><text:bookmark-start text:name="barra_degli_strumenti_grafici"/>Barra degli strumenti grafici<text:bookmark-end text:name="barra_degli_strumenti_grafici"/></text:h>
      <text:p text:style-name="Text_20_body">
La barra degli strumenti grafici fornisce l'accesso a tutte le funzioni relative ai grafici, come il salvataggio su immagine, lo zoom, ecc.
</text:p>
      <table:table>
        <table:table-column/>
        <table:table-column/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791aec10245da19aa1f5d1de2cbc06ed.png" xlink:type="simple" xlink:show="embed" xlink:actuate="onLoad"/></draw:frame> </text:p>
          </table:table-cell>
          <table:table-cell office:value-type="string" table:style-name="tablecell">
            <text:p text:style-name="tablealignleft"> Stampa o salva in un file html il grafic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bcaa87fd55a72ff1d2f460f25f144be0.png" xlink:type="simple" xlink:show="embed" xlink:actuate="onLoad"/></draw:frame> </text:p>
          </table:table-cell>
          <table:table-cell office:value-type="string" table:style-name="tablecell">
            <text:p text:style-name="tablealignleft"> Esporta i valori delle sonde visualizzate nel grafic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1312dfdd55bfc1a3ae31299a0c5d6366.png" xlink:type="simple" xlink:show="embed" xlink:actuate="onLoad"/></draw:frame> </text:p>
          </table:table-cell>
          <table:table-cell office:value-type="string" table:style-name="tablecell">
            <text:p text:style-name="tablealignleft">Salva il grafico in un'immagin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9f459315404039becff89f01162f51f5.png" xlink:type="simple" xlink:show="embed" xlink:actuate="onLoad"/></draw:frame> </text:p>
          </table:table-cell>
          <table:table-cell office:value-type="string" table:style-name="tablecell">
            <text:p text:style-name="tablealignleft"> Visualizza i calcoli effettuati sul grafic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105acc8a16575c30985364aff7200caf.png" xlink:type="simple" xlink:show="embed" xlink:actuate="onLoad"/></draw:frame> </text:p>
          </table:table-cell>
          <table:table-cell office:value-type="string" table:style-name="tablecell">
            <text:p text:style-name="tablealignleft"> Strumento zoom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ebd2fe6c98ab9802c8c6d8c0cbde2ef0.png" xlink:type="simple" xlink:show="embed" xlink:actuate="onLoad"/></draw:frame> </text:p>
          </table:table-cell>
          <table:table-cell office:value-type="string" table:style-name="tablecell">
            <text:p text:style-name="tablealignleft"> Strumento barr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13ace5e67961ee49c2fd8d4f1ff27ad8.png" xlink:type="simple" xlink:show="embed" xlink:actuate="onLoad"/></draw:frame> </text:p>
          </table:table-cell>
          <table:table-cell office:value-type="string" table:style-name="tablecell">
            <text:p text:style-name="tablealignleft"> Reset del grafic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3d39a911a98ac8d561e5886b054a5c92.png" xlink:type="simple" xlink:show="embed" xlink:actuate="onLoad"/></draw:frame> </text:p>
          </table:table-cell>
          <table:table-cell office:value-type="string" table:style-name="tablecell">
            <text:p text:style-name="tablealignleft"> Opzioni del grafico </text:p>
          </table:table-cell>
        </table:table-row>
      </table:table>
      <text:h text:style-name="Heading_20_3" text:outline-level="3"><text:bookmark-start text:name="grafico_valori"/>Grafico valori<text:bookmark-end text:name="grafico_valori"/></text:h>
      <text:p text:style-name="Text_20_body">
In questa area vengono visualizzate graficamente le temperature acquisite in relazione al tempo. Tramite gli strumenti grafici precedentemente elencati è possibile effettuare degli zoom, selezionare degli intervalli o analizzare i valori acquisiti.</text:p>
      <text:p text:style-name="Text_20_body"><draw:frame draw:style-name="mediacenter" draw:name="" text:anchor-type="paragraph" draw:z-index="0" svg:width="10.583333333333cm" svg:height="4.841875cm"><draw:image xlink:href="Pictures/6425b99bdc96baf6615579f2987de7af.jpg" xlink:type="simple" xlink:show="embed" xlink:actuate="onLoad"/></draw:frame></text:p>
      <text:p text:style-name="Text_20_body">Utilizzare la barra di scorrimento orizzontale per scorrere la parte di grafico visualizzata.</text:p>
      <text:h text:style-name="Heading_20_3" text:outline-level="3"><text:bookmark-start text:name="griglia_valori"/>Griglia valori<text:bookmark-end text:name="griglia_valori"/></text:h>
      <text:p text:style-name="Text_20_body">
In questa tabella sono riportate tutte le temperature acquisite del collaudo selezionato. Per ogni riga che corrisponde ad una lettura effettuata sono riportate le seguenti colonne:</text:p>
      <text:list text:style-name="List_20_1">
        <text:list-item>
          <text:p text:style-name="Text_20_body"> media delle sonde interne (1,2)</text:p>
        </text:list-item>
        <text:list-item>
          <text:p text:style-name="Text_20_body"> media delle sonde esterne (3,4)</text:p>
        </text:list-item>
        <text:list-item>
          <text:p text:style-name="Text_20_body"> ora acquisizione;</text:p>
        </text:list-item>
        <text:list-item>
          <text:p text:style-name="Text_20_body"> valori di tutte le sonde.</text:p>
        </text:list-item>
      </text:list>
      <text:p text:style-name="Text_20_body">
<draw:frame draw:style-name="mediacenter" draw:name="" text:anchor-type="paragraph" draw:z-index="0" svg:width="5.2916666666667cm" svg:height="8.4666666666667cm"><draw:image xlink:href="Pictures/ba74a363cd630bd4d8d2550501b37073.png" xlink:type="simple" xlink:show="embed" xlink:actuate="onLoad"/></draw:frame></text:p>
      <text:p text:style-name="Text_20_body">Per esportare i valori in formato testo (che possono essere letti anche con EXCEL) procedere come descritto in seguito:</text:p>
      <text:list text:style-name="List_20_1">
        <text:list-item>
          <text:p text:style-name="Text_20_body"> fare click con il mouse nell'angolo in alto a sinistra per selezionate l'intera tabella;</text:p>
        </text:list-item>
        <text:list-item>
          <text:p text:style-name="Text_20_body"> premete i tasti <text:span text:style-name="Strong_20_Emphasis">CTRL + C</text:span> (copia di windows) per copiare il contenuto negli appunti;</text:p>
        </text:list-item>
        <text:list-item>
          <text:p text:style-name="Text_20_body"> aprire l'altra applicazione nella quale si vuole inserire i dati e premere i tasti <text:span text:style-name="Strong_20_Emphasis">CTRL + V</text:span> (incolla).</text:p>
        </text:list-item>
      </text:list>
      <text:h text:style-name="Heading_20_3" text:outline-level="3"><text:bookmark-start text:name="barra_di_stato"/>Barra di stato<text:bookmark-end text:name="barra_di_stato"/></text:h>
      <text:p text:style-name="Text_20_body">
Nel lato sinistro della barra di stato vengono visualizzati messaggi di attesa per le operazioni che possono impiegare diversi secondi come ad esempio l'esportazione dei valori o l'archiviazione dei collaudi.
Nel lato destro invece viene visualizzato lo stato della comunicazione con il datalogger:
</text:p>
      <table:table>
        <table:table-column/>
        <table:table-column/>
        <table:table-row>
          <table:table-cell office:value-type="string" table:style-name="tableheader">
            <text:p text:style-name="Table_20_Heading"> Messaggio </text:p>
          </table:table-cell>
          <table:table-cell office:value-type="string" table:style-name="tableheader">
            <text:p text:style-name="Table_20_Heading"> Descrizione </text:p>
          </table:table-cell>
        </table:table-row>
        <table:table-row>
          <table:table-cell office:value-type="string" table:style-name="tablecell">
            <text:p text:style-name="tablealignleft"> COMM ?</text:p>
          </table:table-cell>
          <table:table-cell office:value-type="string" table:style-name="tablecell">
            <text:p text:style-name="tablealignleft"> Seriale di comunicazione con il datalogger non impostata </text:p>
          </table:table-cell>
        </table:table-row>
        <table:table-row>
          <table:table-cell office:value-type="string" table:style-name="tablecell">
            <text:p text:style-name="tablealignleft"> DATALOGGER ? </text:p>
          </table:table-cell>
          <table:table-cell office:value-type="string" table:style-name="tablecell">
            <text:p text:style-name="tablealignleft"> Tipo Datalogger non specificato </text:p>
          </table:table-cell>
        </table:table-row>
        <table:table-row>
          <table:table-cell office:value-type="string" table:style-name="tablecell">
            <text:p text:style-name="tablealignleft"> DATALOGGER KO </text:p>
          </table:table-cell>
          <table:table-cell office:value-type="string" table:style-name="tablecell">
            <text:p text:style-name="tablealignleft"> Datalogger: &lt;messaggio dell'errore rilevato durante la comunicazione&gt;</text:p>
          </table:table-cell>
        </table:table-row>
      </table:table>
      <text:h text:style-name="Heading_20_2" text:outline-level="2"><text:bookmark-start text:name="collaudo"/>Collaudo<text:bookmark-end text:name="collaudo"/></text:h>
      <text:p text:style-name="Text_20_body">
Con il termine <text:span text:style-name="Strong_20_Emphasis">Collaudo</text:span> viene identificata una fase di acquisizione e memorizzazione dei valori letti dalle sonde del datalogger. Il software permette mantenere aperti più collaudi contemporaneamente i quali possono essere successivamente archiviati. Prevede inoltre la possibilità di memorizzare i collaudi localmente in un proprio archivio oppure di salvarli come files su altri supporti anche rimovibili.</text:p>
      <text:h text:style-name="Heading_20_3" text:outline-level="3"><text:bookmark-start text:name="nuovo_collaudo_f3"/>Nuovo collaudo [F3]<text:bookmark-end text:name="nuovo_collaudo_f3"/></text:h>
      <text:p text:style-name="Text_20_body">
Selezionare <text:span text:style-name="Strong_20_Emphasis">Collaudo</text:span> ⇒ <text:span text:style-name="Strong_20_Emphasis">Nuovo</text:span> o premere il tasto <draw:frame draw:style-name="media" draw:name="" text:anchor-type="as-char" draw:z-index="0" svg:width="0.84666666666667cm" svg:height="0.84666666666667cm"><draw:image xlink:href="Pictures/b4044cb6c66640ea44ecb196e051e4b3.png" xlink:type="simple" xlink:show="embed" xlink:actuate="onLoad"/></draw:frame> per accedere alla schermata di avvio del collaudo: </text:p>
      <text:p text:style-name="Text_20_body"><draw:frame draw:style-name="mediacenter" draw:name="" text:anchor-type="paragraph" draw:z-index="0" svg:width="10.583333333333cm" svg:height="4.9477083333333cm"><draw:image xlink:href="Pictures/624c644b9911548ca0e88f1072021e3e.png" xlink:type="simple" xlink:show="embed" xlink:actuate="onLoad"/></draw:frame></text:p>
      <text:p text:style-name="Text_20_body"><text:span text:style-name="Strong_20_Emphasis">Report:</text:span> inserire un numero per identificare il collaudo in archivio.</text:p>
      <text:p text:style-name="Text_20_body"><text:span text:style-name="Strong_20_Emphasis">Targa:</text:span> inserire se necessario la targa dell'automezzo.</text:p>
      <text:p text:style-name="Text_20_body"><text:span text:style-name="Strong_20_Emphasis">Data:</text:span> data di inizio prova inserita in automatico.</text:p>
      <text:p text:style-name="Text_20_body"><text:span text:style-name="Strong_20_Emphasis">Ora:</text:span> ira di inizio prova inserita in automatico.</text:p>
      <text:p text:style-name="Text_20_body"><text:span text:style-name="Strong_20_Emphasis">Tipo prova:</text:span> selezionare il tipo prova tra 24 o 26 sonde.</text:p>
      <text:p text:style-name="Text_20_body"><text:span text:style-name="Strong_20_Emphasis">Frequenza campionamento:</text:span> selezionare il tempo di campionamento in minuti. </text:p>
      <text:p text:style-name="Text_20_body"><text:span text:style-name="Strong_20_Emphasis">Note:</text:span> eventuali note di collaudo.</text:p>
      <text:p text:style-name="Text_20_body">Terminato l'inserimento dei dati premere il tasto <text:span text:style-name="Strong_20_Emphasis">Conferma</text:span>.
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Dopo aver creato il collaudo è necessario avviare l'acquisizione come descritto più avanti in questo capitolo</text:p>
          </table:table-cell>
        </table:table-row>
      </table:table>
      <text:h text:style-name="Heading_20_3" text:outline-level="3"><text:bookmark-start text:name="modifica_collaudo"/>Modifica collaudo<text:bookmark-end text:name="modifica_collaudo"/></text:h>
      <text:p text:style-name="Text_20_body">
Selezionare <text:span text:style-name="Strong_20_Emphasis">Collaudo</text:span> ⇒ <text:span text:style-name="Strong_20_Emphasis">Modifica</text:span> o premere il tasto <draw:frame draw:style-name="media" draw:name="" text:anchor-type="as-char" draw:z-index="0" svg:width="0.84666666666667cm" svg:height="0.84666666666667cm"><draw:image xlink:href="Pictures/4a5f0256e994384687474f1c50f84a46.png" xlink:type="simple" xlink:show="embed" xlink:actuate="onLoad"/></draw:frame> per accedere alla stessa schermata schermata di avvio del collaudo nel quale sarà possibile modificare i campi <text:span text:style-name="Strong_20_Emphasis">Report</text:span>, <text:span text:style-name="Strong_20_Emphasis">Targa</text:span> e <text:span text:style-name="Strong_20_Emphasis">Note</text:span>.</text:p>
      <text:h text:style-name="Heading_20_3" text:outline-level="3"><text:bookmark-start text:name="avvio_acquisizione_f5"/>Avvio acquisizione [F5]<text:bookmark-end text:name="avvio_acquisizione_f5"/></text:h>
      <text:p text:style-name="Text_20_body">
Evidenziare il collaudo tra quelli presenti nella lista e selezionare il comando <text:span text:style-name="Strong_20_Emphasis">Collaudo</text:span> ⇒ <text:span text:style-name="Strong_20_Emphasis">Avvia</text:span> oppure premere il tasto <draw:frame draw:style-name="media" draw:name="" text:anchor-type="as-char" draw:z-index="0" svg:width="0.42333333333333cm" svg:height="0.42333333333333cm"><draw:image xlink:href="Pictures/b6550d37f35ca064263b29e0d0db5f51.png" xlink:type="simple" xlink:show="embed" xlink:actuate="onLoad"/></draw:frame>. Confermare l'avvio dell'acquisizione premento <text:span text:style-name="Strong_20_Emphasis">Ok</text:span> nel successivo messaggio di conferma visualizzato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Per lo stesso collaudo l'acquisizione può essere avviata ed interrotta più volte.</text:p>
          </table:table-cell>
        </table:table-row>
      </table:table>
      <text:h text:style-name="Heading_20_3" text:outline-level="3"><text:bookmark-start text:name="interruzione_acqusizione"/>Interruzione acqusizione<text:bookmark-end text:name="interruzione_acqusizione"/></text:h>
      <text:p text:style-name="Text_20_body">
Evidenziare il collaudo tra quelli presenti nella lista quindi premere il tasto <text:span text:style-name="Strong_20_Emphasis">SHIFT</text:span> e selezionare il comando <text:span text:style-name="Strong_20_Emphasis">Collaudo</text:span> ⇒ <text:span text:style-name="Strong_20_Emphasis">Interrompi</text:span> oppure premere il tasto <draw:frame draw:style-name="media" draw:name="" text:anchor-type="as-char" draw:z-index="0" svg:width="0.84666666666667cm" svg:height="0.84666666666667cm"><draw:image xlink:href="Pictures/47aa304040c19c434c08ae117c51da0c.png" xlink:type="simple" xlink:show="embed" xlink:actuate="onLoad"/></draw:frame>.  Confermare l'interruzione dell'acquisizione premento <text:span text:style-name="Strong_20_Emphasis">Ok</text:span> nel successivo messaggio di conferma visualizzato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important.A1" office:value-type="string">
            <text:p text:style-name="Table_20_Contents"><draw:frame draw:style-name="media" draw:name="" text:anchor-type="as-char" draw:z-index="0" svg:width="1.27cm" svg:height="1.27cm"><draw:image xlink:href="Pictures/224088fad17b806b24467158e892b2b0.png" xlink:type="simple" xlink:show="embed" xlink:actuate="onLoad"/></draw:frame></text:p>
          </table:table-cell>
          <table:table-cell table:style-name="pluginnoteimportant.B1" office:value-type="string">
            <text:p text:style-name="Text_20_body">La pressione del tasto SHIFT è stata aggiunta come ulteriore controllo per evitare interruzioni accidentali dei collaudi attivi.</text:p>
          </table:table-cell>
        </table:table-row>
      </table:table>
      <text:h text:style-name="Heading_20_3" text:outline-level="3"><text:bookmark-start text:name="eliminazione_collaudo"/>Eliminazione collaudo<text:bookmark-end text:name="eliminazione_collaudo"/></text:h>
      <text:p text:style-name="Text_20_body">
Evidenziare il collaudo tra quelli presenti nella lista quindi premere il tasto <text:span text:style-name="Strong_20_Emphasis">CTRL</text:span> e selezionare il comando <text:span text:style-name="Strong_20_Emphasis">Collaudo</text:span> ⇒ <text:span text:style-name="Strong_20_Emphasis">Elimina</text:span> oppure premere il tasto <draw:frame draw:style-name="media" draw:name="" text:anchor-type="as-char" draw:z-index="0" svg:width="0.84666666666667cm" svg:height="0.84666666666667cm"><draw:image xlink:href="Pictures/9b1f5b5462444ea324b00ecfc402fa32.png" xlink:type="simple" xlink:show="embed" xlink:actuate="onLoad"/></draw:frame>. Completare l'eliminazione premendo <text:span text:style-name="Strong_20_Emphasis">OK</text:span> nel successivo messaggio di conferma visualizzato. 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important.A1" office:value-type="string">
            <text:p text:style-name="Table_20_Contents"><draw:frame draw:style-name="media" draw:name="" text:anchor-type="as-char" draw:z-index="0" svg:width="1.27cm" svg:height="1.27cm"><draw:image xlink:href="Pictures/224088fad17b806b24467158e892b2b0.png" xlink:type="simple" xlink:show="embed" xlink:actuate="onLoad"/></draw:frame></text:p>
          </table:table-cell>
          <table:table-cell table:style-name="pluginnoteimportant.B1" office:value-type="string">
            <text:p text:style-name="Text_20_body">La pressione del tasto CTRL è stata aggiunta come ulteriore sicurezza per evitare l'eliminazione involontaria dei collaudi visto che questi una volta eliminati non possono essere recuperati.</text:p>
          </table:table-cell>
        </table:table-row>
      </table:table>
      <text:h text:style-name="Heading_20_3" text:outline-level="3"><text:bookmark-start text:name="salva_collaudo_in_archivio"/>Salva collaudo in archivio<text:bookmark-end text:name="salva_collaudo_in_archivio"/></text:h>
      <text:p text:style-name="Text_20_body">
Terminata la fase di acquisizione delle temperature il collaudo deve essere salvato in archivio utilizzando questa funzione:
</text:p>
      <text:list text:style-name="List_20_1">
        <text:list-item>
          <text:p text:style-name="Text_20_body"> Evidenziare il collaudo tra quelli presenti nella lista;</text:p>
        </text:list-item>
        <text:list-item>
          <text:p text:style-name="Text_20_body"> Selezionare il comando <text:span text:style-name="Strong_20_Emphasis">Collaudo</text:span> ⇒ <text:span text:style-name="Strong_20_Emphasis">Archivia</text:span> oppure premere il tasto <draw:frame draw:style-name="media" draw:name="" text:anchor-type="as-char" draw:z-index="0" svg:width="0.84666666666667cm" svg:height="0.84666666666667cm"><draw:image xlink:href="Pictures/18d37570baaf050511139acdb485529e.png" xlink:type="simple" xlink:show="embed" xlink:actuate="onLoad"/></draw:frame>;</text:p>
        </text:list-item>
        <text:list-item>
          <text:p text:style-name="Text_20_body"> Fare click sul tasto <text:span text:style-name="Strong_20_Emphasis">OK</text:span> nel successivo messaggio di conferma.</text:p>
        </text:list-item>
      </text:list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I dati vengono archiviati in maniera compressa quindi questa operazione potrebbe durare alcuni secondi.</text:p>
          </table:table-cell>
        </table:table-row>
      </table:table>
      <text:h text:style-name="Heading_20_3" text:outline-level="3"><text:bookmark-start text:name="salva_collaudo_su_cartella"/>Salva collaudo su cartella<text:bookmark-end text:name="salva_collaudo_su_cartella"/></text:h>
      <text:p text:style-name="Text_20_body">
Usare questa funzione per salvare i collaudi su dischi rimovibili esterni, unità di rete o cartelle diverse.
</text:p>
      <text:list text:style-name="List_20_1">
        <text:list-item>
          <text:p text:style-name="Text_20_body"> Evidenziare il collaudo tra quelli presenti nella lista;</text:p>
        </text:list-item>
        <text:list-item>
          <text:p text:style-name="Text_20_body"> Selezionare il comando <text:span text:style-name="Strong_20_Emphasis">Collaudo</text:span> ⇒ <text:span text:style-name="Strong_20_Emphasis">Salva</text:span> oppure premere il tasto <draw:frame draw:style-name="media" draw:name="" text:anchor-type="as-char" draw:z-index="0" svg:width="0.84666666666667cm" svg:height="0.84666666666667cm"><draw:image xlink:href="Pictures/f9083ede0c9ea85416bc3d09e7cd60af.png" xlink:type="simple" xlink:show="embed" xlink:actuate="onLoad"/></draw:frame>;</text:p>
        </text:list-item>
        <text:list-item>
          <text:p text:style-name="Text_20_body"> Inserire un nome per i files da creare e selezionare il percorso nella finestra <text:span text:style-name="Strong_20_Emphasis">Salva con nome</text:span> successivamente visualizzata;</text:p>
        </text:list-item>
        <text:list-item>
          <text:p text:style-name="Text_20_body"> Fare click sul tasto <text:span text:style-name="Strong_20_Emphasis">OK</text:span> nel successivo messaggio di conferma.</text:p>
        </text:list-item>
      </text:list>
      <text:p text:style-name="Text_20_body">
Per ogni collaudo vengono salvati deu files con le seguenti estensioni:
</text:p>
      <table:table>
        <table:table-column/>
        <table:table-column/>
        <table:table-row>
          <table:table-cell office:value-type="string" table:style-name="tableheader">
            <text:p text:style-name="Table_20_Heading"> Estensione </text:p>
          </table:table-cell>
          <table:table-cell office:value-type="string" table:style-name="tableheader">
            <text:p text:style-name="Table_20_Heading"> Contenuto </text:p>
          </table:table-cell>
        </table:table-row>
        <table:table-row>
          <table:table-cell office:value-type="string" table:style-name="tablecell">
            <text:p text:style-name="tablealignleft"> .th </text:p>
          </table:table-cell>
          <table:table-cell office:value-type="string" table:style-name="tablecell">
            <text:p text:style-name="tablealignleft"> File XML contenente le informazioni del collaudo </text:p>
          </table:table-cell>
        </table:table-row>
        <table:table-row>
          <table:table-cell office:value-type="string" table:style-name="tablecell">
            <text:p text:style-name="tablealignleft"> .td </text:p>
          </table:table-cell>
          <table:table-cell office:value-type="string" table:style-name="tablecell">
            <text:p text:style-name="tablealignleft"> Dati binari delle sonde </text:p>
          </table:table-cell>
        </table:table-row>
      </table:table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Proporzionalmente al volume dei dati acquisiti questa operazione potrebbe richiedere più o meno tempo.</text:p>
          </table:table-cell>
        </table:table-row>
      </table:table>
      <text:h text:style-name="Heading_20_3" text:outline-level="3"><text:bookmark-start text:name="stampa_report_f6"/>Stampa report [F6]<text:bookmark-end text:name="stampa_report_f6"/></text:h>
      <text:p text:style-name="Text_20_body">
Usare questa funzione per stampare il report delle temperature.
</text:p>
      <text:list text:style-name="List_20_1">
        <text:list-item>
          <text:p text:style-name="Text_20_body"> Evidenziare il collaudo tra quelli presenti nella lista;</text:p>
        </text:list-item>
      </text:list>
      <text:list text:style-name="List_20_1">
        <text:list-item>
          <text:p text:style-name="Text_20_body"> Selezionare il comando <text:span text:style-name="Strong_20_Emphasis">Collaudo</text:span> ⇒ <text:span text:style-name="Strong_20_Emphasis">Stampa Report temperature</text:span> oppure premere il tasto <draw:frame draw:style-name="media" draw:name="" text:anchor-type="as-char" draw:z-index="0" svg:width="0.84666666666667cm" svg:height="0.84666666666667cm"><draw:image xlink:href="Pictures/e592756ecc0e544c47f188cdcd59c426.png" xlink:type="simple" xlink:show="embed" xlink:actuate="onLoad"/></draw:frame>.</text:p>
        </text:list-item>
      </text:list>
      <text:p text:style-name="Text_20_body">
Il report può essere personalizzato con le seguenti opzioni:</text:p>
      <text:p text:style-name="Text_20_body"><draw:frame draw:style-name="mediacenter" draw:name="" text:anchor-type="paragraph" draw:z-index="0" svg:width="7.2760416666667cm" svg:height="4.5508333333333cm"><draw:image xlink:href="Pictures/3e70fe582b054eedc681da2c8659eaf7.png" xlink:type="simple" xlink:show="embed" xlink:actuate="onLoad"/></draw:frame></text:p>
      <text:p text:style-name="Text_20_body">una volta confermata la stampa, il programma visualizzerà una prima finestra per la selezione della stampante e successivamente un'altra schermata per l'anteprima di stampa.</text:p>
      <text:h text:style-name="Heading_20_3" text:outline-level="3"><text:bookmark-start text:name="esporta_valori_f8"/>Esporta valori [F8]<text:bookmark-end text:name="esporta_valori_f8"/></text:h>
      <text:p text:style-name="Text_20_body">
Questa funzione permette di esportare i valori di tutte le sonde, acquisiti durante il collaudo, in un file di testo. Il file così prodotto può essere utilizzato con software esterni tipo Microsoft Excel.
</text:p>
      <text:list text:style-name="List_20_1">
        <text:list-item>
          <text:p text:style-name="Text_20_body"> Evidenziare il collaudo tra quelli presenti nella lista;</text:p>
        </text:list-item>
      </text:list>
      <text:list text:style-name="List_20_1">
        <text:list-item>
          <text:p text:style-name="Text_20_body"> Selezionare il comando <text:span text:style-name="Strong_20_Emphasis">Collaudo</text:span> ⇒ <text:span text:style-name="Strong_20_Emphasis">Esporta letture</text:span> oppure premere il tasto <draw:frame draw:style-name="media" draw:name="" text:anchor-type="as-char" draw:z-index="0" svg:width="0.84666666666667cm" svg:height="0.84666666666667cm"><draw:image xlink:href="Pictures/bcaa87fd55a72ff1d2f460f25f144be0.png" xlink:type="simple" xlink:show="embed" xlink:actuate="onLoad"/></draw:frame>;</text:p>
        </text:list-item>
      </text:list>
      <text:list text:style-name="List_20_1">
        <text:list-item>
          <text:p text:style-name="Text_20_body"> Selezionare la destinazione (anche supporto rimovibile), inserire il nome del file da creare e premere ok perconfermare.</text:p>
        </text:list-item>
      </text:list>
      <text:p text:style-name="Text_20_body">Il tracciato del file sarà il seguente:
</text:p>
      <table:table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.Lettura </text:p>
          </table:table-cell>
          <table:table-cell office:value-type="string" table:style-name="tableheader">
            <text:p text:style-name="Table_20_Heading"> Tempo </text:p>
          </table:table-cell>
          <table:table-cell office:value-type="string" table:style-name="tableheader">
            <text:p text:style-name="Table_20_Heading"> Sonda(1) </text:p>
          </table:table-cell>
          <table:table-cell office:value-type="string" table:style-name="tableheader">
            <text:p text:style-name="Table_20_Heading"> … </text:p>
          </table:table-cell>
          <table:table-cell office:value-type="string" table:style-name="tableheader">
            <text:p text:style-name="Table_20_Heading"> Sonda(n)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hh:mm:ss </text:p>
          </table:table-cell>
          <table:table-cell office:value-type="string" table:style-name="tablecell">
            <text:p text:style-name="tablealignleft"> temp(1) </text:p>
          </table:table-cell>
          <table:table-cell office:value-type="string" table:style-name="tablecell">
            <text:p text:style-name="tablealignleft"> … </text:p>
          </table:table-cell>
          <table:table-cell office:value-type="string" table:style-name="tablecell">
            <text:p text:style-name="tablealignleft"> temp(n) </text:p>
          </table:table-cell>
        </table:table-row>
      </table:table>
      <text:p text:style-name="Text_20_body">
dove ogni campo è separato dal carattere di tabulazione.</text:p>
      <text:h text:style-name="Heading_20_3" text:outline-level="3"><text:bookmark-start text:name="apri_collaudo_da_archivio_f10"/>Apri collaudo da archivio [F10]<text:bookmark-end text:name="apri_collaudo_da_archivio_f10"/></text:h>
      <text:p text:style-name="Text_20_body">
Usare questa funzione per caricare un collaudo precedentemente memorizzato nell'archivio dell'applicazione.
</text:p>
      <text:list text:style-name="List_20_1">
        <text:list-item>
          <text:p text:style-name="Text_20_body"> Selezionare dal menù <text:span text:style-name="Strong_20_Emphasis">Collaudo</text:span>–&gt;<text:span text:style-name="Strong_20_Emphasis">Apri da archivio</text:span> o premere il tasto <draw:frame draw:style-name="media" draw:name="" text:anchor-type="as-char" draw:z-index="0" svg:width="0.84666666666667cm" svg:height="0.84666666666667cm"><draw:image xlink:href="Pictures/4f6d650753844ab69b4c51c4fecc4f75.png" xlink:type="simple" xlink:show="embed" xlink:actuate="onLoad"/></draw:frame> per accedere alla seguente finestra:</text:p>
        </text:list-item>
      </text:list>
      <text:p text:style-name="Text_20_body">
<draw:frame draw:style-name="mediacenter" draw:name="" text:anchor-type="paragraph" draw:z-index="0" svg:width="13.229166666667cm" svg:height="8.5725cm"><draw:image xlink:href="Pictures/f3a93b2e981e1b161dc91739add9418d.png" xlink:type="simple" xlink:show="embed" xlink:actuate="onLoad"/></draw:frame>
</text:p>
      <text:list text:style-name="List_20_1">
        <text:list-item>
          <text:p text:style-name="Text_20_body"> Premere il tasto <text:span text:style-name="Strong_20_Emphasis">Cerca</text:span> per visualizzare l'elenco dei collaudi archiviati;</text:p>
        </text:list-item>
        <text:list-item>
          <text:p text:style-name="Text_20_body"> Selezionare quindi quello da aprire e premere il tasto <text:span text:style-name="Strong_20_Emphasis">Visualizza</text:span>.</text:p>
        </text:list-item>
      </text:list>
      <text:p text:style-name="Text_20_body">
I collaudi possono anche essere ricercati in base alle seguenti informazioni :</text:p>
      <text:list text:style-name="List_20_1">
        <text:list-item>
          <text:p text:style-name="Text_20_body"> Data</text:p>
        </text:list-item>
        <text:list-item>
          <text:p text:style-name="Text_20_body"> Report</text:p>
        </text:list-item>
        <text:list-item>
          <text:p text:style-name="Text_20_body"> Targa</text:p>
        </text:list-item>
        <text:list-item>
          <text:p text:style-name="Text_20_body"> Note</text:p>
        </text:list-item>
      </text:list>
      <text:p text:style-name="Text_20_body">Nel campo <text:span text:style-name="Emphasis">data</text:span> è possibile specificare il periodo di inizio e fine ricerca, nei restanti campi basta inserire uno o più caratteri da ricercare.</text:p>
      <text:h text:style-name="Heading_20_3" text:outline-level="3"><text:bookmark-start text:name="apri_collaudo_da_cartella_f11"/>Apri collaudo da cartella [F11]<text:bookmark-end text:name="apri_collaudo_da_cartella_f11"/></text:h>
      <text:p text:style-name="Text_20_body">
Usare questa funzione per caricare i collaudi da dischi rimovibili esterni, unità di rete o cartelle diverse.
</text:p>
      <text:list text:style-name="List_20_1">
        <text:list-item>
          <text:p text:style-name="Text_20_body"> Selezionare il comando <text:span text:style-name="Strong_20_Emphasis">Collaudo</text:span> ⇒ <text:span text:style-name="Strong_20_Emphasis">Apri da cartella …</text:span> oppure premere il tasto <draw:frame draw:style-name="media" draw:name="" text:anchor-type="as-char" draw:z-index="0" svg:width="0.84666666666667cm" svg:height="0.84666666666667cm"><draw:image xlink:href="Pictures/f117152df2e90293d4b0e7c035da2c65.png" xlink:type="simple" xlink:show="embed" xlink:actuate="onLoad"/></draw:frame>;</text:p>
        </text:list-item>
        <text:list-item>
          <text:p text:style-name="Text_20_body"> Nella finestra visualizzata individuare il file <text:span text:style-name="Emphasis">.thf</text:span> del collaudo e premere il tasto <text:span text:style-name="Strong_20_Emphasis">Apri</text:span>.</text:p>
        </text:list-item>
      </text:list>
      <text:h text:style-name="Heading_20_2" text:outline-level="2"><text:bookmark-start text:name="strumenti_grafici"/>Strumenti grafici<text:bookmark-end text:name="strumenti_grafici"/></text:h>
      <text:p text:style-name="Text_20_body">
Tutte le funzioni inerenti il grafico sono accessibili dalla barra degli strumenti posta immediatamente sopra l'area grafica</text:p>
      <text:h text:style-name="Heading_20_3" text:outline-level="3"><text:bookmark-start text:name="stampa"/>Stampa<text:bookmark-end text:name="stampa"/></text:h>
      <text:p text:style-name="Text_20_body">
Tramite questo strumento è possibile stampare il grafico visualizzato. La stampa può essere personalizzata con le seguenti opzioni:</text:p>
      <text:p text:style-name="Text_20_body"><draw:frame draw:style-name="mediacenter" draw:name="" text:anchor-type="paragraph" draw:z-index="0" svg:width="7.3554166666667cm" svg:height="8.6254166666667cm"><draw:image xlink:href="Pictures/3ffd7b56375f934708e9429dea3358b7.png" xlink:type="simple" xlink:show="embed" xlink:actuate="onLoad"/></draw:frame></text:p>
      <text:h text:style-name="Heading_20_3" text:outline-level="3"><text:bookmark-start text:name="esporta"/>Esporta<text:bookmark-end text:name="esporta"/></text:h>
      <text:p text:style-name="Text_20_body">
Questa funzione a differenza della funzione di esportazione collaudo vista in precedenza, esporta solamente i valori delle sonde visibili nel grafico.</text:p>
      <text:h text:style-name="Heading_20_3" text:outline-level="3"><text:bookmark-start text:name="salva"/>Salva<text:bookmark-end text:name="salva"/></text:h>
      <text:p text:style-name="Text_20_body">
Questo strumento permette di salvare il grafico come un'immagine jpeg, bitmap o png.</text:p>
      <text:h text:style-name="Heading_20_3" text:outline-level="3"><text:bookmark-start text:name="valori_medi"/>Valori medi<text:bookmark-end text:name="valori_medi"/></text:h>
      <text:p text:style-name="Text_20_body">
Questo strumento visualizza una finestra con i valori minimo, massimo, media integrale e aritmetica di tutte le sonde del collaudo selezionato.</text:p>
      <text:p text:style-name="Text_20_body"><draw:frame draw:style-name="mediacenter" draw:name="" text:anchor-type="paragraph" draw:z-index="0" svg:width="10.583333333333cm" svg:height="7.8845833333333cm"><draw:image xlink:href="Pictures/2a8626ce6be43ed73407c1651cbd5be0.png" xlink:type="simple" xlink:show="embed" xlink:actuate="onLoad"/></draw:frame></text:p>
      <text:p text:style-name="Text_20_body">Sono inoltre visualizzate le seguenti informazioni:
</text:p>
      <text:list text:style-name="List_20_1">
        <text:list-item>
          <text:p text:style-name="Text_20_body"> Valore medio delle medie interne °C</text:p>
        </text:list-item>
        <text:list-item>
          <text:p text:style-name="Text_20_body"> Valore minimo delle medie esterne °C</text:p>
        </text:list-item>
        <text:list-item>
          <text:p text:style-name="Text_20_body"> Valore massimo delle medie esterne °C</text:p>
        </text:list-item>
        <text:list-item>
          <text:p text:style-name="Text_20_body"> Valore medio delle medie esterne °C</text:p>
        </text:list-item>
        <text:list-item>
          <text:p text:style-name="Text_20_body"> Delta t delle medie esterne °C</text:p>
        </text:list-item>
      </text:list>
      <text:p text:style-name="Text_20_body">
Inserendo la temperatura limite e premendo il tasto <text:span text:style-name="Strong_20_Emphasis">Calcola</text:span> vengono fornite anche le seguenti informazioni:
</text:p>
      <text:list text:style-name="List_20_1">
        <text:list-item>
          <text:p text:style-name="Text_20_body"> Tempo minimo in ore per il raggiungimento della stessa;</text:p>
        </text:list-item>
        <text:list-item>
          <text:p text:style-name="Text_20_body"> Funzionamento relativo in percentuale;</text:p>
        </text:list-item>
        <text:list-item>
          <text:p text:style-name="Text_20_body"> Funzionamento totale in ore, minuti e secondi.</text:p>
        </text:list-item>
      </text:list>
      <text:h text:style-name="Heading_20_3" text:outline-level="3"><text:bookmark-start text:name="zoom"/>Zoom<text:bookmark-end text:name="zoom"/></text:h>
      <text:p text:style-name="Text_20_body">
Quando lo strumento zoom è attivo, selezionando con il tasto sinistro del mouse un'area del grafico è possibile effettuare un ingrandimento della stessa. L'operazione può essere effettuata anche su un'area già ingrandita.</text:p>
      <text:h text:style-name="Heading_20_3" text:outline-level="3"><text:bookmark-start text:name="barre"/>Barre<text:bookmark-end text:name="barre"/></text:h>
      <text:p text:style-name="Text_20_body">
Con questo strumento è possibile visualizzare nell'elenco dei canali i valori istantanei di uno o due punti selezionati nel grafico. Con il tasto sinistro del mouse è possibile impostare la prima barra, con il tasto destro la seconda.</text:p>
      <text:h text:style-name="Heading_20_4" text:outline-level="4"><text:bookmark-start text:name="imposta_barre_manualmente"/>Imposta barre manualmente<text:bookmark-end text:name="imposta_barre_manualmente"/></text:h>
      <text:p text:style-name="Text_20_body">
Tramite i due pulsanti del menu a cascata è possibile impostare la posizione delle barre semplicemente scrivendo l'intervallo di tempo preciso dall'inizio collaudo:</text:p>
      <text:p text:style-name="Text_20_body"><draw:frame draw:style-name="mediacenter" draw:name="" text:anchor-type="paragraph" draw:z-index="0" svg:width="2.1166666666667cm" svg:height="" svg:rel-height="100%"><draw:image xlink:href="/var/www/wiki/data/media/batp_net/impostabarra.png" xlink:type="simple" xlink:show="embed" xlink:actuate="onLoad"/></draw:frame></text:p>
      <text:h text:style-name="Heading_20_3" text:outline-level="3"><text:bookmark-start text:name="reset"/>Reset<text:bookmark-end text:name="reset"/></text:h>
      <text:p text:style-name="Text_20_body">
Con questo strumento è possibile tornare allo stato iniziale del grafico annullando un eventuale zoom effettuato o eliminando le barre di selezione inserite.</text:p>
      <text:h text:style-name="Heading_20_3" text:outline-level="3"><text:bookmark-start text:name="opzioni_grafico"/>Opzioni grafico<text:bookmark-end text:name="opzioni_grafico"/></text:h>
      <text:p text:style-name="Text_20_body">
Tramite questa finestra è possibile modificare le seguenti impostazioni del grafico:</text:p>
      <text:list text:style-name="List_20_1">
        <text:list-item>
          <text:p text:style-name="Text_20_body"> Valore massimo: valore massimo scala y.</text:p>
        </text:list-item>
        <text:list-item>
          <text:p text:style-name="Text_20_body"> Valore minimo: valore minimo scala y.</text:p>
        </text:list-item>
        <text:list-item>
          <text:p text:style-name="Text_20_body"> Valore griglia: valore delle suddivisioni scala x.</text:p>
        </text:list-item>
        <text:list-item>
          <text:p text:style-name="Text_20_body"> Lunghezza pagina: lunghezza della pagina visualizzabile in ore (scala x).</text:p>
        </text:list-item>
        <text:list-item>
          <text:p text:style-name="Text_20_body"> Divisioni pagina: valore dell suddivisioni della scala x.</text:p>
        </text:list-item>
        <text:list-item>
          <text:p text:style-name="Text_20_body"> Smussa grafico: se abilitato, il grafico viene visualizzato smussato.</text:p>
        </text:list-item>
        <text:list-item>
          <text:p text:style-name="Text_20_body"> Visualizza medie sonde: se abilitato vengono visualizzate graficamente le medie delle sonde.</text:p>
        </text:list-item>
        <text:list-item>
          <text:p text:style-name="Text_20_body"> Colori (sfondo, assi, barre, sonde interne, sonde esterne, altre sonde, medie interne, medie esterne): I colori predefiniti del grafico, completamente personalizzabili. Nell'elenco a sinistra dei colori è possibile selezionare anche lo spessore della traccia da 1 a 9.</text:p>
        </text:list-item>
      </text:list>
      <text:p text:style-name="Text_20_body"><draw:frame draw:style-name="mediacenter" draw:name="" text:anchor-type="paragraph" draw:z-index="0" svg:width="8.016875cm" svg:height="14.261041666667cm"><draw:image xlink:href="Pictures/ac2f13d7e97e3ba87f55d0c112ebe4fa.png" xlink:type="simple" xlink:show="embed" xlink:actuate="onLoad"/></draw:frame></text:p>
      <text:h text:style-name="Heading_20_2" text:outline-level="2"><text:bookmark-start text:name="strumenti"/>Strumenti<text:bookmark-end text:name="strumenti"/></text:h>
      <text:h text:style-name="Heading_20_3" text:outline-level="3"><text:bookmark-start text:name="valori_ingressi"/>Valori Ingressi<text:bookmark-end text:name="valori_ingressi"/></text:h>
      <text:p text:style-name="Text_20_body">
Per visualizzare in tempo reale i valori delle sonde di temperatura del sistema, selezionare il comando <text:span text:style-name="Strong_20_Emphasis">Strumenti</text:span> ⇒ <text:span text:style-name="Strong_20_Emphasis">Valori Ingressi</text:span> oppure premere il tasto <draw:frame draw:style-name="media" draw:name="" text:anchor-type="as-char" draw:z-index="0" svg:width="0.42333333333333cm" svg:height="0.42333333333333cm"><draw:image xlink:href="Pictures/f9e475680ff9923a16827b5de3a432a0.png" xlink:type="simple" xlink:show="embed" xlink:actuate="onLoad"/></draw:frame>:</text:p>
      <text:p text:style-name="Text_20_body"><draw:frame draw:style-name="mediacenter" draw:name="" text:anchor-type="paragraph" draw:z-index="0" svg:width="7.9375cm" svg:height="8.810625cm"><draw:image xlink:href="Pictures/b7455267a3bee90cc599e8e2931e8efe.png" xlink:type="simple" xlink:show="embed" xlink:actuate="onLoad"/></draw:frame></text:p>
      <text:p text:style-name="Text_20_body">
Durante l'esecuzione di un collaudo è possibile premere il tasto <text:span text:style-name="Strong_20_Emphasis">Forza Lettura</text:span> per salvare i valori attuali delle sonde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I valori vengono aggiornati ogni 5 secondi</text:p>
          </table:table-cell>
        </table:table-row>
      </table:table>
      <text:h text:style-name="Heading_20_3" text:outline-level="3"><text:bookmark-start text:name="visualizza_nasconde_il_grafico"/>Visualizza/Nasconde il grafico<text:bookmark-end text:name="visualizza_nasconde_il_grafico"/></text:h>
      <text:p text:style-name="Text_20_body">
Per visualizzare o nascondere l'area grafica selezionare il comando <text:span text:style-name="Strong_20_Emphasis">Strumenti</text:span> ⇒ <text:span text:style-name="Strong_20_Emphasis">Nascondi grafico</text:span> o <text:span text:style-name="Strong_20_Emphasis">Strumenti</text:span> ⇒ <text:span text:style-name="Strong_20_Emphasis">Visualizza grafico</text:span>. In alternativa passare da una modalità all'altra premendo i tasti <draw:frame draw:style-name="media" draw:name="" text:anchor-type="as-char" draw:z-index="0" svg:width="0.84666666666667cm" svg:height="0.84666666666667cm"><draw:image xlink:href="Pictures/26b0c315cb1eb872f4b7476c625a4764.png" xlink:type="simple" xlink:show="embed" xlink:actuate="onLoad"/></draw:frame> o <draw:frame draw:style-name="media" draw:name="" text:anchor-type="as-char" draw:z-index="0" svg:width="0.84666666666667cm" svg:height="0.84666666666667cm"><draw:image xlink:href="Pictures/9d926a4274ec6bf8b63b98f51e6735a9.png" xlink:type="simple" xlink:show="embed" xlink:actuate="onLoad"/></draw:frame>.</text:p>
      <text:p text:style-name="Text_20_body">
}</text:p>
      <text:h text:style-name="Heading_20_3" text:outline-level="3"><text:bookmark-start text:name="backup"/>Backup<text:bookmark-end text:name="backup"/></text:h>
      <text:p text:style-name="Text_20_body">
E' consigliabile eseguire periodicamente il backup dell'archivio utilizzando la funzione inserita nel programma. Tale funzione copia il file database contenente l'elenco di tutti i collaudi archiviati e solamente i files di collaudo modificati o non trovati nella carletta di destinazione.
Per accedere alla finestra di backup selezionare <text:span text:style-name="Strong_20_Emphasis">Strumenti</text:span> ⇒ <text:span text:style-name="Strong_20_Emphasis">Backup</text:span> oppure premere il tasto <draw:frame draw:style-name="media" draw:name="" text:anchor-type="as-char" draw:z-index="0" svg:width="0.84666666666667cm" svg:height="0.84666666666667cm"><draw:image xlink:href="Pictures/752d57b2fd68260aa5e3269981c24631.png" xlink:type="simple" xlink:show="embed" xlink:actuate="onLoad"/></draw:frame>:</text:p>
      <text:p text:style-name="Text_20_body"><draw:frame draw:style-name="mediacenter" draw:name="" text:anchor-type="paragraph" draw:z-index="0" svg:width="10.583333333333cm" svg:height="6.82625cm"><draw:image xlink:href="Pictures/0cb4072cd345bb55bb0789393387ae73.png" xlink:type="simple" xlink:show="embed" xlink:actuate="onLoad"/></draw:frame></text:p>
      <text:p text:style-name="Text_20_body">Se necessario modificare la destinazione tramite il tasto <text:span text:style-name="Strong_20_Emphasis">Seleziona</text:span> oppure premere direttamente il tasto <text:span text:style-name="Strong_20_Emphasis">Avvia</text:span> per confermare quella precedentemente impostata.</text:p>
      <text:h text:style-name="Heading_20_3" text:outline-level="3"><text:bookmark-start text:name="configurazione"/>Configurazione<text:bookmark-end text:name="configurazione"/></text:h>
      <text:p text:style-name="Text_20_body">
Nel caso sia necessario modificare la configurazione del sistema in seguito ad una modifica della seriale di comunicaione o della lingua, selezionare Strumenti –&gt; Configurazione:</text:p>
      <text:p text:style-name="Text_20_body"><draw:frame draw:style-name="mediacenter" draw:name="" text:anchor-type="paragraph" draw:z-index="0" svg:width="7.7258333333333cm" svg:height="6.9585416666667cm"><draw:image xlink:href="Pictures/2fdb92c155f3db0453e62b164d6e98c9.png" xlink:type="simple" xlink:show="embed" xlink:actuate="onLoad"/></draw:frame></text:p>
      <text:p text:style-name="Text_20_body">Tramite questa finestra è possibile selezionare il tipo datalogger tra:
</text:p>
      <text:list text:style-name="List_20_1">
        <text:list-item>
          <text:p text:style-name="Text_20_body"> <text:span text:style-name="Strong_20_Emphasis">Non collegato</text:span>: selezionare questa opzione per la modalità di sola visualizzazione;</text:p>
        </text:list-item>
        <text:list-item>
          <text:p text:style-name="Text_20_body"> <text:span text:style-name="Strong_20_Emphasis">Datalogger MAREL DL85</text:span> : selezionare questa opzione per utilizzare il datalogger con 32 sonde;</text:p>
        </text:list-item>
        <text:list-item>
          <text:p text:style-name="Text_20_body"> <text:span text:style-name="Strong_20_Emphasis">Datalogger MAREL DL7015</text:span> : selezionare questa opzione per il nuovo datalogger a 6 sonde.</text:p>
        </text:list-item>
      </text:list>
      <text:p text:style-name="Text_20_body">
Se non è una postazione di sola visualizzazione dovrà essere selezionata anche la seriale di comunicazione tra quelle elencate presenti nel sistema.</text:p>
      <text:p text:style-name="Text_20_body">Dalla finestra è ossibile inoltre selezionare la lingua dell'applicazione. Il software elenca tutte le lingue disponibili in base ai file .po (delle traduzioni) rilevati nella cartella del file eseguibile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note.A1" style:family="table-cell">
      <style:table-cell-properties style:vertical-align="middle" fo:padding="0.1cm" fo:border-left="0.002cm solid #000000" fo:border-right="none" fo:border-top="0.002cm solid #000000" fo:border-bottom="0.002cm solid #000000" fo:background-color="#eeffff"/>
    </style:style>
    <style:style style:name="pluginnotenote.B1" style:family="table-cell">
      <style:table-cell-properties style:vertical-align="middle" fo:padding="0.3cm" fo:border-left="none" fo:border-right="0.002cm solid #000000" fo:border-top="0.002cm solid #000000" fo:border-bottom="0.002cm solid #000000" fo:background-color="#eeffff"/>
    </style:style>
    <style:style style:name="pluginnoteimportant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ffcc"/>
    </style:style>
    <style:style style:name="pluginnoteimportant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ffcc"/>
    </style:style>
  </office:automatic-styles>
  <office:master-styles>
    <style:master-page style:name="Standard" style:page-layout-name="Mpm1">
      <style:header>
        <text:p text:style-name="Header"><text:description/>Manuale Software $NOME</text:p>
      </style:header>
      <style:footer>
        <text:p text:style-name="Footer"><text:s/><text:chapter text:display="name" text:outline-level="1"/><text:tab/><text:tab/>Pag.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402</meta:generator>
    <dc:date>2011-12-27T12:12:03</dc:date>
    <meta:editing-cycles>9</meta:editing-cycles>
    <meta:editing-duration>PT1H13M40S</meta:editing-duration>
    <meta:document-statistic meta:table-count="0" meta:image-count="1" meta:object-count="0" meta:page-count="3" meta:paragraph-count="8" meta:word-count="19" meta:character-count="138" meta:non-whitespace-character-count="121"/>
    <meta:user-defined meta:name="Info 1"/>
    <meta:user-defined meta:name="Info 2"/>
    <meta:user-defined meta:name="Info 3"/>
    <meta:user-defined meta:name="Info 4"/>
  </office:meta>
</office:document-meta>
</file>