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d15b331f2e4f564a98279522b87c67fa.jpg"/>
  <manifest:file-entry manifest:media-type="image/jpeg" manifest:full-path="Pictures/25f00807c555c62404f141e0a3007b7f.jpg"/>
  <manifest:file-entry manifest:media-type="image/jpeg" manifest:full-path="Pictures/de557dc301918fd06f11f7e5cb2e33e4.jpg"/>
  <manifest:file-entry manifest:media-type="image/png" manifest:full-path="Pictures/f2edbb556a6d1b81137878867afdae72.png"/>
  <manifest:file-entry manifest:media-type="image/png" manifest:full-path="Pictures/ca2ff6bab4a30e7e77bf049807255bb4.png"/>
  <manifest:file-entry manifest:media-type="image/png" manifest:full-path="Pictures/9ead0d5c86d9e3788518628d9df4a4b7.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02531953e70f3422aa8e56aa9c40dead.png"/>
  <manifest:file-entry manifest:media-type="image/png" manifest:full-path="Pictures/f5a9c0bed8ae1dd79eddae11c47a8d59.png"/>
  <manifest:file-entry manifest:media-type="image/png" manifest:full-path="Pictures/b71f599a50cd7f02e7d4bb8e21617de7.png"/>
  <manifest:file-entry manifest:media-type="image/png" manifest:full-path="Pictures/f35e071ff3d134872d98bc428a8af6f9.png"/>
  <manifest:file-entry manifest:media-type="image/png" manifest:full-path="Pictures/0846a5576b89843cbe7af46f5deb04f7.png"/>
  <manifest:file-entry manifest:media-type="image/png" manifest:full-path="Pictures/d8319c95088210930b0bb6b8a4ca02b6.png"/>
  <manifest:file-entry manifest:media-type="image/png" manifest:full-path="Pictures/2c00f55f5b046c8e61fc4c59d2a70a4f.png"/>
  <manifest:file-entry manifest:media-type="image/png" manifest:full-path="Pictures/e939db86ef33fe9a2cf995afe5aea04c.png"/>
  <manifest:file-entry manifest:media-type="image/png" manifest:full-path="Pictures/794c97f01a92e630cce0a1aaec41ee21.png"/>
  <manifest:file-entry manifest:media-type="image/jpeg" manifest:full-path="Pictures/5594615ebc94b914b2264851fc524c89.jpg"/>
  <manifest:file-entry manifest:media-type="image/jpeg" manifest:full-path="Pictures/44b02e99243347cec5152ae737ffa338.jpg"/>
  <manifest:file-entry manifest:media-type="image/jpeg" manifest:full-path="Pictures/da963b5be210aca17b459c7c2461321e.jpg"/>
  <manifest:file-entry manifest:media-type="image/png" manifest:full-path="Pictures/c5d5a5105ac186739559c566a2e38bd1.png"/>
  <manifest:file-entry manifest:media-type="image/png" manifest:full-path="Pictures/94dbde785e39a2de007932a56e55c76d.png"/>
  <manifest:file-entry manifest:media-type="image/png" manifest:full-path="Pictures/368424a802d992e73de7f63659f0e751.png"/>
  <manifest:file-entry manifest:media-type="image/png" manifest:full-path="Pictures/077b076c6b2bc60a9eacf9ac1afa7a9b.png"/>
  <manifest:file-entry manifest:media-type="image/png" manifest:full-path="Pictures/28c3a2b839331b369d8cc82e091b7514.png"/>
  <manifest:file-entry manifest:media-type="image/png" manifest:full-path="Pictures/7bdcc043d0e1fda4fd35ec3375adba29.png"/>
  <manifest:file-entry manifest:media-type="image/png" manifest:full-path="Pictures/1731bca5d1e87418e05d14f24e92b56c.png"/>
  <manifest:file-entry manifest:media-type="image/png" manifest:full-path="Pictures/4b3be9580388ad1b53fdcf1f676e66f2.png"/>
  <manifest:file-entry manifest:media-type="image/png" manifest:full-path="Pictures/b140e33aca955464c00c11716088ec69.png"/>
  <manifest:file-entry manifest:media-type="image/jpeg" manifest:full-path="Pictures/cc588c3693bcc845b7ffccc5dd9f456a.jpg"/>
  <manifest:file-entry manifest:media-type="image/jpeg" manifest:full-path="Pictures/2b21df5c7b112c98ba291f576b995a3d.jpg"/>
  <manifest:file-entry manifest:media-type="image/jpeg" manifest:full-path="Pictures/958bf5dcac608659618f8a9272e0413a.jpg"/>
  <manifest:file-entry manifest:media-type="image/jpeg" manifest:full-path="Pictures/65c20959a275b113a6e28c1a04e021f6.jpg"/>
  <manifest:file-entry manifest:media-type="image/png" manifest:full-path="Pictures/06d8f375b58ca109679d54749a532514.png"/>
  <manifest:file-entry manifest:media-type="image/png" manifest:full-path="Pictures/300b1ed146de24c68e7d00a0a71c3b0e.png"/>
  <manifest:file-entry manifest:media-type="image/jpeg" manifest:full-path="Pictures/c14831843bc0f52f73492e380f3e6cf2.jpg"/>
  <manifest:file-entry manifest:media-type="image/jpeg" manifest:full-path="Pictures/24888f79d1c012940d4570ec779e5746.jpg"/>
  <manifest:file-entry manifest:media-type="image/png" manifest:full-path="Pictures/730039b5a17bbdc02f11591a846273eb.png"/>
  <manifest:file-entry manifest:media-type="image/png" manifest:full-path="Pictures/814082e01553ac9ead45ebe520401909.png"/>
  <manifest:file-entry manifest:media-type="image/png" manifest:full-path="Pictures/4dd821bd90406a4714b48efd4d245936.png"/>
  <manifest:file-entry manifest:media-type="image/png" manifest:full-path="Pictures/e72557735d46bdd13e4ca31518cd1589.png"/>
  <manifest:file-entry manifest:media-type="image/jpeg" manifest:full-path="Pictures/f6f4f68d4274f584e1408a31e49ac88e.jpg"/>
  <manifest:file-entry manifest:media-type="image/png" manifest:full-path="Pictures/b0118a2a375489c74d6220202f470e28.png"/>
  <manifest:file-entry manifest:media-type="image/png" manifest:full-path="Pictures/ec8773ed1f651ada31f243a13489701a.png"/>
  <manifest:file-entry manifest:media-type="image/jpeg" manifest:full-path="Pictures/cafdfeeb041171f3cbb0387555686076.jpg"/>
  <manifest:file-entry manifest:media-type="image/jpeg" manifest:full-path="Pictures/6b5eef206661e9f040c02d75441626ae.jpg"/>
  <manifest:file-entry manifest:media-type="image/png" manifest:full-path="Pictures/b256092f74a232f58ebc12ad43f365b3.png"/>
  <manifest:file-entry manifest:media-type="image/jpeg" manifest:full-path="Pictures/885f0663b01c6ebea61de75b17e9cc22.jpg"/>
  <manifest:file-entry manifest:media-type="image/jpeg" manifest:full-path="Pictures/5668306a8915d0bc0671e53b4bb7d1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athenasd_net"/>AthenaSD_Net<text:bookmark-end text:name="athenasd_net"/></text:h>
      <text:p text:style-name="Text_20_body"> 
<text:span text:style-name="Strong_20_Emphasis">AthenaSD_Net</text:span> è un'applicazione che tramite un apposita interfaccia realizzata dalla MAREL esegue il download del file di settings sulle schede Athena.</text:p>
      <text:h text:style-name="Heading_20_2" text:outline-level="2"><text:bookmark-start text:name="accensione_e_spegnimento_della_macchina"/>Accensione e spegnimento della macchina<text:bookmark-end text:name="accensione_e_spegnimento_della_macchina"/></text:h>
      <text:h text:style-name="Heading_20_3" text:outline-level="3"><text:bookmark-start text:name="accensione"/>Accensione<text:bookmark-end text:name="accensione"/></text:h>
      <text:p text:style-name="Text_20_body">
Verifiche preliminari:
</text:p>
      <text:list text:style-name="List_20_1">
        <text:list-item>
          <text:p text:style-name="Text_20_body"> Verificare che il cavo di alimentazione dell'ups sia collegato alla rete elettrica;</text:p>
        </text:list-item>
        <text:list-item>
          <text:p text:style-name="Text_20_body"> Verificare che il cavo di alimantazione del sistema sia inserito nella presa dell'ups;</text:p>
        </text:list-item>
        <text:list-item>
          <text:p text:style-name="Text_20_body"> Verificare che la porta ethernet del sistema sia collegata alla rete aziendale.</text:p>
        </text:list-item>
      </text:list>
      <text:p text:style-name="Text_20_body">
Per accendere il sistema procedere nel seguente modo:
</text:p>
      <text:list text:style-name="List_20_1">
        <text:list-item>
          <text:p text:style-name="Text_20_body"> Premere il tasto di accensione dell'UPS stesso;</text:p>
        </text:list-item>
        <text:list-item>
          <text:p text:style-name="Text_20_body"> Premere il tasto di accensione della stampante;</text:p>
        </text:list-item>
        <text:list-item>
          <text:p text:style-name="Text_20_body"> Premere il tasto di accensione del sistema ed attendere il caricamento del sistema operativo ed il successivo avvio in automatico del software AthenaSD_Net;</text:p>
        </text:list-item>
      </text:list>
      <text:h text:style-name="Heading_20_3" text:outline-level="3"><text:bookmark-start text:name="spegnimento"/>Spegnimento<text:bookmark-end text:name="spegnimento"/></text:h>
      <text:p text:style-name="Text_20_body">
Per spegnere il sistema procedere nel seguente modo:
</text:p>
      <text:list text:style-name="List_20_1">
        <text:list-item>
          <text:p text:style-name="Text_20_body"> Terminare l'applicazione AthenaSD_Net come descritto più avanti in questo manuale;</text:p>
        </text:list-item>
        <text:list-item>
          <text:p text:style-name="Text_20_body"> Premere il tasto di spegnimento del computer ed attendere che il sistema operativo esegua tutte le procedure di spegnimento;</text:p>
        </text:list-item>
        <text:list-item>
          <text:p text:style-name="Text_20_body"> Spegnere la stampante;</text:p>
        </text:list-item>
        <text:list-item>
          <text:p text:style-name="Text_20_body"> Spegnere l'UPS.</text:p>
        </text:list-item>
      </text:list>
      <text:h text:style-name="Heading_20_2" text:outline-level="2"><text:bookmark-start text:name="primo_avvio_dell_applicazione"/>Primo avvio dell'applicazione<text:bookmark-end text:name="primo_avvio_dell_applicazione"/></text:h>
      <text:p text:style-name="Text_20_body">Al primo avvio di <text:span text:style-name="Strong_20_Emphasis">AthenaSD_Net</text:span> viene richiesto l'inserimento del primo operatore, che sarà amministratore del sistema. Utilizzando l'account creato sarà possibile successivamente inserire gli altri operatori che utilizzeranno il sistema.</text:p>
      <text:p text:style-name="Text_20_body"><draw:frame draw:style-name="mediacenter" draw:name="" text:anchor-type="paragraph" draw:z-index="0" svg:width="12.514791666667cm" svg:height="3.1485416666667cm"><draw:image xlink:href="Pictures/d15b331f2e4f564a98279522b87c67fa.jpg" xlink:type="simple" xlink:show="embed" xlink:actuate="onLoad"/></draw:frame></text:p>
      <text:p text:style-name="Text_20_body">Selezionare quindi il tasto <text:span text:style-name="Strong_20_Emphasis">Si</text:span> per accede alla successiva finestra per l'inserimento dei dati operatore:</text:p>
      <text:p text:style-name="Text_20_body"><draw:frame draw:style-name="mediacenter" draw:name="" text:anchor-type="paragraph" draw:z-index="0" svg:width="6.6145833333333cm" svg:height="7.0114583333333cm"><draw:image xlink:href="Pictures/25f00807c555c62404f141e0a3007b7f.jpg" xlink:type="simple" xlink:show="embed" xlink:actuate="onLoad"/></draw:frame></text:p>
      <text:p text:style-name="Text_20_body">Inserire il codice operatore (richiesto per il login), un eventuale nome utente e numero tessera (facoltativi), quindi la password ripetuta 2 volte. Premere infine il pulsante <text:span text:style-name="Strong_20_Emphasis">Ok</text:span> per proseguire.</text:p>
      <text:h text:style-name="Heading_20_2" text:outline-level="2"><text:bookmark-start text:name="descrizione_dell_interfaccia_utente"/>Descrizione dell'interfaccia utente<text:bookmark-end text:name="descrizione_dell_interfaccia_utente"/></text:h>
      <text:p text:style-name="Text_20_body">
I paragrafi seguenti descrivono l'interfaccia utente dell'applicazione <text:span text:style-name="Strong_20_Emphasis">AthenaSD_Net</text:span>.</text:p>
      <text:h text:style-name="Heading_20_3" text:outline-level="3"><text:bookmark-start text:name="schermata_principale"/>Schermata principale<text:bookmark-end text:name="schermata_principale"/></text:h>
      <text:p text:style-name="Text_20_body">
L'immagine seguente mostra la schermata principale dell'applicazione:</text:p>
      <text:p text:style-name="Text_20_body"><draw:frame draw:style-name="mediacenter" draw:name="" text:anchor-type="paragraph" draw:z-index="0" svg:width="18.520833333333cm" style:rel-width="100%" svg:height="10.424583333333cm" style:rel-height="scale"><draw:image xlink:href="Pictures/de557dc301918fd06f11f7e5cb2e33e4.jpg" xlink:type="simple" xlink:show="embed" xlink:actuate="onLoad"/></draw:frame></text:p>
      <text:p text:style-name="Text_20_body">In alto troviamo la barra degli strumenti, immediatamante sotto la barra di navigazione, quindi l'elenco degli eventuali ordini presenti ed infine in basso la barra di stato.</text:p>
      <text:h text:style-name="Heading_20_4" text:outline-level="4"><text:bookmark-start text:name="barra_degli_strumenti"/>Barra degli strumenti<text:bookmark-end text:name="barra_degli_strumenti"/></text:h>
      <text:p text:style-name="Text_20_body">
Tutte le funzioni di <text:span text:style-name="Strong_20_Emphasis">AthenaSD_Net</text:span> sono accessibili tramite i tasti presenti nella barra degli strumenti e sono di seguito elencate:
</text:p>
      <table:table>
        <table:table-column/>
        <table:table-column/>
        <table:table-column/>
        <table:table-row>
          <table:table-cell office:value-type="string" table:style-name="tableheader">
            <text:p text:style-name="Table_20_Heading"> Pulsante </text:p>
          </table:table-cell>
          <table:table-cell office:value-type="string" table:style-name="tableheader">
            <text:p text:style-name="Table_20_Heading"> Nome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2edbb556a6d1b81137878867afdae72.png" xlink:type="simple" xlink:show="embed" xlink:actuate="onLoad"/></draw:frame> </text:p>
          </table:table-cell>
          <table:table-cell office:value-type="string" table:style-name="tablecell">
            <text:p text:style-name="tablealignleft"> Esci </text:p>
          </table:table-cell>
          <table:table-cell office:value-type="string" table:style-name="tablecell">
            <text:p text:style-name="tablealignleft"> Chiude 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2ff6bab4a30e7e77bf049807255bb4.png" xlink:type="simple" xlink:show="embed" xlink:actuate="onLoad"/></draw:frame> </text:p>
          </table:table-cell>
          <table:table-cell office:value-type="string" table:style-name="tablecell">
            <text:p text:style-name="tablealignleft"> Login </text:p>
          </table:table-cell>
          <table:table-cell office:value-type="string" table:style-name="tablecell">
            <text:p text:style-name="tablealignleft"> Effettua il logi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Logout </text:p>
          </table:table-cell>
          <table:table-cell office:value-type="string" table:style-name="tablecell">
            <text:p text:style-name="tablealignleft"> Effettua il logou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zio lavorazione </text:p>
          </table:table-cell>
          <table:table-cell office:value-type="string" table:style-name="tablecell">
            <text:p text:style-name="tablealignleft"> Avvia la fase di lavorazione dell'ordine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Fine lavorazione </text:p>
          </table:table-cell>
          <table:table-cell office:value-type="string" table:style-name="tablecell">
            <text:p text:style-name="tablealignleft"> Abbandona o termina la fase di lavor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Stampa </text:p>
          </table:table-cell>
          <table:table-cell office:value-type="string" table:style-name="tablecell">
            <text:p text:style-name="tablealignleft"> Ristampa ultima etichetta di programm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a9c0bed8ae1dd79eddae11c47a8d59.png" xlink:type="simple" xlink:show="embed" xlink:actuate="onLoad"/></draw:frame> </text:p>
          </table:table-cell>
          <table:table-cell office:value-type="string" table:style-name="tablecell">
            <text:p text:style-name="tablealignleft"> Elimina </text:p>
          </table:table-cell>
          <table:table-cell office:value-type="string" table:style-name="tablecell">
            <text:p text:style-name="tablealignleft"> Elimina uno o più pezzi nel database dei pezzi programm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Aggiorna </text:p>
          </table:table-cell>
          <table:table-cell office:value-type="string" table:style-name="tablecell">
            <text:p text:style-name="tablealignleft"> Aggiorna dal database SERVER l'elenco degli ordini pres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Ordine manuale </text:p>
          </table:table-cell>
          <table:table-cell office:value-type="string" table:style-name="tablecell">
            <text:p text:style-name="tablealignleft"> Avvia la lavorazione di un ordine non presente tramite inserimento manu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eratori </text:p>
          </table:table-cell>
          <table:table-cell office:value-type="string" table:style-name="tablecell">
            <text:p text:style-name="tablealignleft"> Apre l'interfaccia di gestione degli operato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319c95088210930b0bb6b8a4ca02b6.png" xlink:type="simple" xlink:show="embed" xlink:actuate="onLoad"/></draw:frame> </text:p>
          </table:table-cell>
          <table:table-cell office:value-type="string" table:style-name="tablecell">
            <text:p text:style-name="tablealignleft"> Log </text:p>
          </table:table-cell>
          <table:table-cell office:value-type="string" table:style-name="tablecell">
            <text:p text:style-name="tablealignleft"> Visualizza il log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zioni </text:p>
          </table:table-cell>
          <table:table-cell office:value-type="string" table:style-name="tablecell">
            <text:p text:style-name="tablealignleft"> Accede al pannello delle opzioni di programm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939db86ef33fe9a2cf995afe5aea04c.png" xlink:type="simple" xlink:show="embed" xlink:actuate="onLoad"/></draw:frame> </text:p>
          </table:table-cell>
          <table:table-cell office:value-type="string" table:style-name="tablecell">
            <text:p text:style-name="tablealignleft"> Manuale </text:p>
          </table:table-cell>
          <table:table-cell office:value-type="string" table:style-name="tablecell">
            <text:p text:style-name="tablealignleft"> Funzione di manutenzione del sistem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4c97f01a92e630cce0a1aaec41ee21.png" xlink:type="simple" xlink:show="embed" xlink:actuate="onLoad"/></draw:frame> </text:p>
          </table:table-cell>
          <table:table-cell office:value-type="string" table:style-name="tablecell">
            <text:p text:style-name="tablealignleft"> About </text:p>
          </table:table-cell>
          <table:table-cell office:value-type="string" table:style-name="tablecell">
            <text:p text:style-name="tablealignleft"> Visualizza informazioni del programma </text:p>
          </table:table-cell>
        </table:table-row>
      </table:table>
      <text:h text:style-name="Heading_20_4" text:outline-level="4"><text:bookmark-start text:name="barra_di_navigazione"/>Barra di navigazione<text:bookmark-end text:name="barra_di_navigazione"/></text:h>
      <text:p text:style-name="Text_20_body">
La barra di navigazione è così suddivisa:
</text:p>
      <table:table>
        <table:table-column/>
        <table:table-column/>
        <table:table-column/>
        <table:table-row>
          <table:table-cell office:value-type="string" table:style-name="tableheader">
            <text:p text:style-name="Table_20_Heading"> Pulsante </text:p>
          </table:table-cell>
          <table:table-cell office:value-type="string" table:style-name="tableheader">
            <text:p text:style-name="Table_20_Heading"> Nome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center" draw:name="" text:anchor-type="paragraph" draw:z-index="0" svg:width="6.588125cm" svg:height="1.4552083333333cm"><draw:image xlink:href="Pictures/5594615ebc94b914b2264851fc524c89.jpg" xlink:type="simple" xlink:show="embed" xlink:actuate="onLoad"/></draw:frame> </text:p>
          </table:table-cell>
          <table:table-cell office:value-type="string" table:style-name="tablecell">
            <text:p text:style-name="tablealignleft"> Operatore </text:p>
          </table:table-cell>
          <table:table-cell office:value-type="string" table:style-name="tablecell">
            <text:p text:style-name="tablealignleft"> Visualizza codice e nome operatore autenticato </text:p>
          </table:table-cell>
        </table:table-row>
        <table:table-row>
          <table:table-cell office:value-type="string" table:style-name="tablecell">
            <text:p text:style-name="tablealignleft"> <draw:frame draw:style-name="mediacenter" draw:name="" text:anchor-type="paragraph" draw:z-index="0" svg:width="7.9375cm" svg:height="1.031875cm"><draw:image xlink:href="Pictures/44b02e99243347cec5152ae737ffa338.jpg" xlink:type="simple" xlink:show="embed" xlink:actuate="onLoad"/></draw:frame> </text:p>
          </table:table-cell>
          <table:table-cell office:value-type="string" table:style-name="tablecell">
            <text:p text:style-name="tablealignleft"> Ordine </text:p>
          </table:table-cell>
          <table:table-cell office:value-type="string" table:style-name="tablecell">
            <text:p text:style-name="tablealignleft"> Casella per inserimento del numero ordine da cercare </text:p>
          </table:table-cell>
        </table:table-row>
        <table:table-row>
          <table:table-cell office:value-type="string" table:style-name="tablecell">
            <text:p text:style-name="tablealignleft"> <draw:frame draw:style-name="mediacenter" draw:name="" text:anchor-type="paragraph" draw:z-index="0" svg:width="3.3602083333333cm" svg:height="1.42875cm"><draw:image xlink:href="Pictures/da963b5be210aca17b459c7c2461321e.jpg" xlink:type="simple" xlink:show="embed" xlink:actuate="onLoad"/></draw:frame> </text:p>
          </table:table-cell>
          <table:table-cell office:value-type="string" table:style-name="tablecell">
            <text:p text:style-name="tablealignleft"> nnn/ttt </text:p>
          </table:table-cell>
          <table:table-cell office:value-type="string" table:style-name="tablecell">
            <text:p text:style-name="tablealignleft"> Visualizza numero ordine selezionato su totale ordini presenti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c5d5a5105ac186739559c566a2e38bd1.png" xlink:type="simple" xlink:show="embed" xlink:actuate="onLoad"/></draw:frame> </text:p>
          </table:table-cell>
          <table:table-cell office:value-type="string" table:style-name="tablecell">
            <text:p text:style-name="tablealignleft"> Conferma ordine </text:p>
          </table:table-cell>
          <table:table-cell office:value-type="string" table:style-name="tablecell">
            <text:p text:style-name="tablealignleft"> Avvia la ricerca dell'ordine inserit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4dbde785e39a2de007932a56e55c76d.png" xlink:type="simple" xlink:show="embed" xlink:actuate="onLoad"/></draw:frame> </text:p>
          </table:table-cell>
          <table:table-cell office:value-type="string" table:style-name="tablecell">
            <text:p text:style-name="tablealignleft"> Giù </text:p>
          </table:table-cell>
          <table:table-cell office:value-type="string" table:style-name="tablecell">
            <text:p text:style-name="tablealignleft"> Seleziona l'ordine successivo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68424a802d992e73de7f63659f0e751.png" xlink:type="simple" xlink:show="embed" xlink:actuate="onLoad"/></draw:frame> </text:p>
          </table:table-cell>
          <table:table-cell office:value-type="string" table:style-name="tablecell">
            <text:p text:style-name="tablealignleft"> Su </text:p>
          </table:table-cell>
          <table:table-cell office:value-type="string" table:style-name="tablecell">
            <text:p text:style-name="tablealignleft"> Seleziona l'ordine precede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77b076c6b2bc60a9eacf9ac1afa7a9b.png" xlink:type="simple" xlink:show="embed" xlink:actuate="onLoad"/></draw:frame> </text:p>
          </table:table-cell>
          <table:table-cell office:value-type="string" table:style-name="tablecell">
            <text:p text:style-name="tablealignleft"> Messaggio </text:p>
          </table:table-cell>
          <table:table-cell office:value-type="string" table:style-name="tablecell">
            <text:p text:style-name="tablealignleft"> Attiva/Disattiva la funzione di espansione della colonna messaggio alla selezione dell'ordine</text:p>
          </table:table-cell>
        </table:table-row>
      </table:table>
      <text:h text:style-name="Heading_20_4" text:outline-level="4"><text:bookmark-start text:name="elenco_ordini"/>Elenco ordini<text:bookmark-end text:name="elenco_ordini"/></text:h>
      <text:p text:style-name="Text_20_body">
La parte centrale dello schermo visualizza l'elenco di tutti gli ordini automaticamente scaricati dal sistema SAP. In ogni riga sono visualizzate le seguenti informazioni: <text:span text:style-name="Strong_20_Emphasis">SF</text:span>, <text:span text:style-name="Strong_20_Emphasis">ordine</text:span>, <text:span text:style-name="Strong_20_Emphasis">conferma</text:span>, <text:span text:style-name="Strong_20_Emphasis">codice</text:span>, <text:span text:style-name="Strong_20_Emphasis">descrizione</text:span>, <text:span text:style-name="Strong_20_Emphasis">disegno</text:span>, <text:span text:style-name="Strong_20_Emphasis">pezzi</text:span>, <text:span text:style-name="Strong_20_Emphasis">pezzi programmati</text:span>, <text:span text:style-name="Strong_20_Emphasis">messaggio</text:span>.
La colonna <text:span text:style-name="Strong_20_Emphasis">SF</text:span> stà ad indicare la presenza o meno del file di settings da scaricare nelle schede che dovranno essere programmate:
</text:p>
      <table:table>
        <table:table-column/>
        <table:table-column/>
        <table:table-row>
          <table:table-cell office:value-type="string" table:style-name="tableheader">
            <text:p text:style-name="Table_20_Heading"> Simbol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8c3a2b839331b369d8cc82e091b7514.png" xlink:type="simple" xlink:show="embed" xlink:actuate="onLoad"/></draw:frame> </text:p>
          </table:table-cell>
          <table:table-cell office:value-type="string" table:style-name="tablecell">
            <text:p text:style-name="tablealignleft"> Setting file non disponibi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bdcc043d0e1fda4fd35ec3375adba29.png" xlink:type="simple" xlink:show="embed" xlink:actuate="onLoad"/></draw:frame> </text:p>
          </table:table-cell>
          <table:table-cell office:value-type="string" table:style-name="tablecell">
            <text:p text:style-name="tablealignleft"> Settings file disponibile </text:p>
          </table:table-cell>
        </table:table-row>
      </table:table>
      <text:p text:style-name="Text_20_body">
La riga corrispondente all'ordine selezionato viene evidenziata con il colore giallo.</text:p>
      <text:h text:style-name="Heading_20_4" text:outline-level="4"><text:bookmark-start text:name="barra_si_stato"/>Barra si stato<text:bookmark-end text:name="barra_si_stato"/></text:h>
      <text:p text:style-name="Text_20_body">
Nella barra di stato vengono appunto visualizzati gli stati delle varie connessioni ai database ed alle periferiche collegate al sistema:</text:p>
      <table:table>
        <table:table-column/>
        <table:table-column/>
        <table:table-row>
          <table:table-cell office:value-type="string" table:style-name="tableheader">
            <text:p text:style-name="Table_20_Heading"> Pannello </text:p>
          </table:table-cell>
          <table:table-cell office:value-type="string" table:style-name="tableheader">
            <text:p text:style-name="Table_20_Heading"> Descrizione </text:p>
          </table:table-cell>
        </table:table-row>
        <table:table-row>
          <table:table-cell office:value-type="string" table:style-name="tablecell">
            <text:p text:style-name="tablealignleft"> Database server </text:p>
          </table:table-cell>
          <table:table-cell office:value-type="string" table:style-name="tablecell">
            <text:p text:style-name="tablealignleft"> Connessione al database server </text:p>
          </table:table-cell>
        </table:table-row>
        <table:table-row>
          <table:table-cell office:value-type="string" table:style-name="tablecell">
            <text:p text:style-name="tablealignleft"> Database locale </text:p>
          </table:table-cell>
          <table:table-cell office:value-type="string" table:style-name="tablecell">
            <text:p text:style-name="tablealignleft"> Connessione al database locale </text:p>
          </table:table-cell>
        </table:table-row>
        <table:table-row>
          <table:table-cell office:value-type="string" table:style-name="tablecell">
            <text:p text:style-name="tablealignleft"> Programmatore </text:p>
          </table:table-cell>
          <table:table-cell office:value-type="string" table:style-name="tablecell">
            <text:p text:style-name="tablealignleft"> Connessione alla pulsantiera di programmazione delle schede </text:p>
          </table:table-cell>
        </table:table-row>
        <table:table-row>
          <table:table-cell office:value-type="string" table:style-name="tablecell">
            <text:p text:style-name="tablealignleft"> Scanner </text:p>
          </table:table-cell>
          <table:table-cell office:value-type="string" table:style-name="tablecell">
            <text:p text:style-name="tablealignleft"> Connessione con lo scanner </text:p>
          </table:table-cell>
        </table:table-row>
        <table:table-row>
          <table:table-cell office:value-type="string" table:style-name="tablecell">
            <text:p text:style-name="tablealignleft"> Stampante </text:p>
          </table:table-cell>
          <table:table-cell office:value-type="string" table:style-name="tablecell">
            <text:p text:style-name="tablealignleft"> Connessione con la stampante di etichette </text:p>
          </table:table-cell>
        </table:table-row>
      </table:table>
      <text:p text:style-name="Text_20_body">Gli stati sono descritti nella tabella seguente:</text:p>
      <table:table>
        <table:table-column/>
        <table:table-column/>
        <table:table-row>
          <table:table-cell office:value-type="string" table:style-name="tableheader">
            <text:p text:style-name="Table_20_Heading"> Icona </text:p>
          </table:table-cell>
          <table:table-cell office:value-type="string" table:style-name="tableheader">
            <text:p text:style-name="Table_20_Heading"> Descrizione sta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funzionan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roblemi di conness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140e33aca955464c00c11716088ec69.png" xlink:type="simple" xlink:show="embed" xlink:actuate="onLoad"/></draw:frame> </text:p>
          </table:table-cell>
          <table:table-cell office:value-type="string" table:style-name="tablecell">
            <text:p text:style-name="tablealignleft"> non configurata </text:p>
          </table:table-cell>
        </table:table-row>
      </table:table>
      <text:h text:style-name="Heading_20_2" text:outline-level="2"><text:bookmark-start text:name="login_e_logout"/>Login e logout<text:bookmark-end text:name="login_e_logout"/></text:h>
      <text:p text:style-name="Text_20_body">
L'operatore può accedere a tutte le funzionalità del sistema solamente dopo essersi autenticato.</text:p>
      <text:p text:style-name="Text_20_body">Per effettuare il login nell'applicazione, premere il pulsante <draw:frame draw:style-name="media" draw:name="" text:anchor-type="as-char" draw:z-index="0" svg:width="0.84666666666667cm" svg:height="0.84666666666667cm"><draw:image xlink:href="Pictures/ca2ff6bab4a30e7e77bf049807255bb4.png" xlink:type="simple" xlink:show="embed" xlink:actuate="onLoad"/></draw:frame>. Nella finestra seguente inserire prima il codice operatore quindi la password dopo essersi posizionati nell'apposita casella e premere <text:span text:style-name="Strong_20_Emphasis">Ok</text:span>.</text:p>
      <text:p text:style-name="Text_20_body"><draw:frame draw:style-name="mediacenter" draw:name="" text:anchor-type="paragraph" draw:z-index="0" svg:width="7.9375cm" svg:height="6.111875cm"><draw:image xlink:href="Pictures/cc588c3693bcc845b7ffccc5dd9f456a.jpg" xlink:type="simple" xlink:show="embed" xlink:actuate="onLoad"/></draw:frame></text:p>
      <text:p text:style-name="Text_20_body">Terminato l'utilizzo del sistema premere il pulsante <draw:frame draw:style-name="media" draw:name="" text:anchor-type="as-char" draw:z-index="0" svg:width="0.84666666666667cm" svg:height="0.84666666666667cm"><draw:image xlink:href="Pictures/9ead0d5c86d9e3788518628d9df4a4b7.png" xlink:type="simple" xlink:show="embed" xlink:actuate="onLoad"/></draw:frame> per effettuare il logout.</text:p>
      <text:h text:style-name="Heading_20_2" text:outline-level="2"><text:bookmark-start text:name="programmazione_delle_schede"/>Programmazione delle schede<text:bookmark-end text:name="programmazione_delle_schede"/></text:h>
      <text:p text:style-name="Text_20_body">
La procedura per avviare una fase di lavorazione è la seguente:</text:p>
      <text:list text:style-name="List_20_1">
        <text:list-item>
          <text:p text:style-name="Text_20_body"> 1] Eseguire innanzitutto il login per autenticarsi;</text:p>
        </text:list-item>
        <text:list-item>
          <text:p text:style-name="Text_20_body"> 2] Entrare in modalità di programmazione in uno dei seguenti modi:</text:p>
          <text:list text:style-name="List_20_1">
            <text:list-item>
              <text:p text:style-name="Text_20_body"> a] Leggere con lo scanner il codice riportato nel foglio di lavorazione:</text:p>
            </text:list-item>
          </text:list>
        </text:list-item>
      </text:list>
      <text:p text:style-name="Text_20_body">
<draw:frame draw:style-name="mediacenter" draw:name="" text:anchor-type="paragraph" draw:z-index="0" svg:width="7.9375cm" svg:height="4.7625cm"><draw:image xlink:href="Pictures/2b21df5c7b112c98ba291f576b995a3d.jpg" xlink:type="simple" xlink:show="embed" xlink:actuate="onLoad"/></draw:frame>
</text:p>
      <text:list text:style-name="List_20_1">
        <text:list-item>
          <text:p text:style-name="Text_20_body"> b] Inserire il numero nell'apposita casella tramite la tastiera numerica automaticamente visualizzata e premere il tasto <text:span text:style-name="Strong_20_Emphasis">Ok</text:span>:</text:p>
        </text:list-item>
      </text:list>
      <text:p text:style-name="Text_20_body">
<draw:frame draw:style-name="mediacenter" draw:name="" text:anchor-type="paragraph" draw:z-index="0" svg:width="10.874375cm" svg:height="1.42875cm"><draw:image xlink:href="Pictures/44b02e99243347cec5152ae737ffa338.jpg" xlink:type="simple" xlink:show="embed" xlink:actuate="onLoad"/></draw:frame>
<draw:frame draw:style-name="mediacenter" draw:name="" text:anchor-type="paragraph" draw:z-index="0" svg:width="5.2916666666667cm" svg:height="8.8370833333333cm"><draw:image xlink:href="Pictures/958bf5dcac608659618f8a9272e0413a.jpg" xlink:type="simple" xlink:show="embed" xlink:actuate="onLoad"/></draw:frame>
</text:p>
      <text:list text:style-name="List_20_1">
        <text:list-item>
          <text:p text:style-name="Text_20_body"> c] Selezionare direttamente l'ordine e premere il tasto:</text:p>
        </text:list-item>
      </text:list>
      <text:p text:style-name="Text_20_body">
<draw:frame draw:style-name="mediacenter" draw:name="" text:anchor-type="paragraph" draw:z-index="0" svg:width="0.84666666666667cm" svg:height="0.84666666666667cm"><draw:image xlink:href="Pictures/851c895dd75412f39850d1b652f5829a.png" xlink:type="simple" xlink:show="embed" xlink:actuate="onLoad"/></draw:frame></text:p>
      <text:list text:style-name="List_20_1">
        <text:list-item>
          <text:p text:style-name="Text_20_body"> 3] Nei primi due casi se l'ordine di lavorazione è valido si passa alla schermata di lavorazione:</text:p>
        </text:list-item>
      </text:list>
      <text:p text:style-name="Text_20_body">
<draw:frame draw:style-name="mediacenter" draw:name="" text:anchor-type="paragraph" draw:z-index="0" svg:width="13.229166666667cm" svg:height="9.3133333333333cm"><draw:image xlink:href="Pictures/65c20959a275b113a6e28c1a04e021f6.jpg" xlink:type="simple" xlink:show="embed" xlink:actuate="onLoad"/></draw:frame>
</text:p>
      <text:list text:style-name="List_20_1">
        <text:list-item>
          <text:p text:style-name="Text_20_body"> 4] Collegare quindi la scheda alla pulsantiera con l'apposito cavo flat;</text:p>
        </text:list-item>
        <text:list-item>
          <text:p text:style-name="Text_20_body"> 5] Se necessario leggere con lo scanner uno o più barcodes da associare al pezzo in programmazione;</text:p>
        </text:list-item>
        <text:list-item>
          <text:p text:style-name="Text_20_body"> 6] Premere il tasto di programmazione posto sulla pulsantiera stessa finchè non si accende il led di colore giallo che rimane acceso per tutta la fase di programmazione;</text:p>
        </text:list-item>
        <text:list-item>
          <text:p text:style-name="Text_20_body"> 7] Al termine della programmazione se tutto è andato a buon fine un messaggio indicherà l'esito positivo e verrà automaticamente stampata l'etichetta. Al contrario in caso di esito negativo per riprovare a programmare il pezzo, premere il tasto una prima volta per tornare alla fase precedente (6) per poi ripremerlo nuovamente dando inizio alla programmazione.</text:p>
        </text:list-item>
      </text:list>
      <text:p text:style-name="Text_20_body">
Per terminare la lavorazione premere il tasto di stop <draw:frame draw:style-name="media" draw:name="" text:anchor-type="as-char" draw:z-index="0" svg:width="0.84666666666667cm" svg:height="0.84666666666667cm"><draw:image xlink:href="Pictures/06d8f375b58ca109679d54749a532514.png" xlink:type="simple" xlink:show="embed" xlink:actuate="onLoad"/></draw:frame>, anche se non sono stati programmati tutti i pezzi previsti nell'ordine.</text:p>
      <text:p text:style-name="Text_20_body">Tramite il tasto <draw:frame draw:style-name="media" draw:name="" text:anchor-type="as-char" draw:z-index="0" svg:width="0.84666666666667cm" svg:height="0.84666666666667cm"><draw:image xlink:href="Pictures/300b1ed146de24c68e7d00a0a71c3b0e.png" xlink:type="simple" xlink:show="embed" xlink:actuate="onLoad"/></draw:frame> <text:span text:style-name="Strong_20_Emphasis">ELIMINA BARCODES</text:span> è possibile ripetere la lettura dei barcodes dall'inizio.</text:p>
      <text:p text:style-name="Text_20_body">Ogni pezzo programmato verrà aggiunto alla lista con un progressivo, la data e ora di programmazione e la postazione di lavoro. Nella lista possono comparire altri pezzi programmati da altre stazioni appartenenti allo stesso ordine. </text:p>
      <text:h text:style-name="Heading_20_2" text:outline-level="2"><text:bookmark-start text:name="eliminazione_di_un_pezzo_programmato"/>Eliminazione di un pezzo programmato<text:bookmark-end text:name="eliminazione_di_un_pezzo_programmato"/></text:h>
      <text:p text:style-name="Text_20_body">
Per eliminare uno o più pezzi programmati dal database procedere come segue:
</text:p>
      <text:list text:style-name="List_20_1">
        <text:list-item>
          <text:p text:style-name="Text_20_body"> 1] Eseguire la procedura di autenticazione;</text:p>
        </text:list-item>
        <text:list-item>
          <text:p text:style-name="Text_20_body"> 2] Selezionare direttamente l'ordine e premere il tasto <draw:frame draw:style-name="media" draw:name="" text:anchor-type="as-char" draw:z-index="0" svg:width="0.84666666666667cm" svg:height="0.84666666666667cm"><draw:image xlink:href="Pictures/851c895dd75412f39850d1b652f5829a.png" xlink:type="simple" xlink:show="embed" xlink:actuate="onLoad"/></draw:frame></text:p>
        </text:list-item>
      </text:list>
      <text:list text:style-name="List_20_1">
        <text:list-item>
          <text:p text:style-name="Text_20_body"> 3] Premere il tasto <draw:frame draw:style-name="media" draw:name="" text:anchor-type="as-char" draw:z-index="0" svg:width="0.84666666666667cm" svg:height="0.84666666666667cm"><draw:image xlink:href="Pictures/f5a9c0bed8ae1dd79eddae11c47a8d59.png" xlink:type="simple" xlink:show="embed" xlink:actuate="onLoad"/></draw:frame> per accedere alle seguente finestra:</text:p>
        </text:list-item>
      </text:list>
      <text:p text:style-name="Text_20_body">
 <draw:frame draw:style-name="mediacenter" draw:name="" text:anchor-type="paragraph" draw:z-index="0" svg:width="10.583333333333cm" svg:height="4.683125cm"><draw:image xlink:href="Pictures/c14831843bc0f52f73492e380f3e6cf2.jpg" xlink:type="simple" xlink:show="embed" xlink:actuate="onLoad"/></draw:frame>
</text:p>
      <text:list text:style-name="List_20_1">
        <text:list-item>
          <text:p text:style-name="Text_20_body"> 4] Selezionare uno o più elementi e premere il tasto <text:span text:style-name="Strong_20_Emphasis">OK</text:span> per confermare.</text:p>
        </text:list-item>
      </text:list>
      <text:h text:style-name="Heading_20_2" text:outline-level="2"><text:bookmark-start text:name="gestione_operatori"/>Gestione Operatori<text:bookmark-end text:name="gestione_operatori"/></text:h>
      <text:p text:style-name="Text_20_body">
Tramite questo strumento disponibile solamente per gli amministratori, è possibile visualizzare gli operatori già presenti, modificarli, inserirne di nuovi o eliminare quelli esistenti. Premere il tasto:</text:p>
      <text:p text:style-name="Text_20_body"><draw:frame draw:style-name="media" draw:name="" text:anchor-type="as-char" draw:z-index="0" svg:width="0.84666666666667cm" svg:height="0.84666666666667cm"><draw:image xlink:href="Pictures/0846a5576b89843cbe7af46f5deb04f7.png" xlink:type="simple" xlink:show="embed" xlink:actuate="onLoad"/></draw:frame></text:p>
      <text:p text:style-name="Text_20_body">per accedere al seguente pannello:</text:p>
      <text:p text:style-name="Text_20_body"><draw:frame draw:style-name="mediacenter" draw:name="" text:anchor-type="paragraph" draw:z-index="0" svg:width="7.9375cm" svg:height="7.1966666666667cm"><draw:image xlink:href="Pictures/24888f79d1c012940d4570ec779e5746.jpg" xlink:type="simple" xlink:show="embed" xlink:actuate="onLoad"/></draw:frame></text:p>
      <text:h text:style-name="Heading_20_3" text:outline-level="3"><text:bookmark-start text:name="nuovo_operatore"/>Nuovo operatore<text:bookmark-end text:name="nuovo_operatore"/></text:h>
      <text:p text:style-name="Text_20_body">
Per inserire un nuovo operatore:</text:p>
      <text:list text:style-name="List_20_1">
        <text:list-item>
          <text:p text:style-name="Text_20_body"> Premere il pulsante <draw:frame draw:style-name="media" draw:name="" text:anchor-type="as-char" draw:z-index="0" svg:width="0.84666666666667cm" svg:height="0.84666666666667cm"><draw:image xlink:href="Pictures/730039b5a17bbdc02f11591a846273eb.png" xlink:type="simple" xlink:show="embed" xlink:actuate="onLoad"/></draw:frame>;</text:p>
        </text:list-item>
        <text:list-item>
          <text:p text:style-name="Text_20_body"> Inserire il codice di accesso;</text:p>
        </text:list-item>
        <text:list-item>
          <text:p text:style-name="Text_20_body"> Inserire un eventuale nome;</text:p>
        </text:list-item>
        <text:list-item>
          <text:p text:style-name="Text_20_body"> Inserire il codice tesserino;</text:p>
        </text:list-item>
        <text:list-item>
          <text:p text:style-name="Text_20_body"> Selezionare il tipo di operatore (amministratore o standard);</text:p>
        </text:list-item>
        <text:list-item>
          <text:p text:style-name="Text_20_body"> Inserire due volte la password da assegnare;</text:p>
        </text:list-item>
        <text:list-item>
          <text:p text:style-name="Text_20_body"> Premere il pulsante <text:span text:style-name="Strong_20_Emphasis">Conferma</text:span>.</text:p>
        </text:list-item>
      </text:list>
      <text:h text:style-name="Heading_20_3" text:outline-level="3"><text:bookmark-start text:name="modifica_operatore"/>Modifica operatore<text:bookmark-end text:name="modifica_operatore"/></text:h>
      <text:p text:style-name="Text_20_body">
Per modificare un operatore esistente:</text:p>
      <text:list text:style-name="List_20_1">
        <text:list-item>
          <text:p text:style-name="Text_20_body"> Selezionarlo nella lista con il tasto sinistro del mouse;</text:p>
        </text:list-item>
        <text:list-item>
          <text:p text:style-name="Text_20_body"> Premere il pulsante <draw:frame draw:style-name="media" draw:name="" text:anchor-type="as-char" draw:z-index="0" svg:width="0.84666666666667cm" svg:height="0.84666666666667cm"><draw:image xlink:href="Pictures/814082e01553ac9ead45ebe520401909.png" xlink:type="simple" xlink:show="embed" xlink:actuate="onLoad"/></draw:frame>;</text:p>
        </text:list-item>
        <text:list-item>
          <text:p text:style-name="Text_20_body"> Modificare i dettagli come per l'inserimento di una nuovo operatore;</text:p>
        </text:list-item>
        <text:list-item>
          <text:p text:style-name="Text_20_body"> Infine fare clic sul pulsante <text:span text:style-name="Strong_20_Emphasis">Conferma</text:span>.</text:p>
        </text:list-item>
      </text:list>
      <text:h text:style-name="Heading_20_3" text:outline-level="3"><text:bookmark-start text:name="elimina_operatore"/>Elimina operatore<text:bookmark-end text:name="elimina_operatore"/></text:h>
      <text:p text:style-name="Text_20_body">
Per elminare un operatore esistente:</text:p>
      <text:list text:style-name="List_20_1">
        <text:list-item>
          <text:p text:style-name="Text_20_body"> Selezionarlo nella lista con il tasto sinistro del mouse;</text:p>
        </text:list-item>
        <text:list-item>
          <text:p text:style-name="Text_20_body"> Fare clic sul pulsante <draw:frame draw:style-name="media" draw:name="" text:anchor-type="as-char" draw:z-index="0" svg:width="0.84666666666667cm" svg:height="0.84666666666667cm"><draw:image xlink:href="Pictures/4dd821bd90406a4714b48efd4d245936.png" xlink:type="simple" xlink:show="embed" xlink:actuate="onLoad"/></draw:frame> e rispondere <text:span text:style-name="Strong_20_Emphasis">Sì</text:span> al successivo messaggio di conferma.</text:p>
        </text:list-item>
      </text:list>
      <text:h text:style-name="Heading_20_2" text:outline-level="2"><text:bookmark-start text:name="altri_strumenti"/>Altri Strumenti<text:bookmark-end text:name="altri_strumenti"/></text:h>
      <text:h text:style-name="Heading_20_3" text:outline-level="3"><text:bookmark-start text:name="ristampa_etichetta"/>Ristampa etichetta<text:bookmark-end text:name="ristampa_etichetta"/></text:h>
      <text:p text:style-name="Text_20_body">
Per ristampare l'etichetta dell'ultimo pezzo programmato premere il tasto:</text:p>
      <text:p text:style-name="Text_20_body"><draw:frame draw:style-name="mediacenter" draw:name="" text:anchor-type="paragraph" draw:z-index="0" svg:width="0.84666666666667cm" svg:height="0.84666666666667cm"><draw:image xlink:href="Pictures/02531953e70f3422aa8e56aa9c40dead.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ci sono limiti nelle ristampe.</text:p>
          </table:table-cell>
        </table:table-row>
      </table:table>
      <text:h text:style-name="Heading_20_3" text:outline-level="3"><text:bookmark-start text:name="aggiornamento_dei_dati_da_sap"/>Aggiornamento dei dati da SAP<text:bookmark-end text:name="aggiornamento_dei_dati_da_sap"/></text:h>
      <text:p text:style-name="Text_20_body">
Il sistema scarica automaticamente da SAP l'elenco degli ordini. Premendo il tasto <draw:frame draw:style-name="media" draw:name="" text:anchor-type="as-char" draw:z-index="0" svg:width="0.84666666666667cm" svg:height="0.84666666666667cm"><draw:image xlink:href="Pictures/b71f599a50cd7f02e7d4bb8e21617de7.png" xlink:type="simple" xlink:show="embed" xlink:actuate="onLoad"/></draw:frame> viene forzato comunque l'aggiorna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base al numero di ordini presenti la procedura di aggiornamento potrebbe impiegare diverso tempo.</text:p>
          </table:table-cell>
        </table:table-row>
      </table:table>
      <text:h text:style-name="Heading_20_3" text:outline-level="3"><text:bookmark-start text:name="visualizzazione_del_log"/>Visualizzazione del Log<text:bookmark-end text:name="visualizzazione_del_log"/></text:h>
      <text:p text:style-name="Text_20_body">
Premendo il tasto <draw:frame draw:style-name="media" draw:name="" text:anchor-type="as-char" draw:z-index="0" svg:width="0.84666666666667cm" svg:height="0.84666666666667cm"><draw:image xlink:href="Pictures/d8319c95088210930b0bb6b8a4ca02b6.png" xlink:type="simple" xlink:show="embed" xlink:actuate="onLoad"/></draw:frame> il programma visualizza l'elenco di tutti i messaggi di errore e di avviso registrati durante il funzionamento:</text:p>
      <text:p text:style-name="Text_20_body"><draw:frame draw:style-name="mediacenter" draw:name="" text:anchor-type="paragraph" draw:z-index="0" svg:width="10.583333333333cm" svg:height="6.1647916666667cm"><draw:image xlink:href="Pictures/f6f4f68d4274f584e1408a31e49ac88e.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sultazione potrebbe facilitare l'utente nella soluzione di eventuali problemi riscontrati durante il normale utilizzo.</text:p>
          </table:table-cell>
        </table:table-row>
      </table:table>
      <text:h text:style-name="Heading_20_2" text:outline-level="2"><text:bookmark-start text:name="messaggi_del_sistema"/>Messaggi del sistema<text:bookmark-end text:name="messaggi_del_sistema"/></text:h>
      <text:p text:style-name="Text_20_body">
In questo paragrafo sono riportati tutti i messaggi di errore o di avviso.</text:p>
      <text:h text:style-name="Heading_20_5" text:outline-level="5"><text:bookmark-start text:name="cfg001errore_nella_lettura_del_file_di_configurazione_dell_applicazione"/>"CFG001:Errore nella lettura del file di configurazione dell'applicazione!"<text:bookmark-end text:name="cfg001errore_nella_lettura_del_file_di_configurazione_dell_applicazione"/></text:h>
      <text:p text:style-name="Text_20_body">
L'applicazione non può essere avviata in quanto il file di configurazione non è valido o non è leggibile.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text:p>
          </table:table-cell>
        </table:table-row>
      </table:table>
      <text:p text:style-name="Horizontal_20_Line"/>
      <text:h text:style-name="Heading_20_5" text:outline-level="5"><text:bookmark-start text:name="ep001restano_uno_o_piu_pezzi_non_ancora_programmati.uscire_comunque"/>"EP001:RESTANO UNO O PIU' PEZZI NON ANCORA PROGRAMMATI.USCIRE COMUNQUE?"<text:bookmark-end text:name="ep001restano_uno_o_piu_pezzi_non_ancora_programmati.uscire_comunque"/></text:h>
      <text:p text:style-name="Text_20_body">
Normale messaggio di lavorazione per avvisare l'operatore che si stà abbandonando la fase di programmazione delle schede senza aver programmato tutti i pezzi previsti nell'ordine di produzione.
</text:p>
      <text:p text:style-name="Horizontal_20_Line"/>
      <text:h text:style-name="Heading_20_5" text:outline-level="5"><text:bookmark-start text:name="database_server_non_collegato"/>"DATABASE SERVER NON COLLEGATO!"<text:bookmark-end text:name="database_server_non_collegato"/></text:h>
      <text:p text:style-name="Text_20_body">
La connessione con il database server non è aperta pertanto non tutte le funzionalità sono disponibili.
</text:p>
      <text:p text:style-name="Horizontal_20_Line"/>
      <text:h text:style-name="Heading_20_5" text:outline-level="5"><text:bookmark-start text:name="dbconn002errore_di_connessione_al_database_lcale"/>"DBCONN002:ERRORE DI CONNESSIONE AL DATABASE LCALE!"<text:bookmark-end text:name="dbconn002errore_di_connessione_al_database_lcale"/></text:h>
      <text:p text:style-name="Text_20_body">
Non è stato possibile aprire la connessione al database locale durante la fase di sincronizzazione delle tabelle.
* Provare a riavviare l'applicazion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n è necessario alcun intervento se al riavvio dell'applicazione non viene visualizzato alcun messaggio.</text:p>
          </table:table-cell>
        </table:table-row>
      </table:table>
      <text:p text:style-name="Horizontal_20_Line"/>
      <text:h text:style-name="Heading_20_5" text:outline-level="5"><text:bookmark-start text:name="dbconn001errore_di_apertura_della_connessione_al_database_server"/>"DBCONN001:ERRORE DI APERTURA DELLA CONNESSIONE AL DATABASE SERVER!"<text:bookmark-end text:name="dbconn001errore_di_apertura_della_connessione_al_database_server"/></text:h>
      <text:p text:style-name="Text_20_body">
Non è stato possibile aprire la connessione al database server durante la fase di sincronizzazione delle tabelle.
* Provare a riavviare l'applicazion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n è necessario alcun intervento se al riavvio dell'applicazione non viene visualizzato alcun messaggio.</text:p>
          </table:table-cell>
        </table:table-row>
      </table:table>
      <text:p text:style-name="Horizontal_20_Line"/>
      <text:h text:style-name="Heading_20_5" text:outline-level="5"><text:bookmark-start text:name="dbrestore001errore_nell_aggiornamento_del_database_server_with_local_data_0_controllare_il_log"/>"DBRESTORE001:ERRORE NELL'AGGIORNAMENTO DEL DATABASE SERVER WITH LOCAL DATA{0}CONTROLLARE IL LOG!"<text:bookmark-end text:name="dbrestore001errore_nell_aggiornamento_del_database_server_with_local_data_0_controllare_il_log"/></text:h>
      <text:p text:style-name="Text_20_body">
Non è stato possibile spostare i dati locali relativi ai pezzi programmati nel database server.
* Provare a riavviare l'applicazion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n è necessario alcun intervento se al riavvio dell'applicazione non viene visualizzato alcun messaggio.</text:p>
          </table:table-cell>
        </table:table-row>
      </table:table>
      <text:p text:style-name="Horizontal_20_Line"/>
      <text:h text:style-name="Heading_20_5" text:outline-level="5"><text:bookmark-start text:name="dbupdate001errore_nell_aggiornamento_del_database_locale_0_controllare_il_log"/>"DBUPDATE001:ERRORE NELL'AGGIORNAMENTO DEL DATABASE LOCALE{0}CONTROLLARE IL LOG!"<text:bookmark-end text:name="dbupdate001errore_nell_aggiornamento_del_database_locale_0_controllare_il_log"/></text:h>
      <text:p text:style-name="Text_20_body">
Non è stato possibile leggere l'elenco degli ordini aggiornato dal database server.
* Provare a riavviare l'applicazion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on è necessario alcun intervento se al riavvio dell'applicazione non viene visualizzato alcun messaggio.</text:p>
          </table:table-cell>
        </table:table-row>
      </table:table>
      <text:p text:style-name="Horizontal_20_Line"/>
      <text:h text:style-name="Heading_20_5" text:outline-level="5"><text:bookmark-start text:name="dp001e_necessario_selezionare_prima_l_ordine"/>"DP001:E' NECESSARIO SELEZIONARE PRIMA L'ORDINE!"<text:bookmark-end text:name="dp001e_necessario_selezionare_prima_l_ordine"/></text:h>
      <text:p text:style-name="Text_20_body">
E' necessario selezionare prima gli elementi programmati da cancellare.
</text:p>
      <text:p text:style-name="Horizontal_20_Line"/>
      <text:h text:style-name="Heading_20_5" text:outline-level="5"><text:bookmark-start text:name="job001errore_scrivendo_la_modalita_di_setup._verificare_la_connessione"/>JOB001:ERRORE SCRIVENDO LA MODALITA' DI SETUP. VERIFICARE LA CONNESSIONE<text:bookmark-end text:name="job001errore_scrivendo_la_modalita_di_setup._verificare_la_connessione"/></text:h>
      <text:p text:style-name="Text_20_body">
Il sistema non ha ricevuto alcuna risposta al comando di setup inviato alla scheda da programmare. 
 * Verificare che la scheda sia collegata alla pulsantiera di programmazione tramite apposito cavo.</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e il led di colore giallo posto nella pulsantiera è spento.</text:p>
          </table:table-cell>
        </table:table-row>
      </table:table>
      <text:p text:style-name="Horizontal_20_Line"/>
      <text:h text:style-name="Heading_20_5" text:outline-level="5"><text:bookmark-start text:name="job002errore_nella_cancellazione_della_flash"/>"JOB002:ERRORE NELLA CANCELLAZIONE DELLA FLASH!"<text:bookmark-end text:name="job002errore_nella_cancellazione_della_flash"/></text:h>
      <text:p text:style-name="Text_20_body">
Il sistema non ha ricevuto alcuna risposta al comando di cancellazione della memoria flash. Verificare che la scheda sia ancora collegata alla pulsantiera e premere nuovamente il tasto di START (2 volte) per riprovare a programmare la scheda. 
</text:p>
      <text:p text:style-name="Horizontal_20_Line"/>
      <text:h text:style-name="Heading_20_5" text:outline-level="5"><text:bookmark-start text:name="job003errore_nella_scrittura_della_memoria_flash"/>"JOB003:ERRORE NELLA SCRITTURA DELLA MEMORIA FLASH!"<text:bookmark-end text:name="job003errore_nella_scrittura_della_memoria_flash"/></text:h>
      <text:p text:style-name="Text_20_body">
Il sistema non ha ricevuto alcuna risposta al comando di scrittura della memoria flash. Verificare che la scheda sia ancora collegata alla pulsantiera e premere nuovamente il tasto di START (2 volte) per riprovare a programmare la scheda. 
</text:p>
      <text:p text:style-name="Horizontal_20_Line"/>
      <text:h text:style-name="Heading_20_5" text:outline-level="5"><text:bookmark-start text:name="job004errore_nella_verifica_della_memoria_flash"/>"JOB004:ERRORE NELLA VERIFICA DELLA MEMORIA FLASH!"<text:bookmark-end text:name="job004errore_nella_verifica_della_memoria_flash"/></text:h>
      <text:p text:style-name="Text_20_body">
Il sistema ha rilevato un errore nella programmazione della scheda. Premere nuovamente il tasto di START (2 volte) per programmare nuovamente la scheda.
</text:p>
      <text:p text:style-name="Horizontal_20_Line"/>
      <text:h text:style-name="Heading_20_5" text:outline-level="5"><text:bookmark-start text:name="job005tutti_i_pezzi_sono_gia_stati_programmati._0_proseguire"/>"JOB005:TUTTI I PEZZI SONO GIA' STATI PROGRAMMATI.{0}PROSEGUIRE?"<text:bookmark-end text:name="job005tutti_i_pezzi_sono_gia_stati_programmati._0_proseguire"/></text:h>
      <text:p text:style-name="Text_20_body">
Normale messaggio di lavorazione per avvisare l'operatore che si è raggiunto il numero di pezzi previsti nell'ordine.
</text:p>
      <text:p text:style-name="Horizontal_20_Line"/>
      <text:h text:style-name="Heading_20_5" text:outline-level="5"><text:bookmark-start text:name="mp001connessione_tcp_non_inizializzata"/>"MP001:CONNESSIONE TCP NON INIZIALIZZATA!<text:bookmark-end text:name="mp001connessione_tcp_non_inizializzata"/></text:h>
      <text:p text:style-name="Text_20_body">
La connessione di rete con l'applicazione server non può essere effettuata in quanto non è stata configurata la porta TCP.</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text:p>
          </table:table-cell>
        </table:table-row>
      </table:table>
      <text:p text:style-name="Horizontal_20_Line"/>
      <text:h text:style-name="Heading_20_5" text:outline-level="5"><text:bookmark-start text:name="mp002inserire_prima_il_numero_ordine"/>"MP002:INSERIRE PRIMA IL NUMERO ORDINE!"<text:bookmark-end text:name="mp002inserire_prima_il_numero_ordine"/></text:h>
      <text:p text:style-name="Text_20_body">
Per avviare una lavorazione nella modalità manuale è necessario inserire il numero dell'ordine da richiedere al sistema SAP.
</text:p>
      <text:p text:style-name="Horizontal_20_Line"/>
      <text:h text:style-name="Heading_20_5" text:outline-level="5"><text:bookmark-start text:name="mp003errore_di_connessione_al_server"/>"MP003:ERRORE DI CONNESSIONE AL SERVER!"<text:bookmark-end text:name="mp003errore_di_connessione_al_server"/></text:h>
      <text:p text:style-name="Text_20_body">
Non è stato possibile stabilire una connessione TCP con l'applicazione server.
 * Verificare il collegamento di rete.
 * Effettuare un secondo tentativo.
</text:p>
      <text:p text:style-name="Horizontal_20_Line"/>
      <text:h text:style-name="Heading_20_5" text:outline-level="5"><text:bookmark-start text:name="mp004nessuna_risposta_dall_applicazione_server"/>"MP004:NESSUNA RISPOSTA DALL'APPLICAZIONE SERVER!"<text:bookmark-end text:name="mp004nessuna_risposta_dall_applicazione_server"/></text:h>
      <text:p text:style-name="Text_20_body">
La connessione con l'applicazione server è stata stabilita ma non è stata ricevuta alcuna risposta.
 * Verificare che nel frattempo non sia caduto il collegamento di rete.
 * Effettuare un secondo tentativo.
</text:p>
      <text:p text:style-name="Horizontal_20_Line"/>
      <text:h text:style-name="Heading_20_5" text:outline-level="5"><text:bookmark-start text:name="mp005sap_connection_problem_in_server_application"/>"MP005:SAP CONNECTION PROBLEM IN SERVER APPLICATION!"<text:bookmark-end text:name="mp005sap_connection_problem_in_server_application"/></text:h>
      <text:p text:style-name="Text_20_body">
C'è un problema di collegamento a SAP nell'applicazione AthenaSAD_Service di recupero dei dati installata nel server.
 * Effettuare un nuovo tentativo;</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 se il problema persiste a meno che il server SAP sia temporaneamente OFFLINE.</text:p>
          </table:table-cell>
        </table:table-row>
      </table:table>
      <text:p text:style-name="Horizontal_20_Line"/>
      <text:h text:style-name="Heading_20_5" text:outline-level="5"><text:bookmark-start text:name="mp006ordine_non_trovato_in_sap"/>"MP006:ORDINE NON TROVATO IN SAP!"<text:bookmark-end text:name="mp006ordine_non_trovato_in_sap"/></text:h>
      <text:p text:style-name="Text_20_body">
Non è stato individuato alcun ordine nel database SAP con il codice inserito.
* Controllare il codice.
</text:p>
      <text:p text:style-name="Horizontal_20_Line"/>
      <text:h text:style-name="Heading_20_5" text:outline-level="5"><text:bookmark-start text:name="mp007errore_di_lettura_del_singolo_ordine_dal_database._consultare_il_log"/>"MP007:ERRORE DI LETTURA DEL SINGOLO ORDINE DAL DATABASE. CONSULTARE IL LOG!"<text:bookmark-end text:name="mp007errore_di_lettura_del_singolo_ordine_dal_database._consultare_il_log"/></text:h>
      <text:p text:style-name="Text_20_body">
Si è verificato un errore nella lettura dei dati dal database local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text:p>
          </table:table-cell>
        </table:table-row>
      </table:table>
      <text:p text:style-name="Horizontal_20_Line"/>
      <text:h text:style-name="Heading_20_5" text:outline-level="5"><text:bookmark-start text:name="opt001errore_nella_scrittura_del_file_delle_opzioni_di_programma"/>"OPT001:ERRORE NELLA SCRITTURA DEL FILE DELLE OPZIONI DI PROGRAMMA!"<text:bookmark-end text:name="opt001errore_nella_scrittura_del_file_delle_opzioni_di_programma"/></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 per verificare il problema relativo alla scrittura dei dati su disco.</text:p>
          </table:table-cell>
        </table:table-row>
      </table:table>
      <text:p text:style-name="Horizontal_20_Line"/>
      <text:h text:style-name="Heading_20_5" text:outline-level="5"><text:bookmark-start text:name="print001errore_nella_stampa_dell_etichetta._controllare_il_log_eventi"/>"PRINT001:ERRORE NELLA STAMPA DELL'ETICHETTA. CONTROLLARE IL LOG EVENTI!"<text:bookmark-end text:name="print001errore_nella_stampa_dell_etichetta._controllare_il_log_eventi"/></text:h>
      <text:p text:style-name="Text_20_body">
Si è verificato un errore nell'invio dei dati alla stampante di etichette. 
* Verificare che la stampante sia collegata.
* Verificare che la stampante sia accesa.
* Provare a ristampare l'etichetta con l'apposito tasto di stamp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nel caso che il sistema continui a visualizzare lo stesso messaggio.</text:p>
          </table:table-cell>
        </table:table-row>
      </table:table>
      <text:p text:style-name="Horizontal_20_Line"/>
      <text:h text:style-name="Heading_20_5" text:outline-level="5"><text:bookmark-start text:name="printersts001controllare_lo_stato_della_stampante._messaggio_proseguire"/>"PRINTERSTS001:Controllare lo stato della stampante. &lt;messaggio&gt; Proseguire?"<text:bookmark-end text:name="printersts001controllare_lo_stato_della_stampante._messaggio_proseguire"/></text:h>
      <text:p text:style-name="Text_20_body">
La stampante ritorna uno stato di errore.  
* Verificare la presenza delle etichette.
* Verificare la presenza del rotolo di inchiostro.  
* Controllare che il coperchio sia chiuso.
</text:p>
      <text:p text:style-name="Horizontal_20_Line"/>
      <text:h text:style-name="Heading_20_5" text:outline-level="5"><text:bookmark-start text:name="printersts002stampante_non_collegata_proseguire"/>"PRINTERSTS002:Stampante non collegata! Proseguire?"<text:bookmark-end text:name="printersts002stampante_non_collegata_proseguire"/></text:h>
      <text:p text:style-name="Text_20_body">
Il sistema non è in grado di comunicare con la stampante.
* Verificare che la stampante sia collegata.
* Verificare che la stampante sia acces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la stampante non si accende è richiesto l'intervento di un tecnico hardware</text:p>
          </table:table-cell>
        </table:table-row>
      </table:table>
      <text:p text:style-name="Horizontal_20_Line"/>
      <text:h text:style-name="Heading_20_5" text:outline-level="5"><text:bookmark-start text:name="scan001numero_ordine_non_trovato"/>"SCAN001:NUMERO ORDINE NON TROVATO!"<text:bookmark-end text:name="scan001numero_ordine_non_trovato"/></text:h>
      <text:p text:style-name="Text_20_body">
Il numero ordine letto con lo scanner non è presente nell'elenco degli ordini locali. 
* Provare nuovamente a rileggere il codice con lo scanner.
* Se è un ordine recente una procedura di aggiornamento dei dati da SAP potrebbe risolvere il problema.
</text:p>
      <text:p text:style-name="Horizontal_20_Line"/>
      <text:h text:style-name="Heading_20_5" text:outline-level="5"><text:bookmark-start text:name="scan002operatore_non_autenticato"/>"SCAN002:OPERATORE NON AUTENTICATO!"<text:bookmark-end text:name="scan002operatore_non_autenticato"/></text:h>
      <text:p text:style-name="Text_20_body">
Si stà tentando di avviare una fase di lavorazione senza prima essersi autenticati. 
* Effettuare il login e rileggere il codice.
</text:p>
      <text:p text:style-name="Horizontal_20_Line"/>
      <text:h text:style-name="Heading_20_5" text:outline-level="5"><text:bookmark-start text:name="sp001prego_attendere_la_fine_del_processo_di_aggiornamento_dal_server"/>"SP001:PREGO ATTENDERE LA FINE DEL PROCESSO DI AGGIORNAMENTO DAL SERVER!"<text:bookmark-end text:name="sp001prego_attendere_la_fine_del_processo_di_aggiornamento_dal_server"/></text:h>
      <text:p text:style-name="Text_20_body">
E' in corso la procedura di aggiornamento degli ordini dal database server pertanto è necessario attendere che venga portata a termine.
</text:p>
      <text:p text:style-name="Horizontal_20_Line"/>
      <text:h text:style-name="Heading_20_5" text:outline-level="5"><text:bookmark-start text:name="sp002e_necessario_selezionare_prima_l_ordine"/>"SP002:E' NECESSARIO SELEZIONARE PRIMA L'ORDINE!"<text:bookmark-end text:name="sp002e_necessario_selezionare_prima_l_ordine"/></text:h>
      <text:p text:style-name="Text_20_body">
Prima di avviare una fase di lavorazione è necessario selezionare l'ordine che si intendere evadere.
</text:p>
      <text:p text:style-name="Horizontal_20_Line"/>
      <text:h text:style-name="Heading_20_5" text:outline-level="5"><text:bookmark-start text:name="sp003sono_gia_stati_programmati_tutti_i_pezzi._avviare_comunque"/>"SP003:SONO GIA' STATI PROGRAMMATI TUTTI I PEZZI. AVVIARE COMUNQUE?"<text:bookmark-end text:name="sp003sono_gia_stati_programmati_tutti_i_pezzi._avviare_comunque"/></text:h>
      <text:p text:style-name="Text_20_body">
Normale messaggio di lavorazione per avvisare l'operatore che sono già stati programmati tutti i pezzi previsti nell'ordine di produzione. E' possibile comunque proseguire nella programmazione di altri pezzi.
</text:p>
      <text:p text:style-name="Horizontal_20_Line"/>
      <text:h text:style-name="Heading_20_5" text:outline-level="5"><text:bookmark-start text:name="sp004errore_di_lettura_del_settings_dal_database"/>"SP004:ERRORE DI LETTURA DEL SETTINGS DAL DATABASE!"<text:bookmark-end text:name="sp004errore_di_lettura_del_settings_dal_database"/></text:h>
      <text:p text:style-name="Text_20_body">
Non è possibile leggere dal database locale il file di settings per programmare la scheda.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text:p>
          </table:table-cell>
        </table:table-row>
      </table:table>
      <text:p text:style-name="Horizontal_20_Line"/>
      <text:h text:style-name="Heading_20_5" text:outline-level="5"><text:bookmark-start text:name="sp005settings_file_non_disponibile"/>"SP005:SETTINGS FILE NON DISPONIBILE!"<text:bookmark-end text:name="sp005settings_file_non_disponibile"/></text:h>
      <text:p text:style-name="Text_20_body">
L'ordine selezionato non contiene alcun file di settings e pertanto non è possibile programmare alcuna scheda. 
</text:p>
      <text:p text:style-name="Horizontal_20_Line"/>
      <text:h text:style-name="Heading_20_5" text:outline-level="5"><text:bookmark-start text:name="swstart002errore_di_connessione_al_database_locale"/>"SWSTART002:Errore di connessione al database locale!"<text:bookmark-end text:name="swstart002errore_di_connessione_al_database_locale"/></text:h>
      <text:p text:style-name="Text_20_body">
Non è possibile collegarsi al database locale e pertanto il sistema non è utilizzabile.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text:p>
          </table:table-cell>
        </table:table-row>
      </table:table>
      <text:p text:style-name="Horizontal_20_Line"/>
      <text:h text:style-name="Heading_20_5" text:outline-level="5"><text:bookmark-start text:name="swstart003errore_di_connessione_al_database_server"/>"SWSTART003:Errore di connessione al database server!"<text:bookmark-end text:name="swstart003errore_di_connessione_al_database_server"/></text:h>
      <text:p text:style-name="Text_20_body">
Non è possibile collegarsi al database server e pertanto viene richiesto se di desidera lavorare nella modalità locale. 
* Verificare il cavo di connessione alla rete ethernet.
Il sistema può comunque essere utilizzato con gli ordini locali precedentemente scaricat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e ad ogni riavvio si presenta lo stesso problema potrebbe essere necessario l'intervento di un tecnico hardware per controllare il collegamento di rete o software per aggiornare il file di configurazione del programma.</text:p>
          </table:table-cell>
        </table:table-row>
      </table:table>
      <text:p text:style-name="Horizontal_20_Line"/>
      <text:h text:style-name="Heading_20_5" text:outline-level="5"><text:bookmark-start text:name="swstart004errore_nell_apertura_della_seriale_di_comunicazione_con_lo_scanner"/>"SWSTART004:Errore nell'apertura della seriale di comunicazione con lo scanner!"<text:bookmark-end text:name="swstart004errore_nell_apertura_della_seriale_di_comunicazione_con_lo_scanner"/></text:h>
      <text:p text:style-name="Text_20_body">
Malfunzionamento o perdita di configurazione dello scanner.
* Verificare che sia collegato al sistema.
* Verificare che si accenda premendo il tasto di scansion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e lo scanner non presenta segni di funzionamento potrebbe essere necessario l'intervento di un tecnico hardware. Al contrario premendo il tasto di scansione si accende, potrebbe essere necessario riprogrammarlo. In questo caso è richiesto l'intervento di un tecnico software.</text:p>
          </table:table-cell>
        </table:table-row>
      </table:table>
      <text:p text:style-name="Horizontal_20_Line"/>
      <text:h text:style-name="Heading_20_5" text:outline-level="5"><text:bookmark-start text:name="swstart005errore_nell_apertura_della_seriale_di_comunicazione_con_il_programmatore"/>"SWSTART005:Errore nell'apertura della seriale di comunicazione con il programmatore!"<text:bookmark-end text:name="swstart005errore_nell_apertura_della_seriale_di_comunicazione_con_il_programmatore"/></text:h>
      <text:p text:style-name="Text_20_body">
Malfunzionamento della seriale di comunicazione collegata alla pulsantiera di programmazion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n questo caso è richiesto l'intervento di un tecnico herdware.</text:p>
          </table:table-cell>
        </table:table-row>
      </table:table>
      <text:p text:style-name="Horizontal_20_Line"/>
      <text:h text:style-name="Heading_20_5" text:outline-level="5"><text:bookmark-start text:name="swstart006errore_nel_collegamento_della_stampante"/>"SWSTART006:Errore nel collegamento della stampante!"<text:bookmark-end text:name="swstart006errore_nel_collegamento_della_stampante"/></text:h>
      <text:p text:style-name="Text_20_body">
Il sistema non è in grado di comunicare con la stampante.
* Verificare che la stampante sia collegata.
* Verificare che la stampante sia acces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e la stampante non si accende è richiesto l'intervento di un tecnico hardware</text:p>
          </table:table-cell>
        </table:table-row>
      </table:table>
      <text:p text:style-name="Horizontal_20_Line"/>
      <text:h text:style-name="Heading_20_5" text:outline-level="5"><text:bookmark-start text:name="swstart007controllare_lo_stato_della_stampante"/>"SWSTART007:Controllare lo stato della stampante!"<text:bookmark-end text:name="swstart007controllare_lo_stato_della_stampante"/></text:h>
      <text:p text:style-name="Text_20_body">
La stampante ritorna uno stato di errore.  
* Verificare la presenza delle etichette.
* Verificare la presenza del rotolo di inchiostro.
* Controllare che il coperchio sia chiuso.
</text:p>
      <text:p text:style-name="Horizontal_20_Line"/>
      <text:h text:style-name="Heading_20_5" text:outline-level="5"><text:bookmark-start text:name="swstart008stampante_non_configurata._collegarla_ora_o_accenderla_per_configurarla_automaticamente"/>"SWSTART008:Stampante non configurata. Collegarla ora o accenderla per configurarla automaticamente!"<text:bookmark-end text:name="swstart008stampante_non_configurata._collegarla_ora_o_accenderla_per_configurarla_automaticamente"/></text:h>
      <text:p text:style-name="Text_20_body">
Il sistema non è stato configurato per l'utilizzo della stampante. Accendendola il software si configurerà automaticamente.  
</text:p>
      <text:p text:style-name="Horizontal_20_Line"/>
      <text:h text:style-name="Heading_20_5" text:outline-level="5"><text:bookmark-start text:name="swstart009file_etichetta_non_trovato"/>"SWSTART009:FILE ETICHETTA NON TROVATO!"<text:bookmark-end text:name="swstart009file_etichetta_non_trovato"/></text:h>
      <text:p text:style-name="Text_20_body">
Nel sistema non è presente il file per la stampa dell'etichett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Necessario l'intervento di un tecnico software.</text:p>
          </table:table-cell>
        </table:table-row>
      </table:table>
      <text:p text:style-name="Horizontal_20_Line"/>
      <text:h text:style-name="Heading_20_5" text:outline-level="5"><text:bookmark-start text:name="swstart010errore_nella_lettura_del_file_delle_opzioni_di_programma"/>"SWSTART010:ERRORE NELLA LETTURA DEL FILE DELLE OPZIONI DI PROGRAMMA!"<text:bookmark-end text:name="swstart010errore_nella_lettura_del_file_delle_opzioni_di_programma"/></text:h>
      <text:p text:style-name="Text_20_body">
Si è verificato un problema nella lettura del file contenente le impostazioni di programma. Il problema potrebbe essere risolto accedendo al pannello delle opzioni in modo che il file viene nuovamente riscritto con le impostazioni corrette.
</text:p>
      <text:p text:style-name="Horizontal_20_Line"/>
      <text:h text:style-name="Heading_20_5" text:outline-level="5"><text:bookmark-start text:name="usr001codice_o_password_non_corretti"/>"USR001:CODICE O PASSWORD NON CORRETTI!"<text:bookmark-end text:name="usr001codice_o_password_non_corretti"/></text:h>
      <text:p text:style-name="Text_20_body">
Il codice o la password digitati non sono corretti e pertando non è possibile alle funzioni di programmazione.</text:p>
      <text:h text:style-name="Heading_20_2" text:outline-level="2"><text:bookmark-start text:name="procedura_di_installazione_e_configurazione"/>Procedura di installazione e configurazione<text:bookmark-end text:name="procedura_di_installazione_e_configurazione"/></text:h>
      <text:p text:style-name="Text_20_body">
I sistemi vengono forniti con il software già installato, ma nel caso che si renda necessario reinstallare il sistema operatvo ed il programma è possibile seguire una delle due procedure elencate nei paragrafi successivi.</text:p>
      <text:h text:style-name="Heading_20_3" text:outline-level="3"><text:bookmark-start text:name="installazione_senza_l_utilizzo_del_file_immagine"/>Installazione senza l'utilizzo del file immagine<text:bookmark-end text:name="installazione_senza_l_utilizzo_del_file_immagine"/></text:h>
      <text:list text:style-name="List_20_1">
        <text:list-item>
          <text:p text:style-name="Text_20_body"> 1] Installare innanzitutto il sistema operativo Microsoft Windows XP utilizzando il supporto fornito dalla Microsoft (che installa anche molti componenti non necessari) oppure il CDROM fornito dalla MAREL con una versione più leggera del sistema operativo (XPProLite).</text:p>
        </text:list-item>
        <text:list-item>
          <text:p text:style-name="Text_20_body"> 2] Procedere con l'attivazione del prodotto Microsoft tramite Internet o telefono (seguire le istruzioni fornite dal sistema operativo);</text:p>
        </text:list-item>
        <text:list-item>
          <text:p text:style-name="Text_20_body"> 3] Eseguire il file <text:span text:style-name="Emphasis"><text:span text:style-name="Source_20_Text">AthenaSD_Net_X.Y.Z_Setup.exe</text:span></text:span> (dove <text:span text:style-name="Emphasis">X.Y.Z</text:span> è la versione attuale dell'applicazione). Confermare le impostazioni di default durante il processo di installazione.</text:p>
        </text:list-item>
        <text:list-item>
          <text:p text:style-name="Text_20_body"> 4] Modificare le impostazioni nel file AthenaSD_Net.exe.config che verrà automaticamente aperto con Notepad;</text:p>
        </text:list-item>
        <text:list-item>
          <text:p text:style-name="Text_20_body"> 5] Lanciare dal Desktop il file <text:span text:style-name="Strong_20_Emphasis">SQLQueryAthena_SD.bat</text:span> per la creazione del database locale;</text:p>
        </text:list-item>
        <text:list-item>
          <text:p text:style-name="Text_20_body"> 6] Eliminare dal Desktop il file;</text:p>
        </text:list-item>
        <text:list-item>
          <text:p text:style-name="Text_20_body"> 7] Riavviare il sistema.</text:p>
        </text:list-item>
      </text:list>
      <text:p text:style-name="Text_20_body">
Se tutto è andato a buon fine terminata la procedura verranno create due collegamenti al software <text:span text:style-name="Strong_20_Emphasis">AccessiNet</text:span> sia sul desktop che nel menu <text:span text:style-name="Emphasis">Start ⇒ Programmi ⇒ Marel ⇒ AccessiNet</text:span>.</text:p>
      <text:h text:style-name="Heading_20_3" text:outline-level="3"><text:bookmark-start text:name="ripristino_del_sistema_da_un_file_immagine"/>Ripristino del sistema da un file immagine<text:bookmark-end text:name="ripristino_del_sistema_da_un_file_immagine"/></text:h>
      <text:p text:style-name="Text_20_body">
Se prevista utilizzare la chiavetta usb in dotazione per ripristinare l'immagine completa dell'hard disk. Eseguendo il boot del sistema direttamente da chiavetta usb si attiverà una procedura giudata per portare a termine l'intera operazione. Al termine potrebbe essere possibile modificare alcune inpostazioni nel file di configurazione dell'applicazion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ttenzione: questa procedura cancella l'intero contenuto dell'hard disk.</text:p>
          </table:table-cell>
        </table:table-row>
      </table:table>
      <text:h text:style-name="Heading_20_1" text:outline-level="1"><text:bookmark-start text:name="athenasdserver_net"/>AthenaSDServer_Net<text:bookmark-end text:name="athenasdserver_net"/></text:h>
      <text:p text:style-name="Text_20_body"> 
<text:span text:style-name="Strong_20_Emphasis">AthenaSDServer_Net</text:span> è un'applicazione server di gestione dell'archivio operatori e postazioni dei sistemi di download del file di setting Athena. Questa applicazione inoltre implementa le funzioni automatiche di recupero dei dati da SAP e pertanto non può rimanere in esecuzione se attivo il servizio  <text:span text:style-name="Strong_20_Emphasis">AthenaSDService_Net</text:span>.</text:p>
      <text:h text:style-name="Heading_20_2" text:outline-level="2"><text:bookmark-start text:name="primo_avvio_dell_applicazione1"/>Primo avvio dell'applicazione<text:bookmark-end text:name="primo_avvio_dell_applicazione1"/></text:h>
      <text:p text:style-name="Text_20_body">Al primo avvio di <text:span text:style-name="Strong_20_Emphasis">AthenaSDServer_Net</text:span> come per <text:span text:style-name="Strong_20_Emphasis">AthenaSD_Net</text:span> viene richiesto l'inserimento del primo operatore, che sarà amministratore del sistema. Utilizzando l'account creato sarà possibile successivamente inserire gli altri operatori che utilizzeranno il sistema.</text:p>
      <text:p text:style-name="Text_20_body"><draw:frame draw:style-name="mediacenter" draw:name="" text:anchor-type="paragraph" draw:z-index="0" svg:width="12.514791666667cm" svg:height="3.1485416666667cm"><draw:image xlink:href="Pictures/d15b331f2e4f564a98279522b87c67fa.jpg" xlink:type="simple" xlink:show="embed" xlink:actuate="onLoad"/></draw:frame></text:p>
      <text:p text:style-name="Text_20_body">Selezionare quindi il tasto <text:span text:style-name="Strong_20_Emphasis">Si</text:span> per accede alla successiva finestra per l'inserimento dei dati operatore:</text:p>
      <text:p text:style-name="Text_20_body"><draw:frame draw:style-name="mediacenter" draw:name="" text:anchor-type="paragraph" draw:z-index="0" svg:width="6.6145833333333cm" svg:height="7.0114583333333cm"><draw:image xlink:href="Pictures/25f00807c555c62404f141e0a3007b7f.jpg" xlink:type="simple" xlink:show="embed" xlink:actuate="onLoad"/></draw:frame></text:p>
      <text:p text:style-name="Text_20_body">Inserire il codice operatore (richiesto per il login), un eventuale nome utente e numero tessera (facoltativi), quindi la password ripetuta 2 volte. Premere infine il pulsante <text:span text:style-name="Strong_20_Emphasis">Ok</text:span> per proseguire.</text:p>
      <text:h text:style-name="Heading_20_2" text:outline-level="2"><text:bookmark-start text:name="descrizione_dell_interfaccia_utente1"/>Descrizione dell'interfaccia utente<text:bookmark-end text:name="descrizione_dell_interfaccia_utente1"/></text:h>
      <text:p text:style-name="Text_20_body">
I paragrafi seguenti descrivono l'interfaccia utente dell'applicazione <text:span text:style-name="Strong_20_Emphasis">AthenaSDServer_Net</text:span>.</text:p>
      <text:h text:style-name="Heading_20_3" text:outline-level="3"><text:bookmark-start text:name="schermata_principale1"/>Schermata principale<text:bookmark-end text:name="schermata_principale1"/></text:h>
      <text:p text:style-name="Text_20_body">
L'immagine seguente mostra la schermata principale dell'applicazione che si presenta all'avvio:</text:p>
      <text:p text:style-name="Text_20_body"><draw:frame draw:style-name="mediacenter" draw:name="" text:anchor-type="paragraph" draw:z-index="0" svg:width="18.520833333333cm" style:rel-width="100%" svg:height="10.00125cm" style:rel-height="scale"><draw:image xlink:href="Pictures/cafdfeeb041171f3cbb0387555686076.jpg" xlink:type="simple" xlink:show="embed" xlink:actuate="onLoad"/></draw:frame></text:p>
      <text:p text:style-name="Text_20_body">Partendo dall'alto troviamo la barra degli strumenti con tutte le funzioni disponibili ed immediatamente sotto due pannelli: il primo contenente l'elenco delle postazioni di lavoro configurate e l'altro l'elenco degli ordini caricati da SAP:</text:p>
      <text:p text:style-name="Text_20_body"><draw:frame draw:style-name="mediacenter" draw:name="" text:anchor-type="paragraph" draw:z-index="0" svg:width="18.520833333333cm" style:rel-width="100%" svg:height="10.00125cm" style:rel-height="scale"><draw:image xlink:href="Pictures/6b5eef206661e9f040c02d75441626ae.jpg" xlink:type="simple" xlink:show="embed" xlink:actuate="onLoad"/></draw:frame></text:p>
      <text:p text:style-name="Text_20_body">In basso è situata la barra di stato dei servizi attivi.</text:p>
      <text:h text:style-name="Heading_20_4" text:outline-level="4"><text:bookmark-start text:name="barra_degli_strumenti1"/>Barra degli strumenti<text:bookmark-end text:name="barra_degli_strumenti1"/></text:h>
      <text:p text:style-name="Text_20_body">
Tutte le funzioni disponibile sono di seguito elencate:
</text:p>
      <table:table>
        <table:table-column/>
        <table:table-column/>
        <table:table-column/>
        <table:table-row>
          <table:table-cell office:value-type="string" table:style-name="tableheader">
            <text:p text:style-name="Table_20_Heading"> Pulsante </text:p>
          </table:table-cell>
          <table:table-cell office:value-type="string" table:style-name="tableheader">
            <text:p text:style-name="Table_20_Heading"> Nome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2edbb556a6d1b81137878867afdae72.png" xlink:type="simple" xlink:show="embed" xlink:actuate="onLoad"/></draw:frame> </text:p>
          </table:table-cell>
          <table:table-cell office:value-type="string" table:style-name="tablecell">
            <text:p text:style-name="tablealignleft"> Esci </text:p>
          </table:table-cell>
          <table:table-cell office:value-type="string" table:style-name="tablecell">
            <text:p text:style-name="tablealignleft"> Chiude 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2ff6bab4a30e7e77bf049807255bb4.png" xlink:type="simple" xlink:show="embed" xlink:actuate="onLoad"/></draw:frame> </text:p>
          </table:table-cell>
          <table:table-cell office:value-type="string" table:style-name="tablecell">
            <text:p text:style-name="tablealignleft"> Login </text:p>
          </table:table-cell>
          <table:table-cell office:value-type="string" table:style-name="tablecell">
            <text:p text:style-name="tablealignleft"> Effettua il logi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Logout </text:p>
          </table:table-cell>
          <table:table-cell office:value-type="string" table:style-name="tablecell">
            <text:p text:style-name="tablealignleft"> Effettua il logou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Aggiorna </text:p>
          </table:table-cell>
          <table:table-cell office:value-type="string" table:style-name="tablecell">
            <text:p text:style-name="tablealignleft"> Aggiorna da SAP l'elenco degli ordini pres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eratori </text:p>
          </table:table-cell>
          <table:table-cell office:value-type="string" table:style-name="tablecell">
            <text:p text:style-name="tablealignleft"> Apre l'interfaccia di gestione degli operato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Postazioni </text:p>
          </table:table-cell>
          <table:table-cell office:value-type="string" table:style-name="tablecell">
            <text:p text:style-name="tablealignleft"> Apre l'interfaccia di gestione delle stazioni di lavor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319c95088210930b0bb6b8a4ca02b6.png" xlink:type="simple" xlink:show="embed" xlink:actuate="onLoad"/></draw:frame> </text:p>
          </table:table-cell>
          <table:table-cell office:value-type="string" table:style-name="tablecell">
            <text:p text:style-name="tablealignleft"> Log </text:p>
          </table:table-cell>
          <table:table-cell office:value-type="string" table:style-name="tablecell">
            <text:p text:style-name="tablealignleft"> Visualizza il log degli eventi </text:p>
          </table:table-cell>
        </table:table-row>
      </table:table>
      <text:h text:style-name="Heading_20_4" text:outline-level="4"><text:bookmark-start text:name="barra_si_stato1"/>Barra si stato<text:bookmark-end text:name="barra_si_stato1"/></text:h>
      <text:p text:style-name="Text_20_body">
Nella barra di stato vengono appunto visualizzati gli stati delle varie connessioni ai database ed alle periferiche collegate al sistema:</text:p>
      <table:table>
        <table:table-column/>
        <table:table-column/>
        <table:table-row>
          <table:table-cell office:value-type="string" table:style-name="tableheader">
            <text:p text:style-name="Table_20_Heading"> Pannello </text:p>
          </table:table-cell>
          <table:table-cell office:value-type="string" table:style-name="tableheader">
            <text:p text:style-name="Table_20_Heading"> Descrizione </text:p>
          </table:table-cell>
        </table:table-row>
        <table:table-row>
          <table:table-cell office:value-type="string" table:style-name="tablecell">
            <text:p text:style-name="tablealignleft"> Connessione SAP </text:p>
          </table:table-cell>
          <table:table-cell office:value-type="string" table:style-name="tablecell">
            <text:p text:style-name="tablealignleft"> Connessione al database SAP </text:p>
          </table:table-cell>
        </table:table-row>
        <table:table-row>
          <table:table-cell office:value-type="string" table:style-name="tablecell">
            <text:p text:style-name="tablealignleft"> Connessione SQL </text:p>
          </table:table-cell>
          <table:table-cell office:value-type="string" table:style-name="tablecell">
            <text:p text:style-name="tablealignleft"> Connessione al database SQL principale condiviso con tutte le postazioni </text:p>
          </table:table-cell>
        </table:table-row>
        <table:table-row>
          <table:table-cell office:value-type="string" table:style-name="tablecell">
            <text:p text:style-name="tablealignleft"> Connessione TCP </text:p>
          </table:table-cell>
          <table:table-cell office:value-type="string" table:style-name="tablecell">
            <text:p text:style-name="tablealignleft"> Porta TCP di connessione alle stazioni di lavoro </text:p>
          </table:table-cell>
        </table:table-row>
      </table:table>
      <text:p text:style-name="Text_20_body">
Gli stati sono descritti nella tabella seguente:</text:p>
      <table:table>
        <table:table-column/>
        <table:table-column/>
        <table:table-row>
          <table:table-cell office:value-type="string" table:style-name="tableheader">
            <text:p text:style-name="Table_20_Heading"> Icona </text:p>
          </table:table-cell>
          <table:table-cell office:value-type="string" table:style-name="tableheader">
            <text:p text:style-name="Table_20_Heading"> Descrizione sta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funzionan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roblemi di conness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140e33aca955464c00c11716088ec69.png" xlink:type="simple" xlink:show="embed" xlink:actuate="onLoad"/></draw:frame> </text:p>
          </table:table-cell>
          <table:table-cell office:value-type="string" table:style-name="tablecell">
            <text:p text:style-name="tablealignleft"> non configurata </text:p>
          </table:table-cell>
        </table:table-row>
      </table:table>
      <text:h text:style-name="Heading_20_2" text:outline-level="2"><text:bookmark-start text:name="login_e_logout1"/>Login e logout<text:bookmark-end text:name="login_e_logout1"/></text:h>
      <text:p text:style-name="Text_20_body">
L'operatore può accedere a tutte le funzionalità del sistema solamente dopo essersi autenticato.</text:p>
      <text:p text:style-name="Text_20_body">Per effettuare il login nell'applicazione, premere il pulsante <draw:frame draw:style-name="media" draw:name="" text:anchor-type="as-char" draw:z-index="0" svg:width="0.84666666666667cm" svg:height="0.84666666666667cm"><draw:image xlink:href="Pictures/ca2ff6bab4a30e7e77bf049807255bb4.png" xlink:type="simple" xlink:show="embed" xlink:actuate="onLoad"/></draw:frame>. Nella finestra seguente inserire prima il codice operatore quindi la password dopo essersi posizionati nell'apposita casella e premere <text:span text:style-name="Strong_20_Emphasis">Ok</text:span>.</text:p>
      <text:p text:style-name="Text_20_body"><draw:frame draw:style-name="mediacenter" draw:name="" text:anchor-type="paragraph" draw:z-index="0" svg:width="7.9375cm" svg:height="6.111875cm"><draw:image xlink:href="Pictures/cc588c3693bcc845b7ffccc5dd9f456a.jpg" xlink:type="simple" xlink:show="embed" xlink:actuate="onLoad"/></draw:frame></text:p>
      <text:p text:style-name="Text_20_body">Terminato l'utilizzo del sistema premere il pulsante <draw:frame draw:style-name="media" draw:name="" text:anchor-type="as-char" draw:z-index="0" svg:width="0.84666666666667cm" svg:height="0.84666666666667cm"><draw:image xlink:href="Pictures/9ead0d5c86d9e3788518628d9df4a4b7.png" xlink:type="simple" xlink:show="embed" xlink:actuate="onLoad"/></draw:frame> per effettuare il logout.</text:p>
      <text:h text:style-name="Heading_20_2" text:outline-level="2"><text:bookmark-start text:name="gestione_operatori1"/>Gestione Operatori<text:bookmark-end text:name="gestione_operatori1"/></text:h>
      <text:p text:style-name="Text_20_body">
Tramite questo strumento disponibile solamente per gli amministratori, è possibile visualizzare gli operatori già presenti, modificarli, inserirne di nuovi o eliminare quelli esistenti. Premere il tasto:</text:p>
      <text:p text:style-name="Text_20_body"><draw:frame draw:style-name="media" draw:name="" text:anchor-type="as-char" draw:z-index="0" svg:width="0.84666666666667cm" svg:height="0.84666666666667cm"><draw:image xlink:href="Pictures/0846a5576b89843cbe7af46f5deb04f7.png" xlink:type="simple" xlink:show="embed" xlink:actuate="onLoad"/></draw:frame></text:p>
      <text:p text:style-name="Text_20_body">per accedere al seguente pannello:</text:p>
      <text:p text:style-name="Text_20_body"><draw:frame draw:style-name="mediacenter" draw:name="" text:anchor-type="paragraph" draw:z-index="0" svg:width="7.9375cm" svg:height="7.1966666666667cm"><draw:image xlink:href="Pictures/24888f79d1c012940d4570ec779e5746.jpg" xlink:type="simple" xlink:show="embed" xlink:actuate="onLoad"/></draw:frame></text:p>
      <text:h text:style-name="Heading_20_3" text:outline-level="3"><text:bookmark-start text:name="nuovo_operatore1"/>Nuovo operatore<text:bookmark-end text:name="nuovo_operatore1"/></text:h>
      <text:p text:style-name="Text_20_body">
Per inserire un nuovo operatore:</text:p>
      <text:list text:style-name="List_20_1">
        <text:list-item>
          <text:p text:style-name="Text_20_body"> Premere il pulsante <draw:frame draw:style-name="media" draw:name="" text:anchor-type="as-char" draw:z-index="0" svg:width="0.84666666666667cm" svg:height="0.84666666666667cm"><draw:image xlink:href="Pictures/730039b5a17bbdc02f11591a846273eb.png" xlink:type="simple" xlink:show="embed" xlink:actuate="onLoad"/></draw:frame>;</text:p>
        </text:list-item>
        <text:list-item>
          <text:p text:style-name="Text_20_body"> Inserire il codice di accesso;</text:p>
        </text:list-item>
        <text:list-item>
          <text:p text:style-name="Text_20_body"> Inserire un eventuale nome;</text:p>
        </text:list-item>
        <text:list-item>
          <text:p text:style-name="Text_20_body"> Inserire il codice tesserino;</text:p>
        </text:list-item>
        <text:list-item>
          <text:p text:style-name="Text_20_body"> Selezionare il tipo di operatore (amministratore o standard);</text:p>
        </text:list-item>
        <text:list-item>
          <text:p text:style-name="Text_20_body"> Inserire due volte la password da assegnare;</text:p>
        </text:list-item>
        <text:list-item>
          <text:p text:style-name="Text_20_body"> Premere il pulsante <text:span text:style-name="Strong_20_Emphasis">Conferma</text:span>.</text:p>
        </text:list-item>
      </text:list>
      <text:h text:style-name="Heading_20_3" text:outline-level="3"><text:bookmark-start text:name="modifica_operatore1"/>Modifica operatore<text:bookmark-end text:name="modifica_operatore1"/></text:h>
      <text:p text:style-name="Text_20_body">
Per modificare un operatore esistente:</text:p>
      <text:list text:style-name="List_20_1">
        <text:list-item>
          <text:p text:style-name="Text_20_body"> Selezionarlo nella lista con il tasto sinistro del mouse;</text:p>
        </text:list-item>
        <text:list-item>
          <text:p text:style-name="Text_20_body"> Premere il pulsante <draw:frame draw:style-name="media" draw:name="" text:anchor-type="as-char" draw:z-index="0" svg:width="0.84666666666667cm" svg:height="0.84666666666667cm"><draw:image xlink:href="Pictures/814082e01553ac9ead45ebe520401909.png" xlink:type="simple" xlink:show="embed" xlink:actuate="onLoad"/></draw:frame>;</text:p>
        </text:list-item>
        <text:list-item>
          <text:p text:style-name="Text_20_body"> Modificare i dettagli come per l'inserimento di una nuovo operatore;</text:p>
        </text:list-item>
        <text:list-item>
          <text:p text:style-name="Text_20_body"> Infine fare clic sul pulsante <text:span text:style-name="Strong_20_Emphasis">Conferma</text:span>.</text:p>
        </text:list-item>
      </text:list>
      <text:h text:style-name="Heading_20_3" text:outline-level="3"><text:bookmark-start text:name="elimina_operatore1"/>Elimina operatore<text:bookmark-end text:name="elimina_operatore1"/></text:h>
      <text:p text:style-name="Text_20_body">
Per elminare un operatore esistente:</text:p>
      <text:list text:style-name="List_20_1">
        <text:list-item>
          <text:p text:style-name="Text_20_body"> Selezionarlo nella lista con il tasto sinistro del mouse;</text:p>
        </text:list-item>
        <text:list-item>
          <text:p text:style-name="Text_20_body"> Fare clic sul pulsante <draw:frame draw:style-name="media" draw:name="" text:anchor-type="as-char" draw:z-index="0" svg:width="0.84666666666667cm" svg:height="0.84666666666667cm"><draw:image xlink:href="Pictures/4dd821bd90406a4714b48efd4d245936.png" xlink:type="simple" xlink:show="embed" xlink:actuate="onLoad"/></draw:frame> e rispondere <text:span text:style-name="Strong_20_Emphasis">Sì</text:span> al successivo messaggio di conferma.</text:p>
        </text:list-item>
      </text:list>
      <text:h text:style-name="Heading_20_2" text:outline-level="2"><text:bookmark-start text:name="gestione_postazioni"/>Gestione Postazioni<text:bookmark-end text:name="gestione_postazioni"/></text:h>
      <text:p text:style-name="Text_20_body">
Tramite questo strumento disponibile solamente per gli amministratori, è possibile aggiungere modificare o eliminare le postazioni di collaudo configurate nel sistema. Premere il tasto:</text:p>
      <text:p text:style-name="Text_20_body"><draw:frame draw:style-name="media" draw:name="" text:anchor-type="as-char" draw:z-index="0" svg:width="0.84666666666667cm" svg:height="0.84666666666667cm"><draw:image xlink:href="Pictures/b256092f74a232f58ebc12ad43f365b3.png" xlink:type="simple" xlink:show="embed" xlink:actuate="onLoad"/></draw:frame></text:p>
      <text:p text:style-name="Text_20_body">per accedere al seguente pannello:</text:p>
      <text:p text:style-name="Text_20_body"><draw:frame draw:style-name="mediacenter" draw:name="" text:anchor-type="paragraph" draw:z-index="0" svg:width="13.229166666667cm" svg:height="5.5827083333333cm"><draw:image xlink:href="Pictures/885f0663b01c6ebea61de75b17e9cc22.jpg" xlink:type="simple" xlink:show="embed" xlink:actuate="onLoad"/></draw:frame></text:p>
      <text:h text:style-name="Heading_20_3" text:outline-level="3"><text:bookmark-start text:name="nuova_postazione"/>Nuova postazione<text:bookmark-end text:name="nuova_postazione"/></text:h>
      <text:p text:style-name="Text_20_body">
Per inserire una nuova postazione:</text:p>
      <text:list text:style-name="List_20_1">
        <text:list-item>
          <text:p text:style-name="Text_20_body"> Premere il pulsante <draw:frame draw:style-name="media" draw:name="" text:anchor-type="as-char" draw:z-index="0" svg:width="0.84666666666667cm" svg:height="0.84666666666667cm"><draw:image xlink:href="Pictures/730039b5a17bbdc02f11591a846273eb.png" xlink:type="simple" xlink:show="embed" xlink:actuate="onLoad"/></draw:frame>;</text:p>
        </text:list-item>
        <text:list-item>
          <text:p text:style-name="Text_20_body"> Inserire la descrizione;</text:p>
        </text:list-item>
        <text:list-item>
          <text:p text:style-name="Text_20_body"> Inserire l'indirizzo IP (facolatativo);</text:p>
        </text:list-item>
        <text:list-item>
          <text:p text:style-name="Text_20_body"> Selezionare il tipo di postazione tra work o repair (lavoro o riparazione);</text:p>
        </text:list-item>
        <text:list-item>
          <text:p text:style-name="Text_20_body"> Premere il pulsante <text:span text:style-name="Strong_20_Emphasis">Conferma</text:span>.</text:p>
        </text:list-item>
      </text:list>
      <text:h text:style-name="Heading_20_3" text:outline-level="3"><text:bookmark-start text:name="modifica_postazione"/>Modifica postazione<text:bookmark-end text:name="modifica_postazione"/></text:h>
      <text:p text:style-name="Text_20_body">
Per modificare una postazione esistente:</text:p>
      <text:list text:style-name="List_20_1">
        <text:list-item>
          <text:p text:style-name="Text_20_body"> Selezionare la postazione nella lista con il tasto sinistro del mouse;</text:p>
        </text:list-item>
        <text:list-item>
          <text:p text:style-name="Text_20_body"> Premere il pulsante <draw:frame draw:style-name="media" draw:name="" text:anchor-type="as-char" draw:z-index="0" svg:width="0.84666666666667cm" svg:height="0.84666666666667cm"><draw:image xlink:href="Pictures/814082e01553ac9ead45ebe520401909.png" xlink:type="simple" xlink:show="embed" xlink:actuate="onLoad"/></draw:frame>;</text:p>
        </text:list-item>
        <text:list-item>
          <text:p text:style-name="Text_20_body"> Modificare i dettagli come per l'inserimento;</text:p>
        </text:list-item>
        <text:list-item>
          <text:p text:style-name="Text_20_body"> Infine fare clic sul pulsante <text:span text:style-name="Strong_20_Emphasis">Conferma</text:span>.</text:p>
        </text:list-item>
      </text:list>
      <text:h text:style-name="Heading_20_3" text:outline-level="3"><text:bookmark-start text:name="elimina_postazione"/>Elimina postazione<text:bookmark-end text:name="elimina_postazione"/></text:h>
      <text:p text:style-name="Text_20_body">
Per elminare una postazione esistente:</text:p>
      <text:list text:style-name="List_20_1">
        <text:list-item>
          <text:p text:style-name="Text_20_body"> Selezionare la postazione nella lista con il tasto sinistro del mouse;</text:p>
        </text:list-item>
        <text:list-item>
          <text:p text:style-name="Text_20_body"> Fare clic sul pulsante <draw:frame draw:style-name="media" draw:name="" text:anchor-type="as-char" draw:z-index="0" svg:width="0.84666666666667cm" svg:height="0.84666666666667cm"><draw:image xlink:href="Pictures/4dd821bd90406a4714b48efd4d245936.png" xlink:type="simple" xlink:show="embed" xlink:actuate="onLoad"/></draw:frame> e rispondere <text:span text:style-name="Strong_20_Emphasis">Sì</text:span> al successivo messaggio di conferma.</text:p>
        </text:list-item>
      </text:list>
      <text:h text:style-name="Heading_20_2" text:outline-level="2"><text:bookmark-start text:name="aggiornamento_dei_dati_da_sap1"/>Aggiornamento dei dati da SAP<text:bookmark-end text:name="aggiornamento_dei_dati_da_sap1"/></text:h>
      <text:p text:style-name="Text_20_body">
Il sistema scarica automaticamente da SAP l'elenco degli ordini. Premendo il tasto <draw:frame draw:style-name="media" draw:name="" text:anchor-type="as-char" draw:z-index="0" svg:width="0.84666666666667cm" svg:height="0.84666666666667cm"><draw:image xlink:href="Pictures/b71f599a50cd7f02e7d4bb8e21617de7.png" xlink:type="simple" xlink:show="embed" xlink:actuate="onLoad"/></draw:frame> viene forzato comunque l'aggiorna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base al numero di ordini presenti la procedura di aggiornamento potrebbe impiegare diverso tempo.</text:p>
          </table:table-cell>
        </table:table-row>
      </table:table>
      <text:h text:style-name="Heading_20_2" text:outline-level="2"><text:bookmark-start text:name="visualizzazione_del_log1"/>Visualizzazione del Log<text:bookmark-end text:name="visualizzazione_del_log1"/></text:h>
      <text:p text:style-name="Text_20_body">
Premendo il tasto <draw:frame draw:style-name="media" draw:name="" text:anchor-type="as-char" draw:z-index="0" svg:width="0.84666666666667cm" svg:height="0.84666666666667cm"><draw:image xlink:href="Pictures/d8319c95088210930b0bb6b8a4ca02b6.png" xlink:type="simple" xlink:show="embed" xlink:actuate="onLoad"/></draw:frame> il programma visualizza l'elenco di tutti i messaggi di errore e di avviso registrati durante il funzionamento:</text:p>
      <text:p text:style-name="Text_20_body"><draw:frame draw:style-name="mediacenter" draw:name="" text:anchor-type="paragraph" draw:z-index="0" svg:width="10.583333333333cm" svg:height="6.1647916666667cm"><draw:image xlink:href="Pictures/f6f4f68d4274f584e1408a31e49ac88e.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sultazione potrebbe facilitare l'utente nella soluzione di eventuali problemi riscontrati durante il normale utilizzo.</text:p>
          </table:table-cell>
        </table:table-row>
      </table:table>
      <text:h text:style-name="Heading_20_1" text:outline-level="1"><text:bookmark-start text:name="athenasdservice_net"/>AthenaSDService_Net<text:bookmark-end text:name="athenasdservice_net"/></text:h>
      <text:p text:style-name="Text_20_body"><text:span text:style-name="Strong_20_Emphasis">AthenaSDService_Net</text:span> è il servizio principale del sistema Athena che essenzialmente svolge la funzione di recupero dei dati da SAP e di aggiornamento del database server condiviso da tutte le postazioni di lavoro.
Il servizio non avendo alcuna interfaccia può essere monitorato localmente o da remoto tramite una connessione alla porta TCP che per default è la n. 23.</text:p>
      <text:h text:style-name="Heading_20_2" text:outline-level="2"><text:bookmark-start text:name="installazione_e_configurazione_del_servizio"/>Installazione e configurazione del servizio<text:bookmark-end text:name="installazione_e_configurazione_del_servizio"/></text:h>
      <text:p text:style-name="Text_20_body">L'installazione del servizio viene effettuata automaticamente dal setup del programma AthenaSDServer_Net nella stessa cartella, pertanto utilizza lo stesso file di configurazione <text:span text:style-name="Strong_20_Emphasis">AthenaSDServer_Net.exe.config</text:span>.</text:p>
      <text:h text:style-name="Heading_20_2" text:outline-level="2"><text:bookmark-start text:name="monitoraggio"/>Monitoraggio<text:bookmark-end text:name="monitoraggio"/></text:h>
      <text:p text:style-name="Text_20_body">Per monitorare lo stato del servizio è sufficiente creare una connessione alla porta 23 come nell'esempio seguente realizzato nella console di WindowsXP:</text:p>
      <text:p text:style-name="Text_20_body"><draw:frame draw:style-name="mediacenter" draw:name="" text:anchor-type="paragraph" draw:z-index="0" svg:width="17.700625cm" style:rel-width="100%" svg:height="8.9429166666667cm" style:rel-height="scale"><draw:image xlink:href="Pictures/5668306a8915d0bc0671e53b4bb7d1b2.jpg" xlink:type="simple" xlink:show="embed" xlink:actuate="onLoad"/></draw:frame></text:p>
      <text:p text:style-name="Text_20_body">(Presuppone che l'indirizzo IP del server sia 192.168.0.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