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9a8507bbea79075009818a8e061172a7.png"/>
  <manifest:file-entry manifest:media-type="image/png" manifest:full-path="Pictures/7128800a40f40c8aa41b23704cbb0ae6.png"/>
  <manifest:file-entry manifest:media-type="image/png" manifest:full-path="Pictures/ff6ea40162f4abcff35d4989a44a8344.png"/>
  <manifest:file-entry manifest:media-type="image/png" manifest:full-path="Pictures/f2edbb556a6d1b81137878867afdae72.png"/>
  <manifest:file-entry manifest:media-type="image/png" manifest:full-path="Pictures/ca2ff6bab4a30e7e77bf049807255bb4.png"/>
  <manifest:file-entry manifest:media-type="image/png" manifest:full-path="Pictures/9ead0d5c86d9e3788518628d9df4a4b7.png"/>
  <manifest:file-entry manifest:media-type="image/png" manifest:full-path="Pictures/41cb355740eb0ba9a58e012919192774.png"/>
  <manifest:file-entry manifest:media-type="image/png" manifest:full-path="Pictures/fe709b1b671d95009c52cc93bc7944b1.png"/>
  <manifest:file-entry manifest:media-type="image/png" manifest:full-path="Pictures/0846a5576b89843cbe7af46f5deb04f7.png"/>
  <manifest:file-entry manifest:media-type="image/png" manifest:full-path="Pictures/ecce3dc9dfaa7a8f8a5860779a1cbd24.png"/>
  <manifest:file-entry manifest:media-type="image/png" manifest:full-path="Pictures/5e83ee5e1a3bd7a883217165db8aac03.png"/>
  <manifest:file-entry manifest:media-type="image/png" manifest:full-path="Pictures/bb4a64457917f82ea5afbd95dbd632ac.png"/>
  <manifest:file-entry manifest:media-type="image/png" manifest:full-path="Pictures/e0e32404b44d6fe3b30497036a23ccda.png"/>
  <manifest:file-entry manifest:media-type="image/png" manifest:full-path="Pictures/d8319c95088210930b0bb6b8a4ca02b6.png"/>
  <manifest:file-entry manifest:media-type="image/png" manifest:full-path="Pictures/ee6fdfb7996db83e0fbad30d938a53b2.png"/>
  <manifest:file-entry manifest:media-type="image/png" manifest:full-path="Pictures/a4d8da40bf45983c4a9cb3a8d050c633.png"/>
  <manifest:file-entry manifest:media-type="image/png" manifest:full-path="Pictures/1731bca5d1e87418e05d14f24e92b56c.png"/>
  <manifest:file-entry manifest:media-type="image/png" manifest:full-path="Pictures/4b3be9580388ad1b53fdcf1f676e66f2.png"/>
  <manifest:file-entry manifest:media-type="image/png" manifest:full-path="Pictures/118781b9e7dab477507d179afc2e0979.png"/>
  <manifest:file-entry manifest:media-type="image/png" manifest:full-path="Pictures/0b460bc9fe521dca84c6ec0617ea0b0c.png"/>
  <manifest:file-entry manifest:media-type="image/png" manifest:full-path="Pictures/730039b5a17bbdc02f11591a846273eb.png"/>
  <manifest:file-entry manifest:media-type="image/png" manifest:full-path="Pictures/a92b4e27918f54746e92e81141047dea.png"/>
  <manifest:file-entry manifest:media-type="image/png" manifest:full-path="Pictures/814082e01553ac9ead45ebe520401909.png"/>
  <manifest:file-entry manifest:media-type="image/png" manifest:full-path="Pictures/4dd821bd90406a4714b48efd4d245936.png"/>
  <manifest:file-entry manifest:media-type="image/png" manifest:full-path="Pictures/b1a10673d04afabe6aadace44861ce58.png"/>
  <manifest:file-entry manifest:media-type="image/png" manifest:full-path="Pictures/60a35ccdc7efd972abd7f66818945b8c.png"/>
  <manifest:file-entry manifest:media-type="image/png" manifest:full-path="Pictures/84f34979d5f1137bc77178f82d9336c3.png"/>
  <manifest:file-entry manifest:media-type="image/png" manifest:full-path="Pictures/555bb85edeb10b25fd0943e102926c0e.png"/>
  <manifest:file-entry manifest:media-type="image/png" manifest:full-path="Pictures/946f4db1e6fc0ea5a49f6c9644fd4082.png"/>
  <manifest:file-entry manifest:media-type="image/png" manifest:full-path="Pictures/69d3ac3ab45c96e1e749ff7cfbba6d09.png"/>
  <manifest:file-entry manifest:media-type="image/png" manifest:full-path="Pictures/c32e6e35a78b1cae0df0ef7a91d68372.png"/>
  <manifest:file-entry manifest:media-type="image/png" manifest:full-path="Pictures/b0118a2a375489c74d6220202f470e28.png"/>
  <manifest:file-entry manifest:media-type="image/png" manifest:full-path="Pictures/5078f40a193003c7f328e018fa64f097.png"/>
  <manifest:file-entry manifest:media-type="image/png" manifest:full-path="Pictures/026446b002b16f341c1aaba5b56f65d4.png"/>
  <manifest:file-entry manifest:media-type="image/png" manifest:full-path="Pictures/c5604c7ebeb7310d0ce520f5633444a7.png"/>
  <manifest:file-entry manifest:media-type="image/png" manifest:full-path="Pictures/b31357b11f281b1b861e90c2e1d26396.png"/>
  <manifest:file-entry manifest:media-type="image/png" manifest:full-path="Pictures/de78d9ed36212fb4ef674fdf0ecbec34.png"/>
  <manifest:file-entry manifest:media-type="image/jpeg" manifest:full-path="Pictures/297723d21e48e105bc33d5743c3382b7.jpg"/>
  <manifest:file-entry manifest:media-type="image/png" manifest:full-path="Pictures/305af0da57799a80e17461610f681b3a.png"/>
  <manifest:file-entry manifest:media-type="image/png" manifest:full-path="Pictures/77c38aeeb8b13892a7876fda63ea3902.png"/>
  <manifest:file-entry manifest:media-type="image/png" manifest:full-path="Pictures/eeec9fb4935d5f96cf8cc03cbbca233b.png"/>
  <manifest:file-entry manifest:media-type="image/png" manifest:full-path="Pictures/eb3d9d9a4fab2b84a957568c080db4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0000" fo:font-weight="bold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9900"/>
    </style:style>
    <style:style style:name="highlight.24" style:family="text">
      <style:text-properties fo:color="#000000" fo:font-weight="bold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66"/>
    </style:style>
    <style:style style:name="highlight.28" style:family="text">
      <style:text-properties fo:color="#ff00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00" fo:font-weight="bold"/>
    </style:style>
    <style:style style:name="highlight.31" style:family="text">
      <style:text-properties fo:color="#000000" fo:font-weight="bold"/>
    </style:style>
    <style:style style:name="highlight.32" style:family="text">
      <style:text-properties fo:color="#009900"/>
    </style:style>
    <style:style style:name="highlight.33" style:family="text">
      <style:text-properties fo:color="#000000" fo:font-weight="bold"/>
    </style:style>
    <style:style style:name="highlight.34" style:family="text">
      <style:text-properties fo:color="#000066"/>
    </style:style>
    <style:style style:name="highlight.35" style:family="text">
      <style:text-properties fo:color="#ff0000"/>
    </style:style>
    <style:style style:name="highlight.36" style:family="text">
      <style:text-properties fo:color="#000066"/>
    </style:style>
    <style:style style:name="highlight.37" style:family="text">
      <style:text-properties fo:color="#ff0000"/>
    </style:style>
    <style:style style:name="highlight.38" style:family="text">
      <style:text-properties fo:color="#000000" fo:font-weight="bold"/>
    </style:style>
    <style:style style:name="highlight.39" style:family="text">
      <style:text-properties fo:color="#000000" fo:font-weight="bold"/>
    </style:style>
    <style:style style:name="highlight.40" style:family="text">
      <style:text-properties fo:color="#000000" fo:font-weight="bold"/>
    </style:style>
    <style:style style:name="highlight.41" style:family="text">
      <style:text-properties fo:color="#009900"/>
    </style:style>
    <style:style style:name="highlight.42" style:family="text">
      <style:text-properties fo:color="#000000" fo:font-weight="bold"/>
    </style:style>
    <style:style style:name="highlight.43" style:family="text">
      <style:text-properties fo:color="#000066"/>
    </style:style>
    <style:style style:name="highlight.44" style:family="text">
      <style:text-properties fo:color="#ff0000"/>
    </style:style>
    <style:style style:name="highlight.45" style:family="text">
      <style:text-properties fo:color="#000066"/>
    </style:style>
    <style:style style:name="highlight.46" style:family="text">
      <style:text-properties fo:color="#ff0000"/>
    </style:style>
    <style:style style:name="highlight.47" style:family="text">
      <style:text-properties fo:color="#000000" fo:font-weight="bold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0000" fo:font-weight="bold"/>
    </style:style>
    <style:style style:name="highlight.50" style:family="text">
      <style:text-properties fo:color="#009900"/>
    </style:style>
    <style:style style:name="highlight.51" style:family="text">
      <style:text-properties fo:color="#000000" fo:font-weight="bold"/>
    </style:style>
    <style:style style:name="highlight.52" style:family="text">
      <style:text-properties fo:color="#000066"/>
    </style:style>
    <style:style style:name="highlight.53" style:family="text">
      <style:text-properties fo:color="#ff0000"/>
    </style:style>
    <style:style style:name="highlight.54" style:family="text">
      <style:text-properties fo:color="#000066"/>
    </style:style>
    <style:style style:name="highlight.55" style:family="text">
      <style:text-properties fo:color="#ff0000"/>
    </style:style>
    <style:style style:name="highlight.56" style:family="text">
      <style:text-properties fo:color="#000000" fo:font-weight="bold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00" fo:font-weight="bold"/>
    </style:style>
    <style:style style:name="highlight.59" style:family="text">
      <style:text-properties fo:color="#009900"/>
    </style:style>
    <style:style style:name="highlight.60" style:family="text">
      <style:text-properties fo:color="#000000" fo:font-weight="bold"/>
    </style:style>
    <style:style style:name="highlight.61" style:family="text">
      <style:text-properties fo:color="#000000" fo:font-weight="bold"/>
    </style:style>
    <style:style style:name="highlight.62" style:family="text">
      <style:text-properties fo:color="#009900"/>
    </style:style>
    <style:style style:name="highlight.63" style:family="text">
      <style:text-properties fo:color="#000000" fo:font-weight="bold"/>
    </style:style>
    <style:style style:name="highlight.64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accessinet"/>AccessiNet<text:bookmark-end text:name="accessinet"/></text:h>
      <text:p text:style-name="Text_20_body"> 
<text:span text:style-name="Strong_20_Emphasis">AccessiNet</text:span> è un'applicazione per il controllo degli accessi con lettore RFID.</text:p>
      <text:h text:style-name="Heading_20_2" text:outline-level="2"><text:bookmark-start text:name="installazione"/>Installazione<text:bookmark-end text:name="installazione"/></text:h>
      <text:p text:style-name="Text_20_body">
Eseguire il file <text:span text:style-name="Emphasis"><text:span text:style-name="Source_20_Text">Marel_AccessiNet_X.Y.Z_Installazione.exe</text:span></text:span> (dove <text:span text:style-name="Emphasis">X.Y.Z</text:span> è la versione attuale dell'applicazione). Confermare le impostazioni di default durante il processo di installazione. Al termine della procedura troverete un collegamento ad <text:span text:style-name="Strong_20_Emphasis">AccessiNet</text:span> sia sul desktop che nel menu <text:span text:style-name="Emphasis">Start ⇒ Programmi ⇒ Marel ⇒ AccessiNet</text:span>.</text:p>
      <text:h text:style-name="Heading_20_2" text:outline-level="2"><text:bookmark-start text:name="configurazione"/>Configurazione<text:bookmark-end text:name="configurazione"/></text:h>
      <text:p text:style-name="Source_20_Code">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2"/><text:span text:style-name="highlight.11"><text:span text:style-name="highlight.12">&lt;appSettings<text:span text:style-name="highlight.13">&gt;</text:span></text:span></text:span><text:line-break/><text:s text:c="4"/><text:span text:style-name="highlight.14"><text:span text:style-name="highlight.15">&lt;add</text:span> <text:span text:style-name="highlight.16">key</text:span>=<text:span text:style-name="highlight.17">"DATABASE_CONNECTION"</text:span> <text:span text:style-name="highlight.18">value</text:span>=<text:span text:style-name="highlight.19">"server=localhost;uid=root;pwd=[PASSWORD];database=gestioneaccessi;"</text:span><text:span text:style-name="highlight.20">&gt;</text:span><text:span text:style-name="highlight.21">&lt;/add<text:span text:style-name="highlight.22">&gt;</text:span></text:span></text:span><text:line-break/><text:s text:c="4"/><text:span text:style-name="highlight.23"><text:span text:style-name="highlight.24">&lt;add</text:span> <text:span text:style-name="highlight.25">key</text:span>=<text:span text:style-name="highlight.26">"DATABASE_BACKUP"</text:span> <text:span text:style-name="highlight.27">value</text:span>=<text:span text:style-name="highlight.28">"C:\Programmi\Mysql\Mysql Server 5.1\bin\mysqldump.exe|-hlocalhost -uroot -p[PASSWORD] gestioneaccessi"</text:span><text:span text:style-name="highlight.29">&gt;</text:span><text:span text:style-name="highlight.30">&lt;/add<text:span text:style-name="highlight.31">&gt;</text:span></text:span></text:span><text:line-break/><text:s text:c="4"/><text:span text:style-name="highlight.32"><text:span text:style-name="highlight.33">&lt;add</text:span> <text:span text:style-name="highlight.34">key</text:span>=<text:span text:style-name="highlight.35">"SN_RFID_OPERATORE"</text:span> <text:span text:style-name="highlight.36">value</text:span>=<text:span text:style-name="highlight.37">"01234"</text:span><text:span text:style-name="highlight.38">&gt;</text:span><text:span text:style-name="highlight.39">&lt;/add<text:span text:style-name="highlight.40">&gt;</text:span></text:span></text:span><text:line-break/><text:s text:c="4"/><text:span text:style-name="highlight.41"><text:span text:style-name="highlight.42">&lt;add</text:span> <text:span text:style-name="highlight.43">key</text:span>=<text:span text:style-name="highlight.44">"SN_RFID_ACCESSI"</text:span> <text:span text:style-name="highlight.45">value</text:span>=<text:span text:style-name="highlight.46">"12345"</text:span><text:span text:style-name="highlight.47">&gt;</text:span><text:span text:style-name="highlight.48">&lt;/add<text:span text:style-name="highlight.49">&gt;</text:span></text:span></text:span><text:line-break/><text:s text:c="4"/><text:span text:style-name="highlight.50"><text:span text:style-name="highlight.51">&lt;add</text:span> <text:span text:style-name="highlight.52">key</text:span>=<text:span text:style-name="highlight.53">"PRINTER_NAME"</text:span> <text:span text:style-name="highlight.54">value</text:span>=<text:span text:style-name="highlight.55">"CustomOposPrn"</text:span><text:span text:style-name="highlight.56">&gt;</text:span><text:span text:style-name="highlight.57">&lt;/add<text:span text:style-name="highlight.58">&gt;</text:span></text:span></text:span><text:line-break/><text:s text:c="2"/><text:span text:style-name="highlight.59"><text:span text:style-name="highlight.60">&lt;/appSettings<text:span text:style-name="highlight.61">&gt;</text:span></text:span></text:span><text:line-break/><text:span text:style-name="highlight.62"><text:span text:style-name="highlight.63">&lt;/configuration<text:span text:style-name="highlight.64">&gt;</text:span></text:span></text:span></text:p>
      <text:h text:style-name="Heading_20_3" text:outline-level="3"><text:bookmark-start text:name="lettore_rfid"/>Lettore RFID<text:bookmark-end text:name="lettore_rfid"/></text:h>
      <text:p text:style-name="Text_20_body">
L'applicazione è collegata a due lettori RFID:
</text:p>
      <text:list text:style-name="List_20_1">
        <text:list-item>
          <text:p text:style-name="Text_20_body"> <text:span text:style-name="Strong_20_Emphasis">Lettore RFID operatore:</text:span> Questo lettore serve all'operatore durante l'inserimento di nuove tessere.</text:p>
        </text:list-item>
        <text:list-item>
          <text:p text:style-name="Text_20_body"> <text:span text:style-name="Strong_20_Emphasis">Lettore RFID accessi:</text:span> Questo lettore è utilizzato per gestire gli accessi.</text:p>
        </text:list-item>
      </text:list>
      <text:h text:style-name="Heading_20_3" text:outline-level="3"><text:bookmark-start text:name="webcam"/>Webcam<text:bookmark-end text:name="webcam"/></text:h>
      <text:p text:style-name="Text_20_body">
<text:span text:style-name="Strong_20_Emphasis">AccessiNet</text:span> riconosce qualsiasi webcam che sia correttametne installata su Windows e che sia collegata prima dell'avvio dell'applicazione.</text:p>
      <text:h text:style-name="Heading_20_2" text:outline-level="2"><text:bookmark-start text:name="utilizzo"/>Utilizzo<text:bookmark-end text:name="utilizzo"/></text:h>
      <text:p text:style-name="Text_20_body">
I paragrafi seguenti descrivono l'utilizzo dell'applicazione <text:span text:style-name="Strong_20_Emphasis">AccessiNet</text:span>.</text:p>
      <text:h text:style-name="Heading_20_3" text:outline-level="3"><text:bookmark-start text:name="primo_avvio"/>Primo avvio<text:bookmark-end text:name="primo_avvio"/></text:h>
      <text:p text:style-name="Text_20_body">Al primo avvio di <text:span text:style-name="Strong_20_Emphasis">AccessiNet</text:span> viene richiesto l'inserimento del primo operatore, che sarà amministratore del database. Tramite esso sarà possibile successivamente inserire altri operatori.</text:p>
      <text:p text:style-name="Text_20_body"><draw:frame draw:style-name="mediacenter" draw:name="" text:anchor-type="paragraph" draw:z-index="0" svg:width="9.2604166666667cm" svg:height="2.6458333333333cm"><draw:image xlink:href="Pictures/9a8507bbea79075009818a8e061172a7.png" xlink:type="simple" xlink:show="embed" xlink:actuate="onLoad"/></draw:frame></text:p>
      <text:p text:style-name="Text_20_body">Inserire il codice operatore (richiesto per il login), il cognome e il nome dell'utente, la password e la sua conferma, e premere il pulsante <text:span text:style-name="Strong_20_Emphasis">Conferma</text:span> per proseguire.</text:p>
      <text:p text:style-name="Text_20_body"><draw:frame draw:style-name="mediacenter" draw:name="" text:anchor-type="paragraph" draw:z-index="0" svg:width="6.6145833333333cm" svg:height="6.35cm"><draw:image xlink:href="Pictures/7128800a40f40c8aa41b23704cbb0ae6.png" xlink:type="simple" xlink:show="embed" xlink:actuate="onLoad"/></draw:frame></text:p>
      <text:h text:style-name="Heading_20_3" text:outline-level="3"><text:bookmark-start text:name="schermata_principale"/>Schermata principale<text:bookmark-end text:name="schermata_principale"/></text:h>
      <text:p text:style-name="Text_20_body">
L'immagine seguente mostra la schermata principale dell'applicazione.</text:p>
      <text:p text:style-name="Text_20_body"><draw:frame draw:style-name="mediacenter" draw:name="" text:anchor-type="paragraph" draw:z-index="0" svg:width="15.875cm" svg:height="8.5460416666667cm"><draw:image xlink:href="Pictures/ff6ea40162f4abcff35d4989a44a8344.png" xlink:type="simple" xlink:show="embed" xlink:actuate="onLoad"/></draw:frame></text:p>
      <text:p text:style-name="Text_20_body">
In alto troviamo la barra dei menù e la barra degli strumenti. Sulla destra si trova il pannello degli accessi, mentre in basso la barra di stato.</text:p>
      <text:h text:style-name="Heading_20_4" text:outline-level="4"><text:bookmark-start text:name="barra_dei_menu"/>Barra dei menù<text:bookmark-end text:name="barra_dei_menu"/></text:h>
      <text:p text:style-name="Text_20_body">
Tutte le funzioni di <text:span text:style-name="Strong_20_Emphasis">AccessiNet</text:span> sono presenti nella Barra dei menù e sono selezionabili tramite il mouse oppure da tastiera tenendo premuto il tasto Alt e successivamente la lettera sottolineata del comando scelto. 
</text:p>
      <table:table>
        <table:table-column/>
        <table:table-column/>
        <table:table-row>
          <table:table-cell office:value-type="string" table:style-name="tablecell">
            <text:p text:style-name="tablealignleft"> <text:span text:style-name="Strong_20_Emphasis">File</text:span> </text:p>
          </table:table-cell>
          <table:table-cell office:value-type="string" table:style-name="tablecell">
            <text:p text:style-name="tablealignleft"> Funzioni principali dell'applicazion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rchivio</text:span> </text:p>
          </table:table-cell>
          <table:table-cell office:value-type="string" table:style-name="tablecell">
            <text:p text:style-name="tablealignleft"> Archivi dell'applicazione (categorie, servizi, ecc…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rumenti</text:span> </text:p>
          </table:table-cell>
          <table:table-cell office:value-type="string" table:style-name="tablecell">
            <text:p text:style-name="tablealignleft"> Strumenti vari dell'applicazione (backup, ecc…)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?</text:span> </text:p>
          </table:table-cell>
          <table:table-cell office:value-type="string" table:style-name="tablecell">
            <text:p text:style-name="tablealignleft"> Informazioni e guida sull'applicazione </text:p>
          </table:table-cell>
        </table:table-row>
      </table:table>
      <text:h text:style-name="Heading_20_4" text:outline-level="4"><text:bookmark-start text:name="barra_degli_strumenti"/>Barra degli strumenti<text:bookmark-end text:name="barra_degli_strumenti"/></text:h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Pulsante </text:p>
          </table:table-cell>
          <table:table-cell office:value-type="string" table:style-name="tableheader">
            <text:p text:style-name="Table_20_Heading"> Nome </text:p>
          </table:table-cell>
          <table:table-cell office:value-type="string" table:style-name="tableheader">
            <text:p text:style-name="Table_20_Heading"> Descri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2edbb556a6d1b81137878867afdae72.png" xlink:type="simple" xlink:show="embed" xlink:actuate="onLoad"/></draw:frame> </text:p>
          </table:table-cell>
          <table:table-cell office:value-type="string" table:style-name="tablecell">
            <text:p text:style-name="tablealignleft"> Esci </text:p>
          </table:table-cell>
          <table:table-cell office:value-type="string" table:style-name="tablecell">
            <text:p text:style-name="tablealignleft"> Chiude l'applica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a2ff6bab4a30e7e77bf049807255bb4.png" xlink:type="simple" xlink:show="embed" xlink:actuate="onLoad"/></draw:frame> </text:p>
          </table:table-cell>
          <table:table-cell office:value-type="string" table:style-name="tablecell">
            <text:p text:style-name="tablealignleft"> Login </text:p>
          </table:table-cell>
          <table:table-cell office:value-type="string" table:style-name="tablecell">
            <text:p text:style-name="tablealignleft"> Effettua il logi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ead0d5c86d9e3788518628d9df4a4b7.png" xlink:type="simple" xlink:show="embed" xlink:actuate="onLoad"/></draw:frame> </text:p>
          </table:table-cell>
          <table:table-cell office:value-type="string" table:style-name="tablecell">
            <text:p text:style-name="tablealignleft"> Logout </text:p>
          </table:table-cell>
          <table:table-cell office:value-type="string" table:style-name="tablecell">
            <text:p text:style-name="tablealignleft"> Effettua il logout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1cb355740eb0ba9a58e012919192774.png" xlink:type="simple" xlink:show="embed" xlink:actuate="onLoad"/></draw:frame> </text:p>
          </table:table-cell>
          <table:table-cell office:value-type="string" table:style-name="tablecell">
            <text:p text:style-name="tablealignleft"> Categorie </text:p>
          </table:table-cell>
          <table:table-cell office:value-type="string" table:style-name="tablecell">
            <text:p text:style-name="tablealignleft"> Apre la lista delle categori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e709b1b671d95009c52cc93bc7944b1.png" xlink:type="simple" xlink:show="embed" xlink:actuate="onLoad"/></draw:frame> </text:p>
          </table:table-cell>
          <table:table-cell office:value-type="string" table:style-name="tablecell">
            <text:p text:style-name="tablealignleft"> Servizi </text:p>
          </table:table-cell>
          <table:table-cell office:value-type="string" table:style-name="tablecell">
            <text:p text:style-name="tablealignleft"> Apre la lista dei serviz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846a5576b89843cbe7af46f5deb04f7.png" xlink:type="simple" xlink:show="embed" xlink:actuate="onLoad"/></draw:frame> </text:p>
          </table:table-cell>
          <table:table-cell office:value-type="string" table:style-name="tablecell">
            <text:p text:style-name="tablealignleft"> Utenti </text:p>
          </table:table-cell>
          <table:table-cell office:value-type="string" table:style-name="tablecell">
            <text:p text:style-name="tablealignleft"> Apre la lista degli utent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cce3dc9dfaa7a8f8a5860779a1cbd24.png" xlink:type="simple" xlink:show="embed" xlink:actuate="onLoad"/></draw:frame> </text:p>
          </table:table-cell>
          <table:table-cell office:value-type="string" table:style-name="tablecell">
            <text:p text:style-name="tablealignleft"> Abbonamenti </text:p>
          </table:table-cell>
          <table:table-cell office:value-type="string" table:style-name="tablecell">
            <text:p text:style-name="tablealignleft"> Apre la lista degli abbonament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5e83ee5e1a3bd7a883217165db8aac03.png" xlink:type="simple" xlink:show="embed" xlink:actuate="onLoad"/></draw:frame> </text:p>
          </table:table-cell>
          <table:table-cell office:value-type="string" table:style-name="tablecell">
            <text:p text:style-name="tablealignleft"> Accessi </text:p>
          </table:table-cell>
          <table:table-cell office:value-type="string" table:style-name="tablecell">
            <text:p text:style-name="tablealignleft"> Apre l'elenco degli access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b4a64457917f82ea5afbd95dbd632ac.png" xlink:type="simple" xlink:show="embed" xlink:actuate="onLoad"/></draw:frame> </text:p>
          </table:table-cell>
          <table:table-cell office:value-type="string" table:style-name="tablecell">
            <text:p text:style-name="tablealignleft"> Foto </text:p>
          </table:table-cell>
          <table:table-cell office:value-type="string" table:style-name="tablecell">
            <text:p text:style-name="tablealignleft"> Visualizza/nasconde il pannello delle foto degli ultimi access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0e32404b44d6fe3b30497036a23ccda.png" xlink:type="simple" xlink:show="embed" xlink:actuate="onLoad"/></draw:frame> </text:p>
          </table:table-cell>
          <table:table-cell office:value-type="string" table:style-name="tablecell">
            <text:p text:style-name="tablealignleft"> Blocca </text:p>
          </table:table-cell>
          <table:table-cell office:value-type="string" table:style-name="tablecell">
            <text:p text:style-name="tablealignleft"> Disattiva il controllo degli access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d8319c95088210930b0bb6b8a4ca02b6.png" xlink:type="simple" xlink:show="embed" xlink:actuate="onLoad"/></draw:frame> </text:p>
          </table:table-cell>
          <table:table-cell office:value-type="string" table:style-name="tablecell">
            <text:p text:style-name="tablealignleft"> Log </text:p>
          </table:table-cell>
          <table:table-cell office:value-type="string" table:style-name="tablecell">
            <text:p text:style-name="tablealignleft"> Visualizza il log degli eventi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e6fdfb7996db83e0fbad30d938a53b2.png" xlink:type="simple" xlink:show="embed" xlink:actuate="onLoad"/></draw:frame> </text:p>
          </table:table-cell>
          <table:table-cell office:value-type="string" table:style-name="tablecell">
            <text:p text:style-name="tablealignleft"> Backup </text:p>
          </table:table-cell>
          <table:table-cell office:value-type="string" table:style-name="tablecell">
            <text:p text:style-name="tablealignleft"> Salva un backup del database </text:p>
          </table:table-cell>
        </table:table-row>
      </table:table>
      <text:h text:style-name="Heading_20_4" text:outline-level="4"><text:bookmark-start text:name="pannello_degli_accessi"/>Pannello degli accessi<text:bookmark-end text:name="pannello_degli_accessi"/></text:h>
      <text:p text:style-name="Text_20_body">
Il pannello degli accessi visualizza a scorrimento automatico le foto degli ultimi utenti che hanno compiuto un accesso.</text:p>
      <text:h text:style-name="Heading_20_4" text:outline-level="4"><text:bookmark-start text:name="barra_si_stato"/>Barra si stato<text:bookmark-end text:name="barra_si_stato"/></text:h>
      <text:p text:style-name="Text_20_body">
La barra di stato visualizza:
</text:p>
      <table:table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a4d8da40bf45983c4a9cb3a8d050c633.png" xlink:type="simple" xlink:show="embed" xlink:actuate="onLoad"/></draw:frame> <draw:frame draw:style-name="media" draw:name="" text:anchor-type="as-char" draw:z-index="0" svg:width="0.42333333333333cm" svg:height="0.42333333333333cm"><draw:image xlink:href="Pictures/1731bca5d1e87418e05d14f24e92b56c.png" xlink:type="simple" xlink:show="embed" xlink:actuate="onLoad"/></draw:frame> </text:p>
          </table:table-cell>
          <table:table-cell office:value-type="string" table:style-name="tablecell">
            <text:p text:style-name="tablealignleft"> Connessione lettore RFID operatore </text:p>
          </table:table-cell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a4d8da40bf45983c4a9cb3a8d050c633.png" xlink:type="simple" xlink:show="embed" xlink:actuate="onLoad"/></draw:frame> non collegato </text:p>
          </table:table-cell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1731bca5d1e87418e05d14f24e92b56c.png" xlink:type="simple" xlink:show="embed" xlink:actuate="onLoad"/></draw:frame> collegat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a4d8da40bf45983c4a9cb3a8d050c633.png" xlink:type="simple" xlink:show="embed" xlink:actuate="onLoad"/></draw:frame> <draw:frame draw:style-name="media" draw:name="" text:anchor-type="as-char" draw:z-index="0" svg:width="0.42333333333333cm" svg:height="0.42333333333333cm"><draw:image xlink:href="Pictures/1731bca5d1e87418e05d14f24e92b56c.png" xlink:type="simple" xlink:show="embed" xlink:actuate="onLoad"/></draw:frame> </text:p>
          </table:table-cell>
          <table:table-cell office:value-type="string" table:style-name="tablecell">
            <text:p text:style-name="tablealignleft"> Connessione lettore RFID accessi </text:p>
          </table:table-cell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a4d8da40bf45983c4a9cb3a8d050c633.png" xlink:type="simple" xlink:show="embed" xlink:actuate="onLoad"/></draw:frame> non collegato </text:p>
          </table:table-cell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1731bca5d1e87418e05d14f24e92b56c.png" xlink:type="simple" xlink:show="embed" xlink:actuate="onLoad"/></draw:frame> collegat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4b3be9580388ad1b53fdcf1f676e66f2.png" xlink:type="simple" xlink:show="embed" xlink:actuate="onLoad"/></draw:frame> <draw:frame draw:style-name="media" draw:name="" text:anchor-type="as-char" draw:z-index="0" svg:width="0.42333333333333cm" svg:height="0.42333333333333cm"><draw:image xlink:href="Pictures/1731bca5d1e87418e05d14f24e92b56c.png" xlink:type="simple" xlink:show="embed" xlink:actuate="onLoad"/></draw:frame> </text:p>
          </table:table-cell>
          <table:table-cell office:value-type="string" table:style-name="tablecell">
            <text:p text:style-name="tablealignleft"> Stato </text:p>
          </table:table-cell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4b3be9580388ad1b53fdcf1f676e66f2.png" xlink:type="simple" xlink:show="embed" xlink:actuate="onLoad"/></draw:frame> disattivato </text:p>
          </table:table-cell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1731bca5d1e87418e05d14f24e92b56c.png" xlink:type="simple" xlink:show="embed" xlink:actuate="onLoad"/></draw:frame> attivato </text:p>
          </table:table-cell>
        </table:table-row>
      </table:table>
      <text:h text:style-name="Heading_20_3" text:outline-level="3"><text:bookmark-start text:name="login"/>Login<text:bookmark-end text:name="login"/></text:h>
      <text:p text:style-name="Text_20_body">
Per effettuare il login nell'applicazione, premere il pulsante <draw:frame draw:style-name="media" draw:name="" text:anchor-type="as-char" draw:z-index="0" svg:width="0.42333333333333cm" svg:height="0.42333333333333cm"><draw:image xlink:href="Pictures/ca2ff6bab4a30e7e77bf049807255bb4.png" xlink:type="simple" xlink:show="embed" xlink:actuate="onLoad"/></draw:frame> oppure scegliere dal menù <text:span text:style-name="Emphasis">File ⇒ Login</text:span>. Nella finestra seguente inserire il codice operatore e la password e premere <text:span text:style-name="Strong_20_Emphasis">Conferma</text:span>.</text:p>
      <text:p text:style-name="Text_20_body"><draw:frame draw:style-name="mediacenter" draw:name="" text:anchor-type="paragraph" draw:z-index="0" svg:width="5.0270833333333cm" svg:height="4.3920833333333cm"><draw:image xlink:href="Pictures/118781b9e7dab477507d179afc2e0979.png" xlink:type="simple" xlink:show="embed" xlink:actuate="onLoad"/></draw:frame></text:p>
      <text:h text:style-name="Heading_20_3" text:outline-level="3"><text:bookmark-start text:name="logout"/>Logout<text:bookmark-end text:name="logout"/></text:h>
      <text:p text:style-name="Text_20_body">
Premere il pulsante <draw:frame draw:style-name="media" draw:name="" text:anchor-type="as-char" draw:z-index="0" svg:width="0.42333333333333cm" svg:height="0.42333333333333cm"><draw:image xlink:href="Pictures/9ead0d5c86d9e3788518628d9df4a4b7.png" xlink:type="simple" xlink:show="embed" xlink:actuate="onLoad"/></draw:frame> oppure scegliere dal menù <text:span text:style-name="Emphasis">File ⇒ Logout</text:span> per effettuare il logout.</text:p>
      <text:h text:style-name="Heading_20_3" text:outline-level="3"><text:bookmark-start text:name="categorie"/>Categorie<text:bookmark-end text:name="categorie"/></text:h>
      <text:p text:style-name="Text_20_body">
Tramite questo strumento è possibile visualizzare le categorie già presenti, modificarle ed inserirne di nuove.</text:p>
      <text:p text:style-name="Text_20_body"><draw:frame draw:style-name="mediacenter" draw:name="" text:anchor-type="paragraph" draw:z-index="0" svg:width="18.520833333333cm" style:rel-width="100%" svg:height="9.3133333333333cm" style:rel-height="scale"><draw:image xlink:href="Pictures/0b460bc9fe521dca84c6ec0617ea0b0c.png" xlink:type="simple" xlink:show="embed" xlink:actuate="onLoad"/></draw:frame></text:p>
      <text:h text:style-name="Heading_20_4" text:outline-level="4"><text:bookmark-start text:name="nuova_categoria"/>Nuova categoria<text:bookmark-end text:name="nuova_categoria"/></text:h>
      <text:p text:style-name="Text_20_body">
Per inserire una nuova categoria:</text:p>
      <text:list text:style-name="List_20_1"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730039b5a17bbdc02f11591a846273eb.png" xlink:type="simple" xlink:show="embed" xlink:actuate="onLoad"/></draw:frame>.</text:p>
        </text:list-item>
        <text:list-item>
          <text:p text:style-name="Text_20_body"> Inserire la descrizione.</text:p>
        </text:list-item>
        <text:list-item>
          <text:p text:style-name="Text_20_body"> Inserire lo sconto percentuale.</text:p>
        </text:list-item>
        <text:list-item>
          <text:p text:style-name="Text_20_body"> Premere il pulsante <text:span text:style-name="Strong_20_Emphasis">Conferma</text:span>.</text:p>
        </text:list-item>
      </text:list>
      <text:p text:style-name="Text_20_body">
<draw:frame draw:style-name="mediacenter" draw:name="" text:anchor-type="paragraph" draw:z-index="0" svg:width="6.6145833333333cm" svg:height="4.0216666666667cm"><draw:image xlink:href="Pictures/a92b4e27918f54746e92e81141047dea.png" xlink:type="simple" xlink:show="embed" xlink:actuate="onLoad"/></draw:frame></text:p>
      <text:h text:style-name="Heading_20_4" text:outline-level="4"><text:bookmark-start text:name="modifica_categoria"/>Modifica categoria<text:bookmark-end text:name="modifica_categoria"/></text:h>
      <text:p text:style-name="Text_20_body">
Per modificare una categoria esistente:</text:p>
      <text:list text:style-name="List_20_1">
        <text:list-item>
          <text:p text:style-name="Text_20_body"> Selezionarla nella lista con il tasto sinistro del mouse.</text:p>
        </text:list-item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814082e01553ac9ead45ebe520401909.png" xlink:type="simple" xlink:show="embed" xlink:actuate="onLoad"/></draw:frame>.</text:p>
        </text:list-item>
        <text:list-item>
          <text:p text:style-name="Text_20_body"> Modificare i dettagli come per l'inserimento di una nuova categoria.</text:p>
        </text:list-item>
        <text:list-item>
          <text:p text:style-name="Text_20_body"> Infine fare clic sul pulsante <text:span text:style-name="Strong_20_Emphasis">Conferma</text:span>.</text:p>
        </text:list-item>
      </text:list>
      <text:h text:style-name="Heading_20_4" text:outline-level="4"><text:bookmark-start text:name="elimina_categoria"/>Elimina categoria<text:bookmark-end text:name="elimina_categoria"/></text:h>
      <text:p text:style-name="Text_20_body">
Per elminare una categoria esistente:</text:p>
      <text:list text:style-name="List_20_1">
        <text:list-item>
          <text:p text:style-name="Text_20_body"> Selezionarla nella lista con il tasto sinistro del mouse.</text:p>
        </text:list-item>
        <text:list-item>
          <text:p text:style-name="Text_20_body"> Fare clic sul pulsante <draw:frame draw:style-name="media" draw:name="" text:anchor-type="as-char" draw:z-index="0" svg:width="0.42333333333333cm" svg:height="0.42333333333333cm"><draw:image xlink:href="Pictures/4dd821bd90406a4714b48efd4d245936.png" xlink:type="simple" xlink:show="embed" xlink:actuate="onLoad"/></draw:frame>. e rispondere <text:span text:style-name="Strong_20_Emphasis">Sì</text:span> al successivo messaggio di conferma.</text:p>
        </text:list-item>
      </text:list>
      <text:h text:style-name="Heading_20_4" text:outline-level="4"><text:bookmark-start text:name="ricerca_categoria"/>Ricerca categoria<text:bookmark-end text:name="ricerca_categoria"/></text:h>
      <text:p text:style-name="Text_20_body">
E' possibile ricercare tra le categorie inserendo tutta o parte della descrizione e premendo successivamente il pulsante <draw:frame draw:style-name="media" draw:name="" text:anchor-type="as-char" draw:z-index="0" svg:width="0.42333333333333cm" svg:height="0.42333333333333cm"><draw:image xlink:href="Pictures/b1a10673d04afabe6aadace44861ce58.png" xlink:type="simple" xlink:show="embed" xlink:actuate="onLoad"/></draw:frame> <text:span text:style-name="Strong_20_Emphasis">Aggiorna</text:span></text:p>
      <text:h text:style-name="Heading_20_4" text:outline-level="4"><text:bookmark-start text:name="visualizza_eliminate"/>Visualizza eliminate<text:bookmark-end text:name="visualizza_eliminate"/></text:h>
      <text:p text:style-name="Text_20_body">
E' possibile ricercare le categorie eliminate selezionando il flag <text:span text:style-name="Strong_20_Emphasis">Visualizza eliminate</text:span> e premendo successivamente il pulsante <draw:frame draw:style-name="media" draw:name="" text:anchor-type="as-char" draw:z-index="0" svg:width="0.42333333333333cm" svg:height="0.42333333333333cm"><draw:image xlink:href="Pictures/b1a10673d04afabe6aadace44861ce58.png" xlink:type="simple" xlink:show="embed" xlink:actuate="onLoad"/></draw:frame> <text:span text:style-name="Strong_20_Emphasis">Aggiorna</text:span></text:p>
      <text:h text:style-name="Heading_20_3" text:outline-level="3"><text:bookmark-start text:name="servizi"/>Servizi<text:bookmark-end text:name="servizi"/></text:h>
      <text:p text:style-name="Text_20_body">
Tramite questo strumento è possibile visualizzare i servizi già presenti, modificarli ed inserirne di nuovi.</text:p>
      <text:p text:style-name="Text_20_body"><draw:frame draw:style-name="mediacenter" draw:name="" text:anchor-type="paragraph" draw:z-index="0" svg:width="18.520833333333cm" style:rel-width="100%" svg:height="9.3133333333333cm" style:rel-height="scale"><draw:image xlink:href="Pictures/60a35ccdc7efd972abd7f66818945b8c.png" xlink:type="simple" xlink:show="embed" xlink:actuate="onLoad"/></draw:frame></text:p>
      <text:h text:style-name="Heading_20_4" text:outline-level="4"><text:bookmark-start text:name="nuovo_servizio"/>Nuovo servizio<text:bookmark-end text:name="nuovo_servizio"/></text:h>
      <text:p text:style-name="Text_20_body">
Per inserire una nuovo servizio:</text:p>
      <text:list text:style-name="List_20_1"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730039b5a17bbdc02f11591a846273eb.png" xlink:type="simple" xlink:show="embed" xlink:actuate="onLoad"/></draw:frame>.</text:p>
        </text:list-item>
        <text:list-item>
          <text:p text:style-name="Text_20_body"> Inserire la descrizione.</text:p>
        </text:list-item>
        <text:list-item>
          <text:p text:style-name="Text_20_body"> Inserire il costo in €.</text:p>
        </text:list-item>
        <text:list-item>
          <text:p text:style-name="Text_20_body"> Inserire il numero di accessi previsti.</text:p>
        </text:list-item>
        <text:list-item>
          <text:p text:style-name="Text_20_body"> Inserire la durata del servizio in giorni.</text:p>
        </text:list-item>
        <text:list-item>
          <text:p text:style-name="Text_20_body"> Selezionare se si desidera la stampa del tagliando , se prevista la stampante</text:p>
        </text:list-item>
        <text:list-item>
          <text:p text:style-name="Text_20_body"> Selezionare se il servizio è a tempo , marcando il campo “Servizio a tempo”</text:p>
        </text:list-item>
        <text:list-item>
          <text:p text:style-name="Text_20_body"> Premere il pulsante <text:span text:style-name="Strong_20_Emphasis">Conferma</text:span>.</text:p>
        </text:list-item>
      </text:list>
      <text:p text:style-name="Text_20_body">
<draw:frame draw:style-name="mediacenter" draw:name="" text:anchor-type="paragraph" draw:z-index="0" svg:width="6.6145833333333cm" svg:height="6.588125cm"><draw:image xlink:href="Pictures/84f34979d5f1137bc77178f82d9336c3.png" xlink:type="simple" xlink:show="embed" xlink:actuate="onLoad"/></draw:frame></text:p>
      <text:h text:style-name="Heading_20_4" text:outline-level="4"><text:bookmark-start text:name="modifica_servizio"/>Modifica servizio<text:bookmark-end text:name="modifica_servizio"/></text:h>
      <text:p text:style-name="Text_20_body">
Per modificare un servizio esistente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814082e01553ac9ead45ebe520401909.png" xlink:type="simple" xlink:show="embed" xlink:actuate="onLoad"/></draw:frame>.</text:p>
        </text:list-item>
        <text:list-item>
          <text:p text:style-name="Text_20_body"> Modificare i dettagli come per l'inserimento di un nuovo servizio.</text:p>
        </text:list-item>
        <text:list-item>
          <text:p text:style-name="Text_20_body"> Infine fare clic sul pulsante <text:span text:style-name="Strong_20_Emphasis">Conferma</text:span>.</text:p>
        </text:list-item>
      </text:list>
      <text:h text:style-name="Heading_20_4" text:outline-level="4"><text:bookmark-start text:name="elimina_servizio"/>Elimina servizio<text:bookmark-end text:name="elimina_servizio"/></text:h>
      <text:p text:style-name="Text_20_body">Per elminare un servizio esistente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Fare clic sul pulsante <draw:frame draw:style-name="media" draw:name="" text:anchor-type="as-char" draw:z-index="0" svg:width="0.42333333333333cm" svg:height="0.42333333333333cm"><draw:image xlink:href="Pictures/4dd821bd90406a4714b48efd4d245936.png" xlink:type="simple" xlink:show="embed" xlink:actuate="onLoad"/></draw:frame>. e rispondere <text:span text:style-name="Strong_20_Emphasis">Sì</text:span> al successivo messaggio di conferma.</text:p>
        </text:list-item>
      </text:list>
      <text:h text:style-name="Heading_20_4" text:outline-level="4"><text:bookmark-start text:name="ripristina_servizio"/>Ripristina servizio<text:bookmark-end text:name="ripristina_servizio"/></text:h>
      <text:p text:style-name="Text_20_body">Per ripristinare un servizio eliminato :</text:p>
      <text:list text:style-name="List_20_1">
        <text:list-item>
          <text:p text:style-name="Text_20_body"> Selezionarlo nella lista con il tasto sinistro del mouse dopo aver aggiornato la lista con l'opzione “Visualizza eliminati”</text:p>
        </text:list-item>
        <text:list-item>
          <text:p text:style-name="Text_20_body"> Fare clic sul pulsante <draw:frame draw:style-name="media" draw:name="" text:anchor-type="as-char" draw:z-index="0" svg:width="0.84666666666667cm" svg:height="0.84666666666667cm"><draw:image xlink:href="Pictures/555bb85edeb10b25fd0943e102926c0e.png" xlink:type="simple" xlink:show="embed" xlink:actuate="onLoad"/></draw:frame>, e rispondere <text:span text:style-name="Strong_20_Emphasis">Sì</text:span> al successivo messaggio di conferma.</text:p>
        </text:list-item>
      </text:list>
      <text:h text:style-name="Heading_20_4" text:outline-level="4"><text:bookmark-start text:name="ricerca_servizio"/>Ricerca servizio<text:bookmark-end text:name="ricerca_servizio"/></text:h>
      <text:p text:style-name="Text_20_body">E' possibile ricercare tra i servizi , attivi o eliminati selezionando l'opzione “Visualizza eliminati” , inserendo tutta o parte della descrizione e premendo successivamente il pulsante <draw:frame draw:style-name="media" draw:name="" text:anchor-type="as-char" draw:z-index="0" svg:width="0.42333333333333cm" svg:height="0.42333333333333cm"><draw:image xlink:href="Pictures/b1a10673d04afabe6aadace44861ce58.png" xlink:type="simple" xlink:show="embed" xlink:actuate="onLoad"/></draw:frame> <text:span text:style-name="Strong_20_Emphasis">Aggiorna</text:span></text:p>
      <text:h text:style-name="Heading_20_3" text:outline-level="3"><text:bookmark-start text:name="utenti"/>Utenti<text:bookmark-end text:name="utenti"/></text:h>
      <text:p text:style-name="Text_20_body">
Tramite questo strumento è possibile visualizzare gli utenti già presenti, modificarli ed inserirne di nuovi.</text:p>
      <text:p text:style-name="Text_20_body"><draw:frame draw:style-name="mediacenter" draw:name="" text:anchor-type="paragraph" draw:z-index="0" svg:width="15.875cm" svg:height="7.699375cm"><draw:image xlink:href="Pictures/946f4db1e6fc0ea5a49f6c9644fd4082.png" xlink:type="simple" xlink:show="embed" xlink:actuate="onLoad"/></draw:frame></text:p>
      <text:h text:style-name="Heading_20_4" text:outline-level="4"><text:bookmark-start text:name="nuovo_utente"/>Nuovo utente<text:bookmark-end text:name="nuovo_utente"/></text:h>
      <text:p text:style-name="Text_20_body">
Per inserire un nuovo utente:</text:p>
      <text:list text:style-name="List_20_1"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730039b5a17bbdc02f11591a846273eb.png" xlink:type="simple" xlink:show="embed" xlink:actuate="onLoad"/></draw:frame>.</text:p>
        </text:list-item>
        <text:list-item>
          <text:p text:style-name="Text_20_body"> Inserire il cognome e il nome.</text:p>
        </text:list-item>
        <text:list-item>
          <text:p text:style-name="Text_20_body"> Inserire la data di nascita.</text:p>
        </text:list-item>
        <text:list-item>
          <text:p text:style-name="Text_20_body"> Premere il tasto <text:span text:style-name="Strong_20_Emphasis">Scatta</text:span> per acquisire una foto dell'utente. Confermare l'acquisizione con il tasto <text:span text:style-name="Strong_20_Emphasis">Conferma</text:span>.</text:p>
        </text:list-item>
      </text:list>
      <text:p text:style-name="Text_20_body">    <draw:frame draw:style-name="mediacenter" draw:name="" text:anchor-type="paragraph" draw:z-index="0" svg:width="2.6458333333333cm" svg:height="4.7360416666667cm"><draw:image xlink:href="Pictures/69d3ac3ab45c96e1e749ff7cfbba6d09.png" xlink:type="simple" xlink:show="embed" xlink:actuate="onLoad"/></draw:frame></text:p>
      <text:list text:style-name="List_20_1">
        <text:list-item>
          <text:p text:style-name="Text_20_body"> E' possibile anche inserire campi facoltativi come il sesso, il luogo di nascita, il codice fiscale, l'indirizzo, il CAP, la città, il telefono, l'indirizzo e-mail, nome e cognome del minore , codice fiscale del minore , la data di nascita e delle note.</text:p>
        </text:list-item>
        <text:list-item>
          <text:p text:style-name="Text_20_body"> Premere il pulsante <text:span text:style-name="Strong_20_Emphasis">Conferma</text:span>.</text:p>
        </text:list-item>
      </text:list>
      <text:p text:style-name="Text_20_body">
<draw:frame draw:style-name="mediacenter" draw:name="" text:anchor-type="paragraph" draw:z-index="0" svg:width="9.2604166666667cm" svg:height="13.97cm"><draw:image xlink:href="Pictures/c32e6e35a78b1cae0df0ef7a91d68372.png" xlink:type="simple" xlink:show="embed" xlink:actuate="onLoad"/></draw:frame></text:p>
      <text:h text:style-name="Heading_20_4" text:outline-level="4"><text:bookmark-start text:name="modifica_utente"/>Modifica utente<text:bookmark-end text:name="modifica_utente"/></text:h>
      <text:p text:style-name="Text_20_body">
Per modificare un utente esistente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814082e01553ac9ead45ebe520401909.png" xlink:type="simple" xlink:show="embed" xlink:actuate="onLoad"/></draw:frame>.</text:p>
        </text:list-item>
        <text:list-item>
          <text:p text:style-name="Text_20_body"> Modificare i dettagli come per l'inserimento di una nuovo utente.</text:p>
        </text:list-item>
        <text:list-item>
          <text:p text:style-name="Text_20_body"> Infine fare clic sul pulsante <text:span text:style-name="Strong_20_Emphasis">Conferma</text:span>.</text:p>
        </text:list-item>
      </text:list>
      <text:h text:style-name="Heading_20_4" text:outline-level="4"><text:bookmark-start text:name="elimina_utente"/>Elimina utente<text:bookmark-end text:name="elimina_utente"/></text:h>
      <text:p text:style-name="Text_20_body">
Per elminare un utente esistente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Fare clic sul pulsante <draw:frame draw:style-name="media" draw:name="" text:anchor-type="as-char" draw:z-index="0" svg:width="0.42333333333333cm" svg:height="0.42333333333333cm"><draw:image xlink:href="Pictures/4dd821bd90406a4714b48efd4d245936.png" xlink:type="simple" xlink:show="embed" xlink:actuate="onLoad"/></draw:frame>. e rispondere <text:span text:style-name="Strong_20_Emphasis">Sì</text:span> al successivo messaggio di conferma.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warning.A1" office:value-type="string">
            <text:p text:style-name="Table_20_Contents"><draw:frame draw:style-name="media" draw:name="" text:anchor-type="as-char" draw:z-index="0" svg:width="1.27cm" svg:height="1.27cm"><draw:image xlink:href="Pictures/b0118a2a375489c74d6220202f470e28.png" xlink:type="simple" xlink:show="embed" xlink:actuate="onLoad"/></draw:frame></text:p>
          </table:table-cell>
          <table:table-cell table:style-name="pluginnotewarning.B1" office:value-type="string">
            <text:p text:style-name="Text_20_body">Un utente eliminato non può più essere ripristinato. La rimozione è permanente.</text:p>
          </table:table-cell>
        </table:table-row>
      </table:table>
      <text:h text:style-name="Heading_20_3" text:outline-level="3"><text:bookmark-start text:name="abbonamenti"/>Abbonamenti<text:bookmark-end text:name="abbonamenti"/></text:h>
      <text:p text:style-name="Text_20_body">
Tramite questo strumento è possibile visualizzare gli abbonamenti già presenti, modificarli ed inserirne di nuovi.</text:p>
      <text:p text:style-name="Text_20_body"><draw:frame draw:style-name="mediacenter" draw:name="" text:anchor-type="paragraph" draw:z-index="0" svg:width="18.520833333333cm" style:rel-width="100%" svg:height="9.2604166666667cm" style:rel-height="scale"><draw:image xlink:href="Pictures/5078f40a193003c7f328e018fa64f097.png" xlink:type="simple" xlink:show="embed" xlink:actuate="onLoad"/></draw:frame></text:p>
      <text:h text:style-name="Heading_20_4" text:outline-level="4"><text:bookmark-start text:name="nuovo_abbonamento"/>Nuovo abbonamento<text:bookmark-end text:name="nuovo_abbonamento"/></text:h>
      <text:p text:style-name="Text_20_body">
Per inserire un nuovo abbonamento:</text:p>
      <text:list text:style-name="List_20_1"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730039b5a17bbdc02f11591a846273eb.png" xlink:type="simple" xlink:show="embed" xlink:actuate="onLoad"/></draw:frame>.</text:p>
        </text:list-item>
        <text:list-item>
          <text:p text:style-name="Text_20_body"> Posizionare la tessera nel lettore RFID operatore e premere il tasto <text:span text:style-name="Strong_20_Emphasis">Aggiorna</text:span>.</text:p>
        </text:list-item>
        <text:list-item>
          <text:p text:style-name="Text_20_body"> Selezionare l'utente dalla lista oppure crearne uno nuovo con il tasto <text:span text:style-name="Strong_20_Emphasis">Nuovo</text:span>.</text:p>
        </text:list-item>
        <text:list-item>
          <text:p text:style-name="Text_20_body"> Selezionare il servizio dalla lista.</text:p>
        </text:list-item>
        <text:list-item>
          <text:p text:style-name="Text_20_body"> Selezionare la categoria dalla lista.</text:p>
        </text:list-item>
        <text:list-item>
          <text:p text:style-name="Text_20_body"> Controllare gli altri dettagli.</text:p>
        </text:list-item>
        <text:list-item>
          <text:p text:style-name="Text_20_body"> Premere il pulsante <text:span text:style-name="Strong_20_Emphasis">Conferma</text:span>.</text:p>
        </text:list-item>
      </text:list>
      <text:p text:style-name="Text_20_body">
<draw:frame draw:style-name="mediacenter" draw:name="" text:anchor-type="paragraph" draw:z-index="0" svg:width="6.6145833333333cm" svg:height="9.9483333333333cm"><draw:image xlink:href="Pictures/026446b002b16f341c1aaba5b56f65d4.png" xlink:type="simple" xlink:show="embed" xlink:actuate="onLoad"/></draw:frame></text:p>
      <text:h text:style-name="Heading_20_4" text:outline-level="4"><text:bookmark-start text:name="modifica_abbonamento"/>Modifica abbonamento<text:bookmark-end text:name="modifica_abbonamento"/></text:h>
      <text:p text:style-name="Text_20_body">
Per modificare un abbonamento esistente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814082e01553ac9ead45ebe520401909.png" xlink:type="simple" xlink:show="embed" xlink:actuate="onLoad"/></draw:frame>.</text:p>
        </text:list-item>
        <text:list-item>
          <text:p text:style-name="Text_20_body"> Modificare i dettagli come per l'inserimento di un nuovo abbonamento.</text:p>
        </text:list-item>
        <text:list-item>
          <text:p text:style-name="Text_20_body"> Infine fare clic sul pulsante <text:span text:style-name="Strong_20_Emphasis">Conferma</text:span>.</text:p>
        </text:list-item>
      </text:list>
      <text:h text:style-name="Heading_20_4" text:outline-level="4"><text:bookmark-start text:name="elimina_abbonamento"/>Elimina abbonamento<text:bookmark-end text:name="elimina_abbonamento"/></text:h>
      <text:p text:style-name="Text_20_body">
Per elminare un abbonamento esistente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Fare clic sul pulsante <draw:frame draw:style-name="media" draw:name="" text:anchor-type="as-char" draw:z-index="0" svg:width="0.42333333333333cm" svg:height="0.42333333333333cm"><draw:image xlink:href="Pictures/4dd821bd90406a4714b48efd4d245936.png" xlink:type="simple" xlink:show="embed" xlink:actuate="onLoad"/></draw:frame> e rispondere <text:span text:style-name="Strong_20_Emphasis">Sì</text:span> al successivo messaggio di conferma.</text:p>
        </text:list-item>
      </text:list>
      <text:h text:style-name="Heading_20_4" text:outline-level="4"><text:bookmark-start text:name="rinnova_abbonamento"/>Rinnova abbonamento<text:bookmark-end text:name="rinnova_abbonamento"/></text:h>
      <text:p text:style-name="Text_20_body">Per rinnovare un abbonamento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Fare clic sul pulsante <draw:frame draw:style-name="media" draw:name="" text:anchor-type="as-char" draw:z-index="0" svg:width="0.42333333333333cm" svg:height="0.42333333333333cm"><draw:image xlink:href="Pictures/c5604c7ebeb7310d0ce520f5633444a7.png" xlink:type="simple" xlink:show="embed" xlink:actuate="onLoad"/></draw:frame>.</text:p>
        </text:list-item>
        <text:list-item>
          <text:p text:style-name="Text_20_body"> Modificare i dettagli come per l'inserimento di un nuovo abbonamento.</text:p>
        </text:list-item>
        <text:list-item>
          <text:p text:style-name="Text_20_body"> Infine fare clic sul pulsante <text:span text:style-name="Strong_20_Emphasis">Conferma</text:span>.</text:p>
        </text:list-item>
      </text:list>
      <text:h text:style-name="Heading_20_4" text:outline-level="4"><text:bookmark-start text:name="blocca_abbonamento"/>Blocca abbonamento<text:bookmark-end text:name="blocca_abbonamento"/></text:h>
      <text:p text:style-name="Text_20_body">E' possibile disabilitare temporaneamente l'accesso per un abbonamento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Fare clic sul pulsante <draw:frame draw:style-name="media" draw:name="" text:anchor-type="as-char" draw:z-index="0" svg:width="0.42333333333333cm" svg:height="0.42333333333333cm"><draw:image xlink:href="Pictures/b31357b11f281b1b861e90c2e1d26396.png" xlink:type="simple" xlink:show="embed" xlink:actuate="onLoad"/></draw:frame>.</text:p>
        </text:list-item>
      </text:list>
      <text:h text:style-name="Heading_20_4" text:outline-level="4"><text:bookmark-start text:name="sblocca_abbonamento"/>Sblocca abbonamento<text:bookmark-end text:name="sblocca_abbonamento"/></text:h>
      <text:p text:style-name="Text_20_body">Per riabilitare l'accesso bloccato di un abbonamento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Fare clic sul pulsante <draw:frame draw:style-name="media" draw:name="" text:anchor-type="as-char" draw:z-index="0" svg:width="0.42333333333333cm" svg:height="0.42333333333333cm"><draw:image xlink:href="Pictures/de78d9ed36212fb4ef674fdf0ecbec34.png" xlink:type="simple" xlink:show="embed" xlink:actuate="onLoad"/></draw:frame>.</text:p>
        </text:list-item>
      </text:list>
      <text:h text:style-name="Heading_20_4" text:outline-level="4"><text:bookmark-start text:name="ingresso"/>Ingresso<text:bookmark-end text:name="ingresso"/></text:h>
      <text:p text:style-name="Text_20_body">Nel caso che l'utente non sia in possesso della tessera durante l'ingresso, l'operatore lo può effettuare manualmente selezionando la tessera e premendo il tasto <draw:frame draw:style-name="media" draw:name="" text:anchor-type="as-char" draw:z-index="0" svg:width="0.52916666666667cm" svg:height="0.52916666666667cm"><draw:image xlink:href="Pictures/297723d21e48e105bc33d5743c3382b7.jpg" xlink:type="simple" xlink:show="embed" xlink:actuate="onLoad"/></draw:frame></text:p>
      <text:h text:style-name="Heading_20_3" text:outline-level="3"><text:bookmark-start text:name="accessi"/>Accessi<text:bookmark-end text:name="accessi"/></text:h>
      <text:p text:style-name="Text_20_body">
Tramite questo strumento è possibile visualizzare e ricercare per tessera, utente, serivizio e/o categoria gli accessi effettuati.</text:p>
      <text:p text:style-name="Text_20_body"><draw:frame draw:style-name="mediacenter" draw:name="" text:anchor-type="paragraph" draw:z-index="0" svg:width="15.875cm" svg:height="7.9904166666667cm"><draw:image xlink:href="Pictures/305af0da57799a80e17461610f681b3a.png" xlink:type="simple" xlink:show="embed" xlink:actuate="onLoad"/></draw:frame></text:p>
      <text:p text:style-name="Text_20_body">In caso non fosse possibile passare la tessera per timbrare l'uscita è stato previsto il tasto <draw:frame draw:style-name="media" draw:name="" text:anchor-type="as-char" draw:z-index="0" svg:width="0.42333333333333cm" svg:height="0.42333333333333cm"><draw:image xlink:href="Pictures/77c38aeeb8b13892a7876fda63ea3902.png" xlink:type="simple" xlink:show="embed" xlink:actuate="onLoad"/></draw:frame> per effettuarla manualmente. Cliccando sul tasto apparirà una schermata per l'inserimento di data ed ora in cui si desidera registrare l'uscita.</text:p>
      <text:h text:style-name="Heading_20_3" text:outline-level="3"><text:bookmark-start text:name="log"/>Log<text:bookmark-end text:name="log"/></text:h>
      <text:p text:style-name="Text_20_body">
Tramite questo strumento è possibile visualizzare il log di tutti gli eventi dell'applicazione (accessi effettuati, tentativi di accesso non consentito, ecc.). </text:p>
      <text:p text:style-name="Text_20_body"><draw:frame draw:style-name="mediacenter" draw:name="" text:anchor-type="paragraph" draw:z-index="0" svg:width="15.875cm" svg:height="7.9639583333333cm"><draw:image xlink:href="Pictures/eeec9fb4935d5f96cf8cc03cbbca233b.png" xlink:type="simple" xlink:show="embed" xlink:actuate="onLoad"/></draw:frame></text:p>
      <text:h text:style-name="Heading_20_3" text:outline-level="3"><text:bookmark-start text:name="operatori"/>Operatori<text:bookmark-end text:name="operatori"/></text:h>
      <text:p text:style-name="Text_20_body">
Tramite questo strumento, accessibile solamente agli operatori amministratori, è possibile visualizzare gli operatori già presenti, modificarli ed inserirne di nuovi.</text:p>
      <text:h text:style-name="Heading_20_4" text:outline-level="4"><text:bookmark-start text:name="nuovo_operatore"/>Nuovo operatore<text:bookmark-end text:name="nuovo_operatore"/></text:h>
      <text:p text:style-name="Text_20_body">
Per inserire un nuovo operatore:</text:p>
      <text:list text:style-name="List_20_1"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730039b5a17bbdc02f11591a846273eb.png" xlink:type="simple" xlink:show="embed" xlink:actuate="onLoad"/></draw:frame>.</text:p>
        </text:list-item>
        <text:list-item>
          <text:p text:style-name="Text_20_body"> Inserire il codice di accesso.</text:p>
        </text:list-item>
        <text:list-item>
          <text:p text:style-name="Text_20_body"> Inserire il cognome e il nome.</text:p>
        </text:list-item>
        <text:list-item>
          <text:p text:style-name="Text_20_body"> Inserire il tipo di operatore (amministratore o standard).</text:p>
        </text:list-item>
        <text:list-item>
          <text:p text:style-name="Text_20_body"> Inserire la password e la sua conferma.</text:p>
        </text:list-item>
        <text:list-item>
          <text:p text:style-name="Text_20_body"> Premere il pulsante <text:span text:style-name="Strong_20_Emphasis">Conferma</text:span>.</text:p>
        </text:list-item>
      </text:list>
      <text:h text:style-name="Heading_20_4" text:outline-level="4"><text:bookmark-start text:name="modifica_operatore"/>Modifica operatore<text:bookmark-end text:name="modifica_operatore"/></text:h>
      <text:p text:style-name="Text_20_body">
Per modificare un operatore esistente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Premere il pulsante <draw:frame draw:style-name="media" draw:name="" text:anchor-type="as-char" draw:z-index="0" svg:width="0.42333333333333cm" svg:height="0.42333333333333cm"><draw:image xlink:href="Pictures/814082e01553ac9ead45ebe520401909.png" xlink:type="simple" xlink:show="embed" xlink:actuate="onLoad"/></draw:frame>.</text:p>
        </text:list-item>
        <text:list-item>
          <text:p text:style-name="Text_20_body"> Modificare i dettagli come per l'inserimento di una nuovo operatore.</text:p>
        </text:list-item>
        <text:list-item>
          <text:p text:style-name="Text_20_body"> Infine fare clic sul pulsante <text:span text:style-name="Strong_20_Emphasis">Conferma</text:span>.</text:p>
        </text:list-item>
      </text:list>
      <text:h text:style-name="Heading_20_4" text:outline-level="4"><text:bookmark-start text:name="elimina_operatore"/>Elimina operatore<text:bookmark-end text:name="elimina_operatore"/></text:h>
      <text:p text:style-name="Text_20_body">
Per elminare un operatore esistente:</text:p>
      <text:list text:style-name="List_20_1">
        <text:list-item>
          <text:p text:style-name="Text_20_body"> Selezionarlo nella lista con il tasto sinistro del mouse.</text:p>
        </text:list-item>
        <text:list-item>
          <text:p text:style-name="Text_20_body"> Fare clic sul pulsante <draw:frame draw:style-name="media" draw:name="" text:anchor-type="as-char" draw:z-index="0" svg:width="0.42333333333333cm" svg:height="0.42333333333333cm"><draw:image xlink:href="Pictures/4dd821bd90406a4714b48efd4d245936.png" xlink:type="simple" xlink:show="embed" xlink:actuate="onLoad"/></draw:frame>. e rispondere <text:span text:style-name="Strong_20_Emphasis">Sì</text:span> al successivo messaggio di conferma.</text:p>
        </text:list-item>
      </text:list>
      <text:h text:style-name="Heading_20_3" text:outline-level="3"><text:bookmark-start text:name="strumenti"/>Strumenti<text:bookmark-end text:name="strumenti"/></text:h>
      <text:h text:style-name="Heading_20_4" text:outline-level="4"><text:bookmark-start text:name="ristampa_ultimo_scontrino"/>Ristampa ultimo scontrino<text:bookmark-end text:name="ristampa_ultimo_scontrino"/></text:h>
      <text:p text:style-name="Text_20_body">
Tramite questo strumento è possibile ristampare l'ultimo scontrino stampato dall'applicazione, in riferimento all'ultimo accesso effettuato.</text:p>
      <text:h text:style-name="Heading_20_4" text:outline-level="4"><text:bookmark-start text:name="backup_database"/>Backup database<text:bookmark-end text:name="backup_database"/></text:h>
      <text:p text:style-name="Text_20_body">
Tramite questo strumento è possibile salvare una copia dell'archivio utile a prevenire la perdita totale dei dati in caso di guasto. E' importante salvare il file di backup in un'altra posizione e non nello stesso computer.</text:p>
      <text:h text:style-name="Heading_20_4" text:outline-level="4"><text:bookmark-start text:name="imposta_rfid_key"/>Imposta RFID key<text:bookmark-end text:name="imposta_rfid_key"/></text:h>
      <text:p text:style-name="Text_20_body">
Tramite questo strumento è possibile abilitare l'utilizzo di un nuovo lettore RFID. Incollare nel campo key il contenuto del file di testo ricevuto dalla Marel e premere il tasto <text:span text:style-name="Strong_20_Emphasis">Ok</text:span> per abilitare il nuovo lettore.</text:p>
      <text:p text:style-name="Text_20_body"><draw:frame draw:style-name="mediacenter" draw:name="" text:anchor-type="paragraph" draw:z-index="0" svg:width="7.9375cm" svg:height="5.5033333333333cm"><draw:image xlink:href="Pictures/eb3d9d9a4fab2b84a957568c080db46b.png" xlink:type="simple" xlink:show="embed" xlink:actuate="onLoad"/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0000" fo:font-weight="bold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9900"/>
    </style:style>
    <style:style style:name="highlight.24" style:family="text">
      <style:text-properties fo:color="#000000" fo:font-weight="bold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66"/>
    </style:style>
    <style:style style:name="highlight.28" style:family="text">
      <style:text-properties fo:color="#ff00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00" fo:font-weight="bold"/>
    </style:style>
    <style:style style:name="highlight.31" style:family="text">
      <style:text-properties fo:color="#000000" fo:font-weight="bold"/>
    </style:style>
    <style:style style:name="highlight.32" style:family="text">
      <style:text-properties fo:color="#009900"/>
    </style:style>
    <style:style style:name="highlight.33" style:family="text">
      <style:text-properties fo:color="#000000" fo:font-weight="bold"/>
    </style:style>
    <style:style style:name="highlight.34" style:family="text">
      <style:text-properties fo:color="#000066"/>
    </style:style>
    <style:style style:name="highlight.35" style:family="text">
      <style:text-properties fo:color="#ff0000"/>
    </style:style>
    <style:style style:name="highlight.36" style:family="text">
      <style:text-properties fo:color="#000066"/>
    </style:style>
    <style:style style:name="highlight.37" style:family="text">
      <style:text-properties fo:color="#ff0000"/>
    </style:style>
    <style:style style:name="highlight.38" style:family="text">
      <style:text-properties fo:color="#000000" fo:font-weight="bold"/>
    </style:style>
    <style:style style:name="highlight.39" style:family="text">
      <style:text-properties fo:color="#000000" fo:font-weight="bold"/>
    </style:style>
    <style:style style:name="highlight.40" style:family="text">
      <style:text-properties fo:color="#000000" fo:font-weight="bold"/>
    </style:style>
    <style:style style:name="highlight.41" style:family="text">
      <style:text-properties fo:color="#009900"/>
    </style:style>
    <style:style style:name="highlight.42" style:family="text">
      <style:text-properties fo:color="#000000" fo:font-weight="bold"/>
    </style:style>
    <style:style style:name="highlight.43" style:family="text">
      <style:text-properties fo:color="#000066"/>
    </style:style>
    <style:style style:name="highlight.44" style:family="text">
      <style:text-properties fo:color="#ff0000"/>
    </style:style>
    <style:style style:name="highlight.45" style:family="text">
      <style:text-properties fo:color="#000066"/>
    </style:style>
    <style:style style:name="highlight.46" style:family="text">
      <style:text-properties fo:color="#ff0000"/>
    </style:style>
    <style:style style:name="highlight.47" style:family="text">
      <style:text-properties fo:color="#000000" fo:font-weight="bold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0000" fo:font-weight="bold"/>
    </style:style>
    <style:style style:name="highlight.50" style:family="text">
      <style:text-properties fo:color="#009900"/>
    </style:style>
    <style:style style:name="highlight.51" style:family="text">
      <style:text-properties fo:color="#000000" fo:font-weight="bold"/>
    </style:style>
    <style:style style:name="highlight.52" style:family="text">
      <style:text-properties fo:color="#000066"/>
    </style:style>
    <style:style style:name="highlight.53" style:family="text">
      <style:text-properties fo:color="#ff0000"/>
    </style:style>
    <style:style style:name="highlight.54" style:family="text">
      <style:text-properties fo:color="#000066"/>
    </style:style>
    <style:style style:name="highlight.55" style:family="text">
      <style:text-properties fo:color="#ff0000"/>
    </style:style>
    <style:style style:name="highlight.56" style:family="text">
      <style:text-properties fo:color="#000000" fo:font-weight="bold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00" fo:font-weight="bold"/>
    </style:style>
    <style:style style:name="highlight.59" style:family="text">
      <style:text-properties fo:color="#009900"/>
    </style:style>
    <style:style style:name="highlight.60" style:family="text">
      <style:text-properties fo:color="#000000" fo:font-weight="bold"/>
    </style:style>
    <style:style style:name="highlight.61" style:family="text">
      <style:text-properties fo:color="#000000" fo:font-weight="bold"/>
    </style:style>
    <style:style style:name="highlight.62" style:family="text">
      <style:text-properties fo:color="#009900"/>
    </style:style>
    <style:style style:name="highlight.63" style:family="text">
      <style:text-properties fo:color="#000000" fo:font-weight="bold"/>
    </style:style>
    <style:style style:name="highlight.64" style:family="text">
      <style:text-properties fo:color="#000000" fo:font-weight="bold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